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975cm"/>
    </style:style>
    <style:style style:name="co2" style:family="table-column">
      <style:table-column-properties fo:break-before="auto" style:column-width="2.612cm"/>
    </style:style>
    <style:style style:name="co3" style:family="table-column">
      <style:table-column-properties fo:break-before="auto" style:column-width="3.168cm"/>
    </style:style>
    <style:style style:name="co4" style:family="table-column">
      <style:table-column-properties fo:break-before="auto" style:column-width="12.658cm"/>
    </style:style>
    <style:style style:name="co5" style:family="table-column">
      <style:table-column-properties fo:break-before="auto" style:column-width="2.584cm"/>
    </style:style>
    <style:style style:name="co6" style:family="table-column">
      <style:table-column-properties fo:break-before="auto" style:column-width="4.083cm"/>
    </style:style>
    <style:style style:name="co7" style:family="table-column">
      <style:table-column-properties fo:break-before="auto" style:column-width="4.055cm"/>
    </style:style>
    <style:style style:name="co8" style:family="table-column">
      <style:table-column-properties fo:break-before="auto" style:column-width="3.334cm"/>
    </style:style>
    <style:style style:name="co9" style:family="table-column">
      <style:table-column-properties fo:break-before="auto" style:column-width="25.848cm"/>
    </style:style>
    <style:style style:name="co10" style:family="table-column">
      <style:table-column-properties fo:break-before="auto" style:column-width="2.113cm"/>
    </style:style>
    <style:style style:name="co11" style:family="table-column">
      <style:table-column-properties fo:break-before="auto" style:column-width="2.267cm"/>
    </style:style>
    <style:style style:name="ro1" style:family="table-row">
      <style:table-row-properties style:row-height="0.453cm" fo:break-before="auto" style:use-optimal-row-height="true"/>
    </style:style>
    <style:style style:name="ta1" style:family="table" style:master-page-name="Default">
      <style:table-properties table:display="true" style:writing-mode="lr-tb"/>
    </style:style>
  </office:automatic-styles>
  <office:body>
    <office:spreadsheet>
      <table:table table:name="Hoja1" table:style-name="ta1" table:print="false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column table:style-name="co10" table:default-cell-style-name="Default"/>
        <table:table-row table:style-name="ro1">
          <table:table-cell office:value-type="string">
            <text:p>Nro.</text:p>
          </table:table-cell>
          <table:table-cell office:value-type="string">
            <text:p>ID_PROCESS</text:p>
          </table:table-cell>
          <table:table-cell office:value-type="string">
            <text:p>Orden_Pago</text:p>
          </table:table-cell>
          <table:table-cell office:value-type="string">
            <text:p>Proveedor</text:p>
          </table:table-cell>
          <table:table-cell office:value-type="string">
            <text:p>Monto_apagar</text:p>
          </table:table-cell>
          <table:table-cell office:value-type="string">
            <text:p>Fecha_Orden_de_Pago</text:p>
          </table:table-cell>
          <table:table-cell office:value-type="string">
            <text:p>Pedido_abastecimiento</text:p>
          </table:table-cell>
          <table:table-cell office:value-type="string">
            <text:p>Pedido_Suministro</text:p>
          </table:table-cell>
          <table:table-cell office:value-type="string">
            <text:p>Partida_Presupuestaria/Programa/Secretaría</text:p>
          </table:table-cell>
          <table:table-cell office:value-type="string">
            <text:p>Expediente</text:p>
          </table:table-cell>
        </table:table-row>
        <table:table-row table:style-name="ro1">
          <table:table-cell office:value-type="float" office:value="1">
            <text:p>1</text:p>
          </table:table-cell>
          <table:table-cell office:value-type="string">
            <text:p>Y02641EJ</text:p>
          </table:table-cell>
          <table:table-cell office:value-type="string">
            <text:p>202600005601OP</text:p>
          </table:table-cell>
          <table:table-cell office:value-type="string">
            <text:p>STOPP <text:s text:c="24"/>ELSA LIDIA</text:p>
          </table:table-cell>
          <table:table-cell office:value-type="float" office:value="120000">
            <text:p>120000</text:p>
          </table:table-cell>
          <table:table-cell office:value-type="string">
            <text:p>01/07/2026</text:p>
          </table:table-cell>
          <table:table-cell office:value-type="float" office:value="202600003123">
            <text:p>202600003123</text:p>
          </table:table-cell>
          <table:table-cell office:value-type="float" office:value="202600002328">
            <text:p>202600002328</text:p>
          </table:table-cell>
          <table:table-cell office:value-type="string">
            <text:p>101001100070090334 <text:s text:c="2"/>SERVICIOS TECNICOS Y PROFESIONALES <text:s text:c="16"/>Programa: 0007 GESTION COMUNICACION Y GOBIERNO ABIERTO <text:s text:c="11"/>Secretaria: 01 INTENDENCIA <text:s text:c="39"/>101001100070090334 <text:s text:c="2"/>SERVICIOS TECNICOS Y PROFESIONALES <text:s text:c="16"/>Programa: 0007 MULTAS <text:s text:c="44"/>Secretaria: 01 INTENDENCIA</text:p>
          </table:table-cell>
          <table:table-cell office:value-type="string">
            <text:p>2328-2026</text:p>
          </table:table-cell>
        </table:table-row>
        <table:table-row table:style-name="ro1">
          <table:table-cell office:value-type="float" office:value="2">
            <text:p>2</text:p>
          </table:table-cell>
          <table:table-cell office:value-type="string">
            <text:p>Y02641EJ</text:p>
          </table:table-cell>
          <table:table-cell office:value-type="string">
            <text:p>202600005602OP</text:p>
          </table:table-cell>
          <table:table-cell office:value-type="string">
            <text:p>PASSERINI S.A.S</text:p>
          </table:table-cell>
          <table:table-cell office:value-type="float" office:value="198800">
            <text:p>198800</text:p>
          </table:table-cell>
          <table:table-cell office:value-type="string">
            <text:p>01/07/2026</text:p>
          </table:table-cell>
          <table:table-cell office:value-type="float" office:value="202600003219">
            <text:p>202600003219</text:p>
          </table:table-cell>
          <table:table-cell office:value-type="float" office:value="202600002369">
            <text:p>202600002369</text:p>
          </table:table-cell>
          <table:table-cell office:value-type="string">
            <text:p>111171100010010223 <text:s text:c="2"/>PRODUCTOS DE PAPEL <text:s/>CARTON E IMPRESOS <text:s text:c="13"/>Programa: 0001 IMPUESTOS <text:s text:c="41"/>Secretaria: 11 SECRETARÍA DE PROTECCIÓN CIUDADANA <text:s text:c="16"/>111171100010010223 <text:s text:c="2"/>PRODUCTOS DE PAPEL <text:s/>CARTON E IMPRESOS <text:s text:c="13"/>Programa: 0001 SERVICIO ADMINISTRATIVO CENTRAL <text:s text:c="19"/>Secretaria: 11 SECRETARÍA DE PROTECCIÓN CIUDADANA</text:p>
          </table:table-cell>
          <table:table-cell office:value-type="string">
            <text:p>2369-2026</text:p>
          </table:table-cell>
        </table:table-row>
        <table:table-row table:style-name="ro1">
          <table:table-cell office:value-type="float" office:value="3">
            <text:p>3</text:p>
          </table:table-cell>
          <table:table-cell office:value-type="string">
            <text:p>Y02641EJ</text:p>
          </table:table-cell>
          <table:table-cell office:value-type="string">
            <text:p>202600005609OP</text:p>
          </table:table-cell>
          <table:table-cell office:value-type="string">
            <text:p>VENTIMIGLIA S.R.L</text:p>
          </table:table-cell>
          <table:table-cell office:value-type="string">
            <text:p>4905.92</text:p>
          </table:table-cell>
          <table:table-cell office:value-type="string">
            <text:p>01/07/2026</text:p>
          </table:table-cell>
          <table:table-cell office:value-type="float" office:value="202600003176">
            <text:p>202600003176</text:p>
          </table:table-cell>
          <table:table-cell office:value-type="float" office:value="202600002392">
            <text:p>202600002392</text:p>
          </table:table-cell>
          <table:table-cell office:value-type="string">
            <text:p>103001100260460229 <text:s text:c="2"/>OTROS BIENES DE CONSUMO <text:s text:c="27"/>Programa: 0026 SUBSIDIO TRANSPORTE URBANO DE PASAJERO <text:s text:c="12"/>Secretaria: 03 SECRETARIA LEGAL Y TECNICA</text:p>
          </table:table-cell>
          <table:table-cell office:value-type="string">
            <text:p>2392-2026</text:p>
          </table:table-cell>
        </table:table-row>
        <table:table-row table:style-name="ro1">
          <table:table-cell office:value-type="float" office:value="4">
            <text:p>4</text:p>
          </table:table-cell>
          <table:table-cell office:value-type="string">
            <text:p>Y02641EJ</text:p>
          </table:table-cell>
          <table:table-cell office:value-type="string">
            <text:p>202600005610OP</text:p>
          </table:table-cell>
          <table:table-cell office:value-type="string">
            <text:p>MENDEZ <text:s text:c="23"/>SANDRA VERONICA</text:p>
          </table:table-cell>
          <table:table-cell office:value-type="float" office:value="7185000">
            <text:p>7185000</text:p>
          </table:table-cell>
          <table:table-cell office:value-type="string">
            <text:p>01/07/2026</text:p>
          </table:table-cell>
          <table:table-cell office:value-type="float" office:value="202600001141">
            <text:p>202600001141</text:p>
          </table:table-cell>
          <table:table-cell office:value-type="float" office:value="202600000774">
            <text:p>202600000774</text:p>
          </table:table-cell>
          <table:table-cell office:value-type="string">
            <text:p>10200110001001 <text:s text:c="6"/>GESTION ADMINISTRATIVA <text:s text:c="28"/>Programa: 0001 IMPUESTOS <text:s text:c="41"/>Secretaria: 02 SECRETARÍA DE COORDINACION DE OBRAS Y SERVICIOS <text:s text:c="3"/>10200110001001 <text:s text:c="6"/>GESTION ADMINISTRATIVA <text:s text:c="28"/>Programa: 0001 SERVICIO ADMINISTRATIVO CENTRAL <text:s text:c="19"/>Secretaria: 02 SECRETARÍA DE COORDINACION DE OBRAS Y SERVICIOS <text:s text:c="3"/>10400110001001 <text:s text:c="6"/>GESTION ADMINISTRATIVA <text:s text:c="28"/>Programa: 0001 IMPUESTOS <text:s text:c="41"/>Secretaria: 04 SECRETARÍA DE DEPORTES <text:s text:c="28"/>10400110001001 <text:s text:c="6"/>GESTION ADMINISTRATIVA <text:s text:c="28"/>Programa: 0001 SERVICIO ADMINISTRATIVO CENTRAL <text:s text:c="19"/>Secretaria: 04 SECRETARÍA DE DEPORTES <text:s text:c="28"/>107001300010010222 <text:s text:c="2"/>TEXTILES Y VESTUARIOS <text:s text:c="29"/>Programa: 0001 IMPUESTOS <text:s text:c="41"/>Secretaria: 07 SECRETARÍA DE OBRAS Y SERVICIOS PÚBLICOS <text:s text:c="10"/>107001300010010222 <text:s text:c="2"/>TEXTILES Y VESTUARIOS <text:s text:c="29"/>Programa: 0001 SERVICIO ADMINISTRATIVO CENTRAL <text:s text:c="19"/>Secretaria: 07 SECRETARÍA DE OBRAS Y SERVICIOS PÚBLICOS <text:s text:c="10"/>109001200010010222 <text:s text:c="2"/>TEXTILES Y VESTUARIOS <text:s text:c="29"/>Programa: 0001 IMPUESTOS <text:s text:c="41"/>Secretaria: 09 SECRETARÍA DE CAPITAL HUMANO Y ACCIÓN SOCIAL <text:s text:c="6"/>109001200010010222 <text:s text:c="2"/>TEXTILES Y VESTUARIOS <text:s text:c="29"/>Programa: 0001 SERVICIO ADMINISTRATIVO CENTRAL <text:s text:c="19"/>Secretaria: 09 SECRETARÍA DE CAPITAL HUMANO Y ACCIÓN SOCIAL <text:s text:c="6"/>111002100010010222 <text:s text:c="2"/>TEXTILES Y VESTUARIOS <text:s text:c="29"/>Programa: 0001 IMPUESTOS <text:s text:c="41"/>Secretaria: 11 SECRETARÍA DE PROTECCIÓN CIUDADANA <text:s text:c="16"/>111002100010010222 <text:s text:c="2"/>TEXTILES Y VESTUARIOS <text:s text:c="29"/>Programa: 0001 SERVICIO ADMINISTRATIVO CENTRAL <text:s text:c="19"/>Secretaria: 11 SECRETARÍA DE PROTECCIÓN CIUDADANA</text:p>
          </table:table-cell>
          <table:table-cell office:value-type="string">
            <text:p>774-2026</text:p>
          </table:table-cell>
        </table:table-row>
        <table:table-row table:style-name="ro1">
          <table:table-cell office:value-type="float" office:value="5">
            <text:p>5</text:p>
          </table:table-cell>
          <table:table-cell office:value-type="string">
            <text:p>Y02641EJ</text:p>
          </table:table-cell>
          <table:table-cell office:value-type="string">
            <text:p>202600005611OP</text:p>
          </table:table-cell>
          <table:table-cell office:value-type="string">
            <text:p>VST SERVICIOS TECNOLOGICOS SAS</text:p>
          </table:table-cell>
          <table:table-cell office:value-type="float" office:value="898700">
            <text:p>898700</text:p>
          </table:table-cell>
          <table:table-cell office:value-type="string">
            <text:p>01/07/2026</text:p>
          </table:table-cell>
          <table:table-cell office:value-type="float" office:value="202600002664">
            <text:p>202600002664</text:p>
          </table:table-cell>
          <table:table-cell office:value-type="float" office:value="202600002166">
            <text:p>202600002166</text:p>
          </table:table-cell>
          <table:table-cell office:value-type="string">
            <text:p>107091300010010443 <text:s text:c="2"/>MAQUINA Y EQUIPO <text:s text:c="34"/>Programa: 0001 IMPUESTOS <text:s text:c="41"/>Secretaria: 07 SECRETARÍA DE OBRAS Y SERVICIOS PÚBLICOS <text:s text:c="10"/>107091300010010443 <text:s text:c="2"/>MAQUINA Y EQUIPO <text:s text:c="34"/>Programa: 0001 SERVICIO ADMINISTRATIVO CENTRAL <text:s text:c="19"/>Secretaria: 07 SECRETARÍA DE OBRAS Y SERVICIOS PÚBLICOS</text:p>
          </table:table-cell>
          <table:table-cell office:value-type="string">
            <text:p>2166-2026</text:p>
          </table:table-cell>
        </table:table-row>
        <table:table-row table:style-name="ro1">
          <table:table-cell office:value-type="float" office:value="6">
            <text:p>6</text:p>
          </table:table-cell>
          <table:table-cell office:value-type="string">
            <text:p>Y02641EJ</text:p>
          </table:table-cell>
          <table:table-cell office:value-type="string">
            <text:p>202600005613OP</text:p>
          </table:table-cell>
          <table:table-cell office:value-type="string">
            <text:p>OSORIO <text:s text:c="23"/>MIGUEL ANDRES</text:p>
          </table:table-cell>
          <table:table-cell office:value-type="float" office:value="48000">
            <text:p>48000</text:p>
          </table:table-cell>
          <table:table-cell office:value-type="string">
            <text:p>01/07/2026</text:p>
          </table:table-cell>
          <table:table-cell office:value-type="float" office:value="202600002730">
            <text:p>202600002730</text:p>
          </table:table-cell>
          <table:table-cell office:value-type="float" office:value="202600002197">
            <text:p>202600002197</text:p>
          </table:table-cell>
          <table:table-cell office:value-type="string">
            <text:p>101001100010010223 <text:s text:c="2"/>PRODUCTOS DE PAPEL <text:s/>CARTON E IMPRESOS <text:s text:c="13"/>Programa: 0001 IMPUESTOS <text:s text:c="41"/>Secretaria: 01 INTENDENCIA <text:s text:c="39"/>101001100010010223 <text:s text:c="2"/>PRODUCTOS DE PAPEL <text:s/>CARTON E IMPRESOS <text:s text:c="13"/>Programa: 0001 SERVICIO ADMINISTRATIVO CENTRAL <text:s text:c="19"/>Secretaria: 01 INTENDENCIA</text:p>
          </table:table-cell>
          <table:table-cell office:value-type="string">
            <text:p>2197-2026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Y02641EJ</text:p>
          </table:table-cell>
          <table:table-cell office:value-type="string">
            <text:p>202600005614OP</text:p>
          </table:table-cell>
          <table:table-cell office:value-type="string">
            <text:p>GRAZIOSI <text:s text:c="21"/>MARCELO ANTONIO</text:p>
          </table:table-cell>
          <table:table-cell office:value-type="float" office:value="290000">
            <text:p>290000</text:p>
          </table:table-cell>
          <table:table-cell office:value-type="string">
            <text:p>01/07/2026</text:p>
          </table:table-cell>
          <table:table-cell office:value-type="float" office:value="202600002857">
            <text:p>202600002857</text:p>
          </table:table-cell>
          <table:table-cell office:value-type="float" office:value="202600002224">
            <text:p>202600002224</text:p>
          </table:table-cell>
          <table:table-cell office:value-type="string">
            <text:p>107001300010010223 <text:s text:c="2"/>PRODUCTOS DE PAPEL <text:s/>CARTON E IMPRESOS <text:s text:c="13"/>Programa: 0001 IMPUESTOS <text:s text:c="41"/>Secretaria: 07 SECRETARÍA DE OBRAS Y SERVICIOS PÚBLICOS <text:s text:c="10"/>107001300010010223 <text:s text:c="2"/>PRODUCTOS DE PAPEL <text:s/>CARTON E IMPRESOS <text:s text:c="13"/>Programa: 0001 SERVICIO ADMINISTRATIVO CENTRAL <text:s text:c="19"/>Secretaria: 07 SECRETARÍA DE OBRAS Y SERVICIOS PÚBLICOS</text:p>
          </table:table-cell>
          <table:table-cell office:value-type="string">
            <text:p>2224-2026</text:p>
          </table:table-cell>
        </table:table-row>
        <table:table-row table:style-name="ro1">
          <table:table-cell office:value-type="float" office:value="8">
            <text:p>8</text:p>
          </table:table-cell>
          <table:table-cell office:value-type="string">
            <text:p>Y02641EJ</text:p>
          </table:table-cell>
          <table:table-cell office:value-type="string">
            <text:p>202600005632OP</text:p>
          </table:table-cell>
          <table:table-cell office:value-type="string">
            <text:p>BURCAM SRL</text:p>
          </table:table-cell>
          <table:table-cell office:value-type="float" office:value="1261540">
            <text:p>1261540</text:p>
          </table:table-cell>
          <table:table-cell office:value-type="string">
            <text:p>01/07/2026</text:p>
          </table:table-cell>
          <table:table-cell office:value-type="float" office:value="202600002614">
            <text:p>202600002614</text:p>
          </table:table-cell>
          <table:table-cell office:value-type="float" office:value="202600002372">
            <text:p>202600002372</text:p>
          </table:table-cell>
          <table:table-cell office:value-type="string">
            <text:p>107081300441140229 <text:s text:c="2"/>OTROS BIENES DE CONSUMO <text:s text:c="27"/>Programa: 0044 GESTION DE ESPACIOS VERDES PARQUES Y JARDINES <text:s text:c="5"/>Secretaria: 07 SECRETARÍA DE OBRAS Y SERVICIOS PÚBLICOS</text:p>
          </table:table-cell>
          <table:table-cell office:value-type="string">
            <text:p>2372-2026</text:p>
          </table:table-cell>
        </table:table-row>
        <table:table-row table:style-name="ro1">
          <table:table-cell office:value-type="float" office:value="9">
            <text:p>9</text:p>
          </table:table-cell>
          <table:table-cell office:value-type="string">
            <text:p>Y02641EJ</text:p>
          </table:table-cell>
          <table:table-cell office:value-type="string">
            <text:p>202600005633OP</text:p>
          </table:table-cell>
          <table:table-cell office:value-type="string">
            <text:p>VENTIMIGLIA S.R.L</text:p>
          </table:table-cell>
          <table:table-cell office:value-type="string">
            <text:p>49159.91</text:p>
          </table:table-cell>
          <table:table-cell office:value-type="string">
            <text:p>01/07/2026</text:p>
          </table:table-cell>
          <table:table-cell office:value-type="float" office:value="202600003276">
            <text:p>202600003276</text:p>
          </table:table-cell>
          <table:table-cell office:value-type="float" office:value="202600002396">
            <text:p>202600002396</text:p>
          </table:table-cell>
          <table:table-cell office:value-type="string">
            <text:p>103001100240440229 <text:s text:c="2"/>OTROS BIENES DE CONSUMO <text:s text:c="27"/>Programa: 0024 REPRESENTACION JUDICIAL DEL MUNICIPIO <text:s text:c="13"/>Secretaria: 03 SECRETARIA LEGAL Y TECNICA</text:p>
          </table:table-cell>
          <table:table-cell office:value-type="string">
            <text:p>2396-2026</text:p>
          </table:table-cell>
        </table:table-row>
        <table:table-row table:style-name="ro1">
          <table:table-cell office:value-type="float" office:value="10">
            <text:p>10</text:p>
          </table:table-cell>
          <table:table-cell office:value-type="string">
            <text:p>Y02641EJ</text:p>
          </table:table-cell>
          <table:table-cell office:value-type="string">
            <text:p>202600005635OP</text:p>
          </table:table-cell>
          <table:table-cell office:value-type="string">
            <text:p>COOPERATIVA DE TRABAJO <text:s text:c="7"/>REMISEROS DE BCHE LTDA COREBA</text:p>
          </table:table-cell>
          <table:table-cell office:value-type="float" office:value="37900">
            <text:p>37900</text:p>
          </table:table-cell>
          <table:table-cell office:value-type="string">
            <text:p>01/07/2026</text:p>
          </table:table-cell>
          <table:table-cell office:value-type="float" office:value="202600001569">
            <text:p>202600001569</text:p>
          </table:table-cell>
          <table:table-cell office:value-type="float" office:value="202600001084">
            <text:p>202600001084</text:p>
          </table:table-cell>
          <table:table-cell office:value-type="string">
            <text:p>109141200751860339 <text:s text:c="2"/>OTROS SERVICIOS <text:s text:c="35"/>Programa: 0075 GENERO <text:s/>MASCULINIDADES Y DIVERSIDAD SEXUAL <text:s text:c="8"/>Secretaria: 09 SECRETARÍA DE CAPITAL HUMANO Y ACCIÓN SOCIAL</text:p>
          </table:table-cell>
          <table:table-cell office:value-type="string">
            <text:p>1084-2026</text:p>
          </table:table-cell>
        </table:table-row>
        <table:table-row table:style-name="ro1">
          <table:table-cell office:value-type="float" office:value="11">
            <text:p>11</text:p>
          </table:table-cell>
          <table:table-cell office:value-type="string">
            <text:p>Y02641EJ</text:p>
          </table:table-cell>
          <table:table-cell office:value-type="string">
            <text:p>202600005637OP</text:p>
          </table:table-cell>
          <table:table-cell office:value-type="string">
            <text:p>CORTES <text:s text:c="23"/>LUIS ALBERTO</text:p>
          </table:table-cell>
          <table:table-cell office:value-type="float" office:value="140000">
            <text:p>140000</text:p>
          </table:table-cell>
          <table:table-cell office:value-type="string">
            <text:p>01/07/2026</text:p>
          </table:table-cell>
          <table:table-cell office:value-type="float" office:value="202600003279">
            <text:p>202600003279</text:p>
          </table:table-cell>
          <table:table-cell office:value-type="float" office:value="202600002397">
            <text:p>202600002397</text:p>
          </table:table-cell>
          <table:table-cell office:value-type="string">
            <text:p>109001200010010333 <text:s text:c="2"/>MANTENIMIENTO <text:s/>REPARACION Y LIMPIEZA <text:s text:c="14"/>Programa: 0001 IMPUESTOS <text:s text:c="41"/>Secretaria: 09 SECRETARÍA DE CAPITAL HUMANO Y ACCIÓN SOCIAL <text:s text:c="6"/>109001200010010333 <text:s text:c="2"/>MANTENIMIENTO <text:s/>REPARACION Y LIMPIEZA <text:s text:c="14"/>Programa: 0001 SERVICIO ADMINISTRATIVO CENTRAL <text:s text:c="19"/>Secretaria: 09 SECRETARÍA DE CAPITAL HUMANO Y ACCIÓN SOCIAL</text:p>
          </table:table-cell>
          <table:table-cell office:value-type="string">
            <text:p>2397-2026</text:p>
          </table:table-cell>
        </table:table-row>
        <table:table-row table:style-name="ro1">
          <table:table-cell office:value-type="float" office:value="12">
            <text:p>12</text:p>
          </table:table-cell>
          <table:table-cell office:value-type="string">
            <text:p>Y02641EJ</text:p>
          </table:table-cell>
          <table:table-cell office:value-type="string">
            <text:p>202600005640OP</text:p>
          </table:table-cell>
          <table:table-cell office:value-type="string">
            <text:p>CONTACTO SOCIEDAD SIMPLE</text:p>
          </table:table-cell>
          <table:table-cell office:value-type="float" office:value="126000">
            <text:p>126000</text:p>
          </table:table-cell>
          <table:table-cell office:value-type="string">
            <text:p>01/07/2026</text:p>
          </table:table-cell>
          <table:table-cell office:value-type="float" office:value="202600001958">
            <text:p>202600001958</text:p>
          </table:table-cell>
          <table:table-cell office:value-type="float" office:value="202600001858">
            <text:p>202600001858</text:p>
          </table:table-cell>
          <table:table-cell office:value-type="string">
            <text:p>107081300441140229 <text:s text:c="2"/>OTROS BIENES DE CONSUMO <text:s text:c="27"/>Programa: 0044 GESTION DE ESPACIOS VERDES PARQUES Y JARDINES <text:s text:c="5"/>Secretaria: 07 SECRETARÍA DE OBRAS Y SERVICIOS PÚBLICOS</text:p>
          </table:table-cell>
          <table:table-cell office:value-type="string">
            <text:p>1858-2026</text:p>
          </table:table-cell>
        </table:table-row>
        <table:table-row table:style-name="ro1">
          <table:table-cell office:value-type="float" office:value="13">
            <text:p>13</text:p>
          </table:table-cell>
          <table:table-cell office:value-type="string">
            <text:p>Y02641EJ</text:p>
          </table:table-cell>
          <table:table-cell office:value-type="string">
            <text:p>202600005643OP</text:p>
          </table:table-cell>
          <table:table-cell office:value-type="string">
            <text:p>PAINEMIL <text:s text:c="21"/>CESAR OSCAR</text:p>
          </table:table-cell>
          <table:table-cell office:value-type="float" office:value="15000">
            <text:p>15000</text:p>
          </table:table-cell>
          <table:table-cell office:value-type="string">
            <text:p>01/07/2026</text:p>
          </table:table-cell>
          <table:table-cell office:value-type="float" office:value="202600000715">
            <text:p>202600000715</text:p>
          </table:table-cell>
          <table:table-cell office:value-type="float" office:value="202600000733">
            <text:p>202600000733</text:p>
          </table:table-cell>
          <table:table-cell office:value-type="string">
            <text:p>101001100100220229 <text:s text:c="2"/>OTROS BIENES DE CONSUMO <text:s text:c="27"/>Programa: 0010 SERVICIOS VECINALES ZONA OESTE PUERTO MORENO <text:s text:c="6"/>Secretaria: 01 INTENDENCIA</text:p>
          </table:table-cell>
          <table:table-cell office:value-type="string">
            <text:p>733-2026</text:p>
          </table:table-cell>
        </table:table-row>
        <table:table-row table:style-name="ro1">
          <table:table-cell office:value-type="float" office:value="14">
            <text:p>14</text:p>
          </table:table-cell>
          <table:table-cell office:value-type="string">
            <text:p>Y02641EJ</text:p>
          </table:table-cell>
          <table:table-cell office:value-type="string">
            <text:p>202600005650OP</text:p>
          </table:table-cell>
          <table:table-cell office:value-type="string">
            <text:p>SEGURA <text:s text:c="23"/>HECTOR JOEL</text:p>
          </table:table-cell>
          <table:table-cell office:value-type="float" office:value="2750000">
            <text:p>2750000</text:p>
          </table:table-cell>
          <table:table-cell office:value-type="string">
            <text:p>01/07/2026</text:p>
          </table:table-cell>
          <table:table-cell office:value-type="float" office:value="202600003394">
            <text:p>202600003394</text:p>
          </table:table-cell>
          <table:table-cell office:value-type="float" office:value="202600002483">
            <text:p>202600002483</text:p>
          </table:table-cell>
          <table:table-cell office:value-type="string">
            <text:p>101001100110220229 <text:s text:c="2"/>OTROS BIENES DE CONSUMO <text:s text:c="27"/>Programa: 0011 COPARTICIPACION <text:s text:c="35"/>Secretaria: 01 INTENDENCIA <text:s text:c="39"/>101001100110220229 <text:s text:c="2"/>OTROS BIENES DE CONSUMO <text:s text:c="27"/>Programa: 0011 SERVICIOS VECINALES ZONA ESTE- EL CONDOR <text:s text:c="10"/>Secretaria: 01 INTENDENCIA</text:p>
          </table:table-cell>
          <table:table-cell office:value-type="string">
            <text:p>2483-2026</text:p>
          </table:table-cell>
        </table:table-row>
        <table:table-row table:style-name="ro1">
          <table:table-cell office:value-type="float" office:value="15">
            <text:p>15</text:p>
          </table:table-cell>
          <table:table-cell office:value-type="string">
            <text:p>Y02641EJ</text:p>
          </table:table-cell>
          <table:table-cell office:value-type="string">
            <text:p>202600005651OP</text:p>
          </table:table-cell>
          <table:table-cell office:value-type="string">
            <text:p>MAGUNA <text:s text:c="23"/>DIEGO SEBASTIAN</text:p>
          </table:table-cell>
          <table:table-cell office:value-type="float" office:value="28508">
            <text:p>28508</text:p>
          </table:table-cell>
          <table:table-cell office:value-type="string">
            <text:p>01/07/2026</text:p>
          </table:table-cell>
          <table:table-cell office:value-type="float" office:value="202600003140">
            <text:p>202600003140</text:p>
          </table:table-cell>
          <table:table-cell office:value-type="float" office:value="202600002348">
            <text:p>202600002348</text:p>
          </table:table-cell>
          <table:table-cell office:value-type="string">
            <text:p>110001100902300221 <text:s text:c="2"/>PRODUCTOS ALIMENTICIOS AGROPECUARIO Y FORESTALES <text:s text:c="2"/>Programa: 0090 ORIENTACION E INTERMEDICION PARA EL EMPLEO <text:s text:c="8"/>Secretaria: 10 SECRETARÍA DE PRODUCCIÓN Y EMPLEO</text:p>
          </table:table-cell>
          <table:table-cell office:value-type="string">
            <text:p>2348-2026</text:p>
          </table:table-cell>
        </table:table-row>
        <table:table-row table:style-name="ro1">
          <table:table-cell office:value-type="float" office:value="16">
            <text:p>16</text:p>
          </table:table-cell>
          <table:table-cell office:value-type="string">
            <text:p>Y02641EJ</text:p>
          </table:table-cell>
          <table:table-cell office:value-type="string">
            <text:p>202600005665OP</text:p>
          </table:table-cell>
          <table:table-cell office:value-type="string">
            <text:p>GRUPO GIGABYTE S.A.S.</text:p>
          </table:table-cell>
          <table:table-cell office:value-type="float" office:value="770777">
            <text:p>770777</text:p>
          </table:table-cell>
          <table:table-cell office:value-type="string">
            <text:p>02/07/2026</text:p>
          </table:table-cell>
          <table:table-cell office:value-type="float" office:value="202600003187">
            <text:p>202600003187</text:p>
          </table:table-cell>
          <table:table-cell office:value-type="float" office:value="202600002393">
            <text:p>202600002393</text:p>
          </table:table-cell>
          <table:table-cell office:value-type="string">
            <text:p>110001100912340229 <text:s text:c="2"/>OTROS BIENES DE CONSUMO <text:s text:c="27"/>Programa: 0091 PROMOCION DE EMPRENDIMIENTOS Y PYMES <text:s text:c="14"/>Secretaria: 10 SECRETARÍA DE PRODUCCIÓN Y EMPLEO</text:p>
          </table:table-cell>
          <table:table-cell office:value-type="string">
            <text:p>2393-2026</text:p>
          </table:table-cell>
        </table:table-row>
        <table:table-row table:style-name="ro1">
          <table:table-cell office:value-type="float" office:value="17">
            <text:p>17</text:p>
          </table:table-cell>
          <table:table-cell office:value-type="string">
            <text:p>Y02641EJ</text:p>
          </table:table-cell>
          <table:table-cell office:value-type="string">
            <text:p>202600005667OP</text:p>
          </table:table-cell>
          <table:table-cell office:value-type="string">
            <text:p>VALDES <text:s text:c="23"/>CARLOS GUSTAVO</text:p>
          </table:table-cell>
          <table:table-cell office:value-type="float" office:value="78200">
            <text:p>78200</text:p>
          </table:table-cell>
          <table:table-cell office:value-type="string">
            <text:p>02/07/2026</text:p>
          </table:table-cell>
          <table:table-cell office:value-type="float" office:value="202600000928">
            <text:p>202600000928</text:p>
          </table:table-cell>
          <table:table-cell office:value-type="float" office:value="202600001524">
            <text:p>202600001524</text:p>
          </table:table-cell>
          <table:table-cell office:value-type="string">
            <text:p>107071300010010229 <text:s text:c="2"/>OTROS BIENES DE CONSUMO <text:s text:c="27"/>Programa: 0001 IMPUESTOS <text:s text:c="41"/>Secretaria: 07 SECRETARÍA DE OBRAS Y SERVICIOS PÚBLICOS <text:s text:c="10"/>107071300010010229 <text:s text:c="2"/>OTROS BIENES DE CONSUMO <text:s text:c="27"/>Programa: 0001 SERVICIO ADMINISTRATIVO CENTRAL <text:s text:c="19"/>Secretaria: 07 SECRETARÍA DE OBRAS Y SERVICIOS PÚBLICOS</text:p>
          </table:table-cell>
          <table:table-cell office:value-type="string">
            <text:p>1524-2026</text:p>
          </table:table-cell>
        </table:table-row>
        <table:table-row table:style-name="ro1">
          <table:table-cell office:value-type="float" office:value="18">
            <text:p>18</text:p>
          </table:table-cell>
          <table:table-cell office:value-type="string">
            <text:p>Y02641EJ</text:p>
          </table:table-cell>
          <table:table-cell office:value-type="string">
            <text:p>202600005668OP</text:p>
          </table:table-cell>
          <table:table-cell office:value-type="string">
            <text:p>LOPEZ <text:s text:c="24"/>GUSTAVO CARLOS</text:p>
          </table:table-cell>
          <table:table-cell office:value-type="string">
            <text:p>30995.26</text:p>
          </table:table-cell>
          <table:table-cell office:value-type="string">
            <text:p>02/07/2026</text:p>
          </table:table-cell>
          <table:table-cell office:value-type="float" office:value="202600002964">
            <text:p>202600002964</text:p>
          </table:table-cell>
          <table:table-cell office:value-type="float" office:value="202600002299">
            <text:p>202600002299</text:p>
          </table:table-cell>
          <table:table-cell office:value-type="string">
            <text:p>107001300501280333 <text:s text:c="2"/>MANTENIMIENTO <text:s/>REPARACION Y LIMPIEZA <text:s text:c="14"/>Programa: 0050 REORDENAMIENTO DEL CEMENTERIO MUNICIPAL <text:s text:c="11"/>Secretaria: 07 SECRETARÍA DE OBRAS Y SERVICIOS PÚBLICOS</text:p>
          </table:table-cell>
          <table:table-cell office:value-type="string">
            <text:p>2299-2026</text:p>
          </table:table-cell>
        </table:table-row>
        <table:table-row table:style-name="ro1">
          <table:table-cell office:value-type="float" office:value="19">
            <text:p>19</text:p>
          </table:table-cell>
          <table:table-cell office:value-type="string">
            <text:p>Y02641EJ</text:p>
          </table:table-cell>
          <table:table-cell office:value-type="string">
            <text:p>202600005670OP</text:p>
          </table:table-cell>
          <table:table-cell office:value-type="string">
            <text:p>SUPER CLIN S.R.L.</text:p>
          </table:table-cell>
          <table:table-cell office:value-type="string">
            <text:p>215925.32</text:p>
          </table:table-cell>
          <table:table-cell office:value-type="string">
            <text:p>02/07/2026</text:p>
          </table:table-cell>
          <table:table-cell office:value-type="float" office:value="202600002799">
            <text:p>202600002799</text:p>
          </table:table-cell>
          <table:table-cell office:value-type="float" office:value="202600002293">
            <text:p>202600002293</text:p>
          </table:table-cell>
          <table:table-cell office:value-type="string">
            <text:p>109142200812060229 <text:s text:c="2"/>OTROS BIENES DE CONSUMO <text:s text:c="27"/>Programa: 0081 PROMOCIÓN DE DERECHOS DE LAS PERSONAS MAYORES <text:s text:c="5"/>Secretaria: 09 SECRETARÍA DE CAPITAL HUMANO Y ACCIÓN SOCIAL</text:p>
          </table:table-cell>
          <table:table-cell office:value-type="string">
            <text:p>2293-2026</text:p>
          </table:table-cell>
        </table:table-row>
        <table:table-row table:style-name="ro1">
          <table:table-cell office:value-type="float" office:value="20">
            <text:p>20</text:p>
          </table:table-cell>
          <table:table-cell office:value-type="string">
            <text:p>Y02641EJ</text:p>
          </table:table-cell>
          <table:table-cell office:value-type="string">
            <text:p>202600005671OP</text:p>
          </table:table-cell>
          <table:table-cell office:value-type="string">
            <text:p>SORIA <text:s text:c="24"/>JUAN CARLOS</text:p>
          </table:table-cell>
          <table:table-cell office:value-type="float" office:value="329700">
            <text:p>329700</text:p>
          </table:table-cell>
          <table:table-cell office:value-type="string">
            <text:p>02/07/2026</text:p>
          </table:table-cell>
          <table:table-cell office:value-type="float" office:value="202600003295">
            <text:p>202600003295</text:p>
          </table:table-cell>
          <table:table-cell office:value-type="float" office:value="202600002425">
            <text:p>202600002425</text:p>
          </table:table-cell>
          <table:table-cell office:value-type="string">
            <text:p>109141200842150221 <text:s text:c="2"/>PRODUCTOS ALIMENTICIOS AGROPECUARIO Y FORESTALES <text:s text:c="2"/>Programa: 0084 SEGURIDAD ALIMENTARIA <text:s text:c="29"/>Secretaria: 09 SECRETARÍA DE CAPITAL HUMANO Y ACCIÓN SOCIAL</text:p>
          </table:table-cell>
          <table:table-cell office:value-type="string">
            <text:p>2425-2026</text:p>
          </table:table-cell>
        </table:table-row>
        <table:table-row table:style-name="ro1">
          <table:table-cell office:value-type="float" office:value="21">
            <text:p>21</text:p>
          </table:table-cell>
          <table:table-cell office:value-type="string">
            <text:p>Y02641EJ</text:p>
          </table:table-cell>
          <table:table-cell office:value-type="string">
            <text:p>202600005679OP</text:p>
          </table:table-cell>
          <table:table-cell office:value-type="string">
            <text:p>BURCAM SRL</text:p>
          </table:table-cell>
          <table:table-cell office:value-type="float" office:value="211750">
            <text:p>211750</text:p>
          </table:table-cell>
          <table:table-cell office:value-type="string">
            <text:p>02/07/2026</text:p>
          </table:table-cell>
          <table:table-cell office:value-type="float" office:value="202600003315">
            <text:p>202600003315</text:p>
          </table:table-cell>
          <table:table-cell office:value-type="float" office:value="202600002408">
            <text:p>202600002408</text:p>
          </table:table-cell>
          <table:table-cell office:value-type="string">
            <text:p>107001300401070229 <text:s text:c="2"/>OTROS BIENES DE CONSUMO <text:s text:c="27"/>Programa: 0040 ABASTECIMIENTO Y MANTENIMIENTO DE FLOTA Y MAQUINAR Secretaria: 07 SECRETARÍA DE OBRAS Y SERVICIOS PÚBLICOS</text:p>
          </table:table-cell>
          <table:table-cell office:value-type="string">
            <text:p>2408-2026</text:p>
          </table:table-cell>
        </table:table-row>
        <table:table-row table:style-name="ro1">
          <table:table-cell office:value-type="float" office:value="22">
            <text:p>22</text:p>
          </table:table-cell>
          <table:table-cell office:value-type="string">
            <text:p>Y02641EJ</text:p>
          </table:table-cell>
          <table:table-cell office:value-type="string">
            <text:p>202600005680OP</text:p>
          </table:table-cell>
          <table:table-cell office:value-type="string">
            <text:p>BURCAM SRL</text:p>
          </table:table-cell>
          <table:table-cell office:value-type="float" office:value="46000">
            <text:p>46000</text:p>
          </table:table-cell>
          <table:table-cell office:value-type="string">
            <text:p>02/07/2026</text:p>
          </table:table-cell>
          <table:table-cell office:value-type="float" office:value="202600001779">
            <text:p>202600001779</text:p>
          </table:table-cell>
          <table:table-cell office:value-type="float" office:value="202600001466">
            <text:p>202600001466</text:p>
          </table:table-cell>
          <table:table-cell office:value-type="string">
            <text:p>107081300441140229 <text:s text:c="2"/>OTROS BIENES DE CONSUMO <text:s text:c="27"/>Programa: 0044 GESTION DE ESPACIOS VERDES PARQUES Y JARDINES <text:s text:c="5"/>Secretaria: 07 SECRETARÍA DE OBRAS Y SERVICIOS PÚBLICOS</text:p>
          </table:table-cell>
          <table:table-cell office:value-type="string">
            <text:p>1466-2026</text:p>
          </table:table-cell>
        </table:table-row>
        <table:table-row table:style-name="ro1">
          <table:table-cell office:value-type="float" office:value="23">
            <text:p>23</text:p>
          </table:table-cell>
          <table:table-cell office:value-type="string">
            <text:p>Y02641EJ</text:p>
          </table:table-cell>
          <table:table-cell office:value-type="string">
            <text:p>202600005682OP</text:p>
          </table:table-cell>
          <table:table-cell office:value-type="string">
            <text:p>ENERGIA S.R.L.</text:p>
          </table:table-cell>
          <table:table-cell office:value-type="string">
            <text:p>67540.65</text:p>
          </table:table-cell>
          <table:table-cell office:value-type="string">
            <text:p>02/07/2026</text:p>
          </table:table-cell>
          <table:table-cell office:value-type="float" office:value="202600003202">
            <text:p>202600003202</text:p>
          </table:table-cell>
          <table:table-cell office:value-type="float" office:value="202600002363">
            <text:p>202600002363</text:p>
          </table:table-cell>
          <table:table-cell office:value-type="string">
            <text:p>110001100892260229 <text:s text:c="2"/>OTROS BIENES DE CONSUMO <text:s text:c="27"/>Programa: 0089 FORTALECIMIENTO DE FERIAS COMUNITARIAS <text:s text:c="12"/>Secretaria: 10 SECRETARÍA DE PRODUCCIÓN Y EMPLEO</text:p>
          </table:table-cell>
          <table:table-cell office:value-type="string">
            <text:p>2363-2026</text:p>
          </table:table-cell>
        </table:table-row>
        <table:table-row table:style-name="ro1">
          <table:table-cell office:value-type="float" office:value="24">
            <text:p>24</text:p>
          </table:table-cell>
          <table:table-cell office:value-type="string">
            <text:p>Y02641EJ</text:p>
          </table:table-cell>
          <table:table-cell office:value-type="string">
            <text:p>202600005683OP</text:p>
          </table:table-cell>
          <table:table-cell office:value-type="string">
            <text:p>GARCIA <text:s text:c="23"/>LUCAS MANUEL</text:p>
          </table:table-cell>
          <table:table-cell office:value-type="float" office:value="118274">
            <text:p>118274</text:p>
          </table:table-cell>
          <table:table-cell office:value-type="string">
            <text:p>02/07/2026</text:p>
          </table:table-cell>
          <table:table-cell office:value-type="float" office:value="202600001428">
            <text:p>202600001428</text:p>
          </table:table-cell>
          <table:table-cell office:value-type="float" office:value="202600000938">
            <text:p>202600000938</text:p>
          </table:table-cell>
          <table:table-cell office:value-type="string">
            <text:p>111002100962500229 <text:s text:c="2"/>OTROS BIENES DE CONSUMO <text:s text:c="27"/>Programa: 0096 CONTROL FAUNA URBANA <text:s text:c="30"/>Secretaria: 11 SECRETARÍA DE PROTECCIÓN CIUDADANA</text:p>
          </table:table-cell>
          <table:table-cell office:value-type="string">
            <text:p>938-2026</text:p>
          </table:table-cell>
        </table:table-row>
        <table:table-row table:style-name="ro1">
          <table:table-cell office:value-type="float" office:value="25">
            <text:p>25</text:p>
          </table:table-cell>
          <table:table-cell office:value-type="string">
            <text:p>Y02641EJ</text:p>
          </table:table-cell>
          <table:table-cell office:value-type="string">
            <text:p>202600005687OP</text:p>
          </table:table-cell>
          <table:table-cell office:value-type="string">
            <text:p>BURCAM SRL</text:p>
          </table:table-cell>
          <table:table-cell office:value-type="float" office:value="1278820">
            <text:p>1278820</text:p>
          </table:table-cell>
          <table:table-cell office:value-type="string">
            <text:p>02/07/2026</text:p>
          </table:table-cell>
          <table:table-cell office:value-type="float" office:value="202600003223">
            <text:p>202600003223</text:p>
          </table:table-cell>
          <table:table-cell office:value-type="float" office:value="202600002371">
            <text:p>202600002371</text:p>
          </table:table-cell>
          <table:table-cell office:value-type="string">
            <text:p>107091300511350229 <text:s text:c="2"/>OTROS BIENES DE CONSUMO <text:s text:c="27"/>Programa: 0051 SERVICIO DE RECOLECCIÓN DE RESIDUOS <text:s text:c="15"/>Secretaria: 07 SECRETARÍA DE OBRAS Y SERVICIOS PÚBLICOS</text:p>
          </table:table-cell>
          <table:table-cell office:value-type="string">
            <text:p>2371-2026</text:p>
          </table:table-cell>
        </table:table-row>
        <table:table-row table:style-name="ro1">
          <table:table-cell office:value-type="float" office:value="26">
            <text:p>26</text:p>
          </table:table-cell>
          <table:table-cell office:value-type="string">
            <text:p>Y02641EJ</text:p>
          </table:table-cell>
          <table:table-cell office:value-type="string">
            <text:p>202600005692OP</text:p>
          </table:table-cell>
          <table:table-cell office:value-type="string">
            <text:p>BURCAM SRL</text:p>
          </table:table-cell>
          <table:table-cell office:value-type="float" office:value="44700">
            <text:p>44700</text:p>
          </table:table-cell>
          <table:table-cell office:value-type="string">
            <text:p>02/07/2026</text:p>
          </table:table-cell>
          <table:table-cell office:value-type="float" office:value="202600002142">
            <text:p>202600002142</text:p>
          </table:table-cell>
          <table:table-cell office:value-type="float" office:value="202600001803">
            <text:p>202600001803</text:p>
          </table:table-cell>
          <table:table-cell office:value-type="string">
            <text:p>111181130372620333 <text:s text:c="2"/>MANTENIMIENTO <text:s/>REPARACION Y LIMPIEZA <text:s text:c="14"/>Programa: 3037 CONTROL DE TRANSITO <text:s text:c="31"/>Secretaria: 11 SECRETARÍA DE PROTECCIÓN CIUDADANA</text:p>
          </table:table-cell>
          <table:table-cell office:value-type="string">
            <text:p>1803-2026</text:p>
          </table:table-cell>
        </table:table-row>
        <table:table-row table:style-name="ro1">
          <table:table-cell office:value-type="float" office:value="27">
            <text:p>27</text:p>
          </table:table-cell>
          <table:table-cell office:value-type="string">
            <text:p>Y02641EJ</text:p>
          </table:table-cell>
          <table:table-cell office:value-type="string">
            <text:p>202600005697OP</text:p>
          </table:table-cell>
          <table:table-cell office:value-type="string">
            <text:p>CORTES <text:s text:c="23"/>LUIS ALBERTO</text:p>
          </table:table-cell>
          <table:table-cell office:value-type="float" office:value="120000">
            <text:p>120000</text:p>
          </table:table-cell>
          <table:table-cell office:value-type="string">
            <text:p>02/07/2026</text:p>
          </table:table-cell>
          <table:table-cell office:value-type="float" office:value="202600003260">
            <text:p>202600003260</text:p>
          </table:table-cell>
          <table:table-cell office:value-type="float" office:value="202600002394">
            <text:p>202600002394</text:p>
          </table:table-cell>
          <table:table-cell office:value-type="string">
            <text:p>109001200010010333 <text:s text:c="2"/>MANTENIMIENTO <text:s/>REPARACION Y LIMPIEZA <text:s text:c="14"/>Programa: 0001 IMPUESTOS <text:s text:c="41"/>Secretaria: 09 SECRETARÍA DE CAPITAL HUMANO Y ACCIÓN SOCIAL <text:s text:c="6"/>109001200010010333 <text:s text:c="2"/>MANTENIMIENTO <text:s/>REPARACION Y LIMPIEZA <text:s text:c="14"/>Programa: 0001 SERVICIO ADMINISTRATIVO CENTRAL <text:s text:c="19"/>Secretaria: 09 SECRETARÍA DE CAPITAL HUMANO Y ACCIÓN SOCIAL</text:p>
          </table:table-cell>
          <table:table-cell office:value-type="string">
            <text:p>2394-2026</text:p>
          </table:table-cell>
        </table:table-row>
        <table:table-row table:style-name="ro1">
          <table:table-cell office:value-type="float" office:value="28">
            <text:p>28</text:p>
          </table:table-cell>
          <table:table-cell office:value-type="string">
            <text:p>Y02641EJ</text:p>
          </table:table-cell>
          <table:table-cell office:value-type="string">
            <text:p>202600005699OP</text:p>
          </table:table-cell>
          <table:table-cell office:value-type="string">
            <text:p>CAMGIGA S.R.L.</text:p>
          </table:table-cell>
          <table:table-cell office:value-type="float" office:value="622000">
            <text:p>622000</text:p>
          </table:table-cell>
          <table:table-cell office:value-type="string">
            <text:p>02/07/2026</text:p>
          </table:table-cell>
          <table:table-cell office:value-type="float" office:value="202600002419">
            <text:p>202600002419</text:p>
          </table:table-cell>
          <table:table-cell office:value-type="float" office:value="202600002098">
            <text:p>202600002098</text:p>
          </table:table-cell>
          <table:table-cell office:value-type="string">
            <text:p>101001100150220229 <text:s text:c="2"/>OTROS BIENES DE CONSUMO <text:s text:c="27"/>Programa: 0015 OBTENCION DE PRESTAMOS <text:s text:c="28"/>Secretaria: 01 INTENDENCIA <text:s text:c="39"/>101001100150220229 <text:s text:c="2"/>OTROS BIENES DE CONSUMO <text:s text:c="27"/>Programa: 0015 SERVICIOS VECINALES ZONA OESTE - CATEDRAL <text:s text:c="9"/>Secretaria: 01 INTENDENCIA</text:p>
          </table:table-cell>
          <table:table-cell office:value-type="string">
            <text:p>2098-2026</text:p>
          </table:table-cell>
        </table:table-row>
        <table:table-row table:style-name="ro1">
          <table:table-cell office:value-type="float" office:value="29">
            <text:p>29</text:p>
          </table:table-cell>
          <table:table-cell office:value-type="string">
            <text:p>Y02641EJ</text:p>
          </table:table-cell>
          <table:table-cell office:value-type="string">
            <text:p>202600005702OP</text:p>
          </table:table-cell>
          <table:table-cell office:value-type="string">
            <text:p>NALDO LOMBARDI S.A</text:p>
          </table:table-cell>
          <table:table-cell office:value-type="float" office:value="965893">
            <text:p>965893</text:p>
          </table:table-cell>
          <table:table-cell office:value-type="string">
            <text:p>02/07/2026</text:p>
          </table:table-cell>
          <table:table-cell office:value-type="float" office:value="202600002743">
            <text:p>202600002743</text:p>
          </table:table-cell>
          <table:table-cell office:value-type="float" office:value="202600002329">
            <text:p>202600002329</text:p>
          </table:table-cell>
          <table:table-cell office:value-type="string">
            <text:p>101011100010010443 <text:s text:c="2"/>MAQUINA Y EQUIPO <text:s text:c="34"/>Programa: 0001 IMPUESTOS <text:s text:c="41"/>Secretaria: 01 INTENDENCIA <text:s text:c="39"/>101011100010010443 <text:s text:c="2"/>MAQUINA Y EQUIPO <text:s text:c="34"/>Programa: 0001 SERVICIO ADMINISTRATIVO CENTRAL <text:s text:c="19"/>Secretaria: 01 INTENDENCIA</text:p>
          </table:table-cell>
          <table:table-cell office:value-type="string">
            <text:p>2329-2026</text:p>
          </table:table-cell>
        </table:table-row>
        <table:table-row table:style-name="ro1">
          <table:table-cell office:value-type="float" office:value="30">
            <text:p>30</text:p>
          </table:table-cell>
          <table:table-cell office:value-type="string">
            <text:p>Y02641EJ</text:p>
          </table:table-cell>
          <table:table-cell office:value-type="string">
            <text:p>202600005703OP</text:p>
          </table:table-cell>
          <table:table-cell office:value-type="string">
            <text:p>PATAGONICA DE LUBRICANTES SRL.</text:p>
          </table:table-cell>
          <table:table-cell office:value-type="float" office:value="283800">
            <text:p>283800</text:p>
          </table:table-cell>
          <table:table-cell office:value-type="string">
            <text:p>02/07/2026</text:p>
          </table:table-cell>
          <table:table-cell office:value-type="float" office:value="202600002845">
            <text:p>202600002845</text:p>
          </table:table-cell>
          <table:table-cell office:value-type="float" office:value="202600002338">
            <text:p>202600002338</text:p>
          </table:table-cell>
          <table:table-cell office:value-type="string">
            <text:p>102001100010010229 <text:s text:c="2"/>OTROS BIENES DE CONSUMO <text:s text:c="27"/>Programa: 0001 IMPUESTOS <text:s text:c="41"/>Secretaria: 02 SECRETARÍA DE COORDINACION DE OBRAS Y SERVICIOS <text:s text:c="3"/>102001100010010229 <text:s text:c="2"/>OTROS BIENES DE CONSUMO <text:s text:c="27"/>Programa: 0001 SERVICIO ADMINISTRATIVO CENTRAL <text:s text:c="19"/>Secretaria: 02 SECRETARÍA DE COORDINACION DE OBRAS Y SERVICIOS</text:p>
          </table:table-cell>
          <table:table-cell office:value-type="string">
            <text:p>2338-2026</text:p>
          </table:table-cell>
        </table:table-row>
        <table:table-row table:style-name="ro1">
          <table:table-cell office:value-type="float" office:value="31">
            <text:p>31</text:p>
          </table:table-cell>
          <table:table-cell office:value-type="string">
            <text:p>Y02641EJ</text:p>
          </table:table-cell>
          <table:table-cell office:value-type="string">
            <text:p>202600005704OP</text:p>
          </table:table-cell>
          <table:table-cell office:value-type="string">
            <text:p>AGUA Y GAS S.R.L.</text:p>
          </table:table-cell>
          <table:table-cell office:value-type="string">
            <text:p>168500.6</text:p>
          </table:table-cell>
          <table:table-cell office:value-type="string">
            <text:p>02/07/2026</text:p>
          </table:table-cell>
          <table:table-cell office:value-type="float" office:value="202600002917">
            <text:p>202600002917</text:p>
          </table:table-cell>
          <table:table-cell office:value-type="float" office:value="202600002252">
            <text:p>202600002252</text:p>
          </table:table-cell>
          <table:table-cell office:value-type="string">
            <text:p>107081300441140229 <text:s text:c="2"/>OTROS BIENES DE CONSUMO <text:s text:c="27"/>Programa: 0044 GESTION DE ESPACIOS VERDES PARQUES Y JARDINES <text:s text:c="5"/>Secretaria: 07 SECRETARÍA DE OBRAS Y SERVICIOS PÚBLICOS</text:p>
          </table:table-cell>
          <table:table-cell office:value-type="string">
            <text:p>2252-2026</text:p>
          </table:table-cell>
        </table:table-row>
        <table:table-row table:style-name="ro1">
          <table:table-cell office:value-type="float" office:value="32">
            <text:p>32</text:p>
          </table:table-cell>
          <table:table-cell office:value-type="string">
            <text:p>Y02641EJ</text:p>
          </table:table-cell>
          <table:table-cell office:value-type="string">
            <text:p>202600005706OP</text:p>
          </table:table-cell>
          <table:table-cell office:value-type="string">
            <text:p>AGUA Y GAS S.R.L.</text:p>
          </table:table-cell>
          <table:table-cell office:value-type="string">
            <text:p>9221.3</text:p>
          </table:table-cell>
          <table:table-cell office:value-type="string">
            <text:p>02/07/2026</text:p>
          </table:table-cell>
          <table:table-cell office:value-type="float" office:value="202600003021">
            <text:p>202600003021</text:p>
          </table:table-cell>
          <table:table-cell office:value-type="float" office:value="202600002279">
            <text:p>202600002279</text:p>
          </table:table-cell>
          <table:table-cell office:value-type="string">
            <text:p>109001200010010229 <text:s text:c="2"/>OTROS BIENES DE CONSUMO <text:s text:c="27"/>Programa: 0001 IMPUESTOS <text:s text:c="41"/>Secretaria: 09 SECRETARÍA DE CAPITAL HUMANO Y ACCIÓN SOCIAL <text:s text:c="6"/>109001200010010229 <text:s text:c="2"/>OTROS BIENES DE CONSUMO <text:s text:c="27"/>Programa: 0001 SERVICIO ADMINISTRATIVO CENTRAL <text:s text:c="19"/>Secretaria: 09 SECRETARÍA DE CAPITAL HUMANO Y ACCIÓN SOCIAL</text:p>
          </table:table-cell>
          <table:table-cell office:value-type="string">
            <text:p>2279-2026</text:p>
          </table:table-cell>
        </table:table-row>
        <table:table-row table:style-name="ro1">
          <table:table-cell office:value-type="float" office:value="33">
            <text:p>33</text:p>
          </table:table-cell>
          <table:table-cell office:value-type="string">
            <text:p>Y02641EJ</text:p>
          </table:table-cell>
          <table:table-cell office:value-type="string">
            <text:p>202600005707OP</text:p>
          </table:table-cell>
          <table:table-cell office:value-type="string">
            <text:p>LOPEZ <text:s text:c="24"/>GUSTAVO CARLOS</text:p>
          </table:table-cell>
          <table:table-cell office:value-type="string">
            <text:p>54723.2</text:p>
          </table:table-cell>
          <table:table-cell office:value-type="string">
            <text:p>02/07/2026</text:p>
          </table:table-cell>
          <table:table-cell office:value-type="float" office:value="202600002897">
            <text:p>202600002897</text:p>
          </table:table-cell>
          <table:table-cell office:value-type="float" office:value="202600002294">
            <text:p>202600002294</text:p>
          </table:table-cell>
          <table:table-cell office:value-type="string">
            <text:p>109001200010010333 <text:s text:c="2"/>MANTENIMIENTO <text:s/>REPARACION Y LIMPIEZA <text:s text:c="14"/>Programa: 0001 IMPUESTOS <text:s text:c="41"/>Secretaria: 09 SECRETARÍA DE CAPITAL HUMANO Y ACCIÓN SOCIAL <text:s text:c="6"/>109001200010010333 <text:s text:c="2"/>MANTENIMIENTO <text:s/>REPARACION Y LIMPIEZA <text:s text:c="14"/>Programa: 0001 SERVICIO ADMINISTRATIVO CENTRAL <text:s text:c="19"/>Secretaria: 09 SECRETARÍA DE CAPITAL HUMANO Y ACCIÓN SOCIAL</text:p>
          </table:table-cell>
          <table:table-cell office:value-type="string">
            <text:p>2294-2026</text:p>
          </table:table-cell>
        </table:table-row>
        <table:table-row table:style-name="ro1">
          <table:table-cell office:value-type="float" office:value="34">
            <text:p>34</text:p>
          </table:table-cell>
          <table:table-cell office:value-type="string">
            <text:p>Y02641EJ</text:p>
          </table:table-cell>
          <table:table-cell office:value-type="string">
            <text:p>202600005708OP</text:p>
          </table:table-cell>
          <table:table-cell office:value-type="string">
            <text:p>LA TECNICA SRL</text:p>
          </table:table-cell>
          <table:table-cell office:value-type="float" office:value="1256100">
            <text:p>1256100</text:p>
          </table:table-cell>
          <table:table-cell office:value-type="string">
            <text:p>02/07/2026</text:p>
          </table:table-cell>
          <table:table-cell office:value-type="float" office:value="202600003238">
            <text:p>202600003238</text:p>
          </table:table-cell>
          <table:table-cell office:value-type="float" office:value="202600002378">
            <text:p>202600002378</text:p>
          </table:table-cell>
          <table:table-cell office:value-type="string">
            <text:p>109001200010010441 <text:s text:c="2"/>BIENES PREEXISTENTES <text:s text:c="30"/>Programa: 0001 IMPUESTOS <text:s text:c="41"/>Secretaria: 09 SECRETARÍA DE CAPITAL HUMANO Y ACCIÓN SOCIAL <text:s text:c="6"/>109001200010010441 <text:s text:c="2"/>BIENES PREEXISTENTES <text:s text:c="30"/>Programa: 0001 SERVICIO ADMINISTRATIVO CENTRAL <text:s text:c="19"/>Secretaria: 09 SECRETARÍA DE CAPITAL HUMANO Y ACCIÓN SOCIAL</text:p>
          </table:table-cell>
          <table:table-cell office:value-type="string">
            <text:p>2378-2026</text:p>
          </table:table-cell>
        </table:table-row>
        <table:table-row table:style-name="ro1">
          <table:table-cell office:value-type="float" office:value="35">
            <text:p>35</text:p>
          </table:table-cell>
          <table:table-cell office:value-type="string">
            <text:p>Y02641EJ</text:p>
          </table:table-cell>
          <table:table-cell office:value-type="string">
            <text:p>202600005709OP</text:p>
          </table:table-cell>
          <table:table-cell office:value-type="string">
            <text:p>LEKI S. CAP I SECC IV</text:p>
          </table:table-cell>
          <table:table-cell office:value-type="float" office:value="127900">
            <text:p>127900</text:p>
          </table:table-cell>
          <table:table-cell office:value-type="string">
            <text:p>02/07/2026</text:p>
          </table:table-cell>
          <table:table-cell office:value-type="float" office:value="202600003125">
            <text:p>202600003125</text:p>
          </table:table-cell>
          <table:table-cell office:value-type="float" office:value="202600002376">
            <text:p>202600002376</text:p>
          </table:table-cell>
          <table:table-cell office:value-type="string">
            <text:p>109142200812000443 <text:s text:c="2"/>MAQUINA Y EQUIPO <text:s text:c="34"/>Programa: 0081 PROMOCIÓN DE DERECHOS DE LAS PERSONAS MAYORES <text:s text:c="5"/>Secretaria: 09 SECRETARÍA DE CAPITAL HUMANO Y ACCIÓN SOCIAL</text:p>
          </table:table-cell>
          <table:table-cell office:value-type="string">
            <text:p>2376-2026</text:p>
          </table:table-cell>
        </table:table-row>
        <table:table-row table:style-name="ro1">
          <table:table-cell office:value-type="float" office:value="36">
            <text:p>36</text:p>
          </table:table-cell>
          <table:table-cell office:value-type="string">
            <text:p>Y02641EJ</text:p>
          </table:table-cell>
          <table:table-cell office:value-type="string">
            <text:p>202600005710OP</text:p>
          </table:table-cell>
          <table:table-cell office:value-type="string">
            <text:p>SERVIDIO <text:s text:c="21"/>PABLO ANTONIO</text:p>
          </table:table-cell>
          <table:table-cell office:value-type="float" office:value="9870000">
            <text:p>9870000</text:p>
          </table:table-cell>
          <table:table-cell office:value-type="string">
            <text:p>02/07/2026</text:p>
          </table:table-cell>
          <table:table-cell office:value-type="float" office:value="202600001749">
            <text:p>202600001749</text:p>
          </table:table-cell>
          <table:table-cell office:value-type="float" office:value="202600001208">
            <text:p>202600001208</text:p>
          </table:table-cell>
          <table:table-cell office:value-type="string">
            <text:p>107071300011330443 <text:s text:c="2"/>MAQUINA Y EQUIPO <text:s text:c="34"/>Programa: 0001 IMPUESTOS <text:s text:c="41"/>Secretaria: 07 SECRETARÍA DE OBRAS Y SERVICIOS PÚBLICOS <text:s text:c="10"/>107071300011330443 <text:s text:c="2"/>MAQUINA Y EQUIPO <text:s text:c="34"/>Programa: 0001 SERVICIO ADMINISTRATIVO CENTRAL <text:s text:c="19"/>Secretaria: 07 SECRETARÍA DE OBRAS Y SERVICIOS PÚBLICOS</text:p>
          </table:table-cell>
          <table:table-cell office:value-type="string">
            <text:p>1208-2026</text:p>
          </table:table-cell>
        </table:table-row>
        <table:table-row table:style-name="ro1">
          <table:table-cell office:value-type="float" office:value="37">
            <text:p>37</text:p>
          </table:table-cell>
          <table:table-cell office:value-type="string">
            <text:p>Y02641EJ</text:p>
          </table:table-cell>
          <table:table-cell office:value-type="string">
            <text:p>202600005711OP</text:p>
          </table:table-cell>
          <table:table-cell office:value-type="string">
            <text:p>MICIUDAS <text:s text:c="21"/>GRACIELA JUANA</text:p>
          </table:table-cell>
          <table:table-cell office:value-type="float" office:value="9000">
            <text:p>9000</text:p>
          </table:table-cell>
          <table:table-cell office:value-type="string">
            <text:p>02/07/2026</text:p>
          </table:table-cell>
          <table:table-cell office:value-type="float" office:value="202600003185">
            <text:p>202600003185</text:p>
          </table:table-cell>
          <table:table-cell office:value-type="float" office:value="202600002384">
            <text:p>202600002384</text:p>
          </table:table-cell>
          <table:table-cell office:value-type="string">
            <text:p>111181130372610229 <text:s text:c="2"/>OTROS BIENES DE CONSUMO <text:s text:c="27"/>Programa: 3037 CONTROL DE TRANSITO <text:s text:c="31"/>Secretaria: 11 SECRETARÍA DE PROTECCIÓN CIUDADANA</text:p>
          </table:table-cell>
          <table:table-cell office:value-type="string">
            <text:p>2384-2026</text:p>
          </table:table-cell>
        </table:table-row>
        <table:table-row table:style-name="ro1">
          <table:table-cell office:value-type="float" office:value="38">
            <text:p>38</text:p>
          </table:table-cell>
          <table:table-cell office:value-type="string">
            <text:p>Y02641EJ</text:p>
          </table:table-cell>
          <table:table-cell office:value-type="string">
            <text:p>202600005713OP</text:p>
          </table:table-cell>
          <table:table-cell office:value-type="string">
            <text:p>FERNANDEZ <text:s text:c="20"/>HUGO JACOBO</text:p>
          </table:table-cell>
          <table:table-cell office:value-type="float" office:value="560000">
            <text:p>560000</text:p>
          </table:table-cell>
          <table:table-cell office:value-type="string">
            <text:p>02/07/2026</text:p>
          </table:table-cell>
          <table:table-cell office:value-type="float" office:value="202600002395">
            <text:p>202600002395</text:p>
          </table:table-cell>
          <table:table-cell office:value-type="float" office:value="202600002194">
            <text:p>202600002194</text:p>
          </table:table-cell>
          <table:table-cell office:value-type="string">
            <text:p>101002100140210443 <text:s text:c="2"/>MAQUINA Y EQUIPO <text:s text:c="34"/>Programa: 0014 OTROS NO TRIBUTARIOS <text:s text:c="30"/>Secretaria: 01 INTENDENCIA <text:s text:c="39"/>101002100140210443 <text:s text:c="2"/>MAQUINA Y EQUIPO <text:s text:c="34"/>Programa: 0014 SERVICIOS VECINALES ZONA CENTRO <text:s text:c="19"/>Secretaria: 01 INTENDENCIA</text:p>
          </table:table-cell>
          <table:table-cell office:value-type="string">
            <text:p>2194-2026</text:p>
          </table:table-cell>
        </table:table-row>
        <table:table-row table:style-name="ro1">
          <table:table-cell office:value-type="float" office:value="39">
            <text:p>39</text:p>
          </table:table-cell>
          <table:table-cell office:value-type="string">
            <text:p>Y02641EJ</text:p>
          </table:table-cell>
          <table:table-cell office:value-type="string">
            <text:p>202600005715OP</text:p>
          </table:table-cell>
          <table:table-cell office:value-type="string">
            <text:p>FORRAJERA SUD S.R.L.</text:p>
          </table:table-cell>
          <table:table-cell office:value-type="float" office:value="1696000">
            <text:p>1696000</text:p>
          </table:table-cell>
          <table:table-cell office:value-type="string">
            <text:p>02/07/2026</text:p>
          </table:table-cell>
          <table:table-cell office:value-type="float" office:value="202600003091">
            <text:p>202600003091</text:p>
          </table:table-cell>
          <table:table-cell office:value-type="float" office:value="202600002310">
            <text:p>202600002310</text:p>
          </table:table-cell>
          <table:table-cell office:value-type="string">
            <text:p>111002100962500221 <text:s text:c="2"/>PRODUCTOS ALIMENTICIOS AGROPECUARIO Y FORESTALES <text:s text:c="2"/>Programa: 0096 CONTROL FAUNA URBANA <text:s text:c="30"/>Secretaria: 11 SECRETARÍA DE PROTECCIÓN CIUDADANA</text:p>
          </table:table-cell>
          <table:table-cell office:value-type="string">
            <text:p>2310-2026</text:p>
          </table:table-cell>
        </table:table-row>
        <table:table-row table:style-name="ro1">
          <table:table-cell office:value-type="float" office:value="40">
            <text:p>40</text:p>
          </table:table-cell>
          <table:table-cell office:value-type="string">
            <text:p>Y02641EJ</text:p>
          </table:table-cell>
          <table:table-cell office:value-type="string">
            <text:p>202600005717OP</text:p>
          </table:table-cell>
          <table:table-cell office:value-type="string">
            <text:p>GRUAS SAN BLAS S.A.</text:p>
          </table:table-cell>
          <table:table-cell office:value-type="string">
            <text:p>104694.28</text:p>
          </table:table-cell>
          <table:table-cell office:value-type="string">
            <text:p>02/07/2026</text:p>
          </table:table-cell>
          <table:table-cell office:value-type="float" office:value="202600003284">
            <text:p>202600003284</text:p>
          </table:table-cell>
          <table:table-cell office:value-type="float" office:value="202600002391">
            <text:p>202600002391</text:p>
          </table:table-cell>
          <table:table-cell office:value-type="string">
            <text:p>107071300010010229 <text:s text:c="2"/>OTROS BIENES DE CONSUMO <text:s text:c="27"/>Programa: 0001 IMPUESTOS <text:s text:c="41"/>Secretaria: 07 SECRETARÍA DE OBRAS Y SERVICIOS PÚBLICOS <text:s text:c="10"/>107071300010010229 <text:s text:c="2"/>OTROS BIENES DE CONSUMO <text:s text:c="27"/>Programa: 0001 SERVICIO ADMINISTRATIVO CENTRAL <text:s text:c="19"/>Secretaria: 07 SECRETARÍA DE OBRAS Y SERVICIOS PÚBLICOS</text:p>
          </table:table-cell>
          <table:table-cell office:value-type="string">
            <text:p>2391-2026</text:p>
          </table:table-cell>
        </table:table-row>
        <table:table-row table:style-name="ro1">
          <table:table-cell office:value-type="float" office:value="41">
            <text:p>41</text:p>
          </table:table-cell>
          <table:table-cell office:value-type="string">
            <text:p>Y02641EJ</text:p>
          </table:table-cell>
          <table:table-cell office:value-type="string">
            <text:p>202600005718OP</text:p>
          </table:table-cell>
          <table:table-cell office:value-type="string">
            <text:p>LA TECNICA SRL</text:p>
          </table:table-cell>
          <table:table-cell office:value-type="string">
            <text:p>2757508.52</text:p>
          </table:table-cell>
          <table:table-cell office:value-type="string">
            <text:p>02/07/2026</text:p>
          </table:table-cell>
          <table:table-cell office:value-type="float" office:value="202600000496">
            <text:p>202600000496</text:p>
          </table:table-cell>
          <table:table-cell office:value-type="float" office:value="202600001988">
            <text:p>202600001988</text:p>
          </table:table-cell>
          <table:table-cell office:value-type="string">
            <text:p>101001100030010229 <text:s text:c="2"/>OTROS BIENES DE CONSUMO <text:s text:c="27"/>Programa: 0003 DERECHOS <text:s text:c="42"/>Secretaria: 01 INTENDENCIA <text:s text:c="39"/>101001100030010229 <text:s text:c="2"/>OTROS BIENES DE CONSUMO <text:s text:c="27"/>Programa: 0003 SERVICIO DE JUSTICIA DE FALTAS VIALES <text:s text:c="13"/>Secretaria: 01 INTENDENCIA</text:p>
          </table:table-cell>
          <table:table-cell office:value-type="string">
            <text:p>1988-2026</text:p>
          </table:table-cell>
        </table:table-row>
        <table:table-row table:style-name="ro1">
          <table:table-cell office:value-type="float" office:value="42">
            <text:p>42</text:p>
          </table:table-cell>
          <table:table-cell office:value-type="string">
            <text:p>Y02641EJ</text:p>
          </table:table-cell>
          <table:table-cell office:value-type="string">
            <text:p>202600005721OP</text:p>
          </table:table-cell>
          <table:table-cell office:value-type="string">
            <text:p>FERNANDEZ <text:s text:c="20"/>HUGO JACOBO</text:p>
          </table:table-cell>
          <table:table-cell office:value-type="float" office:value="110000">
            <text:p>110000</text:p>
          </table:table-cell>
          <table:table-cell office:value-type="string">
            <text:p>03/07/2026</text:p>
          </table:table-cell>
          <table:table-cell office:value-type="float" office:value="202600001211">
            <text:p>202600001211</text:p>
          </table:table-cell>
          <table:table-cell office:value-type="float" office:value="202600001288">
            <text:p>202600001288</text:p>
          </table:table-cell>
          <table:table-cell office:value-type="string">
            <text:p>111181101052690229 <text:s text:c="2"/>OTROS BIENES DE CONSUMO <text:s text:c="27"/>Programa: 0105 SENALIZACION <text:s text:c="38"/>Secretaria: 11 SECRETARÍA DE PROTECCIÓN CIUDADANA</text:p>
          </table:table-cell>
          <table:table-cell office:value-type="string">
            <text:p>1288-2026</text:p>
          </table:table-cell>
        </table:table-row>
        <table:table-row table:style-name="ro1">
          <table:table-cell office:value-type="float" office:value="43">
            <text:p>43</text:p>
          </table:table-cell>
          <table:table-cell office:value-type="string">
            <text:p>Y02641EJ</text:p>
          </table:table-cell>
          <table:table-cell office:value-type="string">
            <text:p>202600005722OP</text:p>
          </table:table-cell>
          <table:table-cell office:value-type="string">
            <text:p>FRIGORIFICO GILIO S.A.C.E.I.</text:p>
          </table:table-cell>
          <table:table-cell office:value-type="string">
            <text:p>17840762.16</text:p>
          </table:table-cell>
          <table:table-cell office:value-type="string">
            <text:p>03/07/2026</text:p>
          </table:table-cell>
          <table:table-cell office:value-type="float" office:value="202600002518">
            <text:p>202600002518</text:p>
          </table:table-cell>
          <table:table-cell office:value-type="float" office:value="202600001998">
            <text:p>202600001998</text:p>
          </table:table-cell>
          <table:table-cell office:value-type="string">
            <text:p>109141200832130221 <text:s text:c="2"/>PRODUCTOS ALIMENTICIOS AGROPECUARIO Y FORESTALES <text:s text:c="2"/>Programa: 0083 PROMOCIÓN DEL DESARROLLO INFANTIL (CDI) <text:s text:c="11"/>Secretaria: 09 SECRETARÍA DE CAPITAL HUMANO Y ACCIÓN SOCIAL</text:p>
          </table:table-cell>
          <table:table-cell office:value-type="string">
            <text:p>1998-2026</text:p>
          </table:table-cell>
        </table:table-row>
        <table:table-row table:style-name="ro1">
          <table:table-cell office:value-type="float" office:value="44">
            <text:p>44</text:p>
          </table:table-cell>
          <table:table-cell office:value-type="string">
            <text:p>Y02641EJ</text:p>
          </table:table-cell>
          <table:table-cell office:value-type="string">
            <text:p>202600005724OP</text:p>
          </table:table-cell>
          <table:table-cell office:value-type="string">
            <text:p>TROYON <text:s text:c="23"/>DARIO</text:p>
          </table:table-cell>
          <table:table-cell office:value-type="float" office:value="5100000">
            <text:p>5100000</text:p>
          </table:table-cell>
          <table:table-cell office:value-type="string">
            <text:p>03/07/2026</text:p>
          </table:table-cell>
          <table:table-cell office:value-type="float" office:value="202600002721">
            <text:p>202600002721</text:p>
          </table:table-cell>
          <table:table-cell office:value-type="float" office:value="202600002109">
            <text:p>202600002109</text:p>
          </table:table-cell>
          <table:table-cell office:value-type="string">
            <text:p>107001300010010222 <text:s text:c="2"/>TEXTILES Y VESTUARIOS <text:s text:c="29"/>Programa: 0001 IMPUESTOS <text:s text:c="41"/>Secretaria: 07 SECRETARÍA DE OBRAS Y SERVICIOS PÚBLICOS <text:s text:c="10"/>107001300010010222 <text:s text:c="2"/>TEXTILES Y VESTUARIOS <text:s text:c="29"/>Programa: 0001 SERVICIO ADMINISTRATIVO CENTRAL <text:s text:c="19"/>Secretaria: 07 SECRETARÍA DE OBRAS Y SERVICIOS PÚBLICOS</text:p>
          </table:table-cell>
          <table:table-cell office:value-type="string">
            <text:p>2109-2026</text:p>
          </table:table-cell>
        </table:table-row>
        <table:table-row table:style-name="ro1">
          <table:table-cell office:value-type="float" office:value="45">
            <text:p>45</text:p>
          </table:table-cell>
          <table:table-cell office:value-type="string">
            <text:p>Y02641EJ</text:p>
          </table:table-cell>
          <table:table-cell office:value-type="string">
            <text:p>202600005725OP</text:p>
          </table:table-cell>
          <table:table-cell office:value-type="string">
            <text:p>AGUA Y GAS S.R.L.</text:p>
          </table:table-cell>
          <table:table-cell office:value-type="string">
            <text:p>921209.23</text:p>
          </table:table-cell>
          <table:table-cell office:value-type="string">
            <text:p>03/07/2026</text:p>
          </table:table-cell>
          <table:table-cell office:value-type="float" office:value="202600003275">
            <text:p>202600003275</text:p>
          </table:table-cell>
          <table:table-cell office:value-type="float" office:value="202600002407">
            <text:p>202600002407</text:p>
          </table:table-cell>
          <table:table-cell office:value-type="string">
            <text:p>110001100912340229 <text:s text:c="2"/>OTROS BIENES DE CONSUMO <text:s text:c="27"/>Programa: 0091 PROMOCION DE EMPRENDIMIENTOS Y PYMES <text:s text:c="14"/>Secretaria: 10 SECRETARÍA DE PRODUCCIÓN Y EMPLEO</text:p>
          </table:table-cell>
          <table:table-cell office:value-type="string">
            <text:p>2407-2026</text:p>
          </table:table-cell>
        </table:table-row>
        <table:table-row table:style-name="ro1">
          <table:table-cell office:value-type="float" office:value="46">
            <text:p>46</text:p>
          </table:table-cell>
          <table:table-cell office:value-type="string">
            <text:p>Y02641EJ</text:p>
          </table:table-cell>
          <table:table-cell office:value-type="string">
            <text:p>202600005732OP</text:p>
          </table:table-cell>
          <table:table-cell office:value-type="string">
            <text:p>AGUA Y GAS S.R.L.</text:p>
          </table:table-cell>
          <table:table-cell office:value-type="string">
            <text:p>25232.68</text:p>
          </table:table-cell>
          <table:table-cell office:value-type="string">
            <text:p>03/07/2026</text:p>
          </table:table-cell>
          <table:table-cell office:value-type="float" office:value="202600003238">
            <text:p>202600003238</text:p>
          </table:table-cell>
          <table:table-cell office:value-type="float" office:value="202600002378">
            <text:p>202600002378</text:p>
          </table:table-cell>
          <table:table-cell office:value-type="string">
            <text:p>109001200010010441 <text:s text:c="2"/>BIENES PREEXISTENTES <text:s text:c="30"/>Programa: 0001 IMPUESTOS <text:s text:c="41"/>Secretaria: 09 SECRETARÍA DE CAPITAL HUMANO Y ACCIÓN SOCIAL <text:s text:c="6"/>109001200010010441 <text:s text:c="2"/>BIENES PREEXISTENTES <text:s text:c="30"/>Programa: 0001 SERVICIO ADMINISTRATIVO CENTRAL <text:s text:c="19"/>Secretaria: 09 SECRETARÍA DE CAPITAL HUMANO Y ACCIÓN SOCIAL</text:p>
          </table:table-cell>
          <table:table-cell office:value-type="string">
            <text:p>2378-2026</text:p>
          </table:table-cell>
        </table:table-row>
        <table:table-row table:style-name="ro1">
          <table:table-cell office:value-type="float" office:value="47">
            <text:p>47</text:p>
          </table:table-cell>
          <table:table-cell office:value-type="string">
            <text:p>Y02641EJ</text:p>
          </table:table-cell>
          <table:table-cell office:value-type="string">
            <text:p>202600005733OP</text:p>
          </table:table-cell>
          <table:table-cell office:value-type="string">
            <text:p>CASA PALM S.A.C.I.I. Y A.</text:p>
          </table:table-cell>
          <table:table-cell office:value-type="string">
            <text:p>370576.89</text:p>
          </table:table-cell>
          <table:table-cell office:value-type="string">
            <text:p>03/07/2026</text:p>
          </table:table-cell>
          <table:table-cell office:value-type="float" office:value="202600002995">
            <text:p>202600002995</text:p>
          </table:table-cell>
          <table:table-cell office:value-type="float" office:value="202600002302">
            <text:p>202600002302</text:p>
          </table:table-cell>
          <table:table-cell office:value-type="string">
            <text:p>109001200010010333 <text:s text:c="2"/>MANTENIMIENTO <text:s/>REPARACION Y LIMPIEZA <text:s text:c="14"/>Programa: 0001 IMPUESTOS <text:s text:c="41"/>Secretaria: 09 SECRETARÍA DE CAPITAL HUMANO Y ACCIÓN SOCIAL <text:s text:c="6"/>109001200010010333 <text:s text:c="2"/>MANTENIMIENTO <text:s/>REPARACION Y LIMPIEZA <text:s text:c="14"/>Programa: 0001 SERVICIO ADMINISTRATIVO CENTRAL <text:s text:c="19"/>Secretaria: 09 SECRETARÍA DE CAPITAL HUMANO Y ACCIÓN SOCIAL</text:p>
          </table:table-cell>
          <table:table-cell office:value-type="string">
            <text:p>2302-2026</text:p>
          </table:table-cell>
        </table:table-row>
        <table:table-row table:style-name="ro1">
          <table:table-cell office:value-type="float" office:value="48">
            <text:p>48</text:p>
          </table:table-cell>
          <table:table-cell office:value-type="string">
            <text:p>Y02641EJ</text:p>
          </table:table-cell>
          <table:table-cell office:value-type="string">
            <text:p>202600005737OP</text:p>
          </table:table-cell>
          <table:table-cell office:value-type="string">
            <text:p>PAPER Y <text:s/>TOYS S.R.L.</text:p>
          </table:table-cell>
          <table:table-cell office:value-type="string">
            <text:p>48462.66</text:p>
          </table:table-cell>
          <table:table-cell office:value-type="string">
            <text:p>03/07/2026</text:p>
          </table:table-cell>
          <table:table-cell office:value-type="float" office:value="202600002730">
            <text:p>202600002730</text:p>
          </table:table-cell>
          <table:table-cell office:value-type="float" office:value="202600002197">
            <text:p>202600002197</text:p>
          </table:table-cell>
          <table:table-cell office:value-type="string">
            <text:p>101001100010010223 <text:s text:c="2"/>PRODUCTOS DE PAPEL <text:s/>CARTON E IMPRESOS <text:s text:c="13"/>Programa: 0001 IMPUESTOS <text:s text:c="41"/>Secretaria: 01 INTENDENCIA <text:s text:c="39"/>101001100010010223 <text:s text:c="2"/>PRODUCTOS DE PAPEL <text:s/>CARTON E IMPRESOS <text:s text:c="13"/>Programa: 0001 SERVICIO ADMINISTRATIVO CENTRAL <text:s text:c="19"/>Secretaria: 01 INTENDENCIA</text:p>
          </table:table-cell>
          <table:table-cell office:value-type="string">
            <text:p>2197-2026</text:p>
          </table:table-cell>
        </table:table-row>
        <table:table-row table:style-name="ro1">
          <table:table-cell office:value-type="float" office:value="49">
            <text:p>49</text:p>
          </table:table-cell>
          <table:table-cell office:value-type="string">
            <text:p>Y02641EJ</text:p>
          </table:table-cell>
          <table:table-cell office:value-type="string">
            <text:p>202600005738OP</text:p>
          </table:table-cell>
          <table:table-cell office:value-type="string">
            <text:p>INDUSTRIAL PATAGONICA SAS</text:p>
          </table:table-cell>
          <table:table-cell office:value-type="string">
            <text:p>180498.46</text:p>
          </table:table-cell>
          <table:table-cell office:value-type="string">
            <text:p>03/07/2026</text:p>
          </table:table-cell>
          <table:table-cell office:value-type="float" office:value="202600003017">
            <text:p>202600003017</text:p>
          </table:table-cell>
          <table:table-cell office:value-type="float" office:value="202600002341">
            <text:p>202600002341</text:p>
          </table:table-cell>
          <table:table-cell office:value-type="string">
            <text:p>101001100130220333 <text:s text:c="2"/>MANTENIMIENTO <text:s/>REPARACION Y LIMPIEZA <text:s text:c="14"/>Programa: 0013 INTERESES <text:s text:c="41"/>Secretaria: 01 INTENDENCIA <text:s text:c="39"/>101001100130220333 <text:s text:c="2"/>MANTENIMIENTO <text:s/>REPARACION Y LIMPIEZA <text:s text:c="14"/>Programa: 0013 SERVICIOS VECINALES ZONA SUR <text:s text:c="22"/>Secretaria: 01 INTENDENCIA <text:s text:c="39"/>102001300010010229 <text:s text:c="2"/>OTROS BIENES DE CONSUMO <text:s text:c="27"/>Programa: 0001 IMPUESTOS <text:s text:c="41"/>Secretaria: 02 SECRETARÍA DE COORDINACION DE OBRAS Y SERVICIOS <text:s text:c="3"/>102001300010010229 <text:s text:c="2"/>OTROS BIENES DE CONSUMO <text:s text:c="27"/>Programa: 0001 SERVICIO ADMINISTRATIVO CENTRAL <text:s text:c="19"/>Secretaria: 02 SECRETARÍA DE COORDINACION DE OBRAS Y SERVICIOS</text:p>
          </table:table-cell>
          <table:table-cell office:value-type="string">
            <text:p>2341-2026</text:p>
          </table:table-cell>
        </table:table-row>
        <table:table-row table:style-name="ro1">
          <table:table-cell office:value-type="float" office:value="50">
            <text:p>50</text:p>
          </table:table-cell>
          <table:table-cell office:value-type="string">
            <text:p>Y02641EJ</text:p>
          </table:table-cell>
          <table:table-cell office:value-type="string">
            <text:p>202600005739OP</text:p>
          </table:table-cell>
          <table:table-cell office:value-type="string">
            <text:p>LOPEZ <text:s text:c="24"/>GUSTAVO CARLOS</text:p>
          </table:table-cell>
          <table:table-cell office:value-type="string">
            <text:p>1118972.61</text:p>
          </table:table-cell>
          <table:table-cell office:value-type="string">
            <text:p>03/07/2026</text:p>
          </table:table-cell>
          <table:table-cell office:value-type="float" office:value="202600003017">
            <text:p>202600003017</text:p>
          </table:table-cell>
          <table:table-cell office:value-type="float" office:value="202600002341">
            <text:p>202600002341</text:p>
          </table:table-cell>
          <table:table-cell office:value-type="string">
            <text:p>101001100130220333 <text:s text:c="2"/>MANTENIMIENTO <text:s/>REPARACION Y LIMPIEZA <text:s text:c="14"/>Programa: 0013 INTERESES <text:s text:c="41"/>Secretaria: 01 INTENDENCIA <text:s text:c="39"/>101001100130220333 <text:s text:c="2"/>MANTENIMIENTO <text:s/>REPARACION Y LIMPIEZA <text:s text:c="14"/>Programa: 0013 SERVICIOS VECINALES ZONA SUR <text:s text:c="22"/>Secretaria: 01 INTENDENCIA <text:s text:c="39"/>102001300010010229 <text:s text:c="2"/>OTROS BIENES DE CONSUMO <text:s text:c="27"/>Programa: 0001 IMPUESTOS <text:s text:c="41"/>Secretaria: 02 SECRETARÍA DE COORDINACION DE OBRAS Y SERVICIOS <text:s text:c="3"/>102001300010010229 <text:s text:c="2"/>OTROS BIENES DE CONSUMO <text:s text:c="27"/>Programa: 0001 SERVICIO ADMINISTRATIVO CENTRAL <text:s text:c="19"/>Secretaria: 02 SECRETARÍA DE COORDINACION DE OBRAS Y SERVICIOS</text:p>
          </table:table-cell>
          <table:table-cell office:value-type="string">
            <text:p>2341-2026</text:p>
          </table:table-cell>
        </table:table-row>
        <table:table-row table:style-name="ro1">
          <table:table-cell office:value-type="float" office:value="51">
            <text:p>51</text:p>
          </table:table-cell>
          <table:table-cell office:value-type="string">
            <text:p>Y02641EJ</text:p>
          </table:table-cell>
          <table:table-cell office:value-type="string">
            <text:p>202600005743OP</text:p>
          </table:table-cell>
          <table:table-cell office:value-type="string">
            <text:p>MUNIDIGITAL S.A</text:p>
          </table:table-cell>
          <table:table-cell office:value-type="string">
            <text:p>8166666.67</text:p>
          </table:table-cell>
          <table:table-cell office:value-type="string">
            <text:p>03/07/2026</text:p>
          </table:table-cell>
          <table:table-cell office:value-type="float" office:value="202500001640">
            <text:p>202500001640</text:p>
          </table:table-cell>
          <table:table-cell office:value-type="float" office:value="202500001159">
            <text:p>202500001159</text:p>
          </table:table-cell>
          <table:table-cell office:value-type="string">
            <text:p>105041100320790339 <text:s text:c="2"/>OTROS SERVICIOS <text:s text:c="35"/>Programa: 0032 MANTENIMIENTO DE SISTEMAS <text:s text:c="25"/>Secretaria: 05 SECRETARÍA DE GESTIÓN ESTRATÉGICA Y MODERNIZACIÓN <text:s/>105041100320800339 <text:s text:c="2"/>OTROS SERVICIOS <text:s text:c="35"/>Programa: 0032 MANTENIMIENTO DE SISTEMAS <text:s text:c="25"/>Secretaria: 05 SECRETARÍA DE GESTIÓN ESTRATÉGICA Y MODERNIZACIÓN</text:p>
          </table:table-cell>
          <table:table-cell office:value-type="string">
            <text:p>1159-2025</text:p>
          </table:table-cell>
        </table:table-row>
        <table:table-row table:style-name="ro1">
          <table:table-cell office:value-type="float" office:value="52">
            <text:p>52</text:p>
          </table:table-cell>
          <table:table-cell office:value-type="string">
            <text:p>Y02641EJ</text:p>
          </table:table-cell>
          <table:table-cell office:value-type="string">
            <text:p>202600005744OP</text:p>
          </table:table-cell>
          <table:table-cell office:value-type="string">
            <text:p>DISTRIBUIDORA OLIVOS S.R.L.</text:p>
          </table:table-cell>
          <table:table-cell office:value-type="float" office:value="213800">
            <text:p>213800</text:p>
          </table:table-cell>
          <table:table-cell office:value-type="string">
            <text:p>03/07/2026</text:p>
          </table:table-cell>
          <table:table-cell office:value-type="float" office:value="202600002841">
            <text:p>202600002841</text:p>
          </table:table-cell>
          <table:table-cell office:value-type="float" office:value="202600002209">
            <text:p>202600002209</text:p>
          </table:table-cell>
          <table:table-cell office:value-type="string">
            <text:p>109001200010010223 <text:s text:c="2"/>PRODUCTOS DE PAPEL <text:s/>CARTON E IMPRESOS <text:s text:c="13"/>Programa: 0001 IMPUESTOS <text:s text:c="41"/>Secretaria: 09 SECRETARÍA DE CAPITAL HUMANO Y ACCIÓN SOCIAL <text:s text:c="6"/>109001200010010223 <text:s text:c="2"/>PRODUCTOS DE PAPEL <text:s/>CARTON E IMPRESOS <text:s text:c="13"/>Programa: 0001 SERVICIO ADMINISTRATIVO CENTRAL <text:s text:c="19"/>Secretaria: 09 SECRETARÍA DE CAPITAL HUMANO Y ACCIÓN SOCIAL</text:p>
          </table:table-cell>
          <table:table-cell office:value-type="string">
            <text:p>2209-2026</text:p>
          </table:table-cell>
        </table:table-row>
        <table:table-row table:style-name="ro1">
          <table:table-cell office:value-type="float" office:value="53">
            <text:p>53</text:p>
          </table:table-cell>
          <table:table-cell office:value-type="string">
            <text:p>Y02641EJ</text:p>
          </table:table-cell>
          <table:table-cell office:value-type="string">
            <text:p>202600005745OP</text:p>
          </table:table-cell>
          <table:table-cell office:value-type="string">
            <text:p>KAKTUS PAMPA S.A.</text:p>
          </table:table-cell>
          <table:table-cell office:value-type="float" office:value="23178160">
            <text:p>23178160</text:p>
          </table:table-cell>
          <table:table-cell office:value-type="string">
            <text:p>03/07/2026</text:p>
          </table:table-cell>
          <table:table-cell office:value-type="float" office:value="202600001141">
            <text:p>202600001141</text:p>
          </table:table-cell>
          <table:table-cell office:value-type="float" office:value="202600000774">
            <text:p>202600000774</text:p>
          </table:table-cell>
          <table:table-cell office:value-type="string">
            <text:p>10200110001001 <text:s text:c="6"/>GESTION ADMINISTRATIVA <text:s text:c="28"/>Programa: 0001 IMPUESTOS <text:s text:c="41"/>Secretaria: 02 SECRETARÍA DE COORDINACION DE OBRAS Y SERVICIOS <text:s text:c="3"/>10200110001001 <text:s text:c="6"/>GESTION ADMINISTRATIVA <text:s text:c="28"/>Programa: 0001 SERVICIO ADMINISTRATIVO CENTRAL <text:s text:c="19"/>Secretaria: 02 SECRETARÍA DE COORDINACION DE OBRAS Y SERVICIOS <text:s text:c="3"/>10400110001001 <text:s text:c="6"/>GESTION ADMINISTRATIVA <text:s text:c="28"/>Programa: 0001 IMPUESTOS <text:s text:c="41"/>Secretaria: 04 SECRETARÍA DE DEPORTES <text:s text:c="28"/>10400110001001 <text:s text:c="6"/>GESTION ADMINISTRATIVA <text:s text:c="28"/>Programa: 0001 SERVICIO ADMINISTRATIVO CENTRAL <text:s text:c="19"/>Secretaria: 04 SECRETARÍA DE DEPORTES <text:s text:c="28"/>107001300010010222 <text:s text:c="2"/>TEXTILES Y VESTUARIOS <text:s text:c="29"/>Programa: 0001 IMPUESTOS <text:s text:c="41"/>Secretaria: 07 SECRETARÍA DE OBRAS Y SERVICIOS PÚBLICOS <text:s text:c="10"/>107001300010010222 <text:s text:c="2"/>TEXTILES Y VESTUARIOS <text:s text:c="29"/>Programa: 0001 SERVICIO ADMINISTRATIVO CENTRAL <text:s text:c="19"/>Secretaria: 07 SECRETARÍA DE OBRAS Y SERVICIOS PÚBLICOS <text:s text:c="10"/>109001200010010222 <text:s text:c="2"/>TEXTILES Y VESTUARIOS <text:s text:c="29"/>Programa: 0001 IMPUESTOS <text:s text:c="41"/>Secretaria: 09 SECRETARÍA DE CAPITAL HUMANO Y ACCIÓN SOCIAL <text:s text:c="6"/>109001200010010222 <text:s text:c="2"/>TEXTILES Y VESTUARIOS <text:s text:c="29"/>Programa: 0001 SERVICIO ADMINISTRATIVO CENTRAL <text:s text:c="19"/>Secretaria: 09 SECRETARÍA DE CAPITAL HUMANO Y ACCIÓN SOCIAL <text:s text:c="6"/>111002100010010222 <text:s text:c="2"/>TEXTILES Y VESTUARIOS <text:s text:c="29"/>Programa: 0001 IMPUESTOS <text:s text:c="41"/>Secretaria: 11 SECRETARÍA DE PROTECCIÓN CIUDADANA <text:s text:c="16"/>111002100010010222 <text:s text:c="2"/>TEXTILES Y VESTUARIOS <text:s text:c="29"/>Programa: 0001 SERVICIO ADMINISTRATIVO CENTRAL <text:s text:c="19"/>Secretaria: 11 SECRETARÍA DE PROTECCIÓN CIUDADANA</text:p>
          </table:table-cell>
          <table:table-cell office:value-type="string">
            <text:p>774-2026</text:p>
          </table:table-cell>
        </table:table-row>
        <table:table-row table:style-name="ro1">
          <table:table-cell office:value-type="float" office:value="54">
            <text:p>54</text:p>
          </table:table-cell>
          <table:table-cell office:value-type="string">
            <text:p>Y02641EJ</text:p>
          </table:table-cell>
          <table:table-cell office:value-type="string">
            <text:p>202600005747OP</text:p>
          </table:table-cell>
          <table:table-cell office:value-type="string">
            <text:p>MICIUDAS <text:s text:c="21"/>GRACIELA JUANA</text:p>
          </table:table-cell>
          <table:table-cell office:value-type="float" office:value="37000">
            <text:p>37000</text:p>
          </table:table-cell>
          <table:table-cell office:value-type="string">
            <text:p>03/07/2026</text:p>
          </table:table-cell>
          <table:table-cell office:value-type="float" office:value="202600003245">
            <text:p>202600003245</text:p>
          </table:table-cell>
          <table:table-cell office:value-type="float" office:value="202600002386">
            <text:p>202600002386</text:p>
          </table:table-cell>
          <table:table-cell office:value-type="string">
            <text:p>102001300010010223 <text:s text:c="2"/>PRODUCTOS DE PAPEL <text:s/>CARTON E IMPRESOS <text:s text:c="13"/>Programa: 0001 IMPUESTOS <text:s text:c="41"/>Secretaria: 02 SECRETARÍA DE COORDINACION DE OBRAS Y SERVICIOS <text:s text:c="3"/>102001300010010223 <text:s text:c="2"/>PRODUCTOS DE PAPEL <text:s/>CARTON E IMPRESOS <text:s text:c="13"/>Programa: 0001 SERVICIO ADMINISTRATIVO CENTRAL <text:s text:c="19"/>Secretaria: 02 SECRETARÍA DE COORDINACION DE OBRAS Y SERVICIOS</text:p>
          </table:table-cell>
          <table:table-cell office:value-type="string">
            <text:p>2386-2026</text:p>
          </table:table-cell>
        </table:table-row>
        <table:table-row table:style-name="ro1">
          <table:table-cell office:value-type="float" office:value="55">
            <text:p>55</text:p>
          </table:table-cell>
          <table:table-cell office:value-type="string">
            <text:p>Y02641EJ</text:p>
          </table:table-cell>
          <table:table-cell office:value-type="string">
            <text:p>202600005748OP</text:p>
          </table:table-cell>
          <table:table-cell office:value-type="string">
            <text:p>PUELCHE SOCIEDAD ANONIMA INDUS</text:p>
          </table:table-cell>
          <table:table-cell office:value-type="string">
            <text:p>97244999.95</text:p>
          </table:table-cell>
          <table:table-cell office:value-type="string">
            <text:p>03/07/2026</text:p>
          </table:table-cell>
          <table:table-cell office:value-type="float" office:value="202600000201">
            <text:p>202600000201</text:p>
          </table:table-cell>
          <table:table-cell office:value-type="float" office:value="202600000309">
            <text:p>202600000309</text:p>
          </table:table-cell>
          <table:table-cell office:value-type="string">
            <text:p>109142200842160221 <text:s text:c="2"/>PRODUCTOS ALIMENTICIOS AGROPECUARIO Y FORESTALES <text:s text:c="2"/>Programa: 0084 SEGURIDAD ALIMENTARIA <text:s text:c="29"/>Secretaria: 09 SECRETARÍA DE CAPITAL HUMANO Y ACCIÓN SOCIAL</text:p>
          </table:table-cell>
          <table:table-cell office:value-type="string">
            <text:p>309-2026</text:p>
          </table:table-cell>
        </table:table-row>
        <table:table-row table:style-name="ro1">
          <table:table-cell office:value-type="float" office:value="56">
            <text:p>56</text:p>
          </table:table-cell>
          <table:table-cell office:value-type="string">
            <text:p>Y02641EJ</text:p>
          </table:table-cell>
          <table:table-cell office:value-type="string">
            <text:p>202600005751OP</text:p>
          </table:table-cell>
          <table:table-cell office:value-type="string">
            <text:p>TROYON <text:s text:c="23"/>DARIO</text:p>
          </table:table-cell>
          <table:table-cell office:value-type="float" office:value="11700000">
            <text:p>11700000</text:p>
          </table:table-cell>
          <table:table-cell office:value-type="string">
            <text:p>03/07/2026</text:p>
          </table:table-cell>
          <table:table-cell office:value-type="float" office:value="202600000254">
            <text:p>202600000254</text:p>
          </table:table-cell>
          <table:table-cell office:value-type="float" office:value="202600000279">
            <text:p>202600000279</text:p>
          </table:table-cell>
          <table:table-cell office:value-type="string">
            <text:p>108111100681700229 <text:s text:c="2"/>OTROS BIENES DE CONSUMO <text:s text:c="27"/>Programa: 0068 REGULACION AREAS PROTEGIDAS <text:s text:c="23"/>Secretaria: 08 SECRETARÍA DE PLANEAMIENTO TERRITORIAL</text:p>
          </table:table-cell>
          <table:table-cell office:value-type="string">
            <text:p>279-2026</text:p>
          </table:table-cell>
        </table:table-row>
        <table:table-row table:style-name="ro1">
          <table:table-cell office:value-type="float" office:value="57">
            <text:p>57</text:p>
          </table:table-cell>
          <table:table-cell office:value-type="string">
            <text:p>Y02641EJ</text:p>
          </table:table-cell>
          <table:table-cell office:value-type="string">
            <text:p>202600005759OP</text:p>
          </table:table-cell>
          <table:table-cell office:value-type="string">
            <text:p>VENTIMIGLIA S.R.L</text:p>
          </table:table-cell>
          <table:table-cell office:value-type="string">
            <text:p>33384.4</text:p>
          </table:table-cell>
          <table:table-cell office:value-type="string">
            <text:p>03/07/2026</text:p>
          </table:table-cell>
          <table:table-cell office:value-type="float" office:value="202600003049">
            <text:p>202600003049</text:p>
          </table:table-cell>
          <table:table-cell office:value-type="float" office:value="202600002415">
            <text:p>202600002415</text:p>
          </table:table-cell>
          <table:table-cell office:value-type="string">
            <text:p>109142200812050229 <text:s text:c="2"/>OTROS BIENES DE CONSUMO <text:s text:c="27"/>Programa: 0081 PROMOCIÓN DE DERECHOS DE LAS PERSONAS MAYORES <text:s text:c="5"/>Secretaria: 09 SECRETARÍA DE CAPITAL HUMANO Y ACCIÓN SOCIAL</text:p>
          </table:table-cell>
          <table:table-cell office:value-type="string">
            <text:p>2415-2026</text:p>
          </table:table-cell>
        </table:table-row>
        <table:table-row table:style-name="ro1">
          <table:table-cell office:value-type="float" office:value="58">
            <text:p>58</text:p>
          </table:table-cell>
          <table:table-cell office:value-type="string">
            <text:p>Y02641EJ</text:p>
          </table:table-cell>
          <table:table-cell office:value-type="string">
            <text:p>202600005760OP</text:p>
          </table:table-cell>
          <table:table-cell office:value-type="string">
            <text:p>GARCIA <text:s text:c="23"/>LUCAS MANUEL</text:p>
          </table:table-cell>
          <table:table-cell office:value-type="string">
            <text:p>31277.58</text:p>
          </table:table-cell>
          <table:table-cell office:value-type="string">
            <text:p>03/07/2026</text:p>
          </table:table-cell>
          <table:table-cell office:value-type="float" office:value="202600003049">
            <text:p>202600003049</text:p>
          </table:table-cell>
          <table:table-cell office:value-type="float" office:value="202600002415">
            <text:p>202600002415</text:p>
          </table:table-cell>
          <table:table-cell office:value-type="string">
            <text:p>109142200812050229 <text:s text:c="2"/>OTROS BIENES DE CONSUMO <text:s text:c="27"/>Programa: 0081 PROMOCIÓN DE DERECHOS DE LAS PERSONAS MAYORES <text:s text:c="5"/>Secretaria: 09 SECRETARÍA DE CAPITAL HUMANO Y ACCIÓN SOCIAL</text:p>
          </table:table-cell>
          <table:table-cell office:value-type="string">
            <text:p>2415-2026</text:p>
          </table:table-cell>
        </table:table-row>
        <table:table-row table:style-name="ro1">
          <table:table-cell office:value-type="float" office:value="59">
            <text:p>59</text:p>
          </table:table-cell>
          <table:table-cell office:value-type="string">
            <text:p>Y02641EJ</text:p>
          </table:table-cell>
          <table:table-cell office:value-type="string">
            <text:p>202600005761OP</text:p>
          </table:table-cell>
          <table:table-cell office:value-type="string">
            <text:p>CASA PALM S.A.C.I.I. Y A.</text:p>
          </table:table-cell>
          <table:table-cell office:value-type="string">
            <text:p>86726.4</text:p>
          </table:table-cell>
          <table:table-cell office:value-type="string">
            <text:p>03/07/2026</text:p>
          </table:table-cell>
          <table:table-cell office:value-type="float" office:value="202600002214">
            <text:p>202600002214</text:p>
          </table:table-cell>
          <table:table-cell office:value-type="float" office:value="202600001718">
            <text:p>202600001718</text:p>
          </table:table-cell>
          <table:table-cell office:value-type="string">
            <text:p>110002100012350229 <text:s text:c="2"/>OTROS BIENES DE CONSUMO <text:s text:c="27"/>Programa: 0001 IMPUESTOS <text:s text:c="41"/>Secretaria: 10 SECRETARÍA DE PRODUCCIÓN Y EMPLEO <text:s text:c="17"/>110002100012350229 <text:s text:c="2"/>OTROS BIENES DE CONSUMO <text:s text:c="27"/>Programa: 0001 SERVICIO ADMINISTRATIVO CENTRAL <text:s text:c="19"/>Secretaria: 10 SECRETARÍA DE PRODUCCIÓN Y EMPLEO</text:p>
          </table:table-cell>
          <table:table-cell office:value-type="string">
            <text:p>1718-2026</text:p>
          </table:table-cell>
        </table:table-row>
        <table:table-row table:style-name="ro1">
          <table:table-cell office:value-type="float" office:value="60">
            <text:p>60</text:p>
          </table:table-cell>
          <table:table-cell office:value-type="string">
            <text:p>Y02641EJ</text:p>
          </table:table-cell>
          <table:table-cell office:value-type="string">
            <text:p>202600005763OP</text:p>
          </table:table-cell>
          <table:table-cell office:value-type="string">
            <text:p>GHIGLIA TITACCIA <text:s text:c="13"/>CRISTIAN Y FEDERICO S.H.</text:p>
          </table:table-cell>
          <table:table-cell office:value-type="string">
            <text:p>19066.91</text:p>
          </table:table-cell>
          <table:table-cell office:value-type="string">
            <text:p>03/07/2026</text:p>
          </table:table-cell>
          <table:table-cell office:value-type="float" office:value="202600002881">
            <text:p>202600002881</text:p>
          </table:table-cell>
          <table:table-cell office:value-type="float" office:value="202600002245">
            <text:p>202600002245</text:p>
          </table:table-cell>
          <table:table-cell office:value-type="string">
            <text:p>110001100912340443 <text:s text:c="2"/>MAQUINA Y EQUIPO <text:s text:c="34"/>Programa: 0091 PROMOCION DE EMPRENDIMIENTOS Y PYMES <text:s text:c="14"/>Secretaria: 10 SECRETARÍA DE PRODUCCIÓN Y EMPLEO</text:p>
          </table:table-cell>
          <table:table-cell office:value-type="string">
            <text:p>2245-2026</text:p>
          </table:table-cell>
        </table:table-row>
        <table:table-row table:style-name="ro1">
          <table:table-cell office:value-type="float" office:value="61">
            <text:p>61</text:p>
          </table:table-cell>
          <table:table-cell office:value-type="string">
            <text:p>Y02641EJ</text:p>
          </table:table-cell>
          <table:table-cell office:value-type="string">
            <text:p>202600005765OP</text:p>
          </table:table-cell>
          <table:table-cell office:value-type="string">
            <text:p>IMPEX ARGENTINA S.R.L.</text:p>
          </table:table-cell>
          <table:table-cell office:value-type="float" office:value="1018253">
            <text:p>1018253</text:p>
          </table:table-cell>
          <table:table-cell office:value-type="string">
            <text:p>03/07/2026</text:p>
          </table:table-cell>
          <table:table-cell office:value-type="float" office:value="202600003280">
            <text:p>202600003280</text:p>
          </table:table-cell>
          <table:table-cell office:value-type="float" office:value="202600002423">
            <text:p>202600002423</text:p>
          </table:table-cell>
          <table:table-cell office:value-type="string">
            <text:p>111181101052690333 <text:s text:c="2"/>MANTENIMIENTO <text:s/>REPARACION Y LIMPIEZA <text:s text:c="14"/>Programa: 0105 SENALIZACION <text:s text:c="38"/>Secretaria: 11 SECRETARÍA DE PROTECCIÓN CIUDADANA</text:p>
          </table:table-cell>
          <table:table-cell office:value-type="string">
            <text:p>2423-2026</text:p>
          </table:table-cell>
        </table:table-row>
        <table:table-row table:style-name="ro1">
          <table:table-cell office:value-type="float" office:value="62">
            <text:p>62</text:p>
          </table:table-cell>
          <table:table-cell office:value-type="string">
            <text:p>Y02641EJ</text:p>
          </table:table-cell>
          <table:table-cell office:value-type="string">
            <text:p>202600005768OP</text:p>
          </table:table-cell>
          <table:table-cell office:value-type="string">
            <text:p>NORDEMAQ SA</text:p>
          </table:table-cell>
          <table:table-cell office:value-type="string">
            <text:p>11301505.22</text:p>
          </table:table-cell>
          <table:table-cell office:value-type="string">
            <text:p>03/07/2026</text:p>
          </table:table-cell>
          <table:table-cell office:value-type="float" office:value="202600002722">
            <text:p>202600002722</text:p>
          </table:table-cell>
          <table:table-cell office:value-type="float" office:value="202600002095">
            <text:p>202600002095</text:p>
          </table:table-cell>
          <table:table-cell office:value-type="string">
            <text:p>101001100130220333 <text:s text:c="2"/>MANTENIMIENTO <text:s/>REPARACION Y LIMPIEZA <text:s text:c="14"/>Programa: 0013 INTERESES <text:s text:c="41"/>Secretaria: 01 INTENDENCIA <text:s text:c="39"/>101001100130220333 <text:s text:c="2"/>MANTENIMIENTO <text:s/>REPARACION Y LIMPIEZA <text:s text:c="14"/>Programa: 0013 SERVICIOS VECINALES ZONA SUR <text:s text:c="22"/>Secretaria: 01 INTENDENCIA</text:p>
          </table:table-cell>
          <table:table-cell office:value-type="string">
            <text:p>2095-2026</text:p>
          </table:table-cell>
        </table:table-row>
        <table:table-row table:style-name="ro1">
          <table:table-cell office:value-type="float" office:value="63">
            <text:p>63</text:p>
          </table:table-cell>
          <table:table-cell office:value-type="string">
            <text:p>Y02641EJ</text:p>
          </table:table-cell>
          <table:table-cell office:value-type="string">
            <text:p>202600005771OP</text:p>
          </table:table-cell>
          <table:table-cell office:value-type="string">
            <text:p>LEGIONMAT SRL</text:p>
          </table:table-cell>
          <table:table-cell office:value-type="string">
            <text:p>127531.11</text:p>
          </table:table-cell>
          <table:table-cell office:value-type="string">
            <text:p>03/07/2026</text:p>
          </table:table-cell>
          <table:table-cell office:value-type="float" office:value="202600003017">
            <text:p>202600003017</text:p>
          </table:table-cell>
          <table:table-cell office:value-type="float" office:value="202600002341">
            <text:p>202600002341</text:p>
          </table:table-cell>
          <table:table-cell office:value-type="string">
            <text:p>101001100130220333 <text:s text:c="2"/>MANTENIMIENTO <text:s/>REPARACION Y LIMPIEZA <text:s text:c="14"/>Programa: 0013 INTERESES <text:s text:c="41"/>Secretaria: 01 INTENDENCIA <text:s text:c="39"/>101001100130220333 <text:s text:c="2"/>MANTENIMIENTO <text:s/>REPARACION Y LIMPIEZA <text:s text:c="14"/>Programa: 0013 SERVICIOS VECINALES ZONA SUR <text:s text:c="22"/>Secretaria: 01 INTENDENCIA <text:s text:c="39"/>102001300010010229 <text:s text:c="2"/>OTROS BIENES DE CONSUMO <text:s text:c="27"/>Programa: 0001 IMPUESTOS <text:s text:c="41"/>Secretaria: 02 SECRETARÍA DE COORDINACION DE OBRAS Y SERVICIOS <text:s text:c="3"/>102001300010010229 <text:s text:c="2"/>OTROS BIENES DE CONSUMO <text:s text:c="27"/>Programa: 0001 SERVICIO ADMINISTRATIVO CENTRAL <text:s text:c="19"/>Secretaria: 02 SECRETARÍA DE COORDINACION DE OBRAS Y SERVICIOS</text:p>
          </table:table-cell>
          <table:table-cell office:value-type="string">
            <text:p>2341-2026</text:p>
          </table:table-cell>
        </table:table-row>
        <table:table-row table:style-name="ro1">
          <table:table-cell office:value-type="float" office:value="64">
            <text:p>64</text:p>
          </table:table-cell>
          <table:table-cell office:value-type="string">
            <text:p>Y02641EJ</text:p>
          </table:table-cell>
          <table:table-cell office:value-type="string">
            <text:p>202600005784OP</text:p>
          </table:table-cell>
          <table:table-cell office:value-type="string">
            <text:p>ASOCIACION BOMBEROS</text:p>
          </table:table-cell>
          <table:table-cell office:value-type="float" office:value="430000">
            <text:p>430000</text:p>
          </table:table-cell>
          <table:table-cell office:value-type="string">
            <text:p>03/07/2026</text:p>
          </table:table-cell>
          <table:table-cell office:value-type="float" office:value="202600003484">
            <text:p>202600003484</text:p>
          </table:table-cell>
          <table:table-cell office:value-type="float" office:value="202600002510">
            <text:p>202600002510</text:p>
          </table:table-cell>
          <table:table-cell office:value-type="string">
            <text:p>111161100932410334 <text:s text:c="2"/>SERVICIOS TECNICOS Y PROFESIONALES <text:s text:c="16"/>Programa: 0093 ATENCION Y PREVENCION DE EMERGENCIAS <text:s text:c="14"/>Secretaria: 11 SECRETARÍA DE PROTECCIÓN CIUDADANA</text:p>
          </table:table-cell>
          <table:table-cell office:value-type="string">
            <text:p>2510-2026</text:p>
          </table:table-cell>
        </table:table-row>
        <table:table-row table:style-name="ro1">
          <table:table-cell office:value-type="float" office:value="65">
            <text:p>65</text:p>
          </table:table-cell>
          <table:table-cell office:value-type="string">
            <text:p>Y02641EJ</text:p>
          </table:table-cell>
          <table:table-cell office:value-type="string">
            <text:p>202600005788OP</text:p>
          </table:table-cell>
          <table:table-cell office:value-type="string">
            <text:p>SOLUTION SERVICE S.R.L</text:p>
          </table:table-cell>
          <table:table-cell office:value-type="float" office:value="130435240">
            <text:p>130435240</text:p>
          </table:table-cell>
          <table:table-cell office:value-type="string">
            <text:p>03/07/2026</text:p>
          </table:table-cell>
          <table:table-cell office:value-type="float" office:value="202600001451">
            <text:p>202600001451</text:p>
          </table:table-cell>
          <table:table-cell office:value-type="float" office:value="202600001307">
            <text:p>202600001307</text:p>
          </table:table-cell>
          <table:table-cell office:value-type="string">
            <text:p>102001100010010222 <text:s text:c="2"/>TEXTILES Y VESTUARIOS <text:s text:c="29"/>Programa: 0001 IMPUESTOS <text:s text:c="41"/>Secretaria: 02 SECRETARÍA DE COORDINACION DE OBRAS Y SERVICIOS <text:s text:c="3"/>102001100010010222 <text:s text:c="2"/>TEXTILES Y VESTUARIOS <text:s text:c="29"/>Programa: 0001 SERVICIO ADMINISTRATIVO CENTRAL <text:s text:c="19"/>Secretaria: 02 SECRETARÍA DE COORDINACION DE OBRAS Y SERVICIOS <text:s text:c="3"/>104001100010010222 <text:s text:c="2"/>TEXTILES Y VESTUARIOS <text:s text:c="29"/>Programa: 0001 IMPUESTOS <text:s text:c="41"/>Secretaria: 04 SECRETARÍA DE DEPORTES <text:s text:c="28"/>104001100010010222 <text:s text:c="2"/>TEXTILES Y VESTUARIOS <text:s text:c="29"/>Programa: 0001 SERVICIO ADMINISTRATIVO CENTRAL <text:s text:c="19"/>Secretaria: 04 SECRETARÍA DE DEPORTES <text:s text:c="28"/>107001300010010222 <text:s text:c="2"/>TEXTILES Y VESTUARIOS <text:s text:c="29"/>Programa: 0001 IMPUESTOS <text:s text:c="41"/>Secretaria: 07 SECRETARÍA DE OBRAS Y SERVICIOS PÚBLICOS <text:s text:c="10"/>107001300010010222 <text:s text:c="2"/>TEXTILES Y VESTUARIOS <text:s text:c="29"/>Programa: 0001 SERVICIO ADMINISTRATIVO CENTRAL <text:s text:c="19"/>Secretaria: 07 SECRETARÍA DE OBRAS Y SERVICIOS PÚBLICOS <text:s text:c="10"/>108001100010010222 <text:s text:c="2"/>TEXTILES Y VESTUARIOS <text:s text:c="29"/>Programa: 0001 IMPUESTOS <text:s text:c="41"/>Secretaria: 08 SECRETARÍA DE PLANEAMIENTO TERRITORIAL <text:s text:c="12"/>108001100010010222 <text:s text:c="2"/>TEXTILES Y VESTUARIOS <text:s text:c="29"/>Programa: 0001 SERVICIO ADMINISTRATIVO CENTRAL <text:s text:c="19"/>Secretaria: 08 SECRETARÍA DE PLANEAMIENTO TERRITORIAL <text:s text:c="12"/>109001200010010222 <text:s text:c="2"/>TEXTILES Y VESTUARIOS <text:s text:c="29"/>Programa: 0001 IMPUESTOS <text:s text:c="41"/>Secretaria: 09 SECRETARÍA DE CAPITAL HUMANO Y ACCIÓN SOCIAL <text:s text:c="6"/>109001200010010222 <text:s text:c="2"/>TEXTILES Y VESTUARIOS <text:s text:c="29"/>Programa: 0001 SERVICIO ADMINISTRATIVO CENTRAL <text:s text:c="19"/>Secretaria: 09 SECRETARÍA DE CAPITAL HUMANO Y ACCIÓN SOCIAL <text:s text:c="6"/>111002100010010222 <text:s text:c="2"/>TEXTILES Y VESTUARIOS <text:s text:c="29"/>Programa: 0001 IMPUESTOS <text:s text:c="41"/>Secretaria: 11 SECRETARÍA DE PROTECCIÓN CIUDADANA <text:s text:c="16"/>111002100010010222 <text:s text:c="2"/>TEXTILES Y VESTUARIOS <text:s text:c="29"/>Programa: 0001 SERVICIO ADMINISTRATIVO CENTRAL <text:s text:c="19"/>Secretaria: 11 SECRETARÍA DE PROTECCIÓN CIUDADANA</text:p>
          </table:table-cell>
          <table:table-cell office:value-type="string">
            <text:p>1307-2026</text:p>
          </table:table-cell>
        </table:table-row>
        <table:table-row table:style-name="ro1">
          <table:table-cell office:value-type="float" office:value="66">
            <text:p>66</text:p>
          </table:table-cell>
          <table:table-cell office:value-type="string">
            <text:p>Y02641EJ</text:p>
          </table:table-cell>
          <table:table-cell office:value-type="string">
            <text:p>202600005822OP</text:p>
          </table:table-cell>
          <table:table-cell office:value-type="string">
            <text:p>TROYON <text:s text:c="23"/>DARIO</text:p>
          </table:table-cell>
          <table:table-cell office:value-type="float" office:value="29554000">
            <text:p>29554000</text:p>
          </table:table-cell>
          <table:table-cell office:value-type="string">
            <text:p>06/07/2026</text:p>
          </table:table-cell>
          <table:table-cell office:value-type="float" office:value="202600001451">
            <text:p>202600001451</text:p>
          </table:table-cell>
          <table:table-cell office:value-type="float" office:value="202600001307">
            <text:p>202600001307</text:p>
          </table:table-cell>
          <table:table-cell office:value-type="string">
            <text:p>102001100010010222 <text:s text:c="2"/>TEXTILES Y VESTUARIOS <text:s text:c="29"/>Programa: 0001 IMPUESTOS <text:s text:c="41"/>Secretaria: 02 SECRETARÍA DE COORDINACION DE OBRAS Y SERVICIOS <text:s text:c="3"/>102001100010010222 <text:s text:c="2"/>TEXTILES Y VESTUARIOS <text:s text:c="29"/>Programa: 0001 SERVICIO ADMINISTRATIVO CENTRAL <text:s text:c="19"/>Secretaria: 02 SECRETARÍA DE COORDINACION DE OBRAS Y SERVICIOS <text:s text:c="3"/>104001100010010222 <text:s text:c="2"/>TEXTILES Y VESTUARIOS <text:s text:c="29"/>Programa: 0001 IMPUESTOS <text:s text:c="41"/>Secretaria: 04 SECRETARÍA DE DEPORTES <text:s text:c="28"/>104001100010010222 <text:s text:c="2"/>TEXTILES Y VESTUARIOS <text:s text:c="29"/>Programa: 0001 SERVICIO ADMINISTRATIVO CENTRAL <text:s text:c="19"/>Secretaria: 04 SECRETARÍA DE DEPORTES <text:s text:c="28"/>107001300010010222 <text:s text:c="2"/>TEXTILES Y VESTUARIOS <text:s text:c="29"/>Programa: 0001 IMPUESTOS <text:s text:c="41"/>Secretaria: 07 SECRETARÍA DE OBRAS Y SERVICIOS PÚBLICOS <text:s text:c="10"/>107001300010010222 <text:s text:c="2"/>TEXTILES Y VESTUARIOS <text:s text:c="29"/>Programa: 0001 SERVICIO ADMINISTRATIVO CENTRAL <text:s text:c="19"/>Secretaria: 07 SECRETARÍA DE OBRAS Y SERVICIOS PÚBLICOS <text:s text:c="10"/>108001100010010222 <text:s text:c="2"/>TEXTILES Y VESTUARIOS <text:s text:c="29"/>Programa: 0001 IMPUESTOS <text:s text:c="41"/>Secretaria: 08 SECRETARÍA DE PLANEAMIENTO TERRITORIAL <text:s text:c="12"/>108001100010010222 <text:s text:c="2"/>TEXTILES Y VESTUARIOS <text:s text:c="29"/>Programa: 0001 SERVICIO ADMINISTRATIVO CENTRAL <text:s text:c="19"/>Secretaria: 08 SECRETARÍA DE PLANEAMIENTO TERRITORIAL <text:s text:c="12"/>109001200010010222 <text:s text:c="2"/>TEXTILES Y VESTUARIOS <text:s text:c="29"/>Programa: 0001 IMPUESTOS <text:s text:c="41"/>Secretaria: 09 SECRETARÍA DE CAPITAL HUMANO Y ACCIÓN SOCIAL <text:s text:c="6"/>109001200010010222 <text:s text:c="2"/>TEXTILES Y VESTUARIOS <text:s text:c="29"/>Programa: 0001 SERVICIO ADMINISTRATIVO CENTRAL <text:s text:c="19"/>Secretaria: 09 SECRETARÍA DE CAPITAL HUMANO Y ACCIÓN SOCIAL <text:s text:c="6"/>111002100010010222 <text:s text:c="2"/>TEXTILES Y VESTUARIOS <text:s text:c="29"/>Programa: 0001 IMPUESTOS <text:s text:c="41"/>Secretaria: 11 SECRETARÍA DE PROTECCIÓN CIUDADANA <text:s text:c="16"/>111002100010010222 <text:s text:c="2"/>TEXTILES Y VESTUARIOS <text:s text:c="29"/>Programa: 0001 SERVICIO ADMINISTRATIVO CENTRAL <text:s text:c="19"/>Secretaria: 11 SECRETARÍA DE PROTECCIÓN CIUDADANA</text:p>
          </table:table-cell>
          <table:table-cell office:value-type="string">
            <text:p>1307-2026</text:p>
          </table:table-cell>
        </table:table-row>
        <table:table-row table:style-name="ro1">
          <table:table-cell office:value-type="float" office:value="67">
            <text:p>67</text:p>
          </table:table-cell>
          <table:table-cell office:value-type="string">
            <text:p>Y02641EJ</text:p>
          </table:table-cell>
          <table:table-cell office:value-type="string">
            <text:p>202600005829OP</text:p>
          </table:table-cell>
          <table:table-cell office:value-type="string">
            <text:p>PAPER Y <text:s/>TOYS S.R.L.</text:p>
          </table:table-cell>
          <table:table-cell office:value-type="string">
            <text:p>699997.2</text:p>
          </table:table-cell>
          <table:table-cell office:value-type="string">
            <text:p>06/07/2026</text:p>
          </table:table-cell>
          <table:table-cell office:value-type="float" office:value="202600003062">
            <text:p>202600003062</text:p>
          </table:table-cell>
          <table:table-cell office:value-type="float" office:value="202600002439">
            <text:p>202600002439</text:p>
          </table:table-cell>
          <table:table-cell office:value-type="string">
            <text:p>111181130372610444 <text:s text:c="2"/>EQUIPO DE SEGURIDAD <text:s text:c="31"/>Programa: 3037 CONTROL DE TRANSITO <text:s text:c="31"/>Secretaria: 11 SECRETARÍA DE PROTECCIÓN CIUDADANA</text:p>
          </table:table-cell>
          <table:table-cell office:value-type="string">
            <text:p>2439-2026</text:p>
          </table:table-cell>
        </table:table-row>
        <table:table-row table:style-name="ro1">
          <table:table-cell office:value-type="float" office:value="68">
            <text:p>68</text:p>
          </table:table-cell>
          <table:table-cell office:value-type="string">
            <text:p>Y02641EJ</text:p>
          </table:table-cell>
          <table:table-cell office:value-type="string">
            <text:p>202600005832OP</text:p>
          </table:table-cell>
          <table:table-cell office:value-type="string">
            <text:p>LOPEZ <text:s text:c="24"/>GUSTAVO CARLOS</text:p>
          </table:table-cell>
          <table:table-cell office:value-type="string">
            <text:p>136616.78</text:p>
          </table:table-cell>
          <table:table-cell office:value-type="string">
            <text:p>06/07/2026</text:p>
          </table:table-cell>
          <table:table-cell office:value-type="float" office:value="202600003210">
            <text:p>202600003210</text:p>
          </table:table-cell>
          <table:table-cell office:value-type="float" office:value="202600002418">
            <text:p>202600002418</text:p>
          </table:table-cell>
          <table:table-cell office:value-type="string">
            <text:p>111181101052690229 <text:s text:c="2"/>OTROS BIENES DE CONSUMO <text:s text:c="27"/>Programa: 0105 SENALIZACION <text:s text:c="38"/>Secretaria: 11 SECRETARÍA DE PROTECCIÓN CIUDADANA</text:p>
          </table:table-cell>
          <table:table-cell office:value-type="string">
            <text:p>2418-2026</text:p>
          </table:table-cell>
        </table:table-row>
        <table:table-row table:style-name="ro1">
          <table:table-cell office:value-type="float" office:value="69">
            <text:p>69</text:p>
          </table:table-cell>
          <table:table-cell office:value-type="string">
            <text:p>Y02641EJ</text:p>
          </table:table-cell>
          <table:table-cell office:value-type="string">
            <text:p>202600005834OP</text:p>
          </table:table-cell>
          <table:table-cell office:value-type="string">
            <text:p>LIMPIEZA ZUR S.R.L</text:p>
          </table:table-cell>
          <table:table-cell office:value-type="string">
            <text:p>199332.6</text:p>
          </table:table-cell>
          <table:table-cell office:value-type="string">
            <text:p>06/07/2026</text:p>
          </table:table-cell>
          <table:table-cell office:value-type="float" office:value="202600002912">
            <text:p>202600002912</text:p>
          </table:table-cell>
          <table:table-cell office:value-type="float" office:value="202600002413">
            <text:p>202600002413</text:p>
          </table:table-cell>
          <table:table-cell office:value-type="string">
            <text:p>109001200010010229 <text:s text:c="2"/>OTROS BIENES DE CONSUMO <text:s text:c="27"/>Programa: 0001 IMPUESTOS <text:s text:c="41"/>Secretaria: 09 SECRETARÍA DE CAPITAL HUMANO Y ACCIÓN SOCIAL <text:s text:c="6"/>109001200010010229 <text:s text:c="2"/>OTROS BIENES DE CONSUMO <text:s text:c="27"/>Programa: 0001 SERVICIO ADMINISTRATIVO CENTRAL <text:s text:c="19"/>Secretaria: 09 SECRETARÍA DE CAPITAL HUMANO Y ACCIÓN SOCIAL</text:p>
          </table:table-cell>
          <table:table-cell office:value-type="string">
            <text:p>2413-2026</text:p>
          </table:table-cell>
        </table:table-row>
        <table:table-row table:style-name="ro1">
          <table:table-cell office:value-type="float" office:value="70">
            <text:p>70</text:p>
          </table:table-cell>
          <table:table-cell office:value-type="string">
            <text:p>Y02641EJ</text:p>
          </table:table-cell>
          <table:table-cell office:value-type="string">
            <text:p>202600005835OP</text:p>
          </table:table-cell>
          <table:table-cell office:value-type="string">
            <text:p>CORTES <text:s text:c="23"/>LUIS ALBERTO</text:p>
          </table:table-cell>
          <table:table-cell office:value-type="float" office:value="450000">
            <text:p>450000</text:p>
          </table:table-cell>
          <table:table-cell office:value-type="string">
            <text:p>06/07/2026</text:p>
          </table:table-cell>
          <table:table-cell office:value-type="float" office:value="202600003306">
            <text:p>202600003306</text:p>
          </table:table-cell>
          <table:table-cell office:value-type="float" office:value="202600002430">
            <text:p>202600002430</text:p>
          </table:table-cell>
          <table:table-cell office:value-type="string">
            <text:p>107001300010010333 <text:s text:c="2"/>MANTENIMIENTO <text:s/>REPARACION Y LIMPIEZA <text:s text:c="14"/>Programa: 0001 IMPUESTOS <text:s text:c="41"/>Secretaria: 07 SECRETARÍA DE OBRAS Y SERVICIOS PÚBLICOS <text:s text:c="10"/>107001300010010333 <text:s text:c="2"/>MANTENIMIENTO <text:s/>REPARACION Y LIMPIEZA <text:s text:c="14"/>Programa: 0001 SERVICIO ADMINISTRATIVO CENTRAL <text:s text:c="19"/>Secretaria: 07 SECRETARÍA DE OBRAS Y SERVICIOS PÚBLICOS</text:p>
          </table:table-cell>
          <table:table-cell office:value-type="string">
            <text:p>2430-2026</text:p>
          </table:table-cell>
        </table:table-row>
        <table:table-row table:style-name="ro1">
          <table:table-cell office:value-type="float" office:value="71">
            <text:p>71</text:p>
          </table:table-cell>
          <table:table-cell office:value-type="string">
            <text:p>Y02641EJ</text:p>
          </table:table-cell>
          <table:table-cell office:value-type="string">
            <text:p>202600005839OP</text:p>
          </table:table-cell>
          <table:table-cell office:value-type="string">
            <text:p>VIDRERIA H.C S.A.S</text:p>
          </table:table-cell>
          <table:table-cell office:value-type="float" office:value="735000">
            <text:p>735000</text:p>
          </table:table-cell>
          <table:table-cell office:value-type="string">
            <text:p>06/07/2026</text:p>
          </table:table-cell>
          <table:table-cell office:value-type="float" office:value="202600002861">
            <text:p>202600002861</text:p>
          </table:table-cell>
          <table:table-cell office:value-type="float" office:value="202600002339">
            <text:p>202600002339</text:p>
          </table:table-cell>
          <table:table-cell office:value-type="string">
            <text:p>107001300010010229 <text:s text:c="2"/>OTROS BIENES DE CONSUMO <text:s text:c="27"/>Programa: 0001 IMPUESTOS <text:s text:c="41"/>Secretaria: 07 SECRETARÍA DE OBRAS Y SERVICIOS PÚBLICOS <text:s text:c="10"/>107001300010010229 <text:s text:c="2"/>OTROS BIENES DE CONSUMO <text:s text:c="27"/>Programa: 0001 SERVICIO ADMINISTRATIVO CENTRAL <text:s text:c="19"/>Secretaria: 07 SECRETARÍA DE OBRAS Y SERVICIOS PÚBLICOS</text:p>
          </table:table-cell>
          <table:table-cell office:value-type="string">
            <text:p>2339-2026</text:p>
          </table:table-cell>
        </table:table-row>
        <table:table-row table:style-name="ro1">
          <table:table-cell office:value-type="float" office:value="72">
            <text:p>72</text:p>
          </table:table-cell>
          <table:table-cell office:value-type="string">
            <text:p>Y02641EJ</text:p>
          </table:table-cell>
          <table:table-cell office:value-type="string">
            <text:p>202600005843OP</text:p>
          </table:table-cell>
          <table:table-cell office:value-type="string">
            <text:p>CORONADO GUERRERO <text:s text:c="12"/>PATRICIO FABIAN</text:p>
          </table:table-cell>
          <table:table-cell office:value-type="float" office:value="945000">
            <text:p>945000</text:p>
          </table:table-cell>
          <table:table-cell office:value-type="string">
            <text:p>06/07/2026</text:p>
          </table:table-cell>
          <table:table-cell office:value-type="float" office:value="202600003228">
            <text:p>202600003228</text:p>
          </table:table-cell>
          <table:table-cell office:value-type="float" office:value="202600002445">
            <text:p>202600002445</text:p>
          </table:table-cell>
          <table:table-cell office:value-type="string">
            <text:p>111181101022640333 <text:s text:c="2"/>MANTENIMIENTO <text:s/>REPARACION Y LIMPIEZA <text:s text:c="14"/>Programa: 0102 LOGISTICA EN TERMINAL DE TRANSITO Y TRANSPORTE <text:s text:c="4"/>Secretaria: 11 SECRETARÍA DE PROTECCIÓN CIUDADANA</text:p>
          </table:table-cell>
          <table:table-cell office:value-type="string">
            <text:p>2445-2026</text:p>
          </table:table-cell>
        </table:table-row>
        <table:table-row table:style-name="ro1">
          <table:table-cell office:value-type="float" office:value="73">
            <text:p>73</text:p>
          </table:table-cell>
          <table:table-cell office:value-type="string">
            <text:p>Y02641EJ</text:p>
          </table:table-cell>
          <table:table-cell office:value-type="string">
            <text:p>202600005846OP</text:p>
          </table:table-cell>
          <table:table-cell office:value-type="string">
            <text:p>FERRARA <text:s text:c="22"/>RODRIGO</text:p>
          </table:table-cell>
          <table:table-cell office:value-type="float" office:value="350000">
            <text:p>350000</text:p>
          </table:table-cell>
          <table:table-cell office:value-type="string">
            <text:p>06/07/2026</text:p>
          </table:table-cell>
          <table:table-cell office:value-type="float" office:value="202600002691">
            <text:p>202600002691</text:p>
          </table:table-cell>
          <table:table-cell office:value-type="float" office:value="202600002273">
            <text:p>202600002273</text:p>
          </table:table-cell>
          <table:table-cell office:value-type="string">
            <text:p>111181101052690339 <text:s text:c="2"/>OTROS SERVICIOS <text:s text:c="35"/>Programa: 0105 SENALIZACION <text:s text:c="38"/>Secretaria: 11 SECRETARÍA DE PROTECCIÓN CIUDADANA</text:p>
          </table:table-cell>
          <table:table-cell office:value-type="string">
            <text:p>2273-2026</text:p>
          </table:table-cell>
        </table:table-row>
        <table:table-row table:style-name="ro1">
          <table:table-cell office:value-type="float" office:value="74">
            <text:p>74</text:p>
          </table:table-cell>
          <table:table-cell office:value-type="string">
            <text:p>Y02641EJ</text:p>
          </table:table-cell>
          <table:table-cell office:value-type="string">
            <text:p>202600005848OP</text:p>
          </table:table-cell>
          <table:table-cell office:value-type="string">
            <text:p>GHIGLIA TITACCIA <text:s text:c="13"/>CRISTIAN Y FEDERICO S.H.</text:p>
          </table:table-cell>
          <table:table-cell office:value-type="string">
            <text:p>71758.32</text:p>
          </table:table-cell>
          <table:table-cell office:value-type="string">
            <text:p>06/07/2026</text:p>
          </table:table-cell>
          <table:table-cell office:value-type="float" office:value="202600003277">
            <text:p>202600003277</text:p>
          </table:table-cell>
          <table:table-cell office:value-type="float" office:value="202600002422">
            <text:p>202600002422</text:p>
          </table:table-cell>
          <table:table-cell office:value-type="string">
            <text:p>104001100010010229 <text:s text:c="2"/>OTROS BIENES DE CONSUMO <text:s text:c="27"/>Programa: 0001 IMPUESTOS <text:s text:c="41"/>Secretaria: 04 SECRETARÍA DE DEPORTES <text:s text:c="28"/>104001100010010229 <text:s text:c="2"/>OTROS BIENES DE CONSUMO <text:s text:c="27"/>Programa: 0001 SERVICIO ADMINISTRATIVO CENTRAL <text:s text:c="19"/>Secretaria: 04 SECRETARÍA DE DEPORTES</text:p>
          </table:table-cell>
          <table:table-cell office:value-type="string">
            <text:p>2422-2026</text:p>
          </table:table-cell>
        </table:table-row>
        <table:table-row table:style-name="ro1">
          <table:table-cell office:value-type="float" office:value="75">
            <text:p>75</text:p>
          </table:table-cell>
          <table:table-cell office:value-type="string">
            <text:p>Y02641EJ</text:p>
          </table:table-cell>
          <table:table-cell office:value-type="string">
            <text:p>202600005851OP</text:p>
          </table:table-cell>
          <table:table-cell office:value-type="string">
            <text:p>FERRETERIA BARBERIS S.R.L.</text:p>
          </table:table-cell>
          <table:table-cell office:value-type="float" office:value="446060">
            <text:p>446060</text:p>
          </table:table-cell>
          <table:table-cell office:value-type="string">
            <text:p>06/07/2026</text:p>
          </table:table-cell>
          <table:table-cell office:value-type="float" office:value="202600003361">
            <text:p>202600003361</text:p>
          </table:table-cell>
          <table:table-cell office:value-type="float" office:value="202600002469">
            <text:p>202600002469</text:p>
          </table:table-cell>
          <table:table-cell office:value-type="string">
            <text:p>107001300431130226 <text:s text:c="2"/>PRODUCTO METALICOS <text:s text:c="32"/>Programa: 0043 FUNCIONAMIENTO TALLER <text:s text:c="29"/>Secretaria: 07 SECRETARÍA DE OBRAS Y SERVICIOS PÚBLICOS</text:p>
          </table:table-cell>
          <table:table-cell office:value-type="string">
            <text:p>2469-2026</text:p>
          </table:table-cell>
        </table:table-row>
        <table:table-row table:style-name="ro1">
          <table:table-cell office:value-type="float" office:value="76">
            <text:p>76</text:p>
          </table:table-cell>
          <table:table-cell office:value-type="string">
            <text:p>Y02641EJ</text:p>
          </table:table-cell>
          <table:table-cell office:value-type="string">
            <text:p>202600005880OP</text:p>
          </table:table-cell>
          <table:table-cell office:value-type="string">
            <text:p>PUELCHE SOCIEDAD ANONIMA INDUS</text:p>
          </table:table-cell>
          <table:table-cell office:value-type="string">
            <text:p>3492000.01</text:p>
          </table:table-cell>
          <table:table-cell office:value-type="string">
            <text:p>07/07/2026</text:p>
          </table:table-cell>
          <table:table-cell office:value-type="float" office:value="202600002004">
            <text:p>202600002004</text:p>
          </table:table-cell>
          <table:table-cell office:value-type="float" office:value="202600001502">
            <text:p>202600001502</text:p>
          </table:table-cell>
          <table:table-cell office:value-type="string">
            <text:p>10914120084215 <text:s text:c="6"/>MÓDULOS ALIMENTARIOS <text:s text:c="30"/>Programa: 0084 SEGURIDAD ALIMENTARIA <text:s text:c="29"/>Secretaria: 09 SECRETARÍA DE CAPITAL HUMANO Y ACCIÓN SOCIAL <text:s text:c="6"/>109141200842150221 <text:s text:c="2"/>PRODUCTOS ALIMENTICIOS AGROPECUARIO Y FORESTALES <text:s text:c="2"/>Programa: 0084 SEGURIDAD ALIMENTARIA <text:s text:c="29"/>Secretaria: 09 SECRETARÍA DE CAPITAL HUMANO Y ACCIÓN SOCIAL</text:p>
          </table:table-cell>
          <table:table-cell office:value-type="string">
            <text:p>1502-2026</text:p>
          </table:table-cell>
        </table:table-row>
        <table:table-row table:style-name="ro1">
          <table:table-cell office:value-type="float" office:value="77">
            <text:p>77</text:p>
          </table:table-cell>
          <table:table-cell office:value-type="string">
            <text:p>Y02641EJ</text:p>
          </table:table-cell>
          <table:table-cell office:value-type="string">
            <text:p>202600005882OP</text:p>
          </table:table-cell>
          <table:table-cell office:value-type="string">
            <text:p>MENDEZ <text:s text:c="23"/>SANDRA VERONICA</text:p>
          </table:table-cell>
          <table:table-cell office:value-type="float" office:value="4971000">
            <text:p>4971000</text:p>
          </table:table-cell>
          <table:table-cell office:value-type="string">
            <text:p>07/07/2026</text:p>
          </table:table-cell>
          <table:table-cell office:value-type="float" office:value="202600001141">
            <text:p>202600001141</text:p>
          </table:table-cell>
          <table:table-cell office:value-type="float" office:value="202600000774">
            <text:p>202600000774</text:p>
          </table:table-cell>
          <table:table-cell office:value-type="string">
            <text:p>10200110001001 <text:s text:c="6"/>GESTION ADMINISTRATIVA <text:s text:c="28"/>Programa: 0001 IMPUESTOS <text:s text:c="41"/>Secretaria: 02 SECRETARÍA DE COORDINACION DE OBRAS Y SERVICIOS <text:s text:c="3"/>10200110001001 <text:s text:c="6"/>GESTION ADMINISTRATIVA <text:s text:c="28"/>Programa: 0001 SERVICIO ADMINISTRATIVO CENTRAL <text:s text:c="19"/>Secretaria: 02 SECRETARÍA DE COORDINACION DE OBRAS Y SERVICIOS <text:s text:c="3"/>10400110001001 <text:s text:c="6"/>GESTION ADMINISTRATIVA <text:s text:c="28"/>Programa: 0001 IMPUESTOS <text:s text:c="41"/>Secretaria: 04 SECRETARÍA DE DEPORTES <text:s text:c="28"/>10400110001001 <text:s text:c="6"/>GESTION ADMINISTRATIVA <text:s text:c="28"/>Programa: 0001 SERVICIO ADMINISTRATIVO CENTRAL <text:s text:c="19"/>Secretaria: 04 SECRETARÍA DE DEPORTES <text:s text:c="28"/>107001300010010222 <text:s text:c="2"/>TEXTILES Y VESTUARIOS <text:s text:c="29"/>Programa: 0001 IMPUESTOS <text:s text:c="41"/>Secretaria: 07 SECRETARÍA DE OBRAS Y SERVICIOS PÚBLICOS <text:s text:c="10"/>107001300010010222 <text:s text:c="2"/>TEXTILES Y VESTUARIOS <text:s text:c="29"/>Programa: 0001 SERVICIO ADMINISTRATIVO CENTRAL <text:s text:c="19"/>Secretaria: 07 SECRETARÍA DE OBRAS Y SERVICIOS PÚBLICOS <text:s text:c="10"/>109001200010010222 <text:s text:c="2"/>TEXTILES Y VESTUARIOS <text:s text:c="29"/>Programa: 0001 IMPUESTOS <text:s text:c="41"/>Secretaria: 09 SECRETARÍA DE CAPITAL HUMANO Y ACCIÓN SOCIAL <text:s text:c="6"/>109001200010010222 <text:s text:c="2"/>TEXTILES Y VESTUARIOS <text:s text:c="29"/>Programa: 0001 SERVICIO ADMINISTRATIVO CENTRAL <text:s text:c="19"/>Secretaria: 09 SECRETARÍA DE CAPITAL HUMANO Y ACCIÓN SOCIAL <text:s text:c="6"/>111002100010010222 <text:s text:c="2"/>TEXTILES Y VESTUARIOS <text:s text:c="29"/>Programa: 0001 IMPUESTOS <text:s text:c="41"/>Secretaria: 11 SECRETARÍA DE PROTECCIÓN CIUDADANA <text:s text:c="16"/>111002100010010222 <text:s text:c="2"/>TEXTILES Y VESTUARIOS <text:s text:c="29"/>Programa: 0001 SERVICIO ADMINISTRATIVO CENTRAL <text:s text:c="19"/>Secretaria: 11 SECRETARÍA DE PROTECCIÓN CIUDADANA</text:p>
          </table:table-cell>
          <table:table-cell office:value-type="string">
            <text:p>774-2026</text:p>
          </table:table-cell>
        </table:table-row>
        <table:table-row table:style-name="ro1">
          <table:table-cell office:value-type="float" office:value="78">
            <text:p>78</text:p>
          </table:table-cell>
          <table:table-cell office:value-type="string">
            <text:p>Y02641EJ</text:p>
          </table:table-cell>
          <table:table-cell office:value-type="string">
            <text:p>202600005884OP</text:p>
          </table:table-cell>
          <table:table-cell office:value-type="string">
            <text:p>OSCAR SCORZA EQUIPOS Y SERVICI</text:p>
          </table:table-cell>
          <table:table-cell office:value-type="float" office:value="1280422">
            <text:p>1280422</text:p>
          </table:table-cell>
          <table:table-cell office:value-type="string">
            <text:p>07/07/2026</text:p>
          </table:table-cell>
          <table:table-cell office:value-type="float" office:value="202600002885">
            <text:p>202600002885</text:p>
          </table:table-cell>
          <table:table-cell office:value-type="float" office:value="202600002373">
            <text:p>202600002373</text:p>
          </table:table-cell>
          <table:table-cell office:value-type="string">
            <text:p>102001300010010229 <text:s text:c="2"/>OTROS BIENES DE CONSUMO <text:s text:c="27"/>Programa: 0001 IMPUESTOS <text:s text:c="41"/>Secretaria: 02 SECRETARÍA DE COORDINACION DE OBRAS Y SERVICIOS <text:s text:c="3"/>102001300010010229 <text:s text:c="2"/>OTROS BIENES DE CONSUMO <text:s text:c="27"/>Programa: 0001 SERVICIO ADMINISTRATIVO CENTRAL <text:s text:c="19"/>Secretaria: 02 SECRETARÍA DE COORDINACION DE OBRAS Y SERVICIOS</text:p>
          </table:table-cell>
          <table:table-cell office:value-type="string">
            <text:p>2373-2026</text:p>
          </table:table-cell>
        </table:table-row>
        <table:table-row table:style-name="ro1">
          <table:table-cell office:value-type="float" office:value="79">
            <text:p>79</text:p>
          </table:table-cell>
          <table:table-cell office:value-type="string">
            <text:p>Y02641EJ</text:p>
          </table:table-cell>
          <table:table-cell office:value-type="string">
            <text:p>202600005886OP</text:p>
          </table:table-cell>
          <table:table-cell office:value-type="string">
            <text:p>OSCAR SCORZA EQUIPOS Y SERVICI</text:p>
          </table:table-cell>
          <table:table-cell office:value-type="float" office:value="1280422">
            <text:p>1280422</text:p>
          </table:table-cell>
          <table:table-cell office:value-type="string">
            <text:p>07/07/2026</text:p>
          </table:table-cell>
          <table:table-cell office:value-type="float" office:value="202600002886">
            <text:p>202600002886</text:p>
          </table:table-cell>
          <table:table-cell office:value-type="float" office:value="202600002374">
            <text:p>202600002374</text:p>
          </table:table-cell>
          <table:table-cell office:value-type="string">
            <text:p>107081300441140229 <text:s text:c="2"/>OTROS BIENES DE CONSUMO <text:s text:c="27"/>Programa: 0044 GESTION DE ESPACIOS VERDES PARQUES Y JARDINES <text:s text:c="5"/>Secretaria: 07 SECRETARÍA DE OBRAS Y SERVICIOS PÚBLICOS</text:p>
          </table:table-cell>
          <table:table-cell office:value-type="string">
            <text:p>2374-2026</text:p>
          </table:table-cell>
        </table:table-row>
        <table:table-row table:style-name="ro1">
          <table:table-cell office:value-type="float" office:value="80">
            <text:p>80</text:p>
          </table:table-cell>
          <table:table-cell office:value-type="string">
            <text:p>Y02641EJ</text:p>
          </table:table-cell>
          <table:table-cell office:value-type="string">
            <text:p>202600005888OP</text:p>
          </table:table-cell>
          <table:table-cell office:value-type="string">
            <text:p>OSCAR SCORZA EQUIPOS Y SERVICI</text:p>
          </table:table-cell>
          <table:table-cell office:value-type="float" office:value="1280422">
            <text:p>1280422</text:p>
          </table:table-cell>
          <table:table-cell office:value-type="string">
            <text:p>07/07/2026</text:p>
          </table:table-cell>
          <table:table-cell office:value-type="float" office:value="202600002889">
            <text:p>202600002889</text:p>
          </table:table-cell>
          <table:table-cell office:value-type="float" office:value="202600002375">
            <text:p>202600002375</text:p>
          </table:table-cell>
          <table:table-cell office:value-type="string">
            <text:p>107081300441140229 <text:s text:c="2"/>OTROS BIENES DE CONSUMO <text:s text:c="27"/>Programa: 0044 GESTION DE ESPACIOS VERDES PARQUES Y JARDINES <text:s text:c="5"/>Secretaria: 07 SECRETARÍA DE OBRAS Y SERVICIOS PÚBLICOS</text:p>
          </table:table-cell>
          <table:table-cell office:value-type="string">
            <text:p>2375-2026</text:p>
          </table:table-cell>
        </table:table-row>
        <table:table-row table:style-name="ro1">
          <table:table-cell office:value-type="float" office:value="81">
            <text:p>81</text:p>
          </table:table-cell>
          <table:table-cell office:value-type="string">
            <text:p>Y02641EJ</text:p>
          </table:table-cell>
          <table:table-cell office:value-type="string">
            <text:p>202600005890OP</text:p>
          </table:table-cell>
          <table:table-cell office:value-type="string">
            <text:p>SARFE AGROVIAL SRL</text:p>
          </table:table-cell>
          <table:table-cell office:value-type="float" office:value="1540000">
            <text:p>1540000</text:p>
          </table:table-cell>
          <table:table-cell office:value-type="string">
            <text:p>07/07/2026</text:p>
          </table:table-cell>
          <table:table-cell office:value-type="float" office:value="202600003083">
            <text:p>202600003083</text:p>
          </table:table-cell>
          <table:table-cell office:value-type="float" office:value="202600002478">
            <text:p>202600002478</text:p>
          </table:table-cell>
          <table:table-cell office:value-type="string">
            <text:p>107081300441140229 <text:s text:c="2"/>OTROS BIENES DE CONSUMO <text:s text:c="27"/>Programa: 0044 GESTION DE ESPACIOS VERDES PARQUES Y JARDINES <text:s text:c="5"/>Secretaria: 07 SECRETARÍA DE OBRAS Y SERVICIOS PÚBLICOS</text:p>
          </table:table-cell>
          <table:table-cell office:value-type="string">
            <text:p>2478-2026</text:p>
          </table:table-cell>
        </table:table-row>
        <table:table-row table:style-name="ro1">
          <table:table-cell office:value-type="float" office:value="82">
            <text:p>82</text:p>
          </table:table-cell>
          <table:table-cell office:value-type="string">
            <text:p>Y02641EJ</text:p>
          </table:table-cell>
          <table:table-cell office:value-type="string">
            <text:p>202600005891OP</text:p>
          </table:table-cell>
          <table:table-cell office:value-type="string">
            <text:p>NEUMATICOS DEL SUR SOCIEDAD AN</text:p>
          </table:table-cell>
          <table:table-cell office:value-type="float" office:value="9828000">
            <text:p>9828000</text:p>
          </table:table-cell>
          <table:table-cell office:value-type="string">
            <text:p>07/07/2026</text:p>
          </table:table-cell>
          <table:table-cell office:value-type="float" office:value="202600001596">
            <text:p>202600001596</text:p>
          </table:table-cell>
          <table:table-cell office:value-type="float" office:value="202600001179">
            <text:p>202600001179</text:p>
          </table:table-cell>
          <table:table-cell office:value-type="string">
            <text:p>107091300511350224 <text:s text:c="2"/>PRODUCTOS DE CUERO Y CAUCHO <text:s text:c="23"/>Programa: 0051 SERVICIO DE RECOLECCIÓN DE RESIDUOS <text:s text:c="15"/>Secretaria: 07 SECRETARÍA DE OBRAS Y SERVICIOS PÚBLICOS</text:p>
          </table:table-cell>
          <table:table-cell office:value-type="string">
            <text:p>1179-2026</text:p>
          </table:table-cell>
        </table:table-row>
        <table:table-row table:style-name="ro1">
          <table:table-cell office:value-type="float" office:value="83">
            <text:p>83</text:p>
          </table:table-cell>
          <table:table-cell office:value-type="string">
            <text:p>Y02641EJ</text:p>
          </table:table-cell>
          <table:table-cell office:value-type="string">
            <text:p>202600005893OP</text:p>
          </table:table-cell>
          <table:table-cell office:value-type="string">
            <text:p>TECMAQ SRL</text:p>
          </table:table-cell>
          <table:table-cell office:value-type="string">
            <text:p>1375806.3</text:p>
          </table:table-cell>
          <table:table-cell office:value-type="string">
            <text:p>07/07/2026</text:p>
          </table:table-cell>
          <table:table-cell office:value-type="float" office:value="202600001804">
            <text:p>202600001804</text:p>
          </table:table-cell>
          <table:table-cell office:value-type="float" office:value="202600001347">
            <text:p>202600001347</text:p>
          </table:table-cell>
          <table:table-cell office:value-type="string">
            <text:p>101001100010010226 <text:s text:c="2"/>PRODUCTO METALICOS <text:s text:c="32"/>Programa: 0001 IMPUESTOS <text:s text:c="41"/>Secretaria: 01 INTENDENCIA <text:s text:c="39"/>101001100010010226 <text:s text:c="2"/>PRODUCTO METALICOS <text:s text:c="32"/>Programa: 0001 SERVICIO ADMINISTRATIVO CENTRAL <text:s text:c="19"/>Secretaria: 01 INTENDENCIA</text:p>
          </table:table-cell>
          <table:table-cell office:value-type="string">
            <text:p>1347-2026</text:p>
          </table:table-cell>
        </table:table-row>
        <table:table-row table:style-name="ro1">
          <table:table-cell office:value-type="float" office:value="84">
            <text:p>84</text:p>
          </table:table-cell>
          <table:table-cell office:value-type="string">
            <text:p>Y02641EJ</text:p>
          </table:table-cell>
          <table:table-cell office:value-type="string">
            <text:p>202600005899OP</text:p>
          </table:table-cell>
          <table:table-cell office:value-type="string">
            <text:p>GHIGLIA TITACCIA <text:s text:c="13"/>CRISTIAN Y FEDERICO S.H.</text:p>
          </table:table-cell>
          <table:table-cell office:value-type="string">
            <text:p>10212.31</text:p>
          </table:table-cell>
          <table:table-cell office:value-type="string">
            <text:p>07/07/2026</text:p>
          </table:table-cell>
          <table:table-cell office:value-type="float" office:value="202600002995">
            <text:p>202600002995</text:p>
          </table:table-cell>
          <table:table-cell office:value-type="float" office:value="202600002302">
            <text:p>202600002302</text:p>
          </table:table-cell>
          <table:table-cell office:value-type="string">
            <text:p>109001200010010333 <text:s text:c="2"/>MANTENIMIENTO <text:s/>REPARACION Y LIMPIEZA <text:s text:c="14"/>Programa: 0001 IMPUESTOS <text:s text:c="41"/>Secretaria: 09 SECRETARÍA DE CAPITAL HUMANO Y ACCIÓN SOCIAL <text:s text:c="6"/>109001200010010333 <text:s text:c="2"/>MANTENIMIENTO <text:s/>REPARACION Y LIMPIEZA <text:s text:c="14"/>Programa: 0001 SERVICIO ADMINISTRATIVO CENTRAL <text:s text:c="19"/>Secretaria: 09 SECRETARÍA DE CAPITAL HUMANO Y ACCIÓN SOCIAL</text:p>
          </table:table-cell>
          <table:table-cell office:value-type="string">
            <text:p>2302-2026</text:p>
          </table:table-cell>
        </table:table-row>
        <table:table-row table:style-name="ro1">
          <table:table-cell office:value-type="float" office:value="85">
            <text:p>85</text:p>
          </table:table-cell>
          <table:table-cell office:value-type="string">
            <text:p>Y02641EJ</text:p>
          </table:table-cell>
          <table:table-cell office:value-type="string">
            <text:p>202600005901OP</text:p>
          </table:table-cell>
          <table:table-cell office:value-type="string">
            <text:p>FERRETERIA BARBERIS S.R.L.</text:p>
          </table:table-cell>
          <table:table-cell office:value-type="float" office:value="34905">
            <text:p>34905</text:p>
          </table:table-cell>
          <table:table-cell office:value-type="string">
            <text:p>07/07/2026</text:p>
          </table:table-cell>
          <table:table-cell office:value-type="float" office:value="202600003184">
            <text:p>202600003184</text:p>
          </table:table-cell>
          <table:table-cell office:value-type="float" office:value="202600002442">
            <text:p>202600002442</text:p>
          </table:table-cell>
          <table:table-cell office:value-type="string">
            <text:p>111181130372610229 <text:s text:c="2"/>OTROS BIENES DE CONSUMO <text:s text:c="27"/>Programa: 3037 CONTROL DE TRANSITO <text:s text:c="31"/>Secretaria: 11 SECRETARÍA DE PROTECCIÓN CIUDADANA</text:p>
          </table:table-cell>
          <table:table-cell office:value-type="string">
            <text:p>2442-2026</text:p>
          </table:table-cell>
        </table:table-row>
        <table:table-row table:style-name="ro1">
          <table:table-cell office:value-type="float" office:value="86">
            <text:p>86</text:p>
          </table:table-cell>
          <table:table-cell office:value-type="string">
            <text:p>Y02641EJ</text:p>
          </table:table-cell>
          <table:table-cell office:value-type="string">
            <text:p>202600005903OP</text:p>
          </table:table-cell>
          <table:table-cell office:value-type="string">
            <text:p>ARTE Y DECO S.A.S</text:p>
          </table:table-cell>
          <table:table-cell office:value-type="string">
            <text:p>2547625.02</text:p>
          </table:table-cell>
          <table:table-cell office:value-type="string">
            <text:p>07/07/2026</text:p>
          </table:table-cell>
          <table:table-cell office:value-type="float" office:value="202600003309">
            <text:p>202600003309</text:p>
          </table:table-cell>
          <table:table-cell office:value-type="float" office:value="202600002431">
            <text:p>202600002431</text:p>
          </table:table-cell>
          <table:table-cell office:value-type="string">
            <text:p>101001100150220229 <text:s text:c="2"/>OTROS BIENES DE CONSUMO <text:s text:c="27"/>Programa: 0015 OBTENCION DE PRESTAMOS <text:s text:c="28"/>Secretaria: 01 INTENDENCIA <text:s text:c="39"/>101001100150220229 <text:s text:c="2"/>OTROS BIENES DE CONSUMO <text:s text:c="27"/>Programa: 0015 SERVICIOS VECINALES ZONA OESTE - CATEDRAL <text:s text:c="9"/>Secretaria: 01 INTENDENCIA</text:p>
          </table:table-cell>
          <table:table-cell office:value-type="string">
            <text:p>2431-2026</text:p>
          </table:table-cell>
        </table:table-row>
        <table:table-row table:style-name="ro1">
          <table:table-cell office:value-type="float" office:value="87">
            <text:p>87</text:p>
          </table:table-cell>
          <table:table-cell office:value-type="string">
            <text:p>Y02641EJ</text:p>
          </table:table-cell>
          <table:table-cell office:value-type="string">
            <text:p>202600005909OP</text:p>
          </table:table-cell>
          <table:table-cell office:value-type="string">
            <text:p>POUJARDIEU <text:s text:c="19"/>CHRISTIAN EDUARDO</text:p>
          </table:table-cell>
          <table:table-cell office:value-type="float" office:value="6183894">
            <text:p>6183894</text:p>
          </table:table-cell>
          <table:table-cell office:value-type="string">
            <text:p>07/07/2026</text:p>
          </table:table-cell>
          <table:table-cell office:value-type="float" office:value="202600003237">
            <text:p>202600003237</text:p>
          </table:table-cell>
          <table:table-cell office:value-type="float" office:value="202600002370">
            <text:p>202600002370</text:p>
          </table:table-cell>
          <table:table-cell office:value-type="string">
            <text:p>109141200832130229 <text:s text:c="2"/>OTROS BIENES DE CONSUMO <text:s text:c="27"/>Programa: 0083 PROMOCIÓN DEL DESARROLLO INFANTIL (CDI) <text:s text:c="11"/>Secretaria: 09 SECRETARÍA DE CAPITAL HUMANO Y ACCIÓN SOCIAL</text:p>
          </table:table-cell>
          <table:table-cell office:value-type="string">
            <text:p>2370-2026</text:p>
          </table:table-cell>
        </table:table-row>
        <table:table-row table:style-name="ro1">
          <table:table-cell office:value-type="float" office:value="88">
            <text:p>88</text:p>
          </table:table-cell>
          <table:table-cell office:value-type="string">
            <text:p>Y02641EJ</text:p>
          </table:table-cell>
          <table:table-cell office:value-type="string">
            <text:p>202600005919OP</text:p>
          </table:table-cell>
          <table:table-cell office:value-type="string">
            <text:p>GONZALEZ <text:s text:c="21"/>EMILIANO NAHUEL</text:p>
          </table:table-cell>
          <table:table-cell office:value-type="float" office:value="3062325">
            <text:p>3062325</text:p>
          </table:table-cell>
          <table:table-cell office:value-type="string">
            <text:p>08/07/2026</text:p>
          </table:table-cell>
          <table:table-cell office:value-type="float" office:value="202600000247">
            <text:p>202600000247</text:p>
          </table:table-cell>
          <table:table-cell office:value-type="float" office:value="202600000140">
            <text:p>202600000140</text:p>
          </table:table-cell>
          <table:table-cell office:value-type="string">
            <text:p>107001300501290442 <text:s text:c="2"/>CONSTRUCCIONES <text:s text:c="36"/>Programa: 0050 REORDENAMIENTO DEL CEMENTERIO MUNICIPAL <text:s text:c="11"/>Secretaria: 07 SECRETARÍA DE OBRAS Y SERVICIOS PÚBLICOS</text:p>
          </table:table-cell>
          <table:table-cell office:value-type="string">
            <text:p>140-2026</text:p>
          </table:table-cell>
        </table:table-row>
        <table:table-row table:style-name="ro1">
          <table:table-cell office:value-type="float" office:value="89">
            <text:p>89</text:p>
          </table:table-cell>
          <table:table-cell office:value-type="string">
            <text:p>Y02641EJ</text:p>
          </table:table-cell>
          <table:table-cell office:value-type="string">
            <text:p>202600005923OP</text:p>
          </table:table-cell>
          <table:table-cell office:value-type="string">
            <text:p>LA ESQUINA SA</text:p>
          </table:table-cell>
          <table:table-cell office:value-type="float" office:value="556500">
            <text:p>556500</text:p>
          </table:table-cell>
          <table:table-cell office:value-type="string">
            <text:p>08/07/2026</text:p>
          </table:table-cell>
          <table:table-cell office:value-type="float" office:value="202600003405">
            <text:p>202600003405</text:p>
          </table:table-cell>
          <table:table-cell office:value-type="float" office:value="202600002488">
            <text:p>202600002488</text:p>
          </table:table-cell>
          <table:table-cell office:value-type="string">
            <text:p>107001300010010221 <text:s text:c="2"/>PRODUCTOS ALIMENTICIOS AGROPECUARIO Y FORESTALES <text:s text:c="2"/>Programa: 0001 IMPUESTOS <text:s text:c="41"/>Secretaria: 07 SECRETARÍA DE OBRAS Y SERVICIOS PÚBLICOS <text:s text:c="10"/>107001300010010221 <text:s text:c="2"/>PRODUCTOS ALIMENTICIOS AGROPECUARIO Y FORESTALES <text:s text:c="2"/>Programa: 0001 SERVICIO ADMINISTRATIVO CENTRAL <text:s text:c="19"/>Secretaria: 07 SECRETARÍA DE OBRAS Y SERVICIOS PÚBLICOS</text:p>
          </table:table-cell>
          <table:table-cell office:value-type="string">
            <text:p>2488-2026</text:p>
          </table:table-cell>
        </table:table-row>
        <table:table-row table:style-name="ro1">
          <table:table-cell office:value-type="float" office:value="90">
            <text:p>90</text:p>
          </table:table-cell>
          <table:table-cell office:value-type="string">
            <text:p>Y02641EJ</text:p>
          </table:table-cell>
          <table:table-cell office:value-type="string">
            <text:p>202600005926OP</text:p>
          </table:table-cell>
          <table:table-cell office:value-type="string">
            <text:p>GRUPO GIGABYTE S.A.S.</text:p>
          </table:table-cell>
          <table:table-cell office:value-type="float" office:value="68250">
            <text:p>68250</text:p>
          </table:table-cell>
          <table:table-cell office:value-type="string">
            <text:p>08/07/2026</text:p>
          </table:table-cell>
          <table:table-cell office:value-type="float" office:value="202600003175">
            <text:p>202600003175</text:p>
          </table:table-cell>
          <table:table-cell office:value-type="float" office:value="202600002441">
            <text:p>202600002441</text:p>
          </table:table-cell>
          <table:table-cell office:value-type="string">
            <text:p>111161100932410226 <text:s text:c="2"/>PRODUCTO METALICOS <text:s text:c="32"/>Programa: 0093 ATENCION Y PREVENCION DE EMERGENCIAS <text:s text:c="14"/>Secretaria: 11 SECRETARÍA DE PROTECCIÓN CIUDADANA</text:p>
          </table:table-cell>
          <table:table-cell office:value-type="string">
            <text:p>2441-2026</text:p>
          </table:table-cell>
        </table:table-row>
        <table:table-row table:style-name="ro1">
          <table:table-cell office:value-type="float" office:value="91">
            <text:p>91</text:p>
          </table:table-cell>
          <table:table-cell office:value-type="string">
            <text:p>Y02641EJ</text:p>
          </table:table-cell>
          <table:table-cell office:value-type="string">
            <text:p>202600005928OP</text:p>
          </table:table-cell>
          <table:table-cell office:value-type="string">
            <text:p>SOLUCIONES E IMPRESIONES S.R.L</text:p>
          </table:table-cell>
          <table:table-cell office:value-type="float" office:value="74500">
            <text:p>74500</text:p>
          </table:table-cell>
          <table:table-cell office:value-type="string">
            <text:p>08/07/2026</text:p>
          </table:table-cell>
          <table:table-cell office:value-type="float" office:value="202600003313">
            <text:p>202600003313</text:p>
          </table:table-cell>
          <table:table-cell office:value-type="float" office:value="202600002432">
            <text:p>202600002432</text:p>
          </table:table-cell>
          <table:table-cell office:value-type="string">
            <text:p>101001100070090223 <text:s text:c="2"/>PRODUCTOS DE PAPEL <text:s/>CARTON E IMPRESOS <text:s text:c="13"/>Programa: 0007 GESTION COMUNICACION Y GOBIERNO ABIERTO <text:s text:c="11"/>Secretaria: 01 INTENDENCIA <text:s text:c="39"/>101001100070090223 <text:s text:c="2"/>PRODUCTOS DE PAPEL <text:s/>CARTON E IMPRESOS <text:s text:c="13"/>Programa: 0007 MULTAS <text:s text:c="44"/>Secretaria: 01 INTENDENCIA</text:p>
          </table:table-cell>
          <table:table-cell office:value-type="string">
            <text:p>2432-2026</text:p>
          </table:table-cell>
        </table:table-row>
        <table:table-row table:style-name="ro1">
          <table:table-cell office:value-type="float" office:value="92">
            <text:p>92</text:p>
          </table:table-cell>
          <table:table-cell office:value-type="string">
            <text:p>Y02641EJ</text:p>
          </table:table-cell>
          <table:table-cell office:value-type="string">
            <text:p>202600005957OP</text:p>
          </table:table-cell>
          <table:table-cell office:value-type="string">
            <text:p>GUZMAN <text:s text:c="23"/>PABLO ALBERTO</text:p>
          </table:table-cell>
          <table:table-cell office:value-type="float" office:value="340000">
            <text:p>340000</text:p>
          </table:table-cell>
          <table:table-cell office:value-type="string">
            <text:p>08/07/2026</text:p>
          </table:table-cell>
          <table:table-cell office:value-type="float" office:value="202600003206">
            <text:p>202600003206</text:p>
          </table:table-cell>
          <table:table-cell office:value-type="float" office:value="202600002365">
            <text:p>202600002365</text:p>
          </table:table-cell>
          <table:table-cell office:value-type="string">
            <text:p>107001300501320226 <text:s text:c="2"/>PRODUCTO METALICOS <text:s text:c="32"/>Programa: 0050 REORDENAMIENTO DEL CEMENTERIO MUNICIPAL <text:s text:c="11"/>Secretaria: 07 SECRETARÍA DE OBRAS Y SERVICIOS PÚBLICOS</text:p>
          </table:table-cell>
          <table:table-cell office:value-type="string">
            <text:p>2365-2026</text:p>
          </table:table-cell>
        </table:table-row>
        <table:table-row table:style-name="ro1">
          <table:table-cell office:value-type="float" office:value="93">
            <text:p>93</text:p>
          </table:table-cell>
          <table:table-cell office:value-type="string">
            <text:p>Y02641EJ</text:p>
          </table:table-cell>
          <table:table-cell office:value-type="string">
            <text:p>202600005958OP</text:p>
          </table:table-cell>
          <table:table-cell office:value-type="string">
            <text:p>GONZALEZ <text:s text:c="21"/>JORGE ALBERTO</text:p>
          </table:table-cell>
          <table:table-cell office:value-type="float" office:value="2123610">
            <text:p>2123610</text:p>
          </table:table-cell>
          <table:table-cell office:value-type="string">
            <text:p>08/07/2026</text:p>
          </table:table-cell>
          <table:table-cell office:value-type="float" office:value="202600000482">
            <text:p>202600000482</text:p>
          </table:table-cell>
          <table:table-cell office:value-type="float" office:value="202600000200">
            <text:p>202600000200</text:p>
          </table:table-cell>
          <table:table-cell office:value-type="string">
            <text:p>109141200832130221 <text:s text:c="2"/>PRODUCTOS ALIMENTICIOS AGROPECUARIO Y FORESTALES <text:s text:c="2"/>Programa: 0083 PROMOCIÓN DEL DESARROLLO INFANTIL (CDI) <text:s text:c="11"/>Secretaria: 09 SECRETARÍA DE CAPITAL HUMANO Y ACCIÓN SOCIAL</text:p>
          </table:table-cell>
          <table:table-cell office:value-type="string">
            <text:p>200-2026</text:p>
          </table:table-cell>
        </table:table-row>
        <table:table-row table:style-name="ro1">
          <table:table-cell office:value-type="float" office:value="94">
            <text:p>94</text:p>
          </table:table-cell>
          <table:table-cell office:value-type="string">
            <text:p>Y02641EJ</text:p>
          </table:table-cell>
          <table:table-cell office:value-type="string">
            <text:p>202600005959OP</text:p>
          </table:table-cell>
          <table:table-cell office:value-type="string">
            <text:p>BELLOC SUR S.A</text:p>
          </table:table-cell>
          <table:table-cell office:value-type="string">
            <text:p>420038.62</text:p>
          </table:table-cell>
          <table:table-cell office:value-type="string">
            <text:p>08/07/2026</text:p>
          </table:table-cell>
          <table:table-cell office:value-type="float" office:value="202600003184">
            <text:p>202600003184</text:p>
          </table:table-cell>
          <table:table-cell office:value-type="float" office:value="202600002442">
            <text:p>202600002442</text:p>
          </table:table-cell>
          <table:table-cell office:value-type="string">
            <text:p>111181130372610229 <text:s text:c="2"/>OTROS BIENES DE CONSUMO <text:s text:c="27"/>Programa: 3037 CONTROL DE TRANSITO <text:s text:c="31"/>Secretaria: 11 SECRETARÍA DE PROTECCIÓN CIUDADANA</text:p>
          </table:table-cell>
          <table:table-cell office:value-type="string">
            <text:p>2442-2026</text:p>
          </table:table-cell>
        </table:table-row>
        <table:table-row table:style-name="ro1">
          <table:table-cell office:value-type="float" office:value="95">
            <text:p>95</text:p>
          </table:table-cell>
          <table:table-cell office:value-type="string">
            <text:p>Y02641EJ</text:p>
          </table:table-cell>
          <table:table-cell office:value-type="string">
            <text:p>202600005960OP</text:p>
          </table:table-cell>
          <table:table-cell office:value-type="string">
            <text:p>LA ESQUINA SA</text:p>
          </table:table-cell>
          <table:table-cell office:value-type="float" office:value="822800">
            <text:p>822800</text:p>
          </table:table-cell>
          <table:table-cell office:value-type="string">
            <text:p>08/07/2026</text:p>
          </table:table-cell>
          <table:table-cell office:value-type="float" office:value="202600003193">
            <text:p>202600003193</text:p>
          </table:table-cell>
          <table:table-cell office:value-type="float" office:value="202600002360">
            <text:p>202600002360</text:p>
          </table:table-cell>
          <table:table-cell office:value-type="string">
            <text:p>107001300010010221 <text:s text:c="2"/>PRODUCTOS ALIMENTICIOS AGROPECUARIO Y FORESTALES <text:s text:c="2"/>Programa: 0001 IMPUESTOS <text:s text:c="41"/>Secretaria: 07 SECRETARÍA DE OBRAS Y SERVICIOS PÚBLICOS <text:s text:c="10"/>107001300010010221 <text:s text:c="2"/>PRODUCTOS ALIMENTICIOS AGROPECUARIO Y FORESTALES <text:s text:c="2"/>Programa: 0001 SERVICIO ADMINISTRATIVO CENTRAL <text:s text:c="19"/>Secretaria: 07 SECRETARÍA DE OBRAS Y SERVICIOS PÚBLICOS</text:p>
          </table:table-cell>
          <table:table-cell office:value-type="string">
            <text:p>2360-2026</text:p>
          </table:table-cell>
        </table:table-row>
        <table:table-row table:style-name="ro1">
          <table:table-cell office:value-type="float" office:value="96">
            <text:p>96</text:p>
          </table:table-cell>
          <table:table-cell office:value-type="string">
            <text:p>Y02641EJ</text:p>
          </table:table-cell>
          <table:table-cell office:value-type="string">
            <text:p>202600005961OP</text:p>
          </table:table-cell>
          <table:table-cell office:value-type="string">
            <text:p>GONZALEZ <text:s text:c="21"/>JORGE ALBERTO</text:p>
          </table:table-cell>
          <table:table-cell office:value-type="float" office:value="24812">
            <text:p>24812</text:p>
          </table:table-cell>
          <table:table-cell office:value-type="string">
            <text:p>08/07/2026</text:p>
          </table:table-cell>
          <table:table-cell office:value-type="float" office:value="202600001636">
            <text:p>202600001636</text:p>
          </table:table-cell>
          <table:table-cell office:value-type="float" office:value="202600001186">
            <text:p>202600001186</text:p>
          </table:table-cell>
          <table:table-cell office:value-type="string">
            <text:p>109141200842150221 <text:s text:c="2"/>PRODUCTOS ALIMENTICIOS AGROPECUARIO Y FORESTALES <text:s text:c="2"/>Programa: 0084 SEGURIDAD ALIMENTARIA <text:s text:c="29"/>Secretaria: 09 SECRETARÍA DE CAPITAL HUMANO Y ACCIÓN SOCIAL</text:p>
          </table:table-cell>
          <table:table-cell office:value-type="string">
            <text:p>1186-2026</text:p>
          </table:table-cell>
        </table:table-row>
        <table:table-row table:style-name="ro1">
          <table:table-cell office:value-type="float" office:value="97">
            <text:p>97</text:p>
          </table:table-cell>
          <table:table-cell office:value-type="string">
            <text:p>Y02641EJ</text:p>
          </table:table-cell>
          <table:table-cell office:value-type="string">
            <text:p>202600005962OP</text:p>
          </table:table-cell>
          <table:table-cell office:value-type="string">
            <text:p>FERRETERIA BARBERIS S.R.L.</text:p>
          </table:table-cell>
          <table:table-cell office:value-type="float" office:value="4110">
            <text:p>4110</text:p>
          </table:table-cell>
          <table:table-cell office:value-type="string">
            <text:p>08/07/2026</text:p>
          </table:table-cell>
          <table:table-cell office:value-type="float" office:value="202600002739">
            <text:p>202600002739</text:p>
          </table:table-cell>
          <table:table-cell office:value-type="float" office:value="202600002176">
            <text:p>202600002176</text:p>
          </table:table-cell>
          <table:table-cell office:value-type="string">
            <text:p>108131100611560229 <text:s text:c="2"/>OTROS BIENES DE CONSUMO <text:s text:c="27"/>Programa: 0061 MANTENIMIENTO Y ACTUALIZACION DE OFICINAS <text:s text:c="9"/>Secretaria: 08 SECRETARÍA DE PLANEAMIENTO TERRITORIAL</text:p>
          </table:table-cell>
          <table:table-cell office:value-type="string">
            <text:p>2176-2026</text:p>
          </table:table-cell>
        </table:table-row>
        <table:table-row table:style-name="ro1">
          <table:table-cell office:value-type="float" office:value="98">
            <text:p>98</text:p>
          </table:table-cell>
          <table:table-cell office:value-type="string">
            <text:p>Y02641EJ</text:p>
          </table:table-cell>
          <table:table-cell office:value-type="string">
            <text:p>202600005963OP</text:p>
          </table:table-cell>
          <table:table-cell office:value-type="string">
            <text:p>NORDEMAQ SA</text:p>
          </table:table-cell>
          <table:table-cell office:value-type="string">
            <text:p>11301505.22</text:p>
          </table:table-cell>
          <table:table-cell office:value-type="string">
            <text:p>08/07/2026</text:p>
          </table:table-cell>
          <table:table-cell office:value-type="float" office:value="202600002725">
            <text:p>202600002725</text:p>
          </table:table-cell>
          <table:table-cell office:value-type="float" office:value="202600002137">
            <text:p>202600002137</text:p>
          </table:table-cell>
          <table:table-cell office:value-type="string">
            <text:p>101001100120220229 <text:s text:c="2"/>OTROS BIENES DE CONSUMO <text:s text:c="27"/>Programa: 0012 REMANENTE EJERCICIOS ANTERIORES <text:s text:c="19"/>Secretaria: 01 INTENDENCIA <text:s text:c="39"/>101001100120220229 <text:s text:c="2"/>OTROS BIENES DE CONSUMO <text:s text:c="27"/>Programa: 0012 SERVICIO VECINAL ZONA OESTE MELIPAL CERRO OTTO <text:s text:c="4"/>Secretaria: 01 INTENDENCIA</text:p>
          </table:table-cell>
          <table:table-cell office:value-type="string">
            <text:p>2137-2026</text:p>
          </table:table-cell>
        </table:table-row>
        <table:table-row table:style-name="ro1">
          <table:table-cell office:value-type="float" office:value="99">
            <text:p>99</text:p>
          </table:table-cell>
          <table:table-cell office:value-type="string">
            <text:p>Y02641EJ</text:p>
          </table:table-cell>
          <table:table-cell office:value-type="string">
            <text:p>202600005964OP</text:p>
          </table:table-cell>
          <table:table-cell office:value-type="string">
            <text:p>CASA PALM S.A.C.I.I. Y A.</text:p>
          </table:table-cell>
          <table:table-cell office:value-type="string">
            <text:p>816261.34</text:p>
          </table:table-cell>
          <table:table-cell office:value-type="string">
            <text:p>08/07/2026</text:p>
          </table:table-cell>
          <table:table-cell office:value-type="float" office:value="202600003017">
            <text:p>202600003017</text:p>
          </table:table-cell>
          <table:table-cell office:value-type="float" office:value="202600002341">
            <text:p>202600002341</text:p>
          </table:table-cell>
          <table:table-cell office:value-type="string">
            <text:p>101001100130220333 <text:s text:c="2"/>MANTENIMIENTO <text:s/>REPARACION Y LIMPIEZA <text:s text:c="14"/>Programa: 0013 INTERESES <text:s text:c="41"/>Secretaria: 01 INTENDENCIA <text:s text:c="39"/>101001100130220333 <text:s text:c="2"/>MANTENIMIENTO <text:s/>REPARACION Y LIMPIEZA <text:s text:c="14"/>Programa: 0013 SERVICIOS VECINALES ZONA SUR <text:s text:c="22"/>Secretaria: 01 INTENDENCIA <text:s text:c="39"/>102001300010010229 <text:s text:c="2"/>OTROS BIENES DE CONSUMO <text:s text:c="27"/>Programa: 0001 IMPUESTOS <text:s text:c="41"/>Secretaria: 02 SECRETARÍA DE COORDINACION DE OBRAS Y SERVICIOS <text:s text:c="3"/>102001300010010229 <text:s text:c="2"/>OTROS BIENES DE CONSUMO <text:s text:c="27"/>Programa: 0001 SERVICIO ADMINISTRATIVO CENTRAL <text:s text:c="19"/>Secretaria: 02 SECRETARÍA DE COORDINACION DE OBRAS Y SERVICIOS</text:p>
          </table:table-cell>
          <table:table-cell office:value-type="string">
            <text:p>2341-2026</text:p>
          </table:table-cell>
        </table:table-row>
        <table:table-row table:style-name="ro1">
          <table:table-cell office:value-type="float" office:value="100">
            <text:p>100</text:p>
          </table:table-cell>
          <table:table-cell office:value-type="string">
            <text:p>Y02641EJ</text:p>
          </table:table-cell>
          <table:table-cell office:value-type="string">
            <text:p>202600005966OP</text:p>
          </table:table-cell>
          <table:table-cell office:value-type="string">
            <text:p>TORRES <text:s text:c="23"/>CAROLINA MARIEL</text:p>
          </table:table-cell>
          <table:table-cell office:value-type="float" office:value="437500">
            <text:p>437500</text:p>
          </table:table-cell>
          <table:table-cell office:value-type="string">
            <text:p>08/07/2026</text:p>
          </table:table-cell>
          <table:table-cell office:value-type="float" office:value="202600003483">
            <text:p>202600003483</text:p>
          </table:table-cell>
          <table:table-cell office:value-type="float" office:value="202600002509">
            <text:p>202600002509</text:p>
          </table:table-cell>
          <table:table-cell office:value-type="string">
            <text:p>111161100932410334 <text:s text:c="2"/>SERVICIOS TECNICOS Y PROFESIONALES <text:s text:c="16"/>Programa: 0093 ATENCION Y PREVENCION DE EMERGENCIAS <text:s text:c="14"/>Secretaria: 11 SECRETARÍA DE PROTECCIÓN CIUDADANA</text:p>
          </table:table-cell>
          <table:table-cell office:value-type="string">
            <text:p>2509-2026</text:p>
          </table:table-cell>
        </table:table-row>
        <table:table-row table:style-name="ro1">
          <table:table-cell office:value-type="float" office:value="101">
            <text:p>101</text:p>
          </table:table-cell>
          <table:table-cell office:value-type="string">
            <text:p>Y02641EJ</text:p>
          </table:table-cell>
          <table:table-cell office:value-type="string">
            <text:p>202600005968OP</text:p>
          </table:table-cell>
          <table:table-cell office:value-type="string">
            <text:p>UNIDAD REGIONAL III</text:p>
          </table:table-cell>
          <table:table-cell office:value-type="string">
            <text:p>663309.84</text:p>
          </table:table-cell>
          <table:table-cell office:value-type="string">
            <text:p>08/07/2026</text:p>
          </table:table-cell>
          <table:table-cell office:value-type="float" office:value="202600003299">
            <text:p>202600003299</text:p>
          </table:table-cell>
          <table:table-cell office:value-type="float" office:value="202600002428">
            <text:p>202600002428</text:p>
          </table:table-cell>
          <table:table-cell office:value-type="string">
            <text:p>111181130372620339 <text:s text:c="2"/>OTROS SERVICIOS <text:s text:c="35"/>Programa: 3037 CONTROL DE TRANSITO <text:s text:c="31"/>Secretaria: 11 SECRETARÍA DE PROTECCIÓN CIUDADANA</text:p>
          </table:table-cell>
          <table:table-cell office:value-type="string">
            <text:p>2428-2026</text:p>
          </table:table-cell>
        </table:table-row>
        <table:table-row table:style-name="ro1">
          <table:table-cell office:value-type="float" office:value="102">
            <text:p>102</text:p>
          </table:table-cell>
          <table:table-cell office:value-type="string">
            <text:p>Y02641EJ</text:p>
          </table:table-cell>
          <table:table-cell office:value-type="string">
            <text:p>202600005969OP</text:p>
          </table:table-cell>
          <table:table-cell office:value-type="string">
            <text:p>TREVISAN SRL</text:p>
          </table:table-cell>
          <table:table-cell office:value-type="float" office:value="27000">
            <text:p>27000</text:p>
          </table:table-cell>
          <table:table-cell office:value-type="string">
            <text:p>08/07/2026</text:p>
          </table:table-cell>
          <table:table-cell office:value-type="float" office:value="202600003297">
            <text:p>202600003297</text:p>
          </table:table-cell>
          <table:table-cell office:value-type="float" office:value="202600002427">
            <text:p>202600002427</text:p>
          </table:table-cell>
          <table:table-cell office:value-type="string">
            <text:p>109141200842150221 <text:s text:c="2"/>PRODUCTOS ALIMENTICIOS AGROPECUARIO Y FORESTALES <text:s text:c="2"/>Programa: 0084 SEGURIDAD ALIMENTARIA <text:s text:c="29"/>Secretaria: 09 SECRETARÍA DE CAPITAL HUMANO Y ACCIÓN SOCIAL</text:p>
          </table:table-cell>
          <table:table-cell office:value-type="string">
            <text:p>2427-2026</text:p>
          </table:table-cell>
        </table:table-row>
        <table:table-row table:style-name="ro1">
          <table:table-cell office:value-type="float" office:value="103">
            <text:p>103</text:p>
          </table:table-cell>
          <table:table-cell office:value-type="string">
            <text:p>Y02641EJ</text:p>
          </table:table-cell>
          <table:table-cell office:value-type="string">
            <text:p>202600005981OP</text:p>
          </table:table-cell>
          <table:table-cell office:value-type="string">
            <text:p>ZUÑIGAS <text:s text:c="22"/>ENRIQUE OMAR</text:p>
          </table:table-cell>
          <table:table-cell office:value-type="float" office:value="71505735">
            <text:p>71505735</text:p>
          </table:table-cell>
          <table:table-cell office:value-type="string">
            <text:p>13/07/2026</text:p>
          </table:table-cell>
          <table:table-cell office:value-type="float" office:value="202600001179">
            <text:p>202600001179</text:p>
          </table:table-cell>
          <table:table-cell office:value-type="float" office:value="202600000778">
            <text:p>202600000778</text:p>
          </table:table-cell>
          <table:table-cell office:value-type="string">
            <text:p>10914222718195 <text:s text:c="6"/>IMPLEMENTACION DEL PLAN CALOR <text:s text:c="21"/>Programa: 2718 PLAN CALOR <text:s text:c="40"/>Secretaria: 09 SECRETARÍA DE CAPITAL HUMANO Y ACCIÓN SOCIAL <text:s text:c="6"/>109142227181950339 <text:s text:c="2"/>OTROS SERVICIOS <text:s text:c="35"/>Programa: 2718 PLAN CALOR <text:s text:c="40"/>Secretaria: 09 SECRETARÍA DE CAPITAL HUMANO Y ACCIÓN SOCIAL</text:p>
          </table:table-cell>
          <table:table-cell office:value-type="string">
            <text:p>778-2026</text:p>
          </table:table-cell>
        </table:table-row>
        <table:table-row table:style-name="ro1">
          <table:table-cell office:value-type="float" office:value="104">
            <text:p>104</text:p>
          </table:table-cell>
          <table:table-cell office:value-type="string">
            <text:p>Y02641EJ</text:p>
          </table:table-cell>
          <table:table-cell office:value-type="string">
            <text:p>202600005982OP</text:p>
          </table:table-cell>
          <table:table-cell office:value-type="string">
            <text:p>PUELCHE SOCIEDAD ANONIMA INDUS</text:p>
          </table:table-cell>
          <table:table-cell office:value-type="float" office:value="2487000">
            <text:p>2487000</text:p>
          </table:table-cell>
          <table:table-cell office:value-type="string">
            <text:p>13/07/2026</text:p>
          </table:table-cell>
          <table:table-cell office:value-type="float" office:value="202600002004">
            <text:p>202600002004</text:p>
          </table:table-cell>
          <table:table-cell office:value-type="float" office:value="202600001502">
            <text:p>202600001502</text:p>
          </table:table-cell>
          <table:table-cell office:value-type="string">
            <text:p>10914120084215 <text:s text:c="6"/>MÓDULOS ALIMENTARIOS <text:s text:c="30"/>Programa: 0084 SEGURIDAD ALIMENTARIA <text:s text:c="29"/>Secretaria: 09 SECRETARÍA DE CAPITAL HUMANO Y ACCIÓN SOCIAL <text:s text:c="6"/>109141200842150221 <text:s text:c="2"/>PRODUCTOS ALIMENTICIOS AGROPECUARIO Y FORESTALES <text:s text:c="2"/>Programa: 0084 SEGURIDAD ALIMENTARIA <text:s text:c="29"/>Secretaria: 09 SECRETARÍA DE CAPITAL HUMANO Y ACCIÓN SOCIAL</text:p>
          </table:table-cell>
          <table:table-cell office:value-type="string">
            <text:p>1502-2026</text:p>
          </table:table-cell>
        </table:table-row>
        <table:table-row table:style-name="ro1">
          <table:table-cell office:value-type="float" office:value="105">
            <text:p>105</text:p>
          </table:table-cell>
          <table:table-cell office:value-type="string">
            <text:p>Y02641EJ</text:p>
          </table:table-cell>
          <table:table-cell office:value-type="string">
            <text:p>202600005984OP</text:p>
          </table:table-cell>
          <table:table-cell office:value-type="string">
            <text:p>RAD INDUSTRIAL SAS</text:p>
          </table:table-cell>
          <table:table-cell office:value-type="float" office:value="14923600">
            <text:p>14923600</text:p>
          </table:table-cell>
          <table:table-cell office:value-type="string">
            <text:p>13/07/2026</text:p>
          </table:table-cell>
          <table:table-cell office:value-type="float" office:value="202600001695">
            <text:p>202600001695</text:p>
          </table:table-cell>
          <table:table-cell office:value-type="float" office:value="202600001797">
            <text:p>202600001797</text:p>
          </table:table-cell>
          <table:table-cell office:value-type="string">
            <text:p>107001300431100333 <text:s text:c="2"/>MANTENIMIENTO <text:s/>REPARACION Y LIMPIEZA <text:s text:c="14"/>Programa: 0043 FUNCIONAMIENTO TALLER <text:s text:c="29"/>Secretaria: 07 SECRETARÍA DE OBRAS Y SERVICIOS PÚBLICOS <text:s text:c="10"/>107001300431130229 <text:s text:c="2"/>OTROS BIENES DE CONSUMO <text:s text:c="27"/>Programa: 0043 FUNCIONAMIENTO TALLER <text:s text:c="29"/>Secretaria: 07 SECRETARÍA DE OBRAS Y SERVICIOS PÚBLICOS <text:s text:c="10"/>107001300431130443 <text:s text:c="2"/>MAQUINA Y EQUIPO <text:s text:c="34"/>Programa: 0043 FUNCIONAMIENTO TALLER <text:s text:c="29"/>Secretaria: 07 SECRETARÍA DE OBRAS Y SERVICIOS PÚBLICOS</text:p>
          </table:table-cell>
          <table:table-cell office:value-type="string">
            <text:p>1797-2026</text:p>
          </table:table-cell>
        </table:table-row>
        <table:table-row table:style-name="ro1">
          <table:table-cell office:value-type="float" office:value="106">
            <text:p>106</text:p>
          </table:table-cell>
          <table:table-cell office:value-type="string">
            <text:p>Y02641EJ</text:p>
          </table:table-cell>
          <table:table-cell office:value-type="string">
            <text:p>202600005986OP</text:p>
          </table:table-cell>
          <table:table-cell office:value-type="string">
            <text:p>ZANELLATO E HIJOS S.A.</text:p>
          </table:table-cell>
          <table:table-cell office:value-type="string">
            <text:p>20433199.61</text:p>
          </table:table-cell>
          <table:table-cell office:value-type="string">
            <text:p>13/07/2026</text:p>
          </table:table-cell>
          <table:table-cell office:value-type="float" office:value="202600003180">
            <text:p>202600003180</text:p>
          </table:table-cell>
          <table:table-cell office:value-type="float" office:value="202600002358">
            <text:p>202600002358</text:p>
          </table:table-cell>
          <table:table-cell office:value-type="string">
            <text:p>107091300511350229 <text:s text:c="2"/>OTROS BIENES DE CONSUMO <text:s text:c="27"/>Programa: 0051 SERVICIO DE RECOLECCIÓN DE RESIDUOS <text:s text:c="15"/>Secretaria: 07 SECRETARÍA DE OBRAS Y SERVICIOS PÚBLICOS</text:p>
          </table:table-cell>
          <table:table-cell office:value-type="string">
            <text:p>2358-2026</text:p>
          </table:table-cell>
        </table:table-row>
        <table:table-row table:style-name="ro1">
          <table:table-cell office:value-type="float" office:value="107">
            <text:p>107</text:p>
          </table:table-cell>
          <table:table-cell office:value-type="string">
            <text:p>Y02641EJ</text:p>
          </table:table-cell>
          <table:table-cell office:value-type="string">
            <text:p>202600005988OP</text:p>
          </table:table-cell>
          <table:table-cell office:value-type="string">
            <text:p>ZANELLATO E HIJOS S.A.</text:p>
          </table:table-cell>
          <table:table-cell office:value-type="string">
            <text:p>16014956.45</text:p>
          </table:table-cell>
          <table:table-cell office:value-type="string">
            <text:p>13/07/2026</text:p>
          </table:table-cell>
          <table:table-cell office:value-type="float" office:value="202600003170">
            <text:p>202600003170</text:p>
          </table:table-cell>
          <table:table-cell office:value-type="float" office:value="202600002344">
            <text:p>202600002344</text:p>
          </table:table-cell>
          <table:table-cell office:value-type="string">
            <text:p>107091300511350333 <text:s text:c="2"/>MANTENIMIENTO <text:s/>REPARACION Y LIMPIEZA <text:s text:c="14"/>Programa: 0051 SERVICIO DE RECOLECCIÓN DE RESIDUOS <text:s text:c="15"/>Secretaria: 07 SECRETARÍA DE OBRAS Y SERVICIOS PÚBLICOS</text:p>
          </table:table-cell>
          <table:table-cell office:value-type="string">
            <text:p>2344-2026</text:p>
          </table:table-cell>
        </table:table-row>
        <table:table-row table:style-name="ro1">
          <table:table-cell office:value-type="float" office:value="108">
            <text:p>108</text:p>
          </table:table-cell>
          <table:table-cell office:value-type="string">
            <text:p>Y02641EJ</text:p>
          </table:table-cell>
          <table:table-cell office:value-type="string">
            <text:p>202600005995OP</text:p>
          </table:table-cell>
          <table:table-cell office:value-type="string">
            <text:p>TORRES <text:s text:c="23"/>CAROLINA MARIEL</text:p>
          </table:table-cell>
          <table:table-cell office:value-type="float" office:value="437500">
            <text:p>437500</text:p>
          </table:table-cell>
          <table:table-cell office:value-type="string">
            <text:p>13/07/2026</text:p>
          </table:table-cell>
          <table:table-cell office:value-type="float" office:value="202600003552">
            <text:p>202600003552</text:p>
          </table:table-cell>
          <table:table-cell office:value-type="float" office:value="202600002584">
            <text:p>202600002584</text:p>
          </table:table-cell>
          <table:table-cell office:value-type="string">
            <text:p>111161100932400334 <text:s text:c="2"/>SERVICIOS TECNICOS Y PROFESIONALES <text:s text:c="16"/>Programa: 0093 ATENCION Y PREVENCION DE EMERGENCIAS <text:s text:c="14"/>Secretaria: 11 SECRETARÍA DE PROTECCIÓN CIUDADANA</text:p>
          </table:table-cell>
          <table:table-cell office:value-type="string">
            <text:p>2584-2026</text:p>
          </table:table-cell>
        </table:table-row>
        <table:table-row table:style-name="ro1">
          <table:table-cell office:value-type="float" office:value="109">
            <text:p>109</text:p>
          </table:table-cell>
          <table:table-cell office:value-type="string">
            <text:p>Y02641EJ</text:p>
          </table:table-cell>
          <table:table-cell office:value-type="string">
            <text:p>202600005996OP</text:p>
          </table:table-cell>
          <table:table-cell office:value-type="string">
            <text:p>GONZALEZ <text:s text:c="21"/>JOSE HIPOLITO</text:p>
          </table:table-cell>
          <table:table-cell office:value-type="float" office:value="1056000">
            <text:p>1056000</text:p>
          </table:table-cell>
          <table:table-cell office:value-type="string">
            <text:p>13/07/2026</text:p>
          </table:table-cell>
          <table:table-cell office:value-type="float" office:value="202600002839">
            <text:p>202600002839</text:p>
          </table:table-cell>
          <table:table-cell office:value-type="float" office:value="202600002381">
            <text:p>202600002381</text:p>
          </table:table-cell>
          <table:table-cell office:value-type="string">
            <text:p>102002300481220229 <text:s text:c="2"/>OTROS BIENES DE CONSUMO <text:s text:c="27"/>Programa: 0048 PROGRAMA INTEGRAL DE PAVIMENTACIÓN <text:s text:c="16"/>Secretaria: 02 SECRETARÍA DE COORDINACION DE OBRAS Y SERVICIOS</text:p>
          </table:table-cell>
          <table:table-cell office:value-type="string">
            <text:p>2381-2026</text:p>
          </table:table-cell>
        </table:table-row>
        <table:table-row table:style-name="ro1">
          <table:table-cell office:value-type="float" office:value="110">
            <text:p>110</text:p>
          </table:table-cell>
          <table:table-cell office:value-type="string">
            <text:p>Y02641EJ</text:p>
          </table:table-cell>
          <table:table-cell office:value-type="string">
            <text:p>202600005997OP</text:p>
          </table:table-cell>
          <table:table-cell office:value-type="string">
            <text:p>SERVIDIO <text:s text:c="21"/>PABLO ANTONIO</text:p>
          </table:table-cell>
          <table:table-cell office:value-type="float" office:value="1498200">
            <text:p>1498200</text:p>
          </table:table-cell>
          <table:table-cell office:value-type="string">
            <text:p>13/07/2026</text:p>
          </table:table-cell>
          <table:table-cell office:value-type="float" office:value="202600002873">
            <text:p>202600002873</text:p>
          </table:table-cell>
          <table:table-cell office:value-type="float" office:value="202600002383">
            <text:p>202600002383</text:p>
          </table:table-cell>
          <table:table-cell office:value-type="string">
            <text:p>109142227181950229 <text:s text:c="2"/>OTROS BIENES DE CONSUMO <text:s text:c="27"/>Programa: 2718 PLAN CALOR <text:s text:c="40"/>Secretaria: 09 SECRETARÍA DE CAPITAL HUMANO Y ACCIÓN SOCIAL</text:p>
          </table:table-cell>
          <table:table-cell office:value-type="string">
            <text:p>2383-2026</text:p>
          </table:table-cell>
        </table:table-row>
        <table:table-row table:style-name="ro1">
          <table:table-cell office:value-type="float" office:value="111">
            <text:p>111</text:p>
          </table:table-cell>
          <table:table-cell office:value-type="string">
            <text:p>Y02641EJ</text:p>
          </table:table-cell>
          <table:table-cell office:value-type="string">
            <text:p>202600005998OP</text:p>
          </table:table-cell>
          <table:table-cell office:value-type="string">
            <text:p>SERVIDIO <text:s text:c="21"/>PABLO ANTONIO</text:p>
          </table:table-cell>
          <table:table-cell office:value-type="float" office:value="1046000">
            <text:p>1046000</text:p>
          </table:table-cell>
          <table:table-cell office:value-type="string">
            <text:p>13/07/2026</text:p>
          </table:table-cell>
          <table:table-cell office:value-type="float" office:value="202600002872">
            <text:p>202600002872</text:p>
          </table:table-cell>
          <table:table-cell office:value-type="float" office:value="202600002382">
            <text:p>202600002382</text:p>
          </table:table-cell>
          <table:table-cell office:value-type="string">
            <text:p>109142227181950229 <text:s text:c="2"/>OTROS BIENES DE CONSUMO <text:s text:c="27"/>Programa: 2718 PLAN CALOR <text:s text:c="40"/>Secretaria: 09 SECRETARÍA DE CAPITAL HUMANO Y ACCIÓN SOCIAL</text:p>
          </table:table-cell>
          <table:table-cell office:value-type="string">
            <text:p>2382-2026</text:p>
          </table:table-cell>
        </table:table-row>
        <table:table-row table:style-name="ro1">
          <table:table-cell office:value-type="float" office:value="112">
            <text:p>112</text:p>
          </table:table-cell>
          <table:table-cell office:value-type="string">
            <text:p>Y02641EJ</text:p>
          </table:table-cell>
          <table:table-cell office:value-type="string">
            <text:p>202600006000OP</text:p>
          </table:table-cell>
          <table:table-cell office:value-type="string">
            <text:p>LIMPIEZA ZUR S.R.L</text:p>
          </table:table-cell>
          <table:table-cell office:value-type="string">
            <text:p>1235710.7</text:p>
          </table:table-cell>
          <table:table-cell office:value-type="string">
            <text:p>13/07/2026</text:p>
          </table:table-cell>
          <table:table-cell office:value-type="float" office:value="202600002911">
            <text:p>202600002911</text:p>
          </table:table-cell>
          <table:table-cell office:value-type="float" office:value="202600002412">
            <text:p>202600002412</text:p>
          </table:table-cell>
          <table:table-cell office:value-type="string">
            <text:p>109001200010010229 <text:s text:c="2"/>OTROS BIENES DE CONSUMO <text:s text:c="27"/>Programa: 0001 IMPUESTOS <text:s text:c="41"/>Secretaria: 09 SECRETARÍA DE CAPITAL HUMANO Y ACCIÓN SOCIAL <text:s text:c="6"/>109001200010010229 <text:s text:c="2"/>OTROS BIENES DE CONSUMO <text:s text:c="27"/>Programa: 0001 SERVICIO ADMINISTRATIVO CENTRAL <text:s text:c="19"/>Secretaria: 09 SECRETARÍA DE CAPITAL HUMANO Y ACCIÓN SOCIAL</text:p>
          </table:table-cell>
          <table:table-cell office:value-type="string">
            <text:p>2412-2026</text:p>
          </table:table-cell>
        </table:table-row>
        <table:table-row table:style-name="ro1">
          <table:table-cell office:value-type="float" office:value="113">
            <text:p>113</text:p>
          </table:table-cell>
          <table:table-cell office:value-type="string">
            <text:p>Y02641EJ</text:p>
          </table:table-cell>
          <table:table-cell office:value-type="string">
            <text:p>202600006001OP</text:p>
          </table:table-cell>
          <table:table-cell office:value-type="string">
            <text:p>PINTURERIA ARGENTINA S.H</text:p>
          </table:table-cell>
          <table:table-cell office:value-type="float" office:value="229000">
            <text:p>229000</text:p>
          </table:table-cell>
          <table:table-cell office:value-type="string">
            <text:p>13/07/2026</text:p>
          </table:table-cell>
          <table:table-cell office:value-type="float" office:value="202600003273">
            <text:p>202600003273</text:p>
          </table:table-cell>
          <table:table-cell office:value-type="float" office:value="202600002406">
            <text:p>202600002406</text:p>
          </table:table-cell>
          <table:table-cell office:value-type="string">
            <text:p>107001300501320225 <text:s text:c="2"/>PRODUCTOS QUIMICOS <text:s/>COMBUSTIBLES Y LUBRICANTES <text:s text:c="4"/>Programa: 0050 REORDENAMIENTO DEL CEMENTERIO MUNICIPAL <text:s text:c="11"/>Secretaria: 07 SECRETARÍA DE OBRAS Y SERVICIOS PÚBLICOS</text:p>
          </table:table-cell>
          <table:table-cell office:value-type="string">
            <text:p>2406-2026</text:p>
          </table:table-cell>
        </table:table-row>
        <table:table-row table:style-name="ro1">
          <table:table-cell office:value-type="float" office:value="114">
            <text:p>114</text:p>
          </table:table-cell>
          <table:table-cell office:value-type="string">
            <text:p>Y02641EJ</text:p>
          </table:table-cell>
          <table:table-cell office:value-type="string">
            <text:p>202600006003OP</text:p>
          </table:table-cell>
          <table:table-cell office:value-type="string">
            <text:p>BELLOC SUR S.A</text:p>
          </table:table-cell>
          <table:table-cell office:value-type="string">
            <text:p>225804.29</text:p>
          </table:table-cell>
          <table:table-cell office:value-type="string">
            <text:p>13/07/2026</text:p>
          </table:table-cell>
          <table:table-cell office:value-type="float" office:value="202600001340">
            <text:p>202600001340</text:p>
          </table:table-cell>
          <table:table-cell office:value-type="float" office:value="202600000930">
            <text:p>202600000930</text:p>
          </table:table-cell>
          <table:table-cell office:value-type="string">
            <text:p>111181130372620222 <text:s text:c="2"/>TEXTILES Y VESTUARIOS <text:s text:c="29"/>Programa: 3037 CONTROL DE TRANSITO <text:s text:c="31"/>Secretaria: 11 SECRETARÍA DE PROTECCIÓN CIUDADANA</text:p>
          </table:table-cell>
          <table:table-cell office:value-type="string">
            <text:p>930-2026</text:p>
          </table:table-cell>
        </table:table-row>
        <table:table-row table:style-name="ro1">
          <table:table-cell office:value-type="float" office:value="115">
            <text:p>115</text:p>
          </table:table-cell>
          <table:table-cell office:value-type="string">
            <text:p>Y02641EJ</text:p>
          </table:table-cell>
          <table:table-cell office:value-type="string">
            <text:p>202600006004OP</text:p>
          </table:table-cell>
          <table:table-cell office:value-type="string">
            <text:p>GHIGLIA TITACCIA <text:s text:c="13"/>CRISTIAN Y FEDERICO S.H.</text:p>
          </table:table-cell>
          <table:table-cell office:value-type="string">
            <text:p>113602.18</text:p>
          </table:table-cell>
          <table:table-cell office:value-type="string">
            <text:p>13/07/2026</text:p>
          </table:table-cell>
          <table:table-cell office:value-type="float" office:value="202600003145">
            <text:p>202600003145</text:p>
          </table:table-cell>
          <table:table-cell office:value-type="float" office:value="202600002417">
            <text:p>202600002417</text:p>
          </table:table-cell>
          <table:table-cell office:value-type="string">
            <text:p>109001200010010226 <text:s text:c="2"/>PRODUCTO METALICOS <text:s text:c="32"/>Programa: 0001 IMPUESTOS <text:s text:c="41"/>Secretaria: 09 SECRETARÍA DE CAPITAL HUMANO Y ACCIÓN SOCIAL <text:s text:c="6"/>109001200010010226 <text:s text:c="2"/>PRODUCTO METALICOS <text:s text:c="32"/>Programa: 0001 SERVICIO ADMINISTRATIVO CENTRAL <text:s text:c="19"/>Secretaria: 09 SECRETARÍA DE CAPITAL HUMANO Y ACCIÓN SOCIAL</text:p>
          </table:table-cell>
          <table:table-cell office:value-type="string">
            <text:p>2417-2026</text:p>
          </table:table-cell>
        </table:table-row>
        <table:table-row table:style-name="ro1">
          <table:table-cell office:value-type="float" office:value="116">
            <text:p>116</text:p>
          </table:table-cell>
          <table:table-cell office:value-type="string">
            <text:p>Y02641EJ</text:p>
          </table:table-cell>
          <table:table-cell office:value-type="string">
            <text:p>202600006005OP</text:p>
          </table:table-cell>
          <table:table-cell office:value-type="string">
            <text:p>FERRETERIA BARBERIS S.R.L.</text:p>
          </table:table-cell>
          <table:table-cell office:value-type="float" office:value="112800">
            <text:p>112800</text:p>
          </table:table-cell>
          <table:table-cell office:value-type="string">
            <text:p>13/07/2026</text:p>
          </table:table-cell>
          <table:table-cell office:value-type="float" office:value="202600003327">
            <text:p>202600003327</text:p>
          </table:table-cell>
          <table:table-cell office:value-type="float" office:value="202600002454">
            <text:p>202600002454</text:p>
          </table:table-cell>
          <table:table-cell office:value-type="string">
            <text:p>111171100010010229 <text:s text:c="2"/>OTROS BIENES DE CONSUMO <text:s text:c="27"/>Programa: 0001 IMPUESTOS <text:s text:c="41"/>Secretaria: 11 SECRETARÍA DE PROTECCIÓN CIUDADANA <text:s text:c="16"/>111171100010010229 <text:s text:c="2"/>OTROS BIENES DE CONSUMO <text:s text:c="27"/>Programa: 0001 SERVICIO ADMINISTRATIVO CENTRAL <text:s text:c="19"/>Secretaria: 11 SECRETARÍA DE PROTECCIÓN CIUDADANA</text:p>
          </table:table-cell>
          <table:table-cell office:value-type="string">
            <text:p>2454-2026</text:p>
          </table:table-cell>
        </table:table-row>
        <table:table-row table:style-name="ro1">
          <table:table-cell office:value-type="float" office:value="117">
            <text:p>117</text:p>
          </table:table-cell>
          <table:table-cell office:value-type="string">
            <text:p>Y02641EJ</text:p>
          </table:table-cell>
          <table:table-cell office:value-type="string">
            <text:p>202600006006OP</text:p>
          </table:table-cell>
          <table:table-cell office:value-type="string">
            <text:p>TROYON <text:s text:c="23"/>DARIO</text:p>
          </table:table-cell>
          <table:table-cell office:value-type="float" office:value="2034600">
            <text:p>2034600</text:p>
          </table:table-cell>
          <table:table-cell office:value-type="string">
            <text:p>13/07/2026</text:p>
          </table:table-cell>
          <table:table-cell office:value-type="float" office:value="202600002411">
            <text:p>202600002411</text:p>
          </table:table-cell>
          <table:table-cell office:value-type="float" office:value="202600001842">
            <text:p>202600001842</text:p>
          </table:table-cell>
          <table:table-cell office:value-type="string">
            <text:p>111161100932400229 <text:s text:c="2"/>OTROS BIENES DE CONSUMO <text:s text:c="27"/>Programa: 0093 ATENCION Y PREVENCION DE EMERGENCIAS <text:s text:c="14"/>Secretaria: 11 SECRETARÍA DE PROTECCIÓN CIUDADANA</text:p>
          </table:table-cell>
          <table:table-cell office:value-type="string">
            <text:p>1842-2026</text:p>
          </table:table-cell>
        </table:table-row>
        <table:table-row table:style-name="ro1">
          <table:table-cell office:value-type="float" office:value="118">
            <text:p>118</text:p>
          </table:table-cell>
          <table:table-cell office:value-type="string">
            <text:p>Y02641EJ</text:p>
          </table:table-cell>
          <table:table-cell office:value-type="string">
            <text:p>202600006007OP</text:p>
          </table:table-cell>
          <table:table-cell office:value-type="string">
            <text:p>GHIGLIA TITACCIA <text:s text:c="13"/>CRISTIAN Y FEDERICO S.H.</text:p>
          </table:table-cell>
          <table:table-cell office:value-type="string">
            <text:p>114530.31</text:p>
          </table:table-cell>
          <table:table-cell office:value-type="string">
            <text:p>13/07/2026</text:p>
          </table:table-cell>
          <table:table-cell office:value-type="float" office:value="202600003100">
            <text:p>202600003100</text:p>
          </table:table-cell>
          <table:table-cell office:value-type="float" office:value="202600002440">
            <text:p>202600002440</text:p>
          </table:table-cell>
          <table:table-cell office:value-type="string">
            <text:p>111181130372620226 <text:s text:c="2"/>PRODUCTO METALICOS <text:s text:c="32"/>Programa: 3037 CONTROL DE TRANSITO <text:s text:c="31"/>Secretaria: 11 SECRETARÍA DE PROTECCIÓN CIUDADANA</text:p>
          </table:table-cell>
          <table:table-cell office:value-type="string">
            <text:p>2440-2026</text:p>
          </table:table-cell>
        </table:table-row>
        <table:table-row table:style-name="ro1">
          <table:table-cell office:value-type="float" office:value="119">
            <text:p>119</text:p>
          </table:table-cell>
          <table:table-cell office:value-type="string">
            <text:p>Y02641EJ</text:p>
          </table:table-cell>
          <table:table-cell office:value-type="string">
            <text:p>202600006008OP</text:p>
          </table:table-cell>
          <table:table-cell office:value-type="string">
            <text:p>ORLANDO <text:s text:c="22"/>GUILLERMO ARIEL</text:p>
          </table:table-cell>
          <table:table-cell office:value-type="float" office:value="97000">
            <text:p>97000</text:p>
          </table:table-cell>
          <table:table-cell office:value-type="string">
            <text:p>13/07/2026</text:p>
          </table:table-cell>
          <table:table-cell office:value-type="float" office:value="202600002953">
            <text:p>202600002953</text:p>
          </table:table-cell>
          <table:table-cell office:value-type="float" office:value="202600002414">
            <text:p>202600002414</text:p>
          </table:table-cell>
          <table:table-cell office:value-type="string">
            <text:p>108001100010010229 <text:s text:c="2"/>OTROS BIENES DE CONSUMO <text:s text:c="27"/>Programa: 0001 IMPUESTOS <text:s text:c="41"/>Secretaria: 08 SECRETARÍA DE PLANEAMIENTO TERRITORIAL <text:s text:c="12"/>108001100010010229 <text:s text:c="2"/>OTROS BIENES DE CONSUMO <text:s text:c="27"/>Programa: 0001 SERVICIO ADMINISTRATIVO CENTRAL <text:s text:c="19"/>Secretaria: 08 SECRETARÍA DE PLANEAMIENTO TERRITORIAL</text:p>
          </table:table-cell>
          <table:table-cell office:value-type="string">
            <text:p>2414-2026</text:p>
          </table:table-cell>
        </table:table-row>
        <table:table-row table:style-name="ro1">
          <table:table-cell office:value-type="float" office:value="120">
            <text:p>120</text:p>
          </table:table-cell>
          <table:table-cell office:value-type="string">
            <text:p>Y02641EJ</text:p>
          </table:table-cell>
          <table:table-cell office:value-type="string">
            <text:p>202600006009OP</text:p>
          </table:table-cell>
          <table:table-cell office:value-type="string">
            <text:p>MICIUDAS <text:s text:c="21"/>GRACIELA JUANA</text:p>
          </table:table-cell>
          <table:table-cell office:value-type="float" office:value="17000">
            <text:p>17000</text:p>
          </table:table-cell>
          <table:table-cell office:value-type="string">
            <text:p>13/07/2026</text:p>
          </table:table-cell>
          <table:table-cell office:value-type="float" office:value="202600002959">
            <text:p>202600002959</text:p>
          </table:table-cell>
          <table:table-cell office:value-type="float" office:value="202600002461">
            <text:p>202600002461</text:p>
          </table:table-cell>
          <table:table-cell office:value-type="string">
            <text:p>101001100120220229 <text:s text:c="2"/>OTROS BIENES DE CONSUMO <text:s text:c="27"/>Programa: 0012 REMANENTE EJERCICIOS ANTERIORES <text:s text:c="19"/>Secretaria: 01 INTENDENCIA <text:s text:c="39"/>101001100120220229 <text:s text:c="2"/>OTROS BIENES DE CONSUMO <text:s text:c="27"/>Programa: 0012 SERVICIO VECINAL ZONA OESTE MELIPAL CERRO OTTO <text:s text:c="4"/>Secretaria: 01 INTENDENCIA</text:p>
          </table:table-cell>
          <table:table-cell office:value-type="string">
            <text:p>2461-2026</text:p>
          </table:table-cell>
        </table:table-row>
        <table:table-row table:style-name="ro1">
          <table:table-cell office:value-type="float" office:value="121">
            <text:p>121</text:p>
          </table:table-cell>
          <table:table-cell office:value-type="string">
            <text:p>Y02641EJ</text:p>
          </table:table-cell>
          <table:table-cell office:value-type="string">
            <text:p>202600006010OP</text:p>
          </table:table-cell>
          <table:table-cell office:value-type="string">
            <text:p>MOLINARI <text:s text:c="21"/>LEONARDO GABRIEL</text:p>
          </table:table-cell>
          <table:table-cell office:value-type="float" office:value="610000">
            <text:p>610000</text:p>
          </table:table-cell>
          <table:table-cell office:value-type="string">
            <text:p>13/07/2026</text:p>
          </table:table-cell>
          <table:table-cell office:value-type="float" office:value="202600003063">
            <text:p>202600003063</text:p>
          </table:table-cell>
          <table:table-cell office:value-type="float" office:value="202600002504">
            <text:p>202600002504</text:p>
          </table:table-cell>
          <table:table-cell office:value-type="string">
            <text:p>111161100932410229 <text:s text:c="2"/>OTROS BIENES DE CONSUMO <text:s text:c="27"/>Programa: 0093 ATENCION Y PREVENCION DE EMERGENCIAS <text:s text:c="14"/>Secretaria: 11 SECRETARÍA DE PROTECCIÓN CIUDADANA</text:p>
          </table:table-cell>
          <table:table-cell office:value-type="string">
            <text:p>2504-2026</text:p>
          </table:table-cell>
        </table:table-row>
        <table:table-row table:style-name="ro1">
          <table:table-cell office:value-type="float" office:value="122">
            <text:p>122</text:p>
          </table:table-cell>
          <table:table-cell office:value-type="string">
            <text:p>Y02641EJ</text:p>
          </table:table-cell>
          <table:table-cell office:value-type="string">
            <text:p>202600006011OP</text:p>
          </table:table-cell>
          <table:table-cell office:value-type="string">
            <text:p>HYD EMPRENDIMIENTOS S.A.S</text:p>
          </table:table-cell>
          <table:table-cell office:value-type="float" office:value="132200">
            <text:p>132200</text:p>
          </table:table-cell>
          <table:table-cell office:value-type="string">
            <text:p>13/07/2026</text:p>
          </table:table-cell>
          <table:table-cell office:value-type="float" office:value="202600003268">
            <text:p>202600003268</text:p>
          </table:table-cell>
          <table:table-cell office:value-type="float" office:value="202600002421">
            <text:p>202600002421</text:p>
          </table:table-cell>
          <table:table-cell office:value-type="string">
            <text:p>112001100010010226 <text:s text:c="2"/>PRODUCTO METALICOS <text:s text:c="32"/>Programa: 0001 IMPUESTOS <text:s text:c="41"/>Secretaria: 12 SECRETARÍA DE TURISMO <text:s text:c="29"/>112001100010010226 <text:s text:c="2"/>PRODUCTO METALICOS <text:s text:c="32"/>Programa: 0001 SERVICIO ADMINISTRATIVO CENTRAL <text:s text:c="19"/>Secretaria: 12 SECRETARÍA DE TURISMO</text:p>
          </table:table-cell>
          <table:table-cell office:value-type="string">
            <text:p>2421-2026</text:p>
          </table:table-cell>
        </table:table-row>
        <table:table-row table:style-name="ro1">
          <table:table-cell office:value-type="float" office:value="123">
            <text:p>123</text:p>
          </table:table-cell>
          <table:table-cell office:value-type="string">
            <text:p>Y02641EJ</text:p>
          </table:table-cell>
          <table:table-cell office:value-type="string">
            <text:p>202600006012OP</text:p>
          </table:table-cell>
          <table:table-cell office:value-type="string">
            <text:p>ASOCIACION BOMBEROS</text:p>
          </table:table-cell>
          <table:table-cell office:value-type="float" office:value="250000">
            <text:p>250000</text:p>
          </table:table-cell>
          <table:table-cell office:value-type="string">
            <text:p>13/07/2026</text:p>
          </table:table-cell>
          <table:table-cell office:value-type="float" office:value="202600003290">
            <text:p>202600003290</text:p>
          </table:table-cell>
          <table:table-cell office:value-type="float" office:value="202600002402">
            <text:p>202600002402</text:p>
          </table:table-cell>
          <table:table-cell office:value-type="string">
            <text:p>111161100932410339 <text:s text:c="2"/>OTROS SERVICIOS <text:s text:c="35"/>Programa: 0093 ATENCION Y PREVENCION DE EMERGENCIAS <text:s text:c="14"/>Secretaria: 11 SECRETARÍA DE PROTECCIÓN CIUDADANA</text:p>
          </table:table-cell>
          <table:table-cell office:value-type="string">
            <text:p>2402-2026</text:p>
          </table:table-cell>
        </table:table-row>
        <table:table-row table:style-name="ro1">
          <table:table-cell office:value-type="float" office:value="124">
            <text:p>124</text:p>
          </table:table-cell>
          <table:table-cell office:value-type="string">
            <text:p>Y02641EJ</text:p>
          </table:table-cell>
          <table:table-cell office:value-type="string">
            <text:p>202600006013OP</text:p>
          </table:table-cell>
          <table:table-cell office:value-type="string">
            <text:p>FERNANDEZ <text:s text:c="20"/>HUGO JACOBO</text:p>
          </table:table-cell>
          <table:table-cell office:value-type="float" office:value="496000">
            <text:p>496000</text:p>
          </table:table-cell>
          <table:table-cell office:value-type="string">
            <text:p>13/07/2026</text:p>
          </table:table-cell>
          <table:table-cell office:value-type="float" office:value="202600003304">
            <text:p>202600003304</text:p>
          </table:table-cell>
          <table:table-cell office:value-type="float" office:value="202600002452">
            <text:p>202600002452</text:p>
          </table:table-cell>
          <table:table-cell office:value-type="string">
            <text:p>111161100010020333 <text:s text:c="2"/>MANTENIMIENTO <text:s/>REPARACION Y LIMPIEZA <text:s text:c="14"/>Programa: 0001 IMPUESTOS <text:s text:c="41"/>Secretaria: 11 SECRETARÍA DE PROTECCIÓN CIUDADANA <text:s text:c="16"/>111161100010020333 <text:s text:c="2"/>MANTENIMIENTO <text:s/>REPARACION Y LIMPIEZA <text:s text:c="14"/>Programa: 0001 SERVICIO ADMINISTRATIVO CENTRAL <text:s text:c="19"/>Secretaria: 11 SECRETARÍA DE PROTECCIÓN CIUDADANA</text:p>
          </table:table-cell>
          <table:table-cell office:value-type="string">
            <text:p>2452-2026</text:p>
          </table:table-cell>
        </table:table-row>
        <table:table-row table:style-name="ro1">
          <table:table-cell office:value-type="float" office:value="125">
            <text:p>125</text:p>
          </table:table-cell>
          <table:table-cell office:value-type="string">
            <text:p>Y02641EJ</text:p>
          </table:table-cell>
          <table:table-cell office:value-type="string">
            <text:p>202600006014OP</text:p>
          </table:table-cell>
          <table:table-cell office:value-type="string">
            <text:p>BURCAM SRL</text:p>
          </table:table-cell>
          <table:table-cell office:value-type="float" office:value="634200">
            <text:p>634200</text:p>
          </table:table-cell>
          <table:table-cell office:value-type="string">
            <text:p>13/07/2026</text:p>
          </table:table-cell>
          <table:table-cell office:value-type="float" office:value="202600003363">
            <text:p>202600003363</text:p>
          </table:table-cell>
          <table:table-cell office:value-type="float" office:value="202600002468">
            <text:p>202600002468</text:p>
          </table:table-cell>
          <table:table-cell office:value-type="string">
            <text:p>102001300011330229 <text:s text:c="2"/>OTROS BIENES DE CONSUMO <text:s text:c="27"/>Programa: 0001 IMPUESTOS <text:s text:c="41"/>Secretaria: 02 SECRETARÍA DE COORDINACION DE OBRAS Y SERVICIOS <text:s text:c="3"/>102001300011330229 <text:s text:c="2"/>OTROS BIENES DE CONSUMO <text:s text:c="27"/>Programa: 0001 SERVICIO ADMINISTRATIVO CENTRAL <text:s text:c="19"/>Secretaria: 02 SECRETARÍA DE COORDINACION DE OBRAS Y SERVICIOS</text:p>
          </table:table-cell>
          <table:table-cell office:value-type="string">
            <text:p>2468-2026</text:p>
          </table:table-cell>
        </table:table-row>
        <table:table-row table:style-name="ro1">
          <table:table-cell office:value-type="float" office:value="126">
            <text:p>126</text:p>
          </table:table-cell>
          <table:table-cell office:value-type="string">
            <text:p>Y02641EJ</text:p>
          </table:table-cell>
          <table:table-cell office:value-type="string">
            <text:p>202600006015OP</text:p>
          </table:table-cell>
          <table:table-cell office:value-type="string">
            <text:p>A4 EVOLUCION GRAFICA SAS</text:p>
          </table:table-cell>
          <table:table-cell office:value-type="float" office:value="190000">
            <text:p>190000</text:p>
          </table:table-cell>
          <table:table-cell office:value-type="string">
            <text:p>13/07/2026</text:p>
          </table:table-cell>
          <table:table-cell office:value-type="float" office:value="202600002557">
            <text:p>202600002557</text:p>
          </table:table-cell>
          <table:table-cell office:value-type="float" office:value="202600002124">
            <text:p>202600002124</text:p>
          </table:table-cell>
          <table:table-cell office:value-type="string">
            <text:p>111182101032650229 <text:s text:c="2"/>OTROS BIENES DE CONSUMO <text:s text:c="27"/>Programa: 0103 OPERATIVOS DE PREVENCION VIAL <text:s text:c="21"/>Secretaria: 11 SECRETARÍA DE PROTECCIÓN CIUDADANA</text:p>
          </table:table-cell>
          <table:table-cell office:value-type="string">
            <text:p>2124-2026</text:p>
          </table:table-cell>
        </table:table-row>
        <table:table-row table:style-name="ro1">
          <table:table-cell office:value-type="float" office:value="127">
            <text:p>127</text:p>
          </table:table-cell>
          <table:table-cell office:value-type="string">
            <text:p>Y02641EJ</text:p>
          </table:table-cell>
          <table:table-cell office:value-type="string">
            <text:p>202600006016OP</text:p>
          </table:table-cell>
          <table:table-cell office:value-type="string">
            <text:p>ASOCIACION BOMBEROS</text:p>
          </table:table-cell>
          <table:table-cell office:value-type="float" office:value="430000">
            <text:p>430000</text:p>
          </table:table-cell>
          <table:table-cell office:value-type="string">
            <text:p>13/07/2026</text:p>
          </table:table-cell>
          <table:table-cell office:value-type="float" office:value="202600003553">
            <text:p>202600003553</text:p>
          </table:table-cell>
          <table:table-cell office:value-type="float" office:value="202600002585">
            <text:p>202600002585</text:p>
          </table:table-cell>
          <table:table-cell office:value-type="string">
            <text:p>111161100932410339 <text:s text:c="2"/>OTROS SERVICIOS <text:s text:c="35"/>Programa: 0093 ATENCION Y PREVENCION DE EMERGENCIAS <text:s text:c="14"/>Secretaria: 11 SECRETARÍA DE PROTECCIÓN CIUDADANA</text:p>
          </table:table-cell>
          <table:table-cell office:value-type="string">
            <text:p>2585-2026</text:p>
          </table:table-cell>
        </table:table-row>
        <table:table-row table:style-name="ro1">
          <table:table-cell office:value-type="float" office:value="128">
            <text:p>128</text:p>
          </table:table-cell>
          <table:table-cell office:value-type="string">
            <text:p>Y02641EJ</text:p>
          </table:table-cell>
          <table:table-cell office:value-type="string">
            <text:p>202600006017OP</text:p>
          </table:table-cell>
          <table:table-cell office:value-type="string">
            <text:p>CONTACTO SOCIEDAD SIMPLE</text:p>
          </table:table-cell>
          <table:table-cell office:value-type="float" office:value="110000">
            <text:p>110000</text:p>
          </table:table-cell>
          <table:table-cell office:value-type="string">
            <text:p>13/07/2026</text:p>
          </table:table-cell>
          <table:table-cell office:value-type="float" office:value="202600002223">
            <text:p>202600002223</text:p>
          </table:table-cell>
          <table:table-cell office:value-type="float" office:value="202600001804">
            <text:p>202600001804</text:p>
          </table:table-cell>
          <table:table-cell office:value-type="string">
            <text:p>101001100110220333 <text:s text:c="2"/>MANTENIMIENTO <text:s/>REPARACION Y LIMPIEZA <text:s text:c="14"/>Programa: 0011 COPARTICIPACION <text:s text:c="35"/>Secretaria: 01 INTENDENCIA <text:s text:c="39"/>101001100110220333 <text:s text:c="2"/>MANTENIMIENTO <text:s/>REPARACION Y LIMPIEZA <text:s text:c="14"/>Programa: 0011 SERVICIOS VECINALES ZONA ESTE- EL CONDOR <text:s text:c="10"/>Secretaria: 01 INTENDENCIA</text:p>
          </table:table-cell>
          <table:table-cell office:value-type="string">
            <text:p>1804-2026</text:p>
          </table:table-cell>
        </table:table-row>
        <table:table-row table:style-name="ro1">
          <table:table-cell office:value-type="float" office:value="129">
            <text:p>129</text:p>
          </table:table-cell>
          <table:table-cell office:value-type="string">
            <text:p>Y02641EJ</text:p>
          </table:table-cell>
          <table:table-cell office:value-type="string">
            <text:p>202600006018OP</text:p>
          </table:table-cell>
          <table:table-cell office:value-type="string">
            <text:p>LIMPIEZA ZUR S.R.L</text:p>
          </table:table-cell>
          <table:table-cell office:value-type="string">
            <text:p>466521.12</text:p>
          </table:table-cell>
          <table:table-cell office:value-type="string">
            <text:p>13/07/2026</text:p>
          </table:table-cell>
          <table:table-cell office:value-type="float" office:value="202600003237">
            <text:p>202600003237</text:p>
          </table:table-cell>
          <table:table-cell office:value-type="float" office:value="202600002370">
            <text:p>202600002370</text:p>
          </table:table-cell>
          <table:table-cell office:value-type="string">
            <text:p>109141200832130229 <text:s text:c="2"/>OTROS BIENES DE CONSUMO <text:s text:c="27"/>Programa: 0083 PROMOCIÓN DEL DESARROLLO INFANTIL (CDI) <text:s text:c="11"/>Secretaria: 09 SECRETARÍA DE CAPITAL HUMANO Y ACCIÓN SOCIAL</text:p>
          </table:table-cell>
          <table:table-cell office:value-type="string">
            <text:p>2370-2026</text:p>
          </table:table-cell>
        </table:table-row>
        <table:table-row table:style-name="ro1">
          <table:table-cell office:value-type="float" office:value="130">
            <text:p>130</text:p>
          </table:table-cell>
          <table:table-cell office:value-type="string">
            <text:p>Y02641EJ</text:p>
          </table:table-cell>
          <table:table-cell office:value-type="string">
            <text:p>202600006020OP</text:p>
          </table:table-cell>
          <table:table-cell office:value-type="string">
            <text:p>GIGANTE SAS</text:p>
          </table:table-cell>
          <table:table-cell office:value-type="float" office:value="280600">
            <text:p>280600</text:p>
          </table:table-cell>
          <table:table-cell office:value-type="string">
            <text:p>13/07/2026</text:p>
          </table:table-cell>
          <table:table-cell office:value-type="float" office:value="202600003047">
            <text:p>202600003047</text:p>
          </table:table-cell>
          <table:table-cell office:value-type="float" office:value="202600002307">
            <text:p>202600002307</text:p>
          </table:table-cell>
          <table:table-cell office:value-type="string">
            <text:p>109141200832130222 <text:s text:c="2"/>TEXTILES Y VESTUARIOS <text:s text:c="29"/>Programa: 0083 PROMOCIÓN DEL DESARROLLO INFANTIL (CDI) <text:s text:c="11"/>Secretaria: 09 SECRETARÍA DE CAPITAL HUMANO Y ACCIÓN SOCIAL</text:p>
          </table:table-cell>
          <table:table-cell office:value-type="string">
            <text:p>2307-2026</text:p>
          </table:table-cell>
        </table:table-row>
        <table:table-row table:style-name="ro1">
          <table:table-cell office:value-type="float" office:value="131">
            <text:p>131</text:p>
          </table:table-cell>
          <table:table-cell office:value-type="string">
            <text:p>Y02641EJ</text:p>
          </table:table-cell>
          <table:table-cell office:value-type="string">
            <text:p>202600006021OP</text:p>
          </table:table-cell>
          <table:table-cell office:value-type="string">
            <text:p>CORTES <text:s text:c="23"/>LUIS ALBERTO</text:p>
          </table:table-cell>
          <table:table-cell office:value-type="float" office:value="700000">
            <text:p>700000</text:p>
          </table:table-cell>
          <table:table-cell office:value-type="string">
            <text:p>13/07/2026</text:p>
          </table:table-cell>
          <table:table-cell office:value-type="float" office:value="202600003382">
            <text:p>202600003382</text:p>
          </table:table-cell>
          <table:table-cell office:value-type="float" office:value="202600002485">
            <text:p>202600002485</text:p>
          </table:table-cell>
          <table:table-cell office:value-type="string">
            <text:p>104001100300630229 <text:s text:c="2"/>OTROS BIENES DE CONSUMO <text:s text:c="27"/>Programa: 0030 PROMOCION Y DESARROLLO DEL DEPORTE Y ACTIVIDADES A Secretaria: 04 SECRETARÍA DE DEPORTES</text:p>
          </table:table-cell>
          <table:table-cell office:value-type="string">
            <text:p>2485-2026</text:p>
          </table:table-cell>
        </table:table-row>
        <table:table-row table:style-name="ro1">
          <table:table-cell office:value-type="float" office:value="132">
            <text:p>132</text:p>
          </table:table-cell>
          <table:table-cell office:value-type="string">
            <text:p>Y02641EJ</text:p>
          </table:table-cell>
          <table:table-cell office:value-type="string">
            <text:p>202600006022OP</text:p>
          </table:table-cell>
          <table:table-cell office:value-type="string">
            <text:p>FERRETERIA BARBERIS S.R.L.</text:p>
          </table:table-cell>
          <table:table-cell office:value-type="float" office:value="259650">
            <text:p>259650</text:p>
          </table:table-cell>
          <table:table-cell office:value-type="string">
            <text:p>13/07/2026</text:p>
          </table:table-cell>
          <table:table-cell office:value-type="float" office:value="202600003327">
            <text:p>202600003327</text:p>
          </table:table-cell>
          <table:table-cell office:value-type="float" office:value="202600002454">
            <text:p>202600002454</text:p>
          </table:table-cell>
          <table:table-cell office:value-type="string">
            <text:p>111171100010010229 <text:s text:c="2"/>OTROS BIENES DE CONSUMO <text:s text:c="27"/>Programa: 0001 IMPUESTOS <text:s text:c="41"/>Secretaria: 11 SECRETARÍA DE PROTECCIÓN CIUDADANA <text:s text:c="16"/>111171100010010229 <text:s text:c="2"/>OTROS BIENES DE CONSUMO <text:s text:c="27"/>Programa: 0001 SERVICIO ADMINISTRATIVO CENTRAL <text:s text:c="19"/>Secretaria: 11 SECRETARÍA DE PROTECCIÓN CIUDADANA</text:p>
          </table:table-cell>
          <table:table-cell office:value-type="string">
            <text:p>2454-2026</text:p>
          </table:table-cell>
        </table:table-row>
        <table:table-row table:style-name="ro1">
          <table:table-cell office:value-type="float" office:value="133">
            <text:p>133</text:p>
          </table:table-cell>
          <table:table-cell office:value-type="string">
            <text:p>Y02641EJ</text:p>
          </table:table-cell>
          <table:table-cell office:value-type="string">
            <text:p>202600006023OP</text:p>
          </table:table-cell>
          <table:table-cell office:value-type="string">
            <text:p>OJEDA <text:s text:c="24"/>JULIO</text:p>
          </table:table-cell>
          <table:table-cell office:value-type="float" office:value="1250000">
            <text:p>1250000</text:p>
          </table:table-cell>
          <table:table-cell office:value-type="string">
            <text:p>13/07/2026</text:p>
          </table:table-cell>
          <table:table-cell office:value-type="float" office:value="202600003036">
            <text:p>202600003036</text:p>
          </table:table-cell>
          <table:table-cell office:value-type="float" office:value="202600002282">
            <text:p>202600002282</text:p>
          </table:table-cell>
          <table:table-cell office:value-type="string">
            <text:p>101001100070090229 <text:s text:c="2"/>OTROS BIENES DE CONSUMO <text:s text:c="27"/>Programa: 0007 GESTION COMUNICACION Y GOBIERNO ABIERTO <text:s text:c="11"/>Secretaria: 01 INTENDENCIA <text:s text:c="39"/>101001100070090229 <text:s text:c="2"/>OTROS BIENES DE CONSUMO <text:s text:c="27"/>Programa: 0007 MULTAS <text:s text:c="44"/>Secretaria: 01 INTENDENCIA</text:p>
          </table:table-cell>
          <table:table-cell office:value-type="string">
            <text:p>2282-2026</text:p>
          </table:table-cell>
        </table:table-row>
        <table:table-row table:style-name="ro1">
          <table:table-cell office:value-type="float" office:value="134">
            <text:p>134</text:p>
          </table:table-cell>
          <table:table-cell office:value-type="string">
            <text:p>Y02641EJ</text:p>
          </table:table-cell>
          <table:table-cell office:value-type="string">
            <text:p>202600006024OP</text:p>
          </table:table-cell>
          <table:table-cell office:value-type="string">
            <text:p>PINTURERIA ARGENTINA S.H</text:p>
          </table:table-cell>
          <table:table-cell office:value-type="float" office:value="28674">
            <text:p>28674</text:p>
          </table:table-cell>
          <table:table-cell office:value-type="string">
            <text:p>13/07/2026</text:p>
          </table:table-cell>
          <table:table-cell office:value-type="float" office:value="202600003104">
            <text:p>202600003104</text:p>
          </table:table-cell>
          <table:table-cell office:value-type="float" office:value="202600002462">
            <text:p>202600002462</text:p>
          </table:table-cell>
          <table:table-cell office:value-type="string">
            <text:p>101001100120220225 <text:s text:c="2"/>PRODUCTOS QUIMICOS <text:s/>COMBUSTIBLES Y LUBRICANTES <text:s text:c="4"/>Programa: 0012 REMANENTE EJERCICIOS ANTERIORES <text:s text:c="19"/>Secretaria: 01 INTENDENCIA <text:s text:c="39"/>101001100120220225 <text:s text:c="2"/>PRODUCTOS QUIMICOS <text:s/>COMBUSTIBLES Y LUBRICANTES <text:s text:c="4"/>Programa: 0012 SERVICIO VECINAL ZONA OESTE MELIPAL CERRO OTTO <text:s text:c="4"/>Secretaria: 01 INTENDENCIA</text:p>
          </table:table-cell>
          <table:table-cell office:value-type="string">
            <text:p>2462-2026</text:p>
          </table:table-cell>
        </table:table-row>
        <table:table-row table:style-name="ro1">
          <table:table-cell office:value-type="float" office:value="135">
            <text:p>135</text:p>
          </table:table-cell>
          <table:table-cell office:value-type="string">
            <text:p>Y02641EJ</text:p>
          </table:table-cell>
          <table:table-cell office:value-type="string">
            <text:p>202600006025OP</text:p>
          </table:table-cell>
          <table:table-cell office:value-type="string">
            <text:p>AGUA Y GAS S.R.L.</text:p>
          </table:table-cell>
          <table:table-cell office:value-type="string">
            <text:p>1698498.75</text:p>
          </table:table-cell>
          <table:table-cell office:value-type="string">
            <text:p>14/07/2026</text:p>
          </table:table-cell>
          <table:table-cell office:value-type="float" office:value="202600002590">
            <text:p>202600002590</text:p>
          </table:table-cell>
          <table:table-cell office:value-type="float" office:value="202600002404">
            <text:p>202600002404</text:p>
          </table:table-cell>
          <table:table-cell office:value-type="string">
            <text:p>101001100010010229 <text:s text:c="2"/>OTROS BIENES DE CONSUMO <text:s text:c="27"/>Programa: 0001 IMPUESTOS <text:s text:c="41"/>Secretaria: 01 INTENDENCIA <text:s text:c="39"/>101001100010010229 <text:s text:c="2"/>OTROS BIENES DE CONSUMO <text:s text:c="27"/>Programa: 0001 SERVICIO ADMINISTRATIVO CENTRAL <text:s text:c="19"/>Secretaria: 01 INTENDENCIA</text:p>
          </table:table-cell>
          <table:table-cell office:value-type="string">
            <text:p>2404-2026</text:p>
          </table:table-cell>
        </table:table-row>
        <table:table-row table:style-name="ro1">
          <table:table-cell office:value-type="float" office:value="136">
            <text:p>136</text:p>
          </table:table-cell>
          <table:table-cell office:value-type="string">
            <text:p>Y02641EJ</text:p>
          </table:table-cell>
          <table:table-cell office:value-type="string">
            <text:p>202600006026OP</text:p>
          </table:table-cell>
          <table:table-cell office:value-type="string">
            <text:p>ASOCIACION BOMBEROS</text:p>
          </table:table-cell>
          <table:table-cell office:value-type="float" office:value="250000">
            <text:p>250000</text:p>
          </table:table-cell>
          <table:table-cell office:value-type="string">
            <text:p>14/07/2026</text:p>
          </table:table-cell>
          <table:table-cell office:value-type="float" office:value="202600003356">
            <text:p>202600003356</text:p>
          </table:table-cell>
          <table:table-cell office:value-type="float" office:value="202600002465">
            <text:p>202600002465</text:p>
          </table:table-cell>
          <table:table-cell office:value-type="string">
            <text:p>111161100932410229 <text:s text:c="2"/>OTROS BIENES DE CONSUMO <text:s text:c="27"/>Programa: 0093 ATENCION Y PREVENCION DE EMERGENCIAS <text:s text:c="14"/>Secretaria: 11 SECRETARÍA DE PROTECCIÓN CIUDADANA</text:p>
          </table:table-cell>
          <table:table-cell office:value-type="string">
            <text:p>2465-2026</text:p>
          </table:table-cell>
        </table:table-row>
        <table:table-row table:style-name="ro1">
          <table:table-cell office:value-type="float" office:value="137">
            <text:p>137</text:p>
          </table:table-cell>
          <table:table-cell office:value-type="string">
            <text:p>Y02641EJ</text:p>
          </table:table-cell>
          <table:table-cell office:value-type="string">
            <text:p>202600006028OP</text:p>
          </table:table-cell>
          <table:table-cell office:value-type="string">
            <text:p>ENERGIA S.R.L.</text:p>
          </table:table-cell>
          <table:table-cell office:value-type="float" office:value="610074">
            <text:p>610074</text:p>
          </table:table-cell>
          <table:table-cell office:value-type="string">
            <text:p>14/07/2026</text:p>
          </table:table-cell>
          <table:table-cell office:value-type="float" office:value="202600003059">
            <text:p>202600003059</text:p>
          </table:table-cell>
          <table:table-cell office:value-type="float" office:value="202600002308">
            <text:p>202600002308</text:p>
          </table:table-cell>
          <table:table-cell office:value-type="string">
            <text:p>110001100892260229 <text:s text:c="2"/>OTROS BIENES DE CONSUMO <text:s text:c="27"/>Programa: 0089 FORTALECIMIENTO DE FERIAS COMUNITARIAS <text:s text:c="12"/>Secretaria: 10 SECRETARÍA DE PRODUCCIÓN Y EMPLEO</text:p>
          </table:table-cell>
          <table:table-cell office:value-type="string">
            <text:p>2308-2026</text:p>
          </table:table-cell>
        </table:table-row>
        <table:table-row table:style-name="ro1">
          <table:table-cell office:value-type="float" office:value="138">
            <text:p>138</text:p>
          </table:table-cell>
          <table:table-cell office:value-type="string">
            <text:p>Y02641EJ</text:p>
          </table:table-cell>
          <table:table-cell office:value-type="string">
            <text:p>202600006032OP</text:p>
          </table:table-cell>
          <table:table-cell office:value-type="string">
            <text:p>PUELCHE SOCIEDAD ANONIMA INDUS</text:p>
          </table:table-cell>
          <table:table-cell office:value-type="string">
            <text:p>332465.35</text:p>
          </table:table-cell>
          <table:table-cell office:value-type="string">
            <text:p>14/07/2026</text:p>
          </table:table-cell>
          <table:table-cell office:value-type="float" office:value="202600003140">
            <text:p>202600003140</text:p>
          </table:table-cell>
          <table:table-cell office:value-type="float" office:value="202600002348">
            <text:p>202600002348</text:p>
          </table:table-cell>
          <table:table-cell office:value-type="string">
            <text:p>110001100902300221 <text:s text:c="2"/>PRODUCTOS ALIMENTICIOS AGROPECUARIO Y FORESTALES <text:s text:c="2"/>Programa: 0090 ORIENTACION E INTERMEDICION PARA EL EMPLEO <text:s text:c="8"/>Secretaria: 10 SECRETARÍA DE PRODUCCIÓN Y EMPLEO</text:p>
          </table:table-cell>
          <table:table-cell office:value-type="string">
            <text:p>2348-2026</text:p>
          </table:table-cell>
        </table:table-row>
        <table:table-row table:style-name="ro1">
          <table:table-cell office:value-type="float" office:value="139">
            <text:p>139</text:p>
          </table:table-cell>
          <table:table-cell office:value-type="string">
            <text:p>Y02641EJ</text:p>
          </table:table-cell>
          <table:table-cell office:value-type="string">
            <text:p>202600006033OP</text:p>
          </table:table-cell>
          <table:table-cell office:value-type="string">
            <text:p>FERNANDEZ <text:s text:c="20"/>HUGO JACOBO</text:p>
          </table:table-cell>
          <table:table-cell office:value-type="float" office:value="61000">
            <text:p>61000</text:p>
          </table:table-cell>
          <table:table-cell office:value-type="string">
            <text:p>14/07/2026</text:p>
          </table:table-cell>
          <table:table-cell office:value-type="float" office:value="202600002776">
            <text:p>202600002776</text:p>
          </table:table-cell>
          <table:table-cell office:value-type="float" office:value="202600002463">
            <text:p>202600002463</text:p>
          </table:table-cell>
          <table:table-cell office:value-type="string">
            <text:p>112001100010010229 <text:s text:c="2"/>OTROS BIENES DE CONSUMO <text:s text:c="27"/>Programa: 0001 IMPUESTOS <text:s text:c="41"/>Secretaria: 12 SECRETARÍA DE TURISMO <text:s text:c="29"/>112001100010010229 <text:s text:c="2"/>OTROS BIENES DE CONSUMO <text:s text:c="27"/>Programa: 0001 SERVICIO ADMINISTRATIVO CENTRAL <text:s text:c="19"/>Secretaria: 12 SECRETARÍA DE TURISMO</text:p>
          </table:table-cell>
          <table:table-cell office:value-type="string">
            <text:p>2463-2026</text:p>
          </table:table-cell>
        </table:table-row>
        <table:table-row table:style-name="ro1">
          <table:table-cell office:value-type="float" office:value="140">
            <text:p>140</text:p>
          </table:table-cell>
          <table:table-cell office:value-type="string">
            <text:p>Y02641EJ</text:p>
          </table:table-cell>
          <table:table-cell office:value-type="string">
            <text:p>202600006036OP</text:p>
          </table:table-cell>
          <table:table-cell office:value-type="string">
            <text:p>BURCAM SRL</text:p>
          </table:table-cell>
          <table:table-cell office:value-type="float" office:value="614000">
            <text:p>614000</text:p>
          </table:table-cell>
          <table:table-cell office:value-type="string">
            <text:p>14/07/2026</text:p>
          </table:table-cell>
          <table:table-cell office:value-type="float" office:value="202600003362">
            <text:p>202600003362</text:p>
          </table:table-cell>
          <table:table-cell office:value-type="float" office:value="202600002467">
            <text:p>202600002467</text:p>
          </table:table-cell>
          <table:table-cell office:value-type="string">
            <text:p>102001300011330229 <text:s text:c="2"/>OTROS BIENES DE CONSUMO <text:s text:c="27"/>Programa: 0001 IMPUESTOS <text:s text:c="41"/>Secretaria: 02 SECRETARÍA DE COORDINACION DE OBRAS Y SERVICIOS <text:s text:c="3"/>102001300011330229 <text:s text:c="2"/>OTROS BIENES DE CONSUMO <text:s text:c="27"/>Programa: 0001 SERVICIO ADMINISTRATIVO CENTRAL <text:s text:c="19"/>Secretaria: 02 SECRETARÍA DE COORDINACION DE OBRAS Y SERVICIOS</text:p>
          </table:table-cell>
          <table:table-cell office:value-type="string">
            <text:p>2467-2026</text:p>
          </table:table-cell>
        </table:table-row>
        <table:table-row table:style-name="ro1">
          <table:table-cell office:value-type="float" office:value="141">
            <text:p>141</text:p>
          </table:table-cell>
          <table:table-cell office:value-type="string">
            <text:p>Y02641EJ</text:p>
          </table:table-cell>
          <table:table-cell office:value-type="string">
            <text:p>202600006037OP</text:p>
          </table:table-cell>
          <table:table-cell office:value-type="string">
            <text:p>BURCAM SRL</text:p>
          </table:table-cell>
          <table:table-cell office:value-type="float" office:value="1110320">
            <text:p>1110320</text:p>
          </table:table-cell>
          <table:table-cell office:value-type="string">
            <text:p>14/07/2026</text:p>
          </table:table-cell>
          <table:table-cell office:value-type="float" office:value="202600002412">
            <text:p>202600002412</text:p>
          </table:table-cell>
          <table:table-cell office:value-type="float" office:value="202600001932">
            <text:p>202600001932</text:p>
          </table:table-cell>
          <table:table-cell office:value-type="string">
            <text:p>107091300511350229 <text:s text:c="2"/>OTROS BIENES DE CONSUMO <text:s text:c="27"/>Programa: 0051 SERVICIO DE RECOLECCIÓN DE RESIDUOS <text:s text:c="15"/>Secretaria: 07 SECRETARÍA DE OBRAS Y SERVICIOS PÚBLICOS</text:p>
          </table:table-cell>
          <table:table-cell office:value-type="string">
            <text:p>1932-2026</text:p>
          </table:table-cell>
        </table:table-row>
        <table:table-row table:style-name="ro1">
          <table:table-cell office:value-type="float" office:value="142">
            <text:p>142</text:p>
          </table:table-cell>
          <table:table-cell office:value-type="string">
            <text:p>Y02641EJ</text:p>
          </table:table-cell>
          <table:table-cell office:value-type="string">
            <text:p>202600006038OP</text:p>
          </table:table-cell>
          <table:table-cell office:value-type="string">
            <text:p>GHIGLIA TITACCIA <text:s text:c="13"/>CRISTIAN Y FEDERICO S.H.</text:p>
          </table:table-cell>
          <table:table-cell office:value-type="string">
            <text:p>442333.83</text:p>
          </table:table-cell>
          <table:table-cell office:value-type="string">
            <text:p>14/07/2026</text:p>
          </table:table-cell>
          <table:table-cell office:value-type="float" office:value="202600003205">
            <text:p>202600003205</text:p>
          </table:table-cell>
          <table:table-cell office:value-type="float" office:value="202600002444">
            <text:p>202600002444</text:p>
          </table:table-cell>
          <table:table-cell office:value-type="string">
            <text:p>111181101052690229 <text:s text:c="2"/>OTROS BIENES DE CONSUMO <text:s text:c="27"/>Programa: 0105 SENALIZACION <text:s text:c="38"/>Secretaria: 11 SECRETARÍA DE PROTECCIÓN CIUDADANA</text:p>
          </table:table-cell>
          <table:table-cell office:value-type="string">
            <text:p>2444-2026</text:p>
          </table:table-cell>
        </table:table-row>
        <table:table-row table:style-name="ro1">
          <table:table-cell office:value-type="float" office:value="143">
            <text:p>143</text:p>
          </table:table-cell>
          <table:table-cell office:value-type="string">
            <text:p>Y02641EJ</text:p>
          </table:table-cell>
          <table:table-cell office:value-type="string">
            <text:p>202600006039OP</text:p>
          </table:table-cell>
          <table:table-cell office:value-type="string">
            <text:p>BURCAM SRL</text:p>
          </table:table-cell>
          <table:table-cell office:value-type="float" office:value="102100">
            <text:p>102100</text:p>
          </table:table-cell>
          <table:table-cell office:value-type="string">
            <text:p>14/07/2026</text:p>
          </table:table-cell>
          <table:table-cell office:value-type="float" office:value="202600001861">
            <text:p>202600001861</text:p>
          </table:table-cell>
          <table:table-cell office:value-type="float" office:value="202600002471">
            <text:p>202600002471</text:p>
          </table:table-cell>
          <table:table-cell office:value-type="string">
            <text:p>107091300511350226 <text:s text:c="2"/>PRODUCTO METALICOS <text:s text:c="32"/>Programa: 0051 SERVICIO DE RECOLECCIÓN DE RESIDUOS <text:s text:c="15"/>Secretaria: 07 SECRETARÍA DE OBRAS Y SERVICIOS PÚBLICOS</text:p>
          </table:table-cell>
          <table:table-cell office:value-type="string">
            <text:p>2471-2026</text:p>
          </table:table-cell>
        </table:table-row>
        <table:table-row table:style-name="ro1">
          <table:table-cell office:value-type="float" office:value="144">
            <text:p>144</text:p>
          </table:table-cell>
          <table:table-cell office:value-type="string">
            <text:p>Y02641EJ</text:p>
          </table:table-cell>
          <table:table-cell office:value-type="string">
            <text:p>202600006040OP</text:p>
          </table:table-cell>
          <table:table-cell office:value-type="string">
            <text:p>ACUARELA S.R.L.</text:p>
          </table:table-cell>
          <table:table-cell office:value-type="string">
            <text:p>86602.76</text:p>
          </table:table-cell>
          <table:table-cell office:value-type="string">
            <text:p>14/07/2026</text:p>
          </table:table-cell>
          <table:table-cell office:value-type="float" office:value="202600002423">
            <text:p>202600002423</text:p>
          </table:table-cell>
          <table:table-cell office:value-type="float" office:value="202600001937">
            <text:p>202600001937</text:p>
          </table:table-cell>
          <table:table-cell office:value-type="string">
            <text:p>110001100010010229 <text:s text:c="2"/>OTROS BIENES DE CONSUMO <text:s text:c="27"/>Programa: 0001 IMPUESTOS <text:s text:c="41"/>Secretaria: 10 SECRETARÍA DE PRODUCCIÓN Y EMPLEO <text:s text:c="17"/>110001100010010229 <text:s text:c="2"/>OTROS BIENES DE CONSUMO <text:s text:c="27"/>Programa: 0001 SERVICIO ADMINISTRATIVO CENTRAL <text:s text:c="19"/>Secretaria: 10 SECRETARÍA DE PRODUCCIÓN Y EMPLEO</text:p>
          </table:table-cell>
          <table:table-cell office:value-type="string">
            <text:p>1937-2026</text:p>
          </table:table-cell>
        </table:table-row>
        <table:table-row table:style-name="ro1">
          <table:table-cell office:value-type="float" office:value="145">
            <text:p>145</text:p>
          </table:table-cell>
          <table:table-cell office:value-type="string">
            <text:p>Y02641EJ</text:p>
          </table:table-cell>
          <table:table-cell office:value-type="string">
            <text:p>202600006042OP</text:p>
          </table:table-cell>
          <table:table-cell office:value-type="string">
            <text:p>PAPER Y <text:s/>TOYS S.R.L.</text:p>
          </table:table-cell>
          <table:table-cell office:value-type="string">
            <text:p>3444.34</text:p>
          </table:table-cell>
          <table:table-cell office:value-type="string">
            <text:p>14/07/2026</text:p>
          </table:table-cell>
          <table:table-cell office:value-type="float" office:value="202600003342">
            <text:p>202600003342</text:p>
          </table:table-cell>
          <table:table-cell office:value-type="float" office:value="202600002456">
            <text:p>202600002456</text:p>
          </table:table-cell>
          <table:table-cell office:value-type="string">
            <text:p>103001100010010229 <text:s text:c="2"/>OTROS BIENES DE CONSUMO <text:s text:c="27"/>Programa: 0001 IMPUESTOS <text:s text:c="41"/>Secretaria: 03 SECRETARIA LEGAL Y TECNICA <text:s text:c="24"/>103001100010010229 <text:s text:c="2"/>OTROS BIENES DE CONSUMO <text:s text:c="27"/>Programa: 0001 SERVICIO ADMINISTRATIVO CENTRAL <text:s text:c="19"/>Secretaria: 03 SECRETARIA LEGAL Y TECNICA</text:p>
          </table:table-cell>
          <table:table-cell office:value-type="string">
            <text:p>2456-2026</text:p>
          </table:table-cell>
        </table:table-row>
        <table:table-row table:style-name="ro1">
          <table:table-cell office:value-type="float" office:value="146">
            <text:p>146</text:p>
          </table:table-cell>
          <table:table-cell office:value-type="string">
            <text:p>Y02641EJ</text:p>
          </table:table-cell>
          <table:table-cell office:value-type="string">
            <text:p>202600006043OP</text:p>
          </table:table-cell>
          <table:table-cell office:value-type="string">
            <text:p>SOLUCIONES E IMPRESIONES S.R.L</text:p>
          </table:table-cell>
          <table:table-cell office:value-type="float" office:value="180411">
            <text:p>180411</text:p>
          </table:table-cell>
          <table:table-cell office:value-type="string">
            <text:p>14/07/2026</text:p>
          </table:table-cell>
          <table:table-cell office:value-type="float" office:value="202600003326">
            <text:p>202600003326</text:p>
          </table:table-cell>
          <table:table-cell office:value-type="float" office:value="202600002453">
            <text:p>202600002453</text:p>
          </table:table-cell>
          <table:table-cell office:value-type="string">
            <text:p>111002100010010229 <text:s text:c="2"/>OTROS BIENES DE CONSUMO <text:s text:c="27"/>Programa: 0001 IMPUESTOS <text:s text:c="41"/>Secretaria: 11 SECRETARÍA DE PROTECCIÓN CIUDADANA <text:s text:c="16"/>111002100010010229 <text:s text:c="2"/>OTROS BIENES DE CONSUMO <text:s text:c="27"/>Programa: 0001 SERVICIO ADMINISTRATIVO CENTRAL <text:s text:c="19"/>Secretaria: 11 SECRETARÍA DE PROTECCIÓN CIUDADANA <text:s text:c="16"/>111171100992570229 <text:s text:c="2"/>OTROS BIENES DE CONSUMO <text:s text:c="27"/>Programa: 0099 SERVICIO DE INSPECCION <text:s text:c="28"/>Secretaria: 11 SECRETARÍA DE PROTECCIÓN CIUDADANA</text:p>
          </table:table-cell>
          <table:table-cell office:value-type="string">
            <text:p>2453-2026</text:p>
          </table:table-cell>
        </table:table-row>
        <table:table-row table:style-name="ro1">
          <table:table-cell office:value-type="float" office:value="147">
            <text:p>147</text:p>
          </table:table-cell>
          <table:table-cell office:value-type="string">
            <text:p>Y02641EJ</text:p>
          </table:table-cell>
          <table:table-cell office:value-type="string">
            <text:p>202600006047OP</text:p>
          </table:table-cell>
          <table:table-cell office:value-type="string">
            <text:p>CAMGIGA S.R.L.</text:p>
          </table:table-cell>
          <table:table-cell office:value-type="float" office:value="276084">
            <text:p>276084</text:p>
          </table:table-cell>
          <table:table-cell office:value-type="string">
            <text:p>14/07/2026</text:p>
          </table:table-cell>
          <table:table-cell office:value-type="float" office:value="202600002748">
            <text:p>202600002748</text:p>
          </table:table-cell>
          <table:table-cell office:value-type="float" office:value="202600002177">
            <text:p>202600002177</text:p>
          </table:table-cell>
          <table:table-cell office:value-type="string">
            <text:p>107091300511350229 <text:s text:c="2"/>OTROS BIENES DE CONSUMO <text:s text:c="27"/>Programa: 0051 SERVICIO DE RECOLECCIÓN DE RESIDUOS <text:s text:c="15"/>Secretaria: 07 SECRETARÍA DE OBRAS Y SERVICIOS PÚBLICOS</text:p>
          </table:table-cell>
          <table:table-cell office:value-type="string">
            <text:p>2177-2026</text:p>
          </table:table-cell>
        </table:table-row>
        <table:table-row table:style-name="ro1">
          <table:table-cell office:value-type="float" office:value="148">
            <text:p>148</text:p>
          </table:table-cell>
          <table:table-cell office:value-type="string">
            <text:p>Y02641EJ</text:p>
          </table:table-cell>
          <table:table-cell office:value-type="string">
            <text:p>202600006049OP</text:p>
          </table:table-cell>
          <table:table-cell office:value-type="string">
            <text:p>HIZA INGENIERIA <text:s/>CONSTRUCCIONE</text:p>
          </table:table-cell>
          <table:table-cell office:value-type="string">
            <text:p>635969.6</text:p>
          </table:table-cell>
          <table:table-cell office:value-type="string">
            <text:p>14/07/2026</text:p>
          </table:table-cell>
          <table:table-cell office:value-type="float" office:value="202600003331">
            <text:p>202600003331</text:p>
          </table:table-cell>
          <table:table-cell office:value-type="float" office:value="202600002487">
            <text:p>202600002487</text:p>
          </table:table-cell>
          <table:table-cell office:value-type="string">
            <text:p>109001200010010229 <text:s text:c="2"/>OTROS BIENES DE CONSUMO <text:s text:c="27"/>Programa: 0001 IMPUESTOS <text:s text:c="41"/>Secretaria: 09 SECRETARÍA DE CAPITAL HUMANO Y ACCIÓN SOCIAL <text:s text:c="6"/>109001200010010229 <text:s text:c="2"/>OTROS BIENES DE CONSUMO <text:s text:c="27"/>Programa: 0001 SERVICIO ADMINISTRATIVO CENTRAL <text:s text:c="19"/>Secretaria: 09 SECRETARÍA DE CAPITAL HUMANO Y ACCIÓN SOCIAL</text:p>
          </table:table-cell>
          <table:table-cell office:value-type="string">
            <text:p>2487-2026</text:p>
          </table:table-cell>
        </table:table-row>
        <table:table-row table:style-name="ro1">
          <table:table-cell office:value-type="float" office:value="149">
            <text:p>149</text:p>
          </table:table-cell>
          <table:table-cell office:value-type="string">
            <text:p>Y02641EJ</text:p>
          </table:table-cell>
          <table:table-cell office:value-type="string">
            <text:p>202600006070OP</text:p>
          </table:table-cell>
          <table:table-cell office:value-type="string">
            <text:p>RAD INDUSTRIAL SAS</text:p>
          </table:table-cell>
          <table:table-cell office:value-type="float" office:value="436725">
            <text:p>436725</text:p>
          </table:table-cell>
          <table:table-cell office:value-type="string">
            <text:p>14/07/2026</text:p>
          </table:table-cell>
          <table:table-cell office:value-type="float" office:value="202600003205">
            <text:p>202600003205</text:p>
          </table:table-cell>
          <table:table-cell office:value-type="float" office:value="202600002444">
            <text:p>202600002444</text:p>
          </table:table-cell>
          <table:table-cell office:value-type="string">
            <text:p>111181101052690229 <text:s text:c="2"/>OTROS BIENES DE CONSUMO <text:s text:c="27"/>Programa: 0105 SENALIZACION <text:s text:c="38"/>Secretaria: 11 SECRETARÍA DE PROTECCIÓN CIUDADANA</text:p>
          </table:table-cell>
          <table:table-cell office:value-type="string">
            <text:p>2444-2026</text:p>
          </table:table-cell>
        </table:table-row>
        <table:table-row table:style-name="ro1">
          <table:table-cell office:value-type="float" office:value="150">
            <text:p>150</text:p>
          </table:table-cell>
          <table:table-cell office:value-type="string">
            <text:p>Y02641EJ</text:p>
          </table:table-cell>
          <table:table-cell office:value-type="string">
            <text:p>202600006071OP</text:p>
          </table:table-cell>
          <table:table-cell office:value-type="string">
            <text:p>BURCAM SRL</text:p>
          </table:table-cell>
          <table:table-cell office:value-type="float" office:value="106400">
            <text:p>106400</text:p>
          </table:table-cell>
          <table:table-cell office:value-type="string">
            <text:p>14/07/2026</text:p>
          </table:table-cell>
          <table:table-cell office:value-type="float" office:value="202600003115">
            <text:p>202600003115</text:p>
          </table:table-cell>
          <table:table-cell office:value-type="float" office:value="202600002479">
            <text:p>202600002479</text:p>
          </table:table-cell>
          <table:table-cell office:value-type="string">
            <text:p>107091300511350229 <text:s text:c="2"/>OTROS BIENES DE CONSUMO <text:s text:c="27"/>Programa: 0051 SERVICIO DE RECOLECCIÓN DE RESIDUOS <text:s text:c="15"/>Secretaria: 07 SECRETARÍA DE OBRAS Y SERVICIOS PÚBLICOS</text:p>
          </table:table-cell>
          <table:table-cell office:value-type="string">
            <text:p>2479-2026</text:p>
          </table:table-cell>
        </table:table-row>
        <table:table-row table:style-name="ro1">
          <table:table-cell office:value-type="float" office:value="151">
            <text:p>151</text:p>
          </table:table-cell>
          <table:table-cell office:value-type="string">
            <text:p>Y02641EJ</text:p>
          </table:table-cell>
          <table:table-cell office:value-type="string">
            <text:p>202600006072OP</text:p>
          </table:table-cell>
          <table:table-cell office:value-type="string">
            <text:p>GRUAS SAN BLAS S.A.</text:p>
          </table:table-cell>
          <table:table-cell office:value-type="string">
            <text:p>723941.79</text:p>
          </table:table-cell>
          <table:table-cell office:value-type="string">
            <text:p>14/07/2026</text:p>
          </table:table-cell>
          <table:table-cell office:value-type="float" office:value="202600003470">
            <text:p>202600003470</text:p>
          </table:table-cell>
          <table:table-cell office:value-type="float" office:value="202600002494">
            <text:p>202600002494</text:p>
          </table:table-cell>
          <table:table-cell office:value-type="string">
            <text:p>101001100100220229 <text:s text:c="2"/>OTROS BIENES DE CONSUMO <text:s text:c="27"/>Programa: 0010 SERVICIOS VECINALES ZONA OESTE PUERTO MORENO <text:s text:c="6"/>Secretaria: 01 INTENDENCIA</text:p>
          </table:table-cell>
          <table:table-cell office:value-type="string">
            <text:p>2494-2026</text:p>
          </table:table-cell>
        </table:table-row>
        <table:table-row table:style-name="ro1">
          <table:table-cell office:value-type="float" office:value="152">
            <text:p>152</text:p>
          </table:table-cell>
          <table:table-cell office:value-type="string">
            <text:p>Y02641EJ</text:p>
          </table:table-cell>
          <table:table-cell office:value-type="string">
            <text:p>202600006074OP</text:p>
          </table:table-cell>
          <table:table-cell office:value-type="string">
            <text:p>GHIGLIA TITACCIA <text:s text:c="13"/>CRISTIAN Y FEDERICO S.H.</text:p>
          </table:table-cell>
          <table:table-cell office:value-type="string">
            <text:p>11999.94</text:p>
          </table:table-cell>
          <table:table-cell office:value-type="string">
            <text:p>14/07/2026</text:p>
          </table:table-cell>
          <table:table-cell office:value-type="float" office:value="202600002739">
            <text:p>202600002739</text:p>
          </table:table-cell>
          <table:table-cell office:value-type="float" office:value="202600002176">
            <text:p>202600002176</text:p>
          </table:table-cell>
          <table:table-cell office:value-type="string">
            <text:p>108131100611560229 <text:s text:c="2"/>OTROS BIENES DE CONSUMO <text:s text:c="27"/>Programa: 0061 MANTENIMIENTO Y ACTUALIZACION DE OFICINAS <text:s text:c="9"/>Secretaria: 08 SECRETARÍA DE PLANEAMIENTO TERRITORIAL</text:p>
          </table:table-cell>
          <table:table-cell office:value-type="string">
            <text:p>2176-2026</text:p>
          </table:table-cell>
        </table:table-row>
        <table:table-row table:style-name="ro1">
          <table:table-cell office:value-type="float" office:value="153">
            <text:p>153</text:p>
          </table:table-cell>
          <table:table-cell office:value-type="string">
            <text:p>Y02641EJ</text:p>
          </table:table-cell>
          <table:table-cell office:value-type="string">
            <text:p>202600006077OP</text:p>
          </table:table-cell>
          <table:table-cell office:value-type="string">
            <text:p>HIDALGO <text:s text:c="22"/>JUAN CARLOS</text:p>
          </table:table-cell>
          <table:table-cell office:value-type="float" office:value="1200000">
            <text:p>1200000</text:p>
          </table:table-cell>
          <table:table-cell office:value-type="string">
            <text:p>14/07/2026</text:p>
          </table:table-cell>
          <table:table-cell office:value-type="float" office:value="202600001761">
            <text:p>202600001761</text:p>
          </table:table-cell>
          <table:table-cell office:value-type="float" office:value="202600001405">
            <text:p>202600001405</text:p>
          </table:table-cell>
          <table:table-cell office:value-type="string">
            <text:p>109142234251900226 <text:s text:c="2"/>PRODUCTO METALICOS <text:s text:c="32"/>Programa: 3425 MEJORAMIENTO HABITACIONAL <text:s text:c="25"/>Secretaria: 09 SECRETARÍA DE CAPITAL HUMANO Y ACCIÓN SOCIAL</text:p>
          </table:table-cell>
          <table:table-cell office:value-type="string">
            <text:p>1405-2026</text:p>
          </table:table-cell>
        </table:table-row>
        <table:table-row table:style-name="ro1">
          <table:table-cell office:value-type="float" office:value="154">
            <text:p>154</text:p>
          </table:table-cell>
          <table:table-cell office:value-type="string">
            <text:p>Y02641EJ</text:p>
          </table:table-cell>
          <table:table-cell office:value-type="string">
            <text:p>202600006088OP</text:p>
          </table:table-cell>
          <table:table-cell office:value-type="string">
            <text:p>KELOKE SRL</text:p>
          </table:table-cell>
          <table:table-cell office:value-type="string">
            <text:p>116040.6</text:p>
          </table:table-cell>
          <table:table-cell office:value-type="string">
            <text:p>15/07/2026</text:p>
          </table:table-cell>
          <table:table-cell office:value-type="float" office:value="202600000707">
            <text:p>202600000707</text:p>
          </table:table-cell>
          <table:table-cell office:value-type="float" office:value="202600000482">
            <text:p>202600000482</text:p>
          </table:table-cell>
          <table:table-cell office:value-type="string">
            <text:p>102001100010340225 <text:s text:c="2"/>PRODUCTOS QUIMICOS <text:s/>COMBUSTIBLES Y LUBRICANTES <text:s text:c="4"/>Programa: 0001 IMPUESTOS <text:s text:c="41"/>Secretaria: 02 SECRETARÍA DE COORDINACION DE OBRAS Y SERVICIOS <text:s text:c="3"/>102001100010340225 <text:s text:c="2"/>PRODUCTOS QUIMICOS <text:s/>COMBUSTIBLES Y LUBRICANTES <text:s text:c="4"/>Programa: 0001 SERVICIO ADMINISTRATIVO CENTRAL <text:s text:c="19"/>Secretaria: 02 SECRETARÍA DE COORDINACION DE OBRAS Y SERVICIOS</text:p>
          </table:table-cell>
          <table:table-cell office:value-type="string">
            <text:p>482-2026</text:p>
          </table:table-cell>
        </table:table-row>
        <table:table-row table:style-name="ro1">
          <table:table-cell office:value-type="float" office:value="155">
            <text:p>155</text:p>
          </table:table-cell>
          <table:table-cell office:value-type="string">
            <text:p>Y02641EJ</text:p>
          </table:table-cell>
          <table:table-cell office:value-type="string">
            <text:p>202600006090OP</text:p>
          </table:table-cell>
          <table:table-cell office:value-type="string">
            <text:p>PAPER Y <text:s/>TOYS S.R.L.</text:p>
          </table:table-cell>
          <table:table-cell office:value-type="string">
            <text:p>70872.17</text:p>
          </table:table-cell>
          <table:table-cell office:value-type="string">
            <text:p>15/07/2026</text:p>
          </table:table-cell>
          <table:table-cell office:value-type="float" office:value="202600003326">
            <text:p>202600003326</text:p>
          </table:table-cell>
          <table:table-cell office:value-type="float" office:value="202600002453">
            <text:p>202600002453</text:p>
          </table:table-cell>
          <table:table-cell office:value-type="string">
            <text:p>111002100010010229 <text:s text:c="2"/>OTROS BIENES DE CONSUMO <text:s text:c="27"/>Programa: 0001 IMPUESTOS <text:s text:c="41"/>Secretaria: 11 SECRETARÍA DE PROTECCIÓN CIUDADANA <text:s text:c="16"/>111002100010010229 <text:s text:c="2"/>OTROS BIENES DE CONSUMO <text:s text:c="27"/>Programa: 0001 SERVICIO ADMINISTRATIVO CENTRAL <text:s text:c="19"/>Secretaria: 11 SECRETARÍA DE PROTECCIÓN CIUDADANA <text:s text:c="16"/>111171100992570229 <text:s text:c="2"/>OTROS BIENES DE CONSUMO <text:s text:c="27"/>Programa: 0099 SERVICIO DE INSPECCION <text:s text:c="28"/>Secretaria: 11 SECRETARÍA DE PROTECCIÓN CIUDADANA</text:p>
          </table:table-cell>
          <table:table-cell office:value-type="string">
            <text:p>2453-2026</text:p>
          </table:table-cell>
        </table:table-row>
        <table:table-row table:style-name="ro1">
          <table:table-cell office:value-type="float" office:value="156">
            <text:p>156</text:p>
          </table:table-cell>
          <table:table-cell office:value-type="string">
            <text:p>Y02641EJ</text:p>
          </table:table-cell>
          <table:table-cell office:value-type="string">
            <text:p>202600006091OP</text:p>
          </table:table-cell>
          <table:table-cell office:value-type="string">
            <text:p>CENTRO ELECTRICO BARILOCHE S.R.L</text:p>
          </table:table-cell>
          <table:table-cell office:value-type="string">
            <text:p>479198.81</text:p>
          </table:table-cell>
          <table:table-cell office:value-type="string">
            <text:p>15/07/2026</text:p>
          </table:table-cell>
          <table:table-cell office:value-type="float" office:value="202600002865">
            <text:p>202600002865</text:p>
          </table:table-cell>
          <table:table-cell office:value-type="float" office:value="202600002227">
            <text:p>202600002227</text:p>
          </table:table-cell>
          <table:table-cell office:value-type="string">
            <text:p>107001300481210442 <text:s text:c="2"/>CONSTRUCCIONES <text:s text:c="36"/>Programa: 0048 PROGRAMA INTEGRAL DE PAVIMENTACIÓN <text:s text:c="16"/>Secretaria: 07 SECRETARÍA DE OBRAS Y SERVICIOS PÚBLICOS</text:p>
          </table:table-cell>
          <table:table-cell office:value-type="string">
            <text:p>2227-2026</text:p>
          </table:table-cell>
        </table:table-row>
        <table:table-row table:style-name="ro1">
          <table:table-cell office:value-type="float" office:value="157">
            <text:p>157</text:p>
          </table:table-cell>
          <table:table-cell office:value-type="string">
            <text:p>Y02641EJ</text:p>
          </table:table-cell>
          <table:table-cell office:value-type="string">
            <text:p>202600006093OP</text:p>
          </table:table-cell>
          <table:table-cell office:value-type="string">
            <text:p>GONZALEZ <text:s text:c="21"/>JORGE ALBERTO</text:p>
          </table:table-cell>
          <table:table-cell office:value-type="float" office:value="24000">
            <text:p>24000</text:p>
          </table:table-cell>
          <table:table-cell office:value-type="string">
            <text:p>15/07/2026</text:p>
          </table:table-cell>
          <table:table-cell office:value-type="float" office:value="202600001636">
            <text:p>202600001636</text:p>
          </table:table-cell>
          <table:table-cell office:value-type="float" office:value="202600001186">
            <text:p>202600001186</text:p>
          </table:table-cell>
          <table:table-cell office:value-type="string">
            <text:p>109141200842150221 <text:s text:c="2"/>PRODUCTOS ALIMENTICIOS AGROPECUARIO Y FORESTALES <text:s text:c="2"/>Programa: 0084 SEGURIDAD ALIMENTARIA <text:s text:c="29"/>Secretaria: 09 SECRETARÍA DE CAPITAL HUMANO Y ACCIÓN SOCIAL</text:p>
          </table:table-cell>
          <table:table-cell office:value-type="string">
            <text:p>1186-2026</text:p>
          </table:table-cell>
        </table:table-row>
        <table:table-row table:style-name="ro1">
          <table:table-cell office:value-type="float" office:value="158">
            <text:p>158</text:p>
          </table:table-cell>
          <table:table-cell office:value-type="string">
            <text:p>Y02641EJ</text:p>
          </table:table-cell>
          <table:table-cell office:value-type="string">
            <text:p>202600006094OP</text:p>
          </table:table-cell>
          <table:table-cell office:value-type="string">
            <text:p>MILLA NEUMATICOS NEUQUEN S.R.L</text:p>
          </table:table-cell>
          <table:table-cell office:value-type="float" office:value="1280000">
            <text:p>1280000</text:p>
          </table:table-cell>
          <table:table-cell office:value-type="string">
            <text:p>15/07/2026</text:p>
          </table:table-cell>
          <table:table-cell office:value-type="float" office:value="202600002548">
            <text:p>202600002548</text:p>
          </table:table-cell>
          <table:table-cell office:value-type="float" office:value="202600002034">
            <text:p>202600002034</text:p>
          </table:table-cell>
          <table:table-cell office:value-type="string">
            <text:p>109001200010010229 <text:s text:c="2"/>OTROS BIENES DE CONSUMO <text:s text:c="27"/>Programa: 0001 IMPUESTOS <text:s text:c="41"/>Secretaria: 09 SECRETARÍA DE CAPITAL HUMANO Y ACCIÓN SOCIAL <text:s text:c="6"/>109001200010010229 <text:s text:c="2"/>OTROS BIENES DE CONSUMO <text:s text:c="27"/>Programa: 0001 SERVICIO ADMINISTRATIVO CENTRAL <text:s text:c="19"/>Secretaria: 09 SECRETARÍA DE CAPITAL HUMANO Y ACCIÓN SOCIAL</text:p>
          </table:table-cell>
          <table:table-cell office:value-type="string">
            <text:p>2034-2026</text:p>
          </table:table-cell>
        </table:table-row>
        <table:table-row table:style-name="ro1">
          <table:table-cell office:value-type="float" office:value="159">
            <text:p>159</text:p>
          </table:table-cell>
          <table:table-cell office:value-type="string">
            <text:p>Y02641EJ</text:p>
          </table:table-cell>
          <table:table-cell office:value-type="string">
            <text:p>202600006095OP</text:p>
          </table:table-cell>
          <table:table-cell office:value-type="string">
            <text:p>FORRAJERA SUD S.R.L.</text:p>
          </table:table-cell>
          <table:table-cell office:value-type="float" office:value="400000">
            <text:p>400000</text:p>
          </table:table-cell>
          <table:table-cell office:value-type="string">
            <text:p>15/07/2026</text:p>
          </table:table-cell>
          <table:table-cell office:value-type="float" office:value="202600002846">
            <text:p>202600002846</text:p>
          </table:table-cell>
          <table:table-cell office:value-type="float" office:value="202600002211">
            <text:p>202600002211</text:p>
          </table:table-cell>
          <table:table-cell office:value-type="string">
            <text:p>111002100962500229 <text:s text:c="2"/>OTROS BIENES DE CONSUMO <text:s text:c="27"/>Programa: 0096 CONTROL FAUNA URBANA <text:s text:c="30"/>Secretaria: 11 SECRETARÍA DE PROTECCIÓN CIUDADANA</text:p>
          </table:table-cell>
          <table:table-cell office:value-type="string">
            <text:p>2211-2026</text:p>
          </table:table-cell>
        </table:table-row>
        <table:table-row table:style-name="ro1">
          <table:table-cell office:value-type="float" office:value="160">
            <text:p>160</text:p>
          </table:table-cell>
          <table:table-cell office:value-type="string">
            <text:p>Y02641EJ</text:p>
          </table:table-cell>
          <table:table-cell office:value-type="string">
            <text:p>202600006098OP</text:p>
          </table:table-cell>
          <table:table-cell office:value-type="string">
            <text:p>INDUMIX S.A.</text:p>
          </table:table-cell>
          <table:table-cell office:value-type="string">
            <text:p>1127320.7</text:p>
          </table:table-cell>
          <table:table-cell office:value-type="string">
            <text:p>15/07/2026</text:p>
          </table:table-cell>
          <table:table-cell office:value-type="float" office:value="202600003546">
            <text:p>202600003546</text:p>
          </table:table-cell>
          <table:table-cell office:value-type="float" office:value="202600002569">
            <text:p>202600002569</text:p>
          </table:table-cell>
          <table:table-cell office:value-type="string">
            <text:p>107001300481210442 <text:s text:c="2"/>CONSTRUCCIONES <text:s text:c="36"/>Programa: 0048 PROGRAMA INTEGRAL DE PAVIMENTACIÓN <text:s text:c="16"/>Secretaria: 07 SECRETARÍA DE OBRAS Y SERVICIOS PÚBLICOS</text:p>
          </table:table-cell>
          <table:table-cell office:value-type="string">
            <text:p>2569-2026</text:p>
          </table:table-cell>
        </table:table-row>
        <table:table-row table:style-name="ro1">
          <table:table-cell office:value-type="float" office:value="161">
            <text:p>161</text:p>
          </table:table-cell>
          <table:table-cell office:value-type="string">
            <text:p>Y02641EJ</text:p>
          </table:table-cell>
          <table:table-cell office:value-type="string">
            <text:p>202600006100OP</text:p>
          </table:table-cell>
          <table:table-cell office:value-type="string">
            <text:p>GARCIA <text:s text:c="23"/>LUCAS MANUEL</text:p>
          </table:table-cell>
          <table:table-cell office:value-type="string">
            <text:p>214868.4</text:p>
          </table:table-cell>
          <table:table-cell office:value-type="string">
            <text:p>15/07/2026</text:p>
          </table:table-cell>
          <table:table-cell office:value-type="float" office:value="202600001648">
            <text:p>202600001648</text:p>
          </table:table-cell>
          <table:table-cell office:value-type="float" office:value="202600002436">
            <text:p>202600002436</text:p>
          </table:table-cell>
          <table:table-cell office:value-type="string">
            <text:p>111171100010010229 <text:s text:c="2"/>OTROS BIENES DE CONSUMO <text:s text:c="27"/>Programa: 0001 IMPUESTOS <text:s text:c="41"/>Secretaria: 11 SECRETARÍA DE PROTECCIÓN CIUDADANA <text:s text:c="16"/>111171100010010229 <text:s text:c="2"/>OTROS BIENES DE CONSUMO <text:s text:c="27"/>Programa: 0001 SERVICIO ADMINISTRATIVO CENTRAL <text:s text:c="19"/>Secretaria: 11 SECRETARÍA DE PROTECCIÓN CIUDADANA <text:s text:c="16"/>111171100992580229 <text:s text:c="2"/>OTROS BIENES DE CONSUMO <text:s text:c="27"/>Programa: 0099 SERVICIO DE INSPECCION <text:s text:c="28"/>Secretaria: 11 SECRETARÍA DE PROTECCIÓN CIUDADANA</text:p>
          </table:table-cell>
          <table:table-cell office:value-type="string">
            <text:p>2436-2026</text:p>
          </table:table-cell>
        </table:table-row>
        <table:table-row table:style-name="ro1">
          <table:table-cell office:value-type="float" office:value="162">
            <text:p>162</text:p>
          </table:table-cell>
          <table:table-cell office:value-type="string">
            <text:p>Y02641EJ</text:p>
          </table:table-cell>
          <table:table-cell office:value-type="string">
            <text:p>202600006101OP</text:p>
          </table:table-cell>
          <table:table-cell office:value-type="string">
            <text:p>MICIUDAS <text:s text:c="21"/>GRACIELA JUANA</text:p>
          </table:table-cell>
          <table:table-cell office:value-type="float" office:value="9000">
            <text:p>9000</text:p>
          </table:table-cell>
          <table:table-cell office:value-type="string">
            <text:p>15/07/2026</text:p>
          </table:table-cell>
          <table:table-cell office:value-type="float" office:value="202600003269">
            <text:p>202600003269</text:p>
          </table:table-cell>
          <table:table-cell office:value-type="float" office:value="202600002486">
            <text:p>202600002486</text:p>
          </table:table-cell>
          <table:table-cell office:value-type="string">
            <text:p>101002100130210229 <text:s text:c="2"/>OTROS BIENES DE CONSUMO <text:s text:c="27"/>Programa: 0013 INTERESES <text:s text:c="41"/>Secretaria: 01 INTENDENCIA <text:s text:c="39"/>101002100130210229 <text:s text:c="2"/>OTROS BIENES DE CONSUMO <text:s text:c="27"/>Programa: 0013 SERVICIOS VECINALES ZONA SUR <text:s text:c="22"/>Secretaria: 01 INTENDENCIA</text:p>
          </table:table-cell>
          <table:table-cell office:value-type="string">
            <text:p>2486-2026</text:p>
          </table:table-cell>
        </table:table-row>
        <table:table-row table:style-name="ro1">
          <table:table-cell office:value-type="float" office:value="163">
            <text:p>163</text:p>
          </table:table-cell>
          <table:table-cell office:value-type="string">
            <text:p>Y02641EJ</text:p>
          </table:table-cell>
          <table:table-cell office:value-type="string">
            <text:p>202600006102OP</text:p>
          </table:table-cell>
          <table:table-cell office:value-type="string">
            <text:p>BURCAM SRL</text:p>
          </table:table-cell>
          <table:table-cell office:value-type="float" office:value="27600">
            <text:p>27600</text:p>
          </table:table-cell>
          <table:table-cell office:value-type="string">
            <text:p>15/07/2026</text:p>
          </table:table-cell>
          <table:table-cell office:value-type="float" office:value="202600001679">
            <text:p>202600001679</text:p>
          </table:table-cell>
          <table:table-cell office:value-type="float" office:value="202600002470">
            <text:p>202600002470</text:p>
          </table:table-cell>
          <table:table-cell office:value-type="string">
            <text:p>107091300511350226 <text:s text:c="2"/>PRODUCTO METALICOS <text:s text:c="32"/>Programa: 0051 SERVICIO DE RECOLECCIÓN DE RESIDUOS <text:s text:c="15"/>Secretaria: 07 SECRETARÍA DE OBRAS Y SERVICIOS PÚBLICOS</text:p>
          </table:table-cell>
          <table:table-cell office:value-type="string">
            <text:p>2470-2026</text:p>
          </table:table-cell>
        </table:table-row>
        <table:table-row table:style-name="ro1">
          <table:table-cell office:value-type="float" office:value="164">
            <text:p>164</text:p>
          </table:table-cell>
          <table:table-cell office:value-type="string">
            <text:p>Y02641EJ</text:p>
          </table:table-cell>
          <table:table-cell office:value-type="string">
            <text:p>202600006103OP</text:p>
          </table:table-cell>
          <table:table-cell office:value-type="string">
            <text:p>HYD EMPRENDIMIENTOS S.A.S</text:p>
          </table:table-cell>
          <table:table-cell office:value-type="float" office:value="400000">
            <text:p>400000</text:p>
          </table:table-cell>
          <table:table-cell office:value-type="string">
            <text:p>15/07/2026</text:p>
          </table:table-cell>
          <table:table-cell office:value-type="float" office:value="202600001679">
            <text:p>202600001679</text:p>
          </table:table-cell>
          <table:table-cell office:value-type="float" office:value="202600002470">
            <text:p>202600002470</text:p>
          </table:table-cell>
          <table:table-cell office:value-type="string">
            <text:p>107091300511350226 <text:s text:c="2"/>PRODUCTO METALICOS <text:s text:c="32"/>Programa: 0051 SERVICIO DE RECOLECCIÓN DE RESIDUOS <text:s text:c="15"/>Secretaria: 07 SECRETARÍA DE OBRAS Y SERVICIOS PÚBLICOS</text:p>
          </table:table-cell>
          <table:table-cell office:value-type="string">
            <text:p>2470-2026</text:p>
          </table:table-cell>
        </table:table-row>
        <table:table-row table:style-name="ro1">
          <table:table-cell office:value-type="float" office:value="165">
            <text:p>165</text:p>
          </table:table-cell>
          <table:table-cell office:value-type="string">
            <text:p>Y02641EJ</text:p>
          </table:table-cell>
          <table:table-cell office:value-type="string">
            <text:p>202600006104OP</text:p>
          </table:table-cell>
          <table:table-cell office:value-type="string">
            <text:p>AMEC BARILOCHE</text:p>
          </table:table-cell>
          <table:table-cell office:value-type="float" office:value="2000000">
            <text:p>2000000</text:p>
          </table:table-cell>
          <table:table-cell office:value-type="string">
            <text:p>15/07/2026</text:p>
          </table:table-cell>
          <table:table-cell office:value-type="float" office:value="202600002147">
            <text:p>202600002147</text:p>
          </table:table-cell>
          <table:table-cell office:value-type="float" office:value="202600001881">
            <text:p>202600001881</text:p>
          </table:table-cell>
          <table:table-cell office:value-type="string">
            <text:p>109142200812040339 <text:s text:c="2"/>OTROS SERVICIOS <text:s text:c="35"/>Programa: 0081 PROMOCIÓN DE DERECHOS DE LAS PERSONAS MAYORES <text:s text:c="5"/>Secretaria: 09 SECRETARÍA DE CAPITAL HUMANO Y ACCIÓN SOCIAL</text:p>
          </table:table-cell>
          <table:table-cell office:value-type="string">
            <text:p>1881-2026</text:p>
          </table:table-cell>
        </table:table-row>
        <table:table-row table:style-name="ro1">
          <table:table-cell office:value-type="float" office:value="166">
            <text:p>166</text:p>
          </table:table-cell>
          <table:table-cell office:value-type="string">
            <text:p>Y02641EJ</text:p>
          </table:table-cell>
          <table:table-cell office:value-type="string">
            <text:p>202600006105OP</text:p>
          </table:table-cell>
          <table:table-cell office:value-type="string">
            <text:p>BELLOC SUR S.A</text:p>
          </table:table-cell>
          <table:table-cell office:value-type="float" office:value="377520">
            <text:p>377520</text:p>
          </table:table-cell>
          <table:table-cell office:value-type="string">
            <text:p>15/07/2026</text:p>
          </table:table-cell>
          <table:table-cell office:value-type="float" office:value="202600002761">
            <text:p>202600002761</text:p>
          </table:table-cell>
          <table:table-cell office:value-type="float" office:value="202600002475">
            <text:p>202600002475</text:p>
          </table:table-cell>
          <table:table-cell office:value-type="string">
            <text:p>107001300431130229 <text:s text:c="2"/>OTROS BIENES DE CONSUMO <text:s text:c="27"/>Programa: 0043 FUNCIONAMIENTO TALLER <text:s text:c="29"/>Secretaria: 07 SECRETARÍA DE OBRAS Y SERVICIOS PÚBLICOS</text:p>
          </table:table-cell>
          <table:table-cell office:value-type="string">
            <text:p>2475-2026</text:p>
          </table:table-cell>
        </table:table-row>
        <table:table-row table:style-name="ro1">
          <table:table-cell office:value-type="float" office:value="167">
            <text:p>167</text:p>
          </table:table-cell>
          <table:table-cell office:value-type="string">
            <text:p>Y02641EJ</text:p>
          </table:table-cell>
          <table:table-cell office:value-type="string">
            <text:p>202600006106OP</text:p>
          </table:table-cell>
          <table:table-cell office:value-type="string">
            <text:p>FRILOP S.R.L.</text:p>
          </table:table-cell>
          <table:table-cell office:value-type="float" office:value="213040">
            <text:p>213040</text:p>
          </table:table-cell>
          <table:table-cell office:value-type="string">
            <text:p>15/07/2026</text:p>
          </table:table-cell>
          <table:table-cell office:value-type="float" office:value="202600003432">
            <text:p>202600003432</text:p>
          </table:table-cell>
          <table:table-cell office:value-type="float" office:value="202600002492">
            <text:p>202600002492</text:p>
          </table:table-cell>
          <table:table-cell office:value-type="string">
            <text:p>101001100070090221 <text:s text:c="2"/>PRODUCTOS ALIMENTICIOS AGROPECUARIO Y FORESTALES <text:s text:c="2"/>Programa: 0007 GESTION COMUNICACION Y GOBIERNO ABIERTO <text:s text:c="11"/>Secretaria: 01 INTENDENCIA <text:s text:c="39"/>101001100070090221 <text:s text:c="2"/>PRODUCTOS ALIMENTICIOS AGROPECUARIO Y FORESTALES <text:s text:c="2"/>Programa: 0007 MULTAS <text:s text:c="44"/>Secretaria: 01 INTENDENCIA</text:p>
          </table:table-cell>
          <table:table-cell office:value-type="string">
            <text:p>2492-2026</text:p>
          </table:table-cell>
        </table:table-row>
        <table:table-row table:style-name="ro1">
          <table:table-cell office:value-type="float" office:value="168">
            <text:p>168</text:p>
          </table:table-cell>
          <table:table-cell office:value-type="string">
            <text:p>Y02641EJ</text:p>
          </table:table-cell>
          <table:table-cell office:value-type="string">
            <text:p>202600006107OP</text:p>
          </table:table-cell>
          <table:table-cell office:value-type="string">
            <text:p>ROSSI Y ROSSI S.R.L.</text:p>
          </table:table-cell>
          <table:table-cell office:value-type="float" office:value="1758899">
            <text:p>1758899</text:p>
          </table:table-cell>
          <table:table-cell office:value-type="string">
            <text:p>15/07/2026</text:p>
          </table:table-cell>
          <table:table-cell office:value-type="float" office:value="202600003540">
            <text:p>202600003540</text:p>
          </table:table-cell>
          <table:table-cell office:value-type="float" office:value="202600002578">
            <text:p>202600002578</text:p>
          </table:table-cell>
          <table:table-cell office:value-type="string">
            <text:p>101001100010010221 <text:s text:c="2"/>PRODUCTOS ALIMENTICIOS AGROPECUARIO Y FORESTALES <text:s text:c="2"/>Programa: 0001 IMPUESTOS <text:s text:c="41"/>Secretaria: 01 INTENDENCIA <text:s text:c="39"/>101001100010010221 <text:s text:c="2"/>PRODUCTOS ALIMENTICIOS AGROPECUARIO Y FORESTALES <text:s text:c="2"/>Programa: 0001 SERVICIO ADMINISTRATIVO CENTRAL <text:s text:c="19"/>Secretaria: 01 INTENDENCIA</text:p>
          </table:table-cell>
          <table:table-cell office:value-type="string">
            <text:p>2578-2026</text:p>
          </table:table-cell>
        </table:table-row>
        <table:table-row table:style-name="ro1">
          <table:table-cell office:value-type="float" office:value="169">
            <text:p>169</text:p>
          </table:table-cell>
          <table:table-cell office:value-type="string">
            <text:p>Y02641EJ</text:p>
          </table:table-cell>
          <table:table-cell office:value-type="string">
            <text:p>202600006108OP</text:p>
          </table:table-cell>
          <table:table-cell office:value-type="string">
            <text:p>TRACK MAR SACI</text:p>
          </table:table-cell>
          <table:table-cell office:value-type="string">
            <text:p>1339593.7</text:p>
          </table:table-cell>
          <table:table-cell office:value-type="string">
            <text:p>15/07/2026</text:p>
          </table:table-cell>
          <table:table-cell office:value-type="float" office:value="202600002465">
            <text:p>202600002465</text:p>
          </table:table-cell>
          <table:table-cell office:value-type="float" office:value="202600002389">
            <text:p>202600002389</text:p>
          </table:table-cell>
          <table:table-cell office:value-type="string">
            <text:p>102001301513520229 <text:s text:c="2"/>OTROS BIENES DE CONSUMO <text:s text:c="27"/>Programa: 0151 CANTERA MUNICIPAL EJERCITO Y PITBA <text:s text:c="16"/>Secretaria: 02 SECRETARÍA DE COORDINACION DE OBRAS Y SERVICIOS</text:p>
          </table:table-cell>
          <table:table-cell office:value-type="string">
            <text:p>2389-2026</text:p>
          </table:table-cell>
        </table:table-row>
        <table:table-row table:style-name="ro1">
          <table:table-cell office:value-type="float" office:value="170">
            <text:p>170</text:p>
          </table:table-cell>
          <table:table-cell office:value-type="string">
            <text:p>Y02641EJ</text:p>
          </table:table-cell>
          <table:table-cell office:value-type="string">
            <text:p>202600006109OP</text:p>
          </table:table-cell>
          <table:table-cell office:value-type="string">
            <text:p>BURCAM SRL</text:p>
          </table:table-cell>
          <table:table-cell office:value-type="float" office:value="118630">
            <text:p>118630</text:p>
          </table:table-cell>
          <table:table-cell office:value-type="string">
            <text:p>15/07/2026</text:p>
          </table:table-cell>
          <table:table-cell office:value-type="float" office:value="202600003231">
            <text:p>202600003231</text:p>
          </table:table-cell>
          <table:table-cell office:value-type="float" office:value="202600002480">
            <text:p>202600002480</text:p>
          </table:table-cell>
          <table:table-cell office:value-type="string">
            <text:p>107091300511350229 <text:s text:c="2"/>OTROS BIENES DE CONSUMO <text:s text:c="27"/>Programa: 0051 SERVICIO DE RECOLECCIÓN DE RESIDUOS <text:s text:c="15"/>Secretaria: 07 SECRETARÍA DE OBRAS Y SERVICIOS PÚBLICOS</text:p>
          </table:table-cell>
          <table:table-cell office:value-type="string">
            <text:p>2480-2026</text:p>
          </table:table-cell>
        </table:table-row>
        <table:table-row table:style-name="ro1">
          <table:table-cell office:value-type="float" office:value="171">
            <text:p>171</text:p>
          </table:table-cell>
          <table:table-cell office:value-type="string">
            <text:p>Y02641EJ</text:p>
          </table:table-cell>
          <table:table-cell office:value-type="string">
            <text:p>202600006111OP</text:p>
          </table:table-cell>
          <table:table-cell office:value-type="string">
            <text:p>VENTIMIGLIA S.R.L</text:p>
          </table:table-cell>
          <table:table-cell office:value-type="string">
            <text:p>96854.74</text:p>
          </table:table-cell>
          <table:table-cell office:value-type="string">
            <text:p>15/07/2026</text:p>
          </table:table-cell>
          <table:table-cell office:value-type="float" office:value="202600003326">
            <text:p>202600003326</text:p>
          </table:table-cell>
          <table:table-cell office:value-type="float" office:value="202600002453">
            <text:p>202600002453</text:p>
          </table:table-cell>
          <table:table-cell office:value-type="string">
            <text:p>111002100010010229 <text:s text:c="2"/>OTROS BIENES DE CONSUMO <text:s text:c="27"/>Programa: 0001 IMPUESTOS <text:s text:c="41"/>Secretaria: 11 SECRETARÍA DE PROTECCIÓN CIUDADANA <text:s text:c="16"/>111002100010010229 <text:s text:c="2"/>OTROS BIENES DE CONSUMO <text:s text:c="27"/>Programa: 0001 SERVICIO ADMINISTRATIVO CENTRAL <text:s text:c="19"/>Secretaria: 11 SECRETARÍA DE PROTECCIÓN CIUDADANA <text:s text:c="16"/>111171100992570229 <text:s text:c="2"/>OTROS BIENES DE CONSUMO <text:s text:c="27"/>Programa: 0099 SERVICIO DE INSPECCION <text:s text:c="28"/>Secretaria: 11 SECRETARÍA DE PROTECCIÓN CIUDADANA</text:p>
          </table:table-cell>
          <table:table-cell office:value-type="string">
            <text:p>2453-2026</text:p>
          </table:table-cell>
        </table:table-row>
        <table:table-row table:style-name="ro1">
          <table:table-cell office:value-type="float" office:value="172">
            <text:p>172</text:p>
          </table:table-cell>
          <table:table-cell office:value-type="string">
            <text:p>Y02641EJ</text:p>
          </table:table-cell>
          <table:table-cell office:value-type="string">
            <text:p>202600006112OP</text:p>
          </table:table-cell>
          <table:table-cell office:value-type="string">
            <text:p>JUANMA S.R.L.</text:p>
          </table:table-cell>
          <table:table-cell office:value-type="float" office:value="1675850">
            <text:p>1675850</text:p>
          </table:table-cell>
          <table:table-cell office:value-type="string">
            <text:p>15/07/2026</text:p>
          </table:table-cell>
          <table:table-cell office:value-type="float" office:value="202600002874">
            <text:p>202600002874</text:p>
          </table:table-cell>
          <table:table-cell office:value-type="float" office:value="202600002340">
            <text:p>202600002340</text:p>
          </table:table-cell>
          <table:table-cell office:value-type="string">
            <text:p>102001300010010229 <text:s text:c="2"/>OTROS BIENES DE CONSUMO <text:s text:c="27"/>Programa: 0001 IMPUESTOS <text:s text:c="41"/>Secretaria: 02 SECRETARÍA DE COORDINACION DE OBRAS Y SERVICIOS <text:s text:c="3"/>102001300010010229 <text:s text:c="2"/>OTROS BIENES DE CONSUMO <text:s text:c="27"/>Programa: 0001 SERVICIO ADMINISTRATIVO CENTRAL <text:s text:c="19"/>Secretaria: 02 SECRETARÍA DE COORDINACION DE OBRAS Y SERVICIOS</text:p>
          </table:table-cell>
          <table:table-cell office:value-type="string">
            <text:p>2340-2026</text:p>
          </table:table-cell>
        </table:table-row>
        <table:table-row table:style-name="ro1">
          <table:table-cell office:value-type="float" office:value="173">
            <text:p>173</text:p>
          </table:table-cell>
          <table:table-cell office:value-type="string">
            <text:p>Y02641EJ</text:p>
          </table:table-cell>
          <table:table-cell office:value-type="string">
            <text:p>202600006113OP</text:p>
          </table:table-cell>
          <table:table-cell office:value-type="string">
            <text:p>BURCAM SRL</text:p>
          </table:table-cell>
          <table:table-cell office:value-type="float" office:value="341340">
            <text:p>341340</text:p>
          </table:table-cell>
          <table:table-cell office:value-type="string">
            <text:p>15/07/2026</text:p>
          </table:table-cell>
          <table:table-cell office:value-type="float" office:value="202600002326">
            <text:p>202600002326</text:p>
          </table:table-cell>
          <table:table-cell office:value-type="float" office:value="202600002472">
            <text:p>202600002472</text:p>
          </table:table-cell>
          <table:table-cell office:value-type="string">
            <text:p>107001300401070229 <text:s text:c="2"/>OTROS BIENES DE CONSUMO <text:s text:c="27"/>Programa: 0040 ABASTECIMIENTO Y MANTENIMIENTO DE FLOTA Y MAQUINAR Secretaria: 07 SECRETARÍA DE OBRAS Y SERVICIOS PÚBLICOS</text:p>
          </table:table-cell>
          <table:table-cell office:value-type="string">
            <text:p>2472-2026</text:p>
          </table:table-cell>
        </table:table-row>
        <table:table-row table:style-name="ro1">
          <table:table-cell office:value-type="float" office:value="174">
            <text:p>174</text:p>
          </table:table-cell>
          <table:table-cell office:value-type="string">
            <text:p>Y02641EJ</text:p>
          </table:table-cell>
          <table:table-cell office:value-type="string">
            <text:p>202600006137OP</text:p>
          </table:table-cell>
          <table:table-cell office:value-type="string">
            <text:p>SOLUCIONES E IMPRESIONES S.R.L</text:p>
          </table:table-cell>
          <table:table-cell office:value-type="float" office:value="33866">
            <text:p>33866</text:p>
          </table:table-cell>
          <table:table-cell office:value-type="string">
            <text:p>15/07/2026</text:p>
          </table:table-cell>
          <table:table-cell office:value-type="float" office:value="202600003105">
            <text:p>202600003105</text:p>
          </table:table-cell>
          <table:table-cell office:value-type="float" office:value="202600002325">
            <text:p>202600002325</text:p>
          </table:table-cell>
          <table:table-cell office:value-type="string">
            <text:p>101001121940010229 <text:s text:c="2"/>OTROS BIENES DE CONSUMO <text:s text:c="27"/>Programa: 2194 APOYO A PERSONAS CON DISCAPACIDAD <text:s text:c="17"/>Secretaria: 01 INTENDENCIA</text:p>
          </table:table-cell>
          <table:table-cell office:value-type="string">
            <text:p>2325-2026</text:p>
          </table:table-cell>
        </table:table-row>
        <table:table-row table:style-name="ro1">
          <table:table-cell office:value-type="float" office:value="175">
            <text:p>175</text:p>
          </table:table-cell>
          <table:table-cell office:value-type="string">
            <text:p>Y02641EJ</text:p>
          </table:table-cell>
          <table:table-cell office:value-type="string">
            <text:p>202600006139OP</text:p>
          </table:table-cell>
          <table:table-cell office:value-type="string">
            <text:p>SOLUCIONES E IMPRESIONES S.R.L</text:p>
          </table:table-cell>
          <table:table-cell office:value-type="float" office:value="1280000">
            <text:p>1280000</text:p>
          </table:table-cell>
          <table:table-cell office:value-type="string">
            <text:p>15/07/2026</text:p>
          </table:table-cell>
          <table:table-cell office:value-type="float" office:value="202600003398">
            <text:p>202600003398</text:p>
          </table:table-cell>
          <table:table-cell office:value-type="float" office:value="202600002508">
            <text:p>202600002508</text:p>
          </table:table-cell>
          <table:table-cell office:value-type="string">
            <text:p>101001100070110223 <text:s text:c="2"/>PRODUCTOS DE PAPEL <text:s/>CARTON E IMPRESOS <text:s text:c="13"/>Programa: 0007 GESTION COMUNICACION Y GOBIERNO ABIERTO <text:s text:c="11"/>Secretaria: 01 INTENDENCIA <text:s text:c="39"/>101001100070110223 <text:s text:c="2"/>PRODUCTOS DE PAPEL <text:s/>CARTON E IMPRESOS <text:s text:c="13"/>Programa: 0007 MULTAS <text:s text:c="44"/>Secretaria: 01 INTENDENCIA</text:p>
          </table:table-cell>
          <table:table-cell office:value-type="string">
            <text:p>2508-2026</text:p>
          </table:table-cell>
        </table:table-row>
        <table:table-row table:style-name="ro1">
          <table:table-cell office:value-type="float" office:value="176">
            <text:p>176</text:p>
          </table:table-cell>
          <table:table-cell office:value-type="string">
            <text:p>Y02641EJ</text:p>
          </table:table-cell>
          <table:table-cell office:value-type="string">
            <text:p>202600006142OP</text:p>
          </table:table-cell>
          <table:table-cell office:value-type="string">
            <text:p>INDUSTRIAL PATAGONICA SAS</text:p>
          </table:table-cell>
          <table:table-cell office:value-type="float" office:value="649818">
            <text:p>649818</text:p>
          </table:table-cell>
          <table:table-cell office:value-type="string">
            <text:p>15/07/2026</text:p>
          </table:table-cell>
          <table:table-cell office:value-type="float" office:value="202600002009">
            <text:p>202600002009</text:p>
          </table:table-cell>
          <table:table-cell office:value-type="float" office:value="202600001802">
            <text:p>202600001802</text:p>
          </table:table-cell>
          <table:table-cell office:value-type="string">
            <text:p>107001300431100333 <text:s text:c="2"/>MANTENIMIENTO <text:s/>REPARACION Y LIMPIEZA <text:s text:c="14"/>Programa: 0043 FUNCIONAMIENTO TALLER <text:s text:c="29"/>Secretaria: 07 SECRETARÍA DE OBRAS Y SERVICIOS PÚBLICOS</text:p>
          </table:table-cell>
          <table:table-cell office:value-type="string">
            <text:p>1802-2026</text:p>
          </table:table-cell>
        </table:table-row>
        <table:table-row table:style-name="ro1">
          <table:table-cell office:value-type="float" office:value="177">
            <text:p>177</text:p>
          </table:table-cell>
          <table:table-cell office:value-type="string">
            <text:p>Y02641EJ</text:p>
          </table:table-cell>
          <table:table-cell office:value-type="string">
            <text:p>202600006144OP</text:p>
          </table:table-cell>
          <table:table-cell office:value-type="string">
            <text:p>CAMGIGA S.R.L.</text:p>
          </table:table-cell>
          <table:table-cell office:value-type="float" office:value="3233714">
            <text:p>3233714</text:p>
          </table:table-cell>
          <table:table-cell office:value-type="string">
            <text:p>15/07/2026</text:p>
          </table:table-cell>
          <table:table-cell office:value-type="float" office:value="202600003500">
            <text:p>202600003500</text:p>
          </table:table-cell>
          <table:table-cell office:value-type="float" office:value="202600002543">
            <text:p>202600002543</text:p>
          </table:table-cell>
          <table:table-cell office:value-type="string">
            <text:p>107091300511350333 <text:s text:c="2"/>MANTENIMIENTO <text:s/>REPARACION Y LIMPIEZA <text:s text:c="14"/>Programa: 0051 SERVICIO DE RECOLECCIÓN DE RESIDUOS <text:s text:c="15"/>Secretaria: 07 SECRETARÍA DE OBRAS Y SERVICIOS PÚBLICOS</text:p>
          </table:table-cell>
          <table:table-cell office:value-type="string">
            <text:p>2543-2026</text:p>
          </table:table-cell>
        </table:table-row>
        <table:table-row table:style-name="ro1">
          <table:table-cell office:value-type="float" office:value="178">
            <text:p>178</text:p>
          </table:table-cell>
          <table:table-cell office:value-type="string">
            <text:p>Y02641EJ</text:p>
          </table:table-cell>
          <table:table-cell office:value-type="string">
            <text:p>202600006146OP</text:p>
          </table:table-cell>
          <table:table-cell office:value-type="string">
            <text:p>CAMGIGA S.R.L.</text:p>
          </table:table-cell>
          <table:table-cell office:value-type="float" office:value="7715000">
            <text:p>7715000</text:p>
          </table:table-cell>
          <table:table-cell office:value-type="string">
            <text:p>15/07/2026</text:p>
          </table:table-cell>
          <table:table-cell office:value-type="float" office:value="202600003328">
            <text:p>202600003328</text:p>
          </table:table-cell>
          <table:table-cell office:value-type="float" office:value="202600002459">
            <text:p>202600002459</text:p>
          </table:table-cell>
          <table:table-cell office:value-type="string">
            <text:p>102001301513520229 <text:s text:c="2"/>OTROS BIENES DE CONSUMO <text:s text:c="27"/>Programa: 0151 CANTERA MUNICIPAL EJERCITO Y PITBA <text:s text:c="16"/>Secretaria: 02 SECRETARÍA DE COORDINACION DE OBRAS Y SERVICIOS</text:p>
          </table:table-cell>
          <table:table-cell office:value-type="string">
            <text:p>2459-2026</text:p>
          </table:table-cell>
        </table:table-row>
        <table:table-row table:style-name="ro1">
          <table:table-cell office:value-type="float" office:value="179">
            <text:p>179</text:p>
          </table:table-cell>
          <table:table-cell office:value-type="string">
            <text:p>Y02641EJ</text:p>
          </table:table-cell>
          <table:table-cell office:value-type="string">
            <text:p>202600006162OP</text:p>
          </table:table-cell>
          <table:table-cell office:value-type="string">
            <text:p>KELOKE SRL</text:p>
          </table:table-cell>
          <table:table-cell office:value-type="float" office:value="10720000">
            <text:p>10720000</text:p>
          </table:table-cell>
          <table:table-cell office:value-type="string">
            <text:p>16/07/2026</text:p>
          </table:table-cell>
          <table:table-cell office:value-type="float" office:value="202600000201">
            <text:p>202600000201</text:p>
          </table:table-cell>
          <table:table-cell office:value-type="float" office:value="202600000309">
            <text:p>202600000309</text:p>
          </table:table-cell>
          <table:table-cell office:value-type="string">
            <text:p>109142200842160221 <text:s text:c="2"/>PRODUCTOS ALIMENTICIOS AGROPECUARIO Y FORESTALES <text:s text:c="2"/>Programa: 0084 SEGURIDAD ALIMENTARIA <text:s text:c="29"/>Secretaria: 09 SECRETARÍA DE CAPITAL HUMANO Y ACCIÓN SOCIAL</text:p>
          </table:table-cell>
          <table:table-cell office:value-type="string">
            <text:p>309-2026</text:p>
          </table:table-cell>
        </table:table-row>
        <table:table-row table:style-name="ro1">
          <table:table-cell office:value-type="float" office:value="180">
            <text:p>180</text:p>
          </table:table-cell>
          <table:table-cell office:value-type="string">
            <text:p>Y02641EJ</text:p>
          </table:table-cell>
          <table:table-cell office:value-type="string">
            <text:p>202600006166OP</text:p>
          </table:table-cell>
          <table:table-cell office:value-type="string">
            <text:p>PUELCHE SOCIEDAD ANONIMA INDUS</text:p>
          </table:table-cell>
          <table:table-cell office:value-type="string">
            <text:p>562927.29</text:p>
          </table:table-cell>
          <table:table-cell office:value-type="string">
            <text:p>16/07/2026</text:p>
          </table:table-cell>
          <table:table-cell office:value-type="float" office:value="202600000554">
            <text:p>202600000554</text:p>
          </table:table-cell>
          <table:table-cell office:value-type="float" office:value="202600000351">
            <text:p>202600000351</text:p>
          </table:table-cell>
          <table:table-cell office:value-type="string">
            <text:p>109141200832130221 <text:s text:c="2"/>PRODUCTOS ALIMENTICIOS AGROPECUARIO Y FORESTALES <text:s text:c="2"/>Programa: 0083 PROMOCIÓN DEL DESARROLLO INFANTIL (CDI) <text:s text:c="11"/>Secretaria: 09 SECRETARÍA DE CAPITAL HUMANO Y ACCIÓN SOCIAL</text:p>
          </table:table-cell>
          <table:table-cell office:value-type="string">
            <text:p>351-2026</text:p>
          </table:table-cell>
        </table:table-row>
        <table:table-row table:style-name="ro1">
          <table:table-cell office:value-type="float" office:value="181">
            <text:p>181</text:p>
          </table:table-cell>
          <table:table-cell office:value-type="string">
            <text:p>Y02641EJ</text:p>
          </table:table-cell>
          <table:table-cell office:value-type="string">
            <text:p>202600006168OP</text:p>
          </table:table-cell>
          <table:table-cell office:value-type="string">
            <text:p>COOPERATIVA DE TRABAJO <text:s text:c="7"/>SOLUCIONAR LIMITADA</text:p>
          </table:table-cell>
          <table:table-cell office:value-type="float" office:value="3356640">
            <text:p>3356640</text:p>
          </table:table-cell>
          <table:table-cell office:value-type="string">
            <text:p>16/07/2026</text:p>
          </table:table-cell>
          <table:table-cell office:value-type="float" office:value="202600000088">
            <text:p>202600000088</text:p>
          </table:table-cell>
          <table:table-cell office:value-type="float" office:value="202600000069">
            <text:p>202600000069</text:p>
          </table:table-cell>
          <table:table-cell office:value-type="string">
            <text:p>106001100010010339 <text:s text:c="2"/>OTROS SERVICIOS <text:s text:c="35"/>Programa: 0001 IMPUESTOS <text:s text:c="41"/>Secretaria: 06 SECRETARÍA DE HACIENDA <text:s text:c="28"/>106001100010010339 <text:s text:c="2"/>OTROS SERVICIOS <text:s text:c="35"/>Programa: 0001 SERVICIO ADMINISTRATIVO CENTRAL <text:s text:c="19"/>Secretaria: 06 SECRETARÍA DE HACIENDA</text:p>
          </table:table-cell>
          <table:table-cell office:value-type="string">
            <text:p>69-2026</text:p>
          </table:table-cell>
        </table:table-row>
        <table:table-row table:style-name="ro1">
          <table:table-cell office:value-type="float" office:value="182">
            <text:p>182</text:p>
          </table:table-cell>
          <table:table-cell office:value-type="string">
            <text:p>Y02641EJ</text:p>
          </table:table-cell>
          <table:table-cell office:value-type="string">
            <text:p>202600006169OP</text:p>
          </table:table-cell>
          <table:table-cell office:value-type="string">
            <text:p>FERNANDEZ <text:s text:c="20"/>HUGO JACOBO</text:p>
          </table:table-cell>
          <table:table-cell office:value-type="float" office:value="566000">
            <text:p>566000</text:p>
          </table:table-cell>
          <table:table-cell office:value-type="string">
            <text:p>16/07/2026</text:p>
          </table:table-cell>
          <table:table-cell office:value-type="float" office:value="202600003305">
            <text:p>202600003305</text:p>
          </table:table-cell>
          <table:table-cell office:value-type="float" office:value="202600002482">
            <text:p>202600002482</text:p>
          </table:table-cell>
          <table:table-cell office:value-type="string">
            <text:p>101001121940010229 <text:s text:c="2"/>OTROS BIENES DE CONSUMO <text:s text:c="27"/>Programa: 2194 APOYO A PERSONAS CON DISCAPACIDAD <text:s text:c="17"/>Secretaria: 01 INTENDENCIA</text:p>
          </table:table-cell>
          <table:table-cell office:value-type="string">
            <text:p>2482-2026</text:p>
          </table:table-cell>
        </table:table-row>
        <table:table-row table:style-name="ro1">
          <table:table-cell office:value-type="float" office:value="183">
            <text:p>183</text:p>
          </table:table-cell>
          <table:table-cell office:value-type="string">
            <text:p>Y02641EJ</text:p>
          </table:table-cell>
          <table:table-cell office:value-type="string">
            <text:p>202600006171OP</text:p>
          </table:table-cell>
          <table:table-cell office:value-type="string">
            <text:p>PUELCHE SOCIEDAD ANONIMA INDUS</text:p>
          </table:table-cell>
          <table:table-cell office:value-type="float" office:value="3969300">
            <text:p>3969300</text:p>
          </table:table-cell>
          <table:table-cell office:value-type="string">
            <text:p>16/07/2026</text:p>
          </table:table-cell>
          <table:table-cell office:value-type="float" office:value="202600000201">
            <text:p>202600000201</text:p>
          </table:table-cell>
          <table:table-cell office:value-type="float" office:value="202600000309">
            <text:p>202600000309</text:p>
          </table:table-cell>
          <table:table-cell office:value-type="string">
            <text:p>109142200842160221 <text:s text:c="2"/>PRODUCTOS ALIMENTICIOS AGROPECUARIO Y FORESTALES <text:s text:c="2"/>Programa: 0084 SEGURIDAD ALIMENTARIA <text:s text:c="29"/>Secretaria: 09 SECRETARÍA DE CAPITAL HUMANO Y ACCIÓN SOCIAL</text:p>
          </table:table-cell>
          <table:table-cell office:value-type="string">
            <text:p>309-2026</text:p>
          </table:table-cell>
        </table:table-row>
        <table:table-row table:style-name="ro1">
          <table:table-cell office:value-type="float" office:value="184">
            <text:p>184</text:p>
          </table:table-cell>
          <table:table-cell office:value-type="string">
            <text:p>Y02641EJ</text:p>
          </table:table-cell>
          <table:table-cell office:value-type="string">
            <text:p>202600006174OP</text:p>
          </table:table-cell>
          <table:table-cell office:value-type="string">
            <text:p>FERNANDEZ <text:s text:c="20"/>HUGO JACOBO</text:p>
          </table:table-cell>
          <table:table-cell office:value-type="float" office:value="1150000">
            <text:p>1150000</text:p>
          </table:table-cell>
          <table:table-cell office:value-type="string">
            <text:p>16/07/2026</text:p>
          </table:table-cell>
          <table:table-cell office:value-type="float" office:value="202600002621">
            <text:p>202600002621</text:p>
          </table:table-cell>
          <table:table-cell office:value-type="float" office:value="202600002473">
            <text:p>202600002473</text:p>
          </table:table-cell>
          <table:table-cell office:value-type="string">
            <text:p>107091300511350229 <text:s text:c="2"/>OTROS BIENES DE CONSUMO <text:s text:c="27"/>Programa: 0051 SERVICIO DE RECOLECCIÓN DE RESIDUOS <text:s text:c="15"/>Secretaria: 07 SECRETARÍA DE OBRAS Y SERVICIOS PÚBLICOS</text:p>
          </table:table-cell>
          <table:table-cell office:value-type="string">
            <text:p>2473-2026</text:p>
          </table:table-cell>
        </table:table-row>
        <table:table-row table:style-name="ro1">
          <table:table-cell office:value-type="float" office:value="185">
            <text:p>185</text:p>
          </table:table-cell>
          <table:table-cell office:value-type="string">
            <text:p>Y02641EJ</text:p>
          </table:table-cell>
          <table:table-cell office:value-type="string">
            <text:p>202600006177OP</text:p>
          </table:table-cell>
          <table:table-cell office:value-type="string">
            <text:p>SORIA <text:s text:c="24"/>JUAN CARLOS</text:p>
          </table:table-cell>
          <table:table-cell office:value-type="float" office:value="437740">
            <text:p>437740</text:p>
          </table:table-cell>
          <table:table-cell office:value-type="string">
            <text:p>16/07/2026</text:p>
          </table:table-cell>
          <table:table-cell office:value-type="float" office:value="202600003466">
            <text:p>202600003466</text:p>
          </table:table-cell>
          <table:table-cell office:value-type="float" office:value="202600002538">
            <text:p>202600002538</text:p>
          </table:table-cell>
          <table:table-cell office:value-type="string">
            <text:p>109142200812050221 <text:s text:c="2"/>PRODUCTOS ALIMENTICIOS AGROPECUARIO Y FORESTALES <text:s text:c="2"/>Programa: 0081 PROMOCIÓN DE DERECHOS DE LAS PERSONAS MAYORES <text:s text:c="5"/>Secretaria: 09 SECRETARÍA DE CAPITAL HUMANO Y ACCIÓN SOCIAL</text:p>
          </table:table-cell>
          <table:table-cell office:value-type="string">
            <text:p>2538-2026</text:p>
          </table:table-cell>
        </table:table-row>
        <table:table-row table:style-name="ro1">
          <table:table-cell office:value-type="float" office:value="186">
            <text:p>186</text:p>
          </table:table-cell>
          <table:table-cell office:value-type="string">
            <text:p>Y02641EJ</text:p>
          </table:table-cell>
          <table:table-cell office:value-type="string">
            <text:p>202600006179OP</text:p>
          </table:table-cell>
          <table:table-cell office:value-type="string">
            <text:p>BURCAM SRL</text:p>
          </table:table-cell>
          <table:table-cell office:value-type="float" office:value="204750">
            <text:p>204750</text:p>
          </table:table-cell>
          <table:table-cell office:value-type="string">
            <text:p>16/07/2026</text:p>
          </table:table-cell>
          <table:table-cell office:value-type="float" office:value="202600003417">
            <text:p>202600003417</text:p>
          </table:table-cell>
          <table:table-cell office:value-type="float" office:value="202600002529">
            <text:p>202600002529</text:p>
          </table:table-cell>
          <table:table-cell office:value-type="string">
            <text:p>107071300010010229 <text:s text:c="2"/>OTROS BIENES DE CONSUMO <text:s text:c="27"/>Programa: 0001 IMPUESTOS <text:s text:c="41"/>Secretaria: 07 SECRETARÍA DE OBRAS Y SERVICIOS PÚBLICOS <text:s text:c="10"/>107071300010010229 <text:s text:c="2"/>OTROS BIENES DE CONSUMO <text:s text:c="27"/>Programa: 0001 SERVICIO ADMINISTRATIVO CENTRAL <text:s text:c="19"/>Secretaria: 07 SECRETARÍA DE OBRAS Y SERVICIOS PÚBLICOS</text:p>
          </table:table-cell>
          <table:table-cell office:value-type="string">
            <text:p>2529-2026</text:p>
          </table:table-cell>
        </table:table-row>
        <table:table-row table:style-name="ro1">
          <table:table-cell office:value-type="float" office:value="187">
            <text:p>187</text:p>
          </table:table-cell>
          <table:table-cell office:value-type="string">
            <text:p>Y02641EJ</text:p>
          </table:table-cell>
          <table:table-cell office:value-type="string">
            <text:p>202600006181OP</text:p>
          </table:table-cell>
          <table:table-cell office:value-type="string">
            <text:p>CAMGIGA S.R.L.</text:p>
          </table:table-cell>
          <table:table-cell office:value-type="float" office:value="2036045">
            <text:p>2036045</text:p>
          </table:table-cell>
          <table:table-cell office:value-type="string">
            <text:p>16/07/2026</text:p>
          </table:table-cell>
          <table:table-cell office:value-type="float" office:value="202600002920">
            <text:p>202600002920</text:p>
          </table:table-cell>
          <table:table-cell office:value-type="float" office:value="202600002476">
            <text:p>202600002476</text:p>
          </table:table-cell>
          <table:table-cell office:value-type="string">
            <text:p>101001100120220229 <text:s text:c="2"/>OTROS BIENES DE CONSUMO <text:s text:c="27"/>Programa: 0012 REMANENTE EJERCICIOS ANTERIORES <text:s text:c="19"/>Secretaria: 01 INTENDENCIA <text:s text:c="39"/>101001100120220229 <text:s text:c="2"/>OTROS BIENES DE CONSUMO <text:s text:c="27"/>Programa: 0012 SERVICIO VECINAL ZONA OESTE MELIPAL CERRO OTTO <text:s text:c="4"/>Secretaria: 01 INTENDENCIA</text:p>
          </table:table-cell>
          <table:table-cell office:value-type="string">
            <text:p>2476-2026</text:p>
          </table:table-cell>
        </table:table-row>
        <table:table-row table:style-name="ro1">
          <table:table-cell office:value-type="float" office:value="188">
            <text:p>188</text:p>
          </table:table-cell>
          <table:table-cell office:value-type="string">
            <text:p>Y02641EJ</text:p>
          </table:table-cell>
          <table:table-cell office:value-type="string">
            <text:p>202600006194OP</text:p>
          </table:table-cell>
          <table:table-cell office:value-type="string">
            <text:p>AGENCIA DE MEDIOS PATAGONIA <text:s text:c="2"/>S.R.L</text:p>
          </table:table-cell>
          <table:table-cell office:value-type="float" office:value="446250">
            <text:p>446250</text:p>
          </table:table-cell>
          <table:table-cell office:value-type="string">
            <text:p>16/07/2026</text:p>
          </table:table-cell>
          <table:table-cell office:value-type="float" office:value="202600003489">
            <text:p>202600003489</text:p>
          </table:table-cell>
          <table:table-cell office:value-type="float" office:value="202600002542">
            <text:p>202600002542</text:p>
          </table:table-cell>
          <table:table-cell office:value-type="string">
            <text:p>51600110001001 <text:s text:c="6"/>GESTION ADMINISTRATIVA <text:s text:c="28"/>Programa: 0001 IMPUESTOS <text:s text:c="41"/>Secretaria: 16 JUNTA ELECTORAL MUNICIPAL <text:s text:c="25"/>51600110001001 <text:s text:c="6"/>GESTION ADMINISTRATIVA <text:s text:c="28"/>Programa: 0001 SERVICIO ADMINISTRATIVO CENTRAL <text:s text:c="19"/>Secretaria: 16 JUNTA ELECTORAL MUNICIPAL</text:p>
          </table:table-cell>
          <table:table-cell office:value-type="string">
            <text:p>2542-2026</text:p>
          </table:table-cell>
        </table:table-row>
        <table:table-row table:style-name="ro1">
          <table:table-cell office:value-type="float" office:value="189">
            <text:p>189</text:p>
          </table:table-cell>
          <table:table-cell office:value-type="string">
            <text:p>Y02641EJ</text:p>
          </table:table-cell>
          <table:table-cell office:value-type="string">
            <text:p>202600006196OP</text:p>
          </table:table-cell>
          <table:table-cell office:value-type="string">
            <text:p>ORLANDO <text:s text:c="22"/>GUILLERMO ARIEL</text:p>
          </table:table-cell>
          <table:table-cell office:value-type="float" office:value="352000">
            <text:p>352000</text:p>
          </table:table-cell>
          <table:table-cell office:value-type="string">
            <text:p>16/07/2026</text:p>
          </table:table-cell>
          <table:table-cell office:value-type="float" office:value="202600002644">
            <text:p>202600002644</text:p>
          </table:table-cell>
          <table:table-cell office:value-type="float" office:value="202600002164">
            <text:p>202600002164</text:p>
          </table:table-cell>
          <table:table-cell office:value-type="string">
            <text:p>103001100010010229 <text:s text:c="2"/>OTROS BIENES DE CONSUMO <text:s text:c="27"/>Programa: 0001 IMPUESTOS <text:s text:c="41"/>Secretaria: 03 SECRETARIA LEGAL Y TECNICA <text:s text:c="24"/>103001100010010229 <text:s text:c="2"/>OTROS BIENES DE CONSUMO <text:s text:c="27"/>Programa: 0001 SERVICIO ADMINISTRATIVO CENTRAL <text:s text:c="19"/>Secretaria: 03 SECRETARIA LEGAL Y TECNICA</text:p>
          </table:table-cell>
          <table:table-cell office:value-type="string">
            <text:p>2164-2026</text:p>
          </table:table-cell>
        </table:table-row>
        <table:table-row table:style-name="ro1">
          <table:table-cell office:value-type="float" office:value="190">
            <text:p>190</text:p>
          </table:table-cell>
          <table:table-cell office:value-type="string">
            <text:p>Y02641EJ</text:p>
          </table:table-cell>
          <table:table-cell office:value-type="string">
            <text:p>202600006197OP</text:p>
          </table:table-cell>
          <table:table-cell office:value-type="string">
            <text:p>STOPP <text:s text:c="24"/>ELSA LIDIA</text:p>
          </table:table-cell>
          <table:table-cell office:value-type="float" office:value="60000">
            <text:p>60000</text:p>
          </table:table-cell>
          <table:table-cell office:value-type="string">
            <text:p>16/07/2026</text:p>
          </table:table-cell>
          <table:table-cell office:value-type="float" office:value="202600003430">
            <text:p>202600003430</text:p>
          </table:table-cell>
          <table:table-cell office:value-type="float" office:value="202600002514">
            <text:p>202600002514</text:p>
          </table:table-cell>
          <table:table-cell office:value-type="string">
            <text:p>101001100070110334 <text:s text:c="2"/>SERVICIOS TECNICOS Y PROFESIONALES <text:s text:c="16"/>Programa: 0007 GESTION COMUNICACION Y GOBIERNO ABIERTO <text:s text:c="11"/>Secretaria: 01 INTENDENCIA <text:s text:c="39"/>101001100070110334 <text:s text:c="2"/>SERVICIOS TECNICOS Y PROFESIONALES <text:s text:c="16"/>Programa: 0007 MULTAS <text:s text:c="44"/>Secretaria: 01 INTENDENCIA</text:p>
          </table:table-cell>
          <table:table-cell office:value-type="string">
            <text:p>2514-2026</text:p>
          </table:table-cell>
        </table:table-row>
        <table:table-row table:style-name="ro1">
          <table:table-cell office:value-type="float" office:value="191">
            <text:p>191</text:p>
          </table:table-cell>
          <table:table-cell office:value-type="string">
            <text:p>Y02641EJ</text:p>
          </table:table-cell>
          <table:table-cell office:value-type="string">
            <text:p>202600006198OP</text:p>
          </table:table-cell>
          <table:table-cell office:value-type="string">
            <text:p>BELLOC SUR S.A</text:p>
          </table:table-cell>
          <table:table-cell office:value-type="string">
            <text:p>120588.8</text:p>
          </table:table-cell>
          <table:table-cell office:value-type="string">
            <text:p>16/07/2026</text:p>
          </table:table-cell>
          <table:table-cell office:value-type="float" office:value="202600003035">
            <text:p>202600003035</text:p>
          </table:table-cell>
          <table:table-cell office:value-type="float" office:value="202600002503">
            <text:p>202600002503</text:p>
          </table:table-cell>
          <table:table-cell office:value-type="string">
            <text:p>111151100982540229 <text:s text:c="2"/>OTROS BIENES DE CONSUMO <text:s text:c="27"/>Programa: 0098 PROMOCION DE LA SEGURIDAD EN LA CIUDAD <text:s text:c="12"/>Secretaria: 11 SECRETARÍA DE PROTECCIÓN CIUDADANA</text:p>
          </table:table-cell>
          <table:table-cell office:value-type="string">
            <text:p>2503-2026</text:p>
          </table:table-cell>
        </table:table-row>
        <table:table-row table:style-name="ro1">
          <table:table-cell office:value-type="float" office:value="192">
            <text:p>192</text:p>
          </table:table-cell>
          <table:table-cell office:value-type="string">
            <text:p>Y02641EJ</text:p>
          </table:table-cell>
          <table:table-cell office:value-type="string">
            <text:p>202600006199OP</text:p>
          </table:table-cell>
          <table:table-cell office:value-type="string">
            <text:p>ACUARELA S.R.L.</text:p>
          </table:table-cell>
          <table:table-cell office:value-type="string">
            <text:p>374438.57</text:p>
          </table:table-cell>
          <table:table-cell office:value-type="string">
            <text:p>16/07/2026</text:p>
          </table:table-cell>
          <table:table-cell office:value-type="float" office:value="202600003214">
            <text:p>202600003214</text:p>
          </table:table-cell>
          <table:table-cell office:value-type="float" office:value="202600002546">
            <text:p>202600002546</text:p>
          </table:table-cell>
          <table:table-cell office:value-type="string">
            <text:p>109001225082180333 <text:s text:c="2"/>MANTENIMIENTO <text:s/>REPARACION Y LIMPIEZA <text:s text:c="14"/>Programa: 2508 ESTACIONAMIENTO MEDIDO <text:s text:c="28"/>Secretaria: 09 SECRETARÍA DE CAPITAL HUMANO Y ACCIÓN SOCIAL</text:p>
          </table:table-cell>
          <table:table-cell office:value-type="string">
            <text:p>2546-2026</text:p>
          </table:table-cell>
        </table:table-row>
        <table:table-row table:style-name="ro1">
          <table:table-cell office:value-type="float" office:value="193">
            <text:p>193</text:p>
          </table:table-cell>
          <table:table-cell office:value-type="string">
            <text:p>Y02641EJ</text:p>
          </table:table-cell>
          <table:table-cell office:value-type="string">
            <text:p>202600006200OP</text:p>
          </table:table-cell>
          <table:table-cell office:value-type="string">
            <text:p>SORIA <text:s text:c="24"/>JUAN CARLOS</text:p>
          </table:table-cell>
          <table:table-cell office:value-type="float" office:value="5822280">
            <text:p>5822280</text:p>
          </table:table-cell>
          <table:table-cell office:value-type="string">
            <text:p>16/07/2026</text:p>
          </table:table-cell>
          <table:table-cell office:value-type="float" office:value="202600003113">
            <text:p>202600003113</text:p>
          </table:table-cell>
          <table:table-cell office:value-type="float" office:value="202600002522">
            <text:p>202600002522</text:p>
          </table:table-cell>
          <table:table-cell office:value-type="string">
            <text:p>10914220082208 <text:s text:c="6"/>ESQUÍ SOCIAL (ORD. 3033-CM-18) <text:s text:c="20"/>Programa: 0082 PROMOCION DE DERECHOS JOVENES <text:s text:c="21"/>Secretaria: 09 SECRETARÍA DE CAPITAL HUMANO Y ACCIÓN SOCIAL</text:p>
          </table:table-cell>
          <table:table-cell office:value-type="string">
            <text:p>2522-2026</text:p>
          </table:table-cell>
        </table:table-row>
        <table:table-row table:style-name="ro1">
          <table:table-cell office:value-type="float" office:value="194">
            <text:p>194</text:p>
          </table:table-cell>
          <table:table-cell office:value-type="string">
            <text:p>Y02641EJ</text:p>
          </table:table-cell>
          <table:table-cell office:value-type="string">
            <text:p>202600006201OP</text:p>
          </table:table-cell>
          <table:table-cell office:value-type="string">
            <text:p>GHIGLIA TITACCIA <text:s text:c="13"/>CRISTIAN Y FEDERICO S.H.</text:p>
          </table:table-cell>
          <table:table-cell office:value-type="float" office:value="34990">
            <text:p>34990</text:p>
          </table:table-cell>
          <table:table-cell office:value-type="string">
            <text:p>16/07/2026</text:p>
          </table:table-cell>
          <table:table-cell office:value-type="float" office:value="202600003543">
            <text:p>202600003543</text:p>
          </table:table-cell>
          <table:table-cell office:value-type="float" office:value="202600002579">
            <text:p>202600002579</text:p>
          </table:table-cell>
          <table:table-cell office:value-type="string">
            <text:p>516001100010010226 <text:s text:c="2"/>PRODUCTO METALICOS <text:s text:c="32"/>Programa: 0001 IMPUESTOS <text:s text:c="41"/>Secretaria: 16 JUNTA ELECTORAL MUNICIPAL <text:s text:c="25"/>516001100010010226 <text:s text:c="2"/>PRODUCTO METALICOS <text:s text:c="32"/>Programa: 0001 SERVICIO ADMINISTRATIVO CENTRAL <text:s text:c="19"/>Secretaria: 16 JUNTA ELECTORAL MUNICIPAL</text:p>
          </table:table-cell>
          <table:table-cell office:value-type="string">
            <text:p>2579-2026</text:p>
          </table:table-cell>
        </table:table-row>
        <table:table-row table:style-name="ro1">
          <table:table-cell office:value-type="float" office:value="195">
            <text:p>195</text:p>
          </table:table-cell>
          <table:table-cell office:value-type="string">
            <text:p>Y02641EJ</text:p>
          </table:table-cell>
          <table:table-cell office:value-type="string">
            <text:p>202600006202OP</text:p>
          </table:table-cell>
          <table:table-cell office:value-type="string">
            <text:p>AIRELIFE SAS</text:p>
          </table:table-cell>
          <table:table-cell office:value-type="float" office:value="1936000">
            <text:p>1936000</text:p>
          </table:table-cell>
          <table:table-cell office:value-type="string">
            <text:p>16/07/2026</text:p>
          </table:table-cell>
          <table:table-cell office:value-type="float" office:value="202600002890">
            <text:p>202600002890</text:p>
          </table:table-cell>
          <table:table-cell office:value-type="float" office:value="202600002318">
            <text:p>202600002318</text:p>
          </table:table-cell>
          <table:table-cell office:value-type="string">
            <text:p>101001100070090335 <text:s text:c="2"/>SERVICIOS COMERCIALES Y FINANCIEROS <text:s text:c="15"/>Programa: 0007 GESTION COMUNICACION Y GOBIERNO ABIERTO <text:s text:c="11"/>Secretaria: 01 INTENDENCIA <text:s text:c="39"/>101001100070090335 <text:s text:c="2"/>SERVICIOS COMERCIALES Y FINANCIEROS <text:s text:c="15"/>Programa: 0007 MULTAS <text:s text:c="44"/>Secretaria: 01 INTENDENCIA</text:p>
          </table:table-cell>
          <table:table-cell office:value-type="string">
            <text:p>2318-2026</text:p>
          </table:table-cell>
        </table:table-row>
        <table:table-row table:style-name="ro1">
          <table:table-cell office:value-type="float" office:value="196">
            <text:p>196</text:p>
          </table:table-cell>
          <table:table-cell office:value-type="string">
            <text:p>Y02641EJ</text:p>
          </table:table-cell>
          <table:table-cell office:value-type="string">
            <text:p>202600006203OP</text:p>
          </table:table-cell>
          <table:table-cell office:value-type="string">
            <text:p>FERRETERIA BARBERIS S.R.L.</text:p>
          </table:table-cell>
          <table:table-cell office:value-type="string">
            <text:p>119739.2</text:p>
          </table:table-cell>
          <table:table-cell office:value-type="string">
            <text:p>16/07/2026</text:p>
          </table:table-cell>
          <table:table-cell office:value-type="float" office:value="202600003205">
            <text:p>202600003205</text:p>
          </table:table-cell>
          <table:table-cell office:value-type="float" office:value="202600002444">
            <text:p>202600002444</text:p>
          </table:table-cell>
          <table:table-cell office:value-type="string">
            <text:p>111181101052690229 <text:s text:c="2"/>OTROS BIENES DE CONSUMO <text:s text:c="27"/>Programa: 0105 SENALIZACION <text:s text:c="38"/>Secretaria: 11 SECRETARÍA DE PROTECCIÓN CIUDADANA</text:p>
          </table:table-cell>
          <table:table-cell office:value-type="string">
            <text:p>2444-2026</text:p>
          </table:table-cell>
        </table:table-row>
        <table:table-row table:style-name="ro1">
          <table:table-cell office:value-type="float" office:value="197">
            <text:p>197</text:p>
          </table:table-cell>
          <table:table-cell office:value-type="string">
            <text:p>Y02641EJ</text:p>
          </table:table-cell>
          <table:table-cell office:value-type="string">
            <text:p>202600006204OP</text:p>
          </table:table-cell>
          <table:table-cell office:value-type="string">
            <text:p>PINTURERIA ARGENTINA S.H</text:p>
          </table:table-cell>
          <table:table-cell office:value-type="float" office:value="868000">
            <text:p>868000</text:p>
          </table:table-cell>
          <table:table-cell office:value-type="string">
            <text:p>16/07/2026</text:p>
          </table:table-cell>
          <table:table-cell office:value-type="float" office:value="202600003349">
            <text:p>202600003349</text:p>
          </table:table-cell>
          <table:table-cell office:value-type="float" office:value="202600002551">
            <text:p>202600002551</text:p>
          </table:table-cell>
          <table:table-cell office:value-type="string">
            <text:p>109001225082180333 <text:s text:c="2"/>MANTENIMIENTO <text:s/>REPARACION Y LIMPIEZA <text:s text:c="14"/>Programa: 2508 ESTACIONAMIENTO MEDIDO <text:s text:c="28"/>Secretaria: 09 SECRETARÍA DE CAPITAL HUMANO Y ACCIÓN SOCIAL</text:p>
          </table:table-cell>
          <table:table-cell office:value-type="string">
            <text:p>2551-2026</text:p>
          </table:table-cell>
        </table:table-row>
        <table:table-row table:style-name="ro1">
          <table:table-cell office:value-type="float" office:value="198">
            <text:p>198</text:p>
          </table:table-cell>
          <table:table-cell office:value-type="string">
            <text:p>Y02641EJ</text:p>
          </table:table-cell>
          <table:table-cell office:value-type="string">
            <text:p>202600006205OP</text:p>
          </table:table-cell>
          <table:table-cell office:value-type="string">
            <text:p>TROYON <text:s text:c="23"/>DARIO</text:p>
          </table:table-cell>
          <table:table-cell office:value-type="float" office:value="1090000">
            <text:p>1090000</text:p>
          </table:table-cell>
          <table:table-cell office:value-type="string">
            <text:p>16/07/2026</text:p>
          </table:table-cell>
          <table:table-cell office:value-type="float" office:value="202600002568">
            <text:p>202600002568</text:p>
          </table:table-cell>
          <table:table-cell office:value-type="float" office:value="202600002437">
            <text:p>202600002437</text:p>
          </table:table-cell>
          <table:table-cell office:value-type="string">
            <text:p>101001100140220222 <text:s text:c="2"/>TEXTILES Y VESTUARIOS <text:s text:c="29"/>Programa: 0014 OTROS NO TRIBUTARIOS <text:s text:c="30"/>Secretaria: 01 INTENDENCIA <text:s text:c="39"/>101001100140220222 <text:s text:c="2"/>TEXTILES Y VESTUARIOS <text:s text:c="29"/>Programa: 0014 SERVICIOS VECINALES ZONA CENTRO <text:s text:c="19"/>Secretaria: 01 INTENDENCIA <text:s text:c="39"/>107001300010010222 <text:s text:c="2"/>TEXTILES Y VESTUARIOS <text:s text:c="29"/>Programa: 0001 IMPUESTOS <text:s text:c="41"/>Secretaria: 07 SECRETARÍA DE OBRAS Y SERVICIOS PÚBLICOS <text:s text:c="10"/>107001300010010222 <text:s text:c="2"/>TEXTILES Y VESTUARIOS <text:s text:c="29"/>Programa: 0001 SERVICIO ADMINISTRATIVO CENTRAL <text:s text:c="19"/>Secretaria: 07 SECRETARÍA DE OBRAS Y SERVICIOS PÚBLICOS</text:p>
          </table:table-cell>
          <table:table-cell office:value-type="string">
            <text:p>2437-2026</text:p>
          </table:table-cell>
        </table:table-row>
        <table:table-row table:style-name="ro1">
          <table:table-cell office:value-type="float" office:value="199">
            <text:p>199</text:p>
          </table:table-cell>
          <table:table-cell office:value-type="string">
            <text:p>Y02641EJ</text:p>
          </table:table-cell>
          <table:table-cell office:value-type="string">
            <text:p>202600006206OP</text:p>
          </table:table-cell>
          <table:table-cell office:value-type="string">
            <text:p>ANDINO <text:s text:c="23"/>MIGUEL ANGEL</text:p>
          </table:table-cell>
          <table:table-cell office:value-type="float" office:value="1815000">
            <text:p>1815000</text:p>
          </table:table-cell>
          <table:table-cell office:value-type="string">
            <text:p>16/07/2026</text:p>
          </table:table-cell>
          <table:table-cell office:value-type="float" office:value="202600002523">
            <text:p>202600002523</text:p>
          </table:table-cell>
          <table:table-cell office:value-type="float" office:value="202600002023">
            <text:p>202600002023</text:p>
          </table:table-cell>
          <table:table-cell office:value-type="string">
            <text:p>104001100010010229 <text:s text:c="2"/>OTROS BIENES DE CONSUMO <text:s text:c="27"/>Programa: 0001 IMPUESTOS <text:s text:c="41"/>Secretaria: 04 SECRETARÍA DE DEPORTES <text:s text:c="28"/>104001100010010229 <text:s text:c="2"/>OTROS BIENES DE CONSUMO <text:s text:c="27"/>Programa: 0001 SERVICIO ADMINISTRATIVO CENTRAL <text:s text:c="19"/>Secretaria: 04 SECRETARÍA DE DEPORTES</text:p>
          </table:table-cell>
          <table:table-cell office:value-type="string">
            <text:p>2023-2026</text:p>
          </table:table-cell>
        </table:table-row>
        <table:table-row table:style-name="ro1">
          <table:table-cell office:value-type="float" office:value="200">
            <text:p>200</text:p>
          </table:table-cell>
          <table:table-cell office:value-type="string">
            <text:p>Y02641EJ</text:p>
          </table:table-cell>
          <table:table-cell office:value-type="string">
            <text:p>202600006207OP</text:p>
          </table:table-cell>
          <table:table-cell office:value-type="string">
            <text:p>HIDALGO <text:s text:c="22"/>JUAN CARLOS</text:p>
          </table:table-cell>
          <table:table-cell office:value-type="float" office:value="2400000">
            <text:p>2400000</text:p>
          </table:table-cell>
          <table:table-cell office:value-type="string">
            <text:p>16/07/2026</text:p>
          </table:table-cell>
          <table:table-cell office:value-type="float" office:value="202600002977">
            <text:p>202600002977</text:p>
          </table:table-cell>
          <table:table-cell office:value-type="float" office:value="202600002435">
            <text:p>202600002435</text:p>
          </table:table-cell>
          <table:table-cell office:value-type="string">
            <text:p>109142234251900229 <text:s text:c="2"/>OTROS BIENES DE CONSUMO <text:s text:c="27"/>Programa: 3425 MEJORAMIENTO HABITACIONAL <text:s text:c="25"/>Secretaria: 09 SECRETARÍA DE CAPITAL HUMANO Y ACCIÓN SOCIAL</text:p>
          </table:table-cell>
          <table:table-cell office:value-type="string">
            <text:p>2435-2026</text:p>
          </table:table-cell>
        </table:table-row>
        <table:table-row table:style-name="ro1">
          <table:table-cell office:value-type="float" office:value="201">
            <text:p>201</text:p>
          </table:table-cell>
          <table:table-cell office:value-type="string">
            <text:p>Y02641EJ</text:p>
          </table:table-cell>
          <table:table-cell office:value-type="string">
            <text:p>202600006208OP</text:p>
          </table:table-cell>
          <table:table-cell office:value-type="string">
            <text:p>PINTURERIA ARGENTINA S.H</text:p>
          </table:table-cell>
          <table:table-cell office:value-type="float" office:value="1195962">
            <text:p>1195962</text:p>
          </table:table-cell>
          <table:table-cell office:value-type="string">
            <text:p>16/07/2026</text:p>
          </table:table-cell>
          <table:table-cell office:value-type="float" office:value="202600002217">
            <text:p>202600002217</text:p>
          </table:table-cell>
          <table:table-cell office:value-type="float" office:value="202600002571">
            <text:p>202600002571</text:p>
          </table:table-cell>
          <table:table-cell office:value-type="string">
            <text:p>101001100040040225 <text:s text:c="2"/>PRODUCTOS QUIMICOS <text:s/>COMBUSTIBLES Y LUBRICANTES <text:s text:c="4"/>Programa: 0004 GESTION VECINAL <text:s text:c="35"/>Secretaria: 01 INTENDENCIA <text:s text:c="39"/>101001100040040225 <text:s text:c="2"/>PRODUCTOS QUIMICOS <text:s/>COMBUSTIBLES Y LUBRICANTES <text:s text:c="4"/>Programa: 0004 REGALIAS <text:s text:c="42"/>Secretaria: 01 INTENDENCIA</text:p>
          </table:table-cell>
          <table:table-cell office:value-type="string">
            <text:p>2571-2026</text:p>
          </table:table-cell>
        </table:table-row>
        <table:table-row table:style-name="ro1">
          <table:table-cell office:value-type="float" office:value="202">
            <text:p>202</text:p>
          </table:table-cell>
          <table:table-cell office:value-type="string">
            <text:p>Y02641EJ</text:p>
          </table:table-cell>
          <table:table-cell office:value-type="string">
            <text:p>202600006209OP</text:p>
          </table:table-cell>
          <table:table-cell office:value-type="string">
            <text:p>PAPER Y <text:s/>TOYS S.R.L.</text:p>
          </table:table-cell>
          <table:table-cell office:value-type="string">
            <text:p>34999.3</text:p>
          </table:table-cell>
          <table:table-cell office:value-type="string">
            <text:p>16/07/2026</text:p>
          </table:table-cell>
          <table:table-cell office:value-type="float" office:value="202600002730">
            <text:p>202600002730</text:p>
          </table:table-cell>
          <table:table-cell office:value-type="float" office:value="202600002197">
            <text:p>202600002197</text:p>
          </table:table-cell>
          <table:table-cell office:value-type="string">
            <text:p>101001100010010223 <text:s text:c="2"/>PRODUCTOS DE PAPEL <text:s/>CARTON E IMPRESOS <text:s text:c="13"/>Programa: 0001 IMPUESTOS <text:s text:c="41"/>Secretaria: 01 INTENDENCIA <text:s text:c="39"/>101001100010010223 <text:s text:c="2"/>PRODUCTOS DE PAPEL <text:s/>CARTON E IMPRESOS <text:s text:c="13"/>Programa: 0001 SERVICIO ADMINISTRATIVO CENTRAL <text:s text:c="19"/>Secretaria: 01 INTENDENCIA</text:p>
          </table:table-cell>
          <table:table-cell office:value-type="string">
            <text:p>2197-2026</text:p>
          </table:table-cell>
        </table:table-row>
        <table:table-row table:style-name="ro1">
          <table:table-cell office:value-type="float" office:value="203">
            <text:p>203</text:p>
          </table:table-cell>
          <table:table-cell office:value-type="string">
            <text:p>Y02641EJ</text:p>
          </table:table-cell>
          <table:table-cell office:value-type="string">
            <text:p>202600006210OP</text:p>
          </table:table-cell>
          <table:table-cell office:value-type="string">
            <text:p>ANDINO <text:s text:c="23"/>MIGUEL ANGEL</text:p>
          </table:table-cell>
          <table:table-cell office:value-type="float" office:value="1815000">
            <text:p>1815000</text:p>
          </table:table-cell>
          <table:table-cell office:value-type="string">
            <text:p>16/07/2026</text:p>
          </table:table-cell>
          <table:table-cell office:value-type="float" office:value="202600002540">
            <text:p>202600002540</text:p>
          </table:table-cell>
          <table:table-cell office:value-type="float" office:value="202600002029">
            <text:p>202600002029</text:p>
          </table:table-cell>
          <table:table-cell office:value-type="string">
            <text:p>104001100010010229 <text:s text:c="2"/>OTROS BIENES DE CONSUMO <text:s text:c="27"/>Programa: 0001 IMPUESTOS <text:s text:c="41"/>Secretaria: 04 SECRETARÍA DE DEPORTES <text:s text:c="28"/>104001100010010229 <text:s text:c="2"/>OTROS BIENES DE CONSUMO <text:s text:c="27"/>Programa: 0001 SERVICIO ADMINISTRATIVO CENTRAL <text:s text:c="19"/>Secretaria: 04 SECRETARÍA DE DEPORTES</text:p>
          </table:table-cell>
          <table:table-cell office:value-type="string">
            <text:p>2029-2026</text:p>
          </table:table-cell>
        </table:table-row>
        <table:table-row table:style-name="ro1">
          <table:table-cell office:value-type="float" office:value="204">
            <text:p>204</text:p>
          </table:table-cell>
          <table:table-cell office:value-type="string">
            <text:p>Y02641EJ</text:p>
          </table:table-cell>
          <table:table-cell office:value-type="string">
            <text:p>202600006212OP</text:p>
          </table:table-cell>
          <table:table-cell office:value-type="string">
            <text:p>CAMGIGA S.R.L.</text:p>
          </table:table-cell>
          <table:table-cell office:value-type="float" office:value="2298300">
            <text:p>2298300</text:p>
          </table:table-cell>
          <table:table-cell office:value-type="string">
            <text:p>16/07/2026</text:p>
          </table:table-cell>
          <table:table-cell office:value-type="float" office:value="202600002160">
            <text:p>202600002160</text:p>
          </table:table-cell>
          <table:table-cell office:value-type="float" office:value="202600001885">
            <text:p>202600001885</text:p>
          </table:table-cell>
          <table:table-cell office:value-type="string">
            <text:p>112001100010010333 <text:s text:c="2"/>MANTENIMIENTO <text:s/>REPARACION Y LIMPIEZA <text:s text:c="14"/>Programa: 0001 IMPUESTOS <text:s text:c="41"/>Secretaria: 12 SECRETARÍA DE TURISMO <text:s text:c="29"/>112001100010010333 <text:s text:c="2"/>MANTENIMIENTO <text:s/>REPARACION Y LIMPIEZA <text:s text:c="14"/>Programa: 0001 SERVICIO ADMINISTRATIVO CENTRAL <text:s text:c="19"/>Secretaria: 12 SECRETARÍA DE TURISMO</text:p>
          </table:table-cell>
          <table:table-cell office:value-type="string">
            <text:p>1885-2026</text:p>
          </table:table-cell>
        </table:table-row>
        <table:table-row table:style-name="ro1">
          <table:table-cell office:value-type="float" office:value="205">
            <text:p>205</text:p>
          </table:table-cell>
          <table:table-cell office:value-type="string">
            <text:p>Y02641EJ</text:p>
          </table:table-cell>
          <table:table-cell office:value-type="string">
            <text:p>202600006213OP</text:p>
          </table:table-cell>
          <table:table-cell office:value-type="string">
            <text:p>SOSA <text:s text:c="25"/>GUSTAVO DANIEL</text:p>
          </table:table-cell>
          <table:table-cell office:value-type="float" office:value="850000">
            <text:p>850000</text:p>
          </table:table-cell>
          <table:table-cell office:value-type="string">
            <text:p>16/07/2026</text:p>
          </table:table-cell>
          <table:table-cell office:value-type="float" office:value="202600003381">
            <text:p>202600003381</text:p>
          </table:table-cell>
          <table:table-cell office:value-type="float" office:value="202600002507">
            <text:p>202600002507</text:p>
          </table:table-cell>
          <table:table-cell office:value-type="string">
            <text:p>107091300511350339 <text:s text:c="2"/>OTROS SERVICIOS <text:s text:c="35"/>Programa: 0051 SERVICIO DE RECOLECCIÓN DE RESIDUOS <text:s text:c="15"/>Secretaria: 07 SECRETARÍA DE OBRAS Y SERVICIOS PÚBLICOS</text:p>
          </table:table-cell>
          <table:table-cell office:value-type="string">
            <text:p>2507-2026</text:p>
          </table:table-cell>
        </table:table-row>
        <table:table-row table:style-name="ro1">
          <table:table-cell office:value-type="float" office:value="206">
            <text:p>206</text:p>
          </table:table-cell>
          <table:table-cell office:value-type="string">
            <text:p>Y02641EJ</text:p>
          </table:table-cell>
          <table:table-cell office:value-type="string">
            <text:p>202600006216OP</text:p>
          </table:table-cell>
          <table:table-cell office:value-type="string">
            <text:p>AGENCIA DE MEDIOS PATAGONIA <text:s text:c="2"/>S.R.L</text:p>
          </table:table-cell>
          <table:table-cell office:value-type="float" office:value="215000">
            <text:p>215000</text:p>
          </table:table-cell>
          <table:table-cell office:value-type="string">
            <text:p>16/07/2026</text:p>
          </table:table-cell>
          <table:table-cell office:value-type="float" office:value="202600003476">
            <text:p>202600003476</text:p>
          </table:table-cell>
          <table:table-cell office:value-type="float" office:value="202600002518">
            <text:p>202600002518</text:p>
          </table:table-cell>
          <table:table-cell office:value-type="string">
            <text:p>516001100010010336 <text:s text:c="2"/>PUBLICIDAD Y PROPAGANDA <text:s text:c="27"/>Programa: 0001 IMPUESTOS <text:s text:c="41"/>Secretaria: 16 JUNTA ELECTORAL MUNICIPAL <text:s text:c="25"/>516001100010010336 <text:s text:c="2"/>PUBLICIDAD Y PROPAGANDA <text:s text:c="27"/>Programa: 0001 SERVICIO ADMINISTRATIVO CENTRAL <text:s text:c="19"/>Secretaria: 16 JUNTA ELECTORAL MUNICIPAL</text:p>
          </table:table-cell>
          <table:table-cell office:value-type="string">
            <text:p>2518-2026</text:p>
          </table:table-cell>
        </table:table-row>
        <table:table-row table:style-name="ro1">
          <table:table-cell office:value-type="float" office:value="207">
            <text:p>207</text:p>
          </table:table-cell>
          <table:table-cell office:value-type="string">
            <text:p>Y02641EJ</text:p>
          </table:table-cell>
          <table:table-cell office:value-type="string">
            <text:p>202600006222OP</text:p>
          </table:table-cell>
          <table:table-cell office:value-type="string">
            <text:p>TREVISAN SRL</text:p>
          </table:table-cell>
          <table:table-cell office:value-type="string">
            <text:p>689997.6</text:p>
          </table:table-cell>
          <table:table-cell office:value-type="string">
            <text:p>16/07/2026</text:p>
          </table:table-cell>
          <table:table-cell office:value-type="float" office:value="202600003534">
            <text:p>202600003534</text:p>
          </table:table-cell>
          <table:table-cell office:value-type="float" office:value="202600002568">
            <text:p>202600002568</text:p>
          </table:table-cell>
          <table:table-cell office:value-type="string">
            <text:p>101001100070090229 <text:s text:c="2"/>OTROS BIENES DE CONSUMO <text:s text:c="27"/>Programa: 0007 GESTION COMUNICACION Y GOBIERNO ABIERTO <text:s text:c="11"/>Secretaria: 01 INTENDENCIA <text:s text:c="39"/>101001100070090229 <text:s text:c="2"/>OTROS BIENES DE CONSUMO <text:s text:c="27"/>Programa: 0007 MULTAS <text:s text:c="44"/>Secretaria: 01 INTENDENCIA</text:p>
          </table:table-cell>
          <table:table-cell office:value-type="string">
            <text:p>2568-2026</text:p>
          </table:table-cell>
        </table:table-row>
        <table:table-row table:style-name="ro1">
          <table:table-cell office:value-type="float" office:value="208">
            <text:p>208</text:p>
          </table:table-cell>
          <table:table-cell office:value-type="string">
            <text:p>Y02641EJ</text:p>
          </table:table-cell>
          <table:table-cell office:value-type="string">
            <text:p>202600006225OP</text:p>
          </table:table-cell>
          <table:table-cell office:value-type="string">
            <text:p>AGUA Y GAS S.R.L.</text:p>
          </table:table-cell>
          <table:table-cell office:value-type="string">
            <text:p>209993.14</text:p>
          </table:table-cell>
          <table:table-cell office:value-type="string">
            <text:p>16/07/2026</text:p>
          </table:table-cell>
          <table:table-cell office:value-type="float" office:value="202600003414">
            <text:p>202600003414</text:p>
          </table:table-cell>
          <table:table-cell office:value-type="float" office:value="202600002490">
            <text:p>202600002490</text:p>
          </table:table-cell>
          <table:table-cell office:value-type="string">
            <text:p>101001100010010226 <text:s text:c="2"/>PRODUCTO METALICOS <text:s text:c="32"/>Programa: 0001 IMPUESTOS <text:s text:c="41"/>Secretaria: 01 INTENDENCIA <text:s text:c="39"/>101001100010010226 <text:s text:c="2"/>PRODUCTO METALICOS <text:s text:c="32"/>Programa: 0001 SERVICIO ADMINISTRATIVO CENTRAL <text:s text:c="19"/>Secretaria: 01 INTENDENCIA</text:p>
          </table:table-cell>
          <table:table-cell office:value-type="string">
            <text:p>2490-2026</text:p>
          </table:table-cell>
        </table:table-row>
        <table:table-row table:style-name="ro1">
          <table:table-cell office:value-type="float" office:value="209">
            <text:p>209</text:p>
          </table:table-cell>
          <table:table-cell office:value-type="string">
            <text:p>Y02641EJ</text:p>
          </table:table-cell>
          <table:table-cell office:value-type="string">
            <text:p>202600006229OP</text:p>
          </table:table-cell>
          <table:table-cell office:value-type="string">
            <text:p>PAINEMIL <text:s text:c="21"/>CESAR OSCAR</text:p>
          </table:table-cell>
          <table:table-cell office:value-type="float" office:value="218000">
            <text:p>218000</text:p>
          </table:table-cell>
          <table:table-cell office:value-type="string">
            <text:p>16/07/2026</text:p>
          </table:table-cell>
          <table:table-cell office:value-type="float" office:value="202600001556">
            <text:p>202600001556</text:p>
          </table:table-cell>
          <table:table-cell office:value-type="float" office:value="202600001318">
            <text:p>202600001318</text:p>
          </table:table-cell>
          <table:table-cell office:value-type="string">
            <text:p>617001112723300551 <text:s text:c="2"/>TRANSFERENCIA <text:s text:c="37"/>Programa: 1272 ENTE PARQUE MUNICIPAL LLAO LLAO <text:s text:c="19"/>Secretaria: 17 OBLIGACIONES A CARGO DEL TESORO</text:p>
          </table:table-cell>
          <table:table-cell office:value-type="string">
            <text:p>1318-2026</text:p>
          </table:table-cell>
        </table:table-row>
        <table:table-row table:style-name="ro1">
          <table:table-cell office:value-type="float" office:value="210">
            <text:p>210</text:p>
          </table:table-cell>
          <table:table-cell office:value-type="string">
            <text:p>Y02641EJ</text:p>
          </table:table-cell>
          <table:table-cell office:value-type="string">
            <text:p>202600006231OP</text:p>
          </table:table-cell>
          <table:table-cell office:value-type="string">
            <text:p>CASA PALM S.A.C.I.I. Y A.</text:p>
          </table:table-cell>
          <table:table-cell office:value-type="string">
            <text:p>1137636.46</text:p>
          </table:table-cell>
          <table:table-cell office:value-type="string">
            <text:p>16/07/2026</text:p>
          </table:table-cell>
          <table:table-cell office:value-type="float" office:value="202600003251">
            <text:p>202600003251</text:p>
          </table:table-cell>
          <table:table-cell office:value-type="float" office:value="202600002481">
            <text:p>202600002481</text:p>
          </table:table-cell>
          <table:table-cell office:value-type="string">
            <text:p>107001300010010229 <text:s text:c="2"/>OTROS BIENES DE CONSUMO <text:s text:c="27"/>Programa: 0001 IMPUESTOS <text:s text:c="41"/>Secretaria: 07 SECRETARÍA DE OBRAS Y SERVICIOS PÚBLICOS <text:s text:c="10"/>107001300010010229 <text:s text:c="2"/>OTROS BIENES DE CONSUMO <text:s text:c="27"/>Programa: 0001 SERVICIO ADMINISTRATIVO CENTRAL <text:s text:c="19"/>Secretaria: 07 SECRETARÍA DE OBRAS Y SERVICIOS PÚBLICOS <text:s text:c="10"/>10700130045117 <text:s text:c="6"/>MEJORAMIENTO DE LOS SERVICIOS PÚBLICOS <text:s text:c="12"/>Programa: 0045 MEJORA DE LA INFRAESTRUCTURA URBANA <text:s text:c="15"/>Secretaria: 07 SECRETARÍA DE OBRAS Y SERVICIOS PÚBLICOS</text:p>
          </table:table-cell>
          <table:table-cell office:value-type="string">
            <text:p>2481-2026</text:p>
          </table:table-cell>
        </table:table-row>
        <table:table-row table:style-name="ro1">
          <table:table-cell office:value-type="float" office:value="211">
            <text:p>211</text:p>
          </table:table-cell>
          <table:table-cell office:value-type="string">
            <text:p>Y02641EJ</text:p>
          </table:table-cell>
          <table:table-cell office:value-type="string">
            <text:p>202600006232OP</text:p>
          </table:table-cell>
          <table:table-cell office:value-type="string">
            <text:p>ORLANDO <text:s text:c="22"/>GUILLERMO ARIEL</text:p>
          </table:table-cell>
          <table:table-cell office:value-type="float" office:value="85000">
            <text:p>85000</text:p>
          </table:table-cell>
          <table:table-cell office:value-type="string">
            <text:p>16/07/2026</text:p>
          </table:table-cell>
          <table:table-cell office:value-type="float" office:value="202600003314">
            <text:p>202600003314</text:p>
          </table:table-cell>
          <table:table-cell office:value-type="float" office:value="202600002433">
            <text:p>202600002433</text:p>
          </table:table-cell>
          <table:table-cell office:value-type="string">
            <text:p>101011100010010229 <text:s text:c="2"/>OTROS BIENES DE CONSUMO <text:s text:c="27"/>Programa: 0001 IMPUESTOS <text:s text:c="41"/>Secretaria: 01 INTENDENCIA <text:s text:c="39"/>101011100010010229 <text:s text:c="2"/>OTROS BIENES DE CONSUMO <text:s text:c="27"/>Programa: 0001 SERVICIO ADMINISTRATIVO CENTRAL <text:s text:c="19"/>Secretaria: 01 INTENDENCIA</text:p>
          </table:table-cell>
          <table:table-cell office:value-type="string">
            <text:p>2433-2026</text:p>
          </table:table-cell>
        </table:table-row>
        <table:table-row table:style-name="ro1">
          <table:table-cell office:value-type="float" office:value="212">
            <text:p>212</text:p>
          </table:table-cell>
          <table:table-cell office:value-type="string">
            <text:p>Y02641EJ</text:p>
          </table:table-cell>
          <table:table-cell office:value-type="string">
            <text:p>202600006233OP</text:p>
          </table:table-cell>
          <table:table-cell office:value-type="string">
            <text:p>GRAZIOSI <text:s text:c="21"/>MARCELO ANTONIO</text:p>
          </table:table-cell>
          <table:table-cell office:value-type="float" office:value="2400000">
            <text:p>2400000</text:p>
          </table:table-cell>
          <table:table-cell office:value-type="string">
            <text:p>16/07/2026</text:p>
          </table:table-cell>
          <table:table-cell office:value-type="float" office:value="202600003262">
            <text:p>202600003262</text:p>
          </table:table-cell>
          <table:table-cell office:value-type="float" office:value="202600002388">
            <text:p>202600002388</text:p>
          </table:table-cell>
          <table:table-cell office:value-type="string">
            <text:p>111171100010010223 <text:s text:c="2"/>PRODUCTOS DE PAPEL <text:s/>CARTON E IMPRESOS <text:s text:c="13"/>Programa: 0001 IMPUESTOS <text:s text:c="41"/>Secretaria: 11 SECRETARÍA DE PROTECCIÓN CIUDADANA <text:s text:c="16"/>111171100010010223 <text:s text:c="2"/>PRODUCTOS DE PAPEL <text:s/>CARTON E IMPRESOS <text:s text:c="13"/>Programa: 0001 SERVICIO ADMINISTRATIVO CENTRAL <text:s text:c="19"/>Secretaria: 11 SECRETARÍA DE PROTECCIÓN CIUDADANA</text:p>
          </table:table-cell>
          <table:table-cell office:value-type="string">
            <text:p>2388-2026</text:p>
          </table:table-cell>
        </table:table-row>
        <table:table-row table:style-name="ro1">
          <table:table-cell office:value-type="float" office:value="213">
            <text:p>213</text:p>
          </table:table-cell>
          <table:table-cell office:value-type="string">
            <text:p>Y02641EJ</text:p>
          </table:table-cell>
          <table:table-cell office:value-type="string">
            <text:p>202600006234OP</text:p>
          </table:table-cell>
          <table:table-cell office:value-type="string">
            <text:p>FERBA SRL</text:p>
          </table:table-cell>
          <table:table-cell office:value-type="float" office:value="708630">
            <text:p>708630</text:p>
          </table:table-cell>
          <table:table-cell office:value-type="string">
            <text:p>16/07/2026</text:p>
          </table:table-cell>
          <table:table-cell office:value-type="float" office:value="202600002314">
            <text:p>202600002314</text:p>
          </table:table-cell>
          <table:table-cell office:value-type="float" office:value="202600002007">
            <text:p>202600002007</text:p>
          </table:table-cell>
          <table:table-cell office:value-type="string">
            <text:p>101001100040040441 <text:s text:c="2"/>BIENES PREEXISTENTES <text:s text:c="30"/>Programa: 0004 GESTION VECINAL <text:s text:c="35"/>Secretaria: 01 INTENDENCIA <text:s text:c="39"/>101001100040040441 <text:s text:c="2"/>BIENES PREEXISTENTES <text:s text:c="30"/>Programa: 0004 REGALIAS <text:s text:c="42"/>Secretaria: 01 INTENDENCIA</text:p>
          </table:table-cell>
          <table:table-cell office:value-type="string">
            <text:p>2007-2026</text:p>
          </table:table-cell>
        </table:table-row>
        <table:table-row table:style-name="ro1">
          <table:table-cell office:value-type="float" office:value="214">
            <text:p>214</text:p>
          </table:table-cell>
          <table:table-cell office:value-type="string">
            <text:p>Y02641EJ</text:p>
          </table:table-cell>
          <table:table-cell office:value-type="string">
            <text:p>202600006235OP</text:p>
          </table:table-cell>
          <table:table-cell office:value-type="string">
            <text:p>INDUSTRIAL PATAGONICA SAS</text:p>
          </table:table-cell>
          <table:table-cell office:value-type="float" office:value="172425">
            <text:p>172425</text:p>
          </table:table-cell>
          <table:table-cell office:value-type="string">
            <text:p>16/07/2026</text:p>
          </table:table-cell>
          <table:table-cell office:value-type="float" office:value="202600001974">
            <text:p>202600001974</text:p>
          </table:table-cell>
          <table:table-cell office:value-type="float" office:value="202600001862">
            <text:p>202600001862</text:p>
          </table:table-cell>
          <table:table-cell office:value-type="string">
            <text:p>107001300431120229 <text:s text:c="2"/>OTROS BIENES DE CONSUMO <text:s text:c="27"/>Programa: 0043 FUNCIONAMIENTO TALLER <text:s text:c="29"/>Secretaria: 07 SECRETARÍA DE OBRAS Y SERVICIOS PÚBLICOS</text:p>
          </table:table-cell>
          <table:table-cell office:value-type="string">
            <text:p>1862-2026</text:p>
          </table:table-cell>
        </table:table-row>
        <table:table-row table:style-name="ro1">
          <table:table-cell office:value-type="float" office:value="215">
            <text:p>215</text:p>
          </table:table-cell>
          <table:table-cell office:value-type="string">
            <text:p>Y02641EJ</text:p>
          </table:table-cell>
          <table:table-cell office:value-type="string">
            <text:p>202600006236OP</text:p>
          </table:table-cell>
          <table:table-cell office:value-type="string">
            <text:p>ENERGIA S.R.L.</text:p>
          </table:table-cell>
          <table:table-cell office:value-type="string">
            <text:p>96729.37</text:p>
          </table:table-cell>
          <table:table-cell office:value-type="string">
            <text:p>16/07/2026</text:p>
          </table:table-cell>
          <table:table-cell office:value-type="float" office:value="202600002435">
            <text:p>202600002435</text:p>
          </table:table-cell>
          <table:table-cell office:value-type="float" office:value="202600002149">
            <text:p>202600002149</text:p>
          </table:table-cell>
          <table:table-cell office:value-type="string">
            <text:p>110001100912320229 <text:s text:c="2"/>OTROS BIENES DE CONSUMO <text:s text:c="27"/>Programa: 0091 PROMOCION DE EMPRENDIMIENTOS Y PYMES <text:s text:c="14"/>Secretaria: 10 SECRETARÍA DE PRODUCCIÓN Y EMPLEO</text:p>
          </table:table-cell>
          <table:table-cell office:value-type="string">
            <text:p>2149-2026</text:p>
          </table:table-cell>
        </table:table-row>
        <table:table-row table:style-name="ro1">
          <table:table-cell office:value-type="float" office:value="216">
            <text:p>216</text:p>
          </table:table-cell>
          <table:table-cell office:value-type="string">
            <text:p>Y02641EJ</text:p>
          </table:table-cell>
          <table:table-cell office:value-type="string">
            <text:p>202600006237OP</text:p>
          </table:table-cell>
          <table:table-cell office:value-type="string">
            <text:p>SORIA <text:s text:c="24"/>JUAN CARLOS</text:p>
          </table:table-cell>
          <table:table-cell office:value-type="float" office:value="605630">
            <text:p>605630</text:p>
          </table:table-cell>
          <table:table-cell office:value-type="string">
            <text:p>16/07/2026</text:p>
          </table:table-cell>
          <table:table-cell office:value-type="float" office:value="202600003494">
            <text:p>202600003494</text:p>
          </table:table-cell>
          <table:table-cell office:value-type="float" office:value="202600002566">
            <text:p>202600002566</text:p>
          </table:table-cell>
          <table:table-cell office:value-type="string">
            <text:p>104031100280530221 <text:s text:c="2"/>PRODUCTOS ALIMENTICIOS AGROPECUARIO Y FORESTALES <text:s text:c="2"/>Programa: 0028 DESARROLLO CULTURAL <text:s text:c="31"/>Secretaria: 04 SECRETARÍA DE DEPORTES</text:p>
          </table:table-cell>
          <table:table-cell office:value-type="string">
            <text:p>2566-2026</text:p>
          </table:table-cell>
        </table:table-row>
        <table:table-row table:style-name="ro1">
          <table:table-cell office:value-type="float" office:value="217">
            <text:p>217</text:p>
          </table:table-cell>
          <table:table-cell office:value-type="string">
            <text:p>Y02641EJ</text:p>
          </table:table-cell>
          <table:table-cell office:value-type="string">
            <text:p>202600006240OP</text:p>
          </table:table-cell>
          <table:table-cell office:value-type="string">
            <text:p>AIRELIFE SAS</text:p>
          </table:table-cell>
          <table:table-cell office:value-type="float" office:value="250000">
            <text:p>250000</text:p>
          </table:table-cell>
          <table:table-cell office:value-type="string">
            <text:p>16/07/2026</text:p>
          </table:table-cell>
          <table:table-cell office:value-type="float" office:value="202600001397">
            <text:p>202600001397</text:p>
          </table:table-cell>
          <table:table-cell office:value-type="float" office:value="202600000950">
            <text:p>202600000950</text:p>
          </table:table-cell>
          <table:table-cell office:value-type="string">
            <text:p>101001100070110336 <text:s text:c="2"/>PUBLICIDAD Y PROPAGANDA <text:s text:c="27"/>Programa: 0007 GESTION COMUNICACION Y GOBIERNO ABIERTO <text:s text:c="11"/>Secretaria: 01 INTENDENCIA <text:s text:c="39"/>101001100070110336 <text:s text:c="2"/>PUBLICIDAD Y PROPAGANDA <text:s text:c="27"/>Programa: 0007 MULTAS <text:s text:c="44"/>Secretaria: 01 INTENDENCIA</text:p>
          </table:table-cell>
          <table:table-cell office:value-type="string">
            <text:p>950-2026</text:p>
          </table:table-cell>
        </table:table-row>
        <table:table-row table:style-name="ro1">
          <table:table-cell office:value-type="float" office:value="218">
            <text:p>218</text:p>
          </table:table-cell>
          <table:table-cell office:value-type="string">
            <text:p>Y02641EJ</text:p>
          </table:table-cell>
          <table:table-cell office:value-type="string">
            <text:p>202600006243OP</text:p>
          </table:table-cell>
          <table:table-cell office:value-type="string">
            <text:p>VENTIMIGLIA S.R.L</text:p>
          </table:table-cell>
          <table:table-cell office:value-type="float" office:value="163233">
            <text:p>163233</text:p>
          </table:table-cell>
          <table:table-cell office:value-type="string">
            <text:p>16/07/2026</text:p>
          </table:table-cell>
          <table:table-cell office:value-type="float" office:value="202600002730">
            <text:p>202600002730</text:p>
          </table:table-cell>
          <table:table-cell office:value-type="float" office:value="202600002197">
            <text:p>202600002197</text:p>
          </table:table-cell>
          <table:table-cell office:value-type="string">
            <text:p>101001100010010223 <text:s text:c="2"/>PRODUCTOS DE PAPEL <text:s/>CARTON E IMPRESOS <text:s text:c="13"/>Programa: 0001 IMPUESTOS <text:s text:c="41"/>Secretaria: 01 INTENDENCIA <text:s text:c="39"/>101001100010010223 <text:s text:c="2"/>PRODUCTOS DE PAPEL <text:s/>CARTON E IMPRESOS <text:s text:c="13"/>Programa: 0001 SERVICIO ADMINISTRATIVO CENTRAL <text:s text:c="19"/>Secretaria: 01 INTENDENCIA</text:p>
          </table:table-cell>
          <table:table-cell office:value-type="string">
            <text:p>2197-2026</text:p>
          </table:table-cell>
        </table:table-row>
        <table:table-row table:style-name="ro1">
          <table:table-cell office:value-type="float" office:value="219">
            <text:p>219</text:p>
          </table:table-cell>
          <table:table-cell office:value-type="string">
            <text:p>Y02641EJ</text:p>
          </table:table-cell>
          <table:table-cell office:value-type="string">
            <text:p>202600006251OP</text:p>
          </table:table-cell>
          <table:table-cell office:value-type="string">
            <text:p>GONZALEZ <text:s text:c="21"/>JORGE ALBERTO</text:p>
          </table:table-cell>
          <table:table-cell office:value-type="float" office:value="2522730">
            <text:p>2522730</text:p>
          </table:table-cell>
          <table:table-cell office:value-type="string">
            <text:p>17/07/2026</text:p>
          </table:table-cell>
          <table:table-cell office:value-type="float" office:value="202600000482">
            <text:p>202600000482</text:p>
          </table:table-cell>
          <table:table-cell office:value-type="float" office:value="202600000200">
            <text:p>202600000200</text:p>
          </table:table-cell>
          <table:table-cell office:value-type="string">
            <text:p>109141200832130221 <text:s text:c="2"/>PRODUCTOS ALIMENTICIOS AGROPECUARIO Y FORESTALES <text:s text:c="2"/>Programa: 0083 PROMOCIÓN DEL DESARROLLO INFANTIL (CDI) <text:s text:c="11"/>Secretaria: 09 SECRETARÍA DE CAPITAL HUMANO Y ACCIÓN SOCIAL</text:p>
          </table:table-cell>
          <table:table-cell office:value-type="string">
            <text:p>200-2026</text:p>
          </table:table-cell>
        </table:table-row>
        <table:table-row table:style-name="ro1">
          <table:table-cell office:value-type="float" office:value="220">
            <text:p>220</text:p>
          </table:table-cell>
          <table:table-cell office:value-type="string">
            <text:p>Y02641EJ</text:p>
          </table:table-cell>
          <table:table-cell office:value-type="string">
            <text:p>202600006253OP</text:p>
          </table:table-cell>
          <table:table-cell office:value-type="string">
            <text:p>GONZALEZ <text:s text:c="21"/>JORGE ALBERTO</text:p>
          </table:table-cell>
          <table:table-cell office:value-type="float" office:value="24000">
            <text:p>24000</text:p>
          </table:table-cell>
          <table:table-cell office:value-type="string">
            <text:p>17/07/2026</text:p>
          </table:table-cell>
          <table:table-cell office:value-type="float" office:value="202600001636">
            <text:p>202600001636</text:p>
          </table:table-cell>
          <table:table-cell office:value-type="float" office:value="202600001186">
            <text:p>202600001186</text:p>
          </table:table-cell>
          <table:table-cell office:value-type="string">
            <text:p>109141200842150221 <text:s text:c="2"/>PRODUCTOS ALIMENTICIOS AGROPECUARIO Y FORESTALES <text:s text:c="2"/>Programa: 0084 SEGURIDAD ALIMENTARIA <text:s text:c="29"/>Secretaria: 09 SECRETARÍA DE CAPITAL HUMANO Y ACCIÓN SOCIAL</text:p>
          </table:table-cell>
          <table:table-cell office:value-type="string">
            <text:p>1186-2026</text:p>
          </table:table-cell>
        </table:table-row>
        <table:table-row table:style-name="ro1">
          <table:table-cell office:value-type="float" office:value="221">
            <text:p>221</text:p>
          </table:table-cell>
          <table:table-cell office:value-type="string">
            <text:p>Y02641EJ</text:p>
          </table:table-cell>
          <table:table-cell office:value-type="string">
            <text:p>202600006255OP</text:p>
          </table:table-cell>
          <table:table-cell office:value-type="string">
            <text:p>ASOCIACION BOMBEROS</text:p>
          </table:table-cell>
          <table:table-cell office:value-type="float" office:value="320000">
            <text:p>320000</text:p>
          </table:table-cell>
          <table:table-cell office:value-type="string">
            <text:p>17/07/2026</text:p>
          </table:table-cell>
          <table:table-cell office:value-type="float" office:value="202600003622">
            <text:p>202600003622</text:p>
          </table:table-cell>
          <table:table-cell office:value-type="float" office:value="202600002626">
            <text:p>202600002626</text:p>
          </table:table-cell>
          <table:table-cell office:value-type="string">
            <text:p>111161100932400229 <text:s text:c="2"/>OTROS BIENES DE CONSUMO <text:s text:c="27"/>Programa: 0093 ATENCION Y PREVENCION DE EMERGENCIAS <text:s text:c="14"/>Secretaria: 11 SECRETARÍA DE PROTECCIÓN CIUDADANA</text:p>
          </table:table-cell>
          <table:table-cell office:value-type="string">
            <text:p>2626-2026</text:p>
          </table:table-cell>
        </table:table-row>
        <table:table-row table:style-name="ro1">
          <table:table-cell office:value-type="float" office:value="222">
            <text:p>222</text:p>
          </table:table-cell>
          <table:table-cell office:value-type="string">
            <text:p>Y02641EJ</text:p>
          </table:table-cell>
          <table:table-cell office:value-type="string">
            <text:p>202600006256OP</text:p>
          </table:table-cell>
          <table:table-cell office:value-type="string">
            <text:p>TORRES <text:s text:c="23"/>CAROLINA MARIEL</text:p>
          </table:table-cell>
          <table:table-cell office:value-type="float" office:value="255000">
            <text:p>255000</text:p>
          </table:table-cell>
          <table:table-cell office:value-type="string">
            <text:p>17/07/2026</text:p>
          </table:table-cell>
          <table:table-cell office:value-type="float" office:value="202600003577">
            <text:p>202600003577</text:p>
          </table:table-cell>
          <table:table-cell office:value-type="float" office:value="202600002583">
            <text:p>202600002583</text:p>
          </table:table-cell>
          <table:table-cell office:value-type="string">
            <text:p>111161101002600334 <text:s text:c="2"/>SERVICIOS TECNICOS Y PROFESIONALES <text:s text:c="16"/>Programa: 0100 SERVICIO DE PROTECCION DE PLAYAS <text:s text:c="18"/>Secretaria: 11 SECRETARÍA DE PROTECCIÓN CIUDADANA</text:p>
          </table:table-cell>
          <table:table-cell office:value-type="string">
            <text:p>2583-2026</text:p>
          </table:table-cell>
        </table:table-row>
        <table:table-row table:style-name="ro1">
          <table:table-cell office:value-type="float" office:value="223">
            <text:p>223</text:p>
          </table:table-cell>
          <table:table-cell office:value-type="string">
            <text:p>Y02641EJ</text:p>
          </table:table-cell>
          <table:table-cell office:value-type="string">
            <text:p>202600006257OP</text:p>
          </table:table-cell>
          <table:table-cell office:value-type="string">
            <text:p>TECNOTRANS S.R.L.</text:p>
          </table:table-cell>
          <table:table-cell office:value-type="float" office:value="3400000">
            <text:p>3400000</text:p>
          </table:table-cell>
          <table:table-cell office:value-type="string">
            <text:p>17/07/2026</text:p>
          </table:table-cell>
          <table:table-cell office:value-type="float" office:value="202600002620">
            <text:p>202600002620</text:p>
          </table:table-cell>
          <table:table-cell office:value-type="float" office:value="202600002410">
            <text:p>202600002410</text:p>
          </table:table-cell>
          <table:table-cell office:value-type="string">
            <text:p>111181101052680334 <text:s text:c="2"/>SERVICIOS TECNICOS Y PROFESIONALES <text:s text:c="16"/>Programa: 0105 SENALIZACION <text:s text:c="38"/>Secretaria: 11 SECRETARÍA DE PROTECCIÓN CIUDADANA</text:p>
          </table:table-cell>
          <table:table-cell office:value-type="string">
            <text:p>2410-2026</text:p>
          </table:table-cell>
        </table:table-row>
        <table:table-row table:style-name="ro1">
          <table:table-cell office:value-type="float" office:value="224">
            <text:p>224</text:p>
          </table:table-cell>
          <table:table-cell office:value-type="string">
            <text:p>Y02641EJ</text:p>
          </table:table-cell>
          <table:table-cell office:value-type="string">
            <text:p>202600006260OP</text:p>
          </table:table-cell>
          <table:table-cell office:value-type="string">
            <text:p>TORRES <text:s text:c="23"/>CAROLINA MARIEL</text:p>
          </table:table-cell>
          <table:table-cell office:value-type="float" office:value="350000">
            <text:p>350000</text:p>
          </table:table-cell>
          <table:table-cell office:value-type="string">
            <text:p>17/07/2026</text:p>
          </table:table-cell>
          <table:table-cell office:value-type="float" office:value="202600003625">
            <text:p>202600003625</text:p>
          </table:table-cell>
          <table:table-cell office:value-type="float" office:value="202600002629">
            <text:p>202600002629</text:p>
          </table:table-cell>
          <table:table-cell office:value-type="string">
            <text:p>111161100932400229 <text:s text:c="2"/>OTROS BIENES DE CONSUMO <text:s text:c="27"/>Programa: 0093 ATENCION Y PREVENCION DE EMERGENCIAS <text:s text:c="14"/>Secretaria: 11 SECRETARÍA DE PROTECCIÓN CIUDADANA</text:p>
          </table:table-cell>
          <table:table-cell office:value-type="string">
            <text:p>2629-2026</text:p>
          </table:table-cell>
        </table:table-row>
        <table:table-row table:style-name="ro1">
          <table:table-cell office:value-type="float" office:value="225">
            <text:p>225</text:p>
          </table:table-cell>
          <table:table-cell office:value-type="string">
            <text:p>Y02641EJ</text:p>
          </table:table-cell>
          <table:table-cell office:value-type="string">
            <text:p>202600006262OP</text:p>
          </table:table-cell>
          <table:table-cell office:value-type="string">
            <text:p>GONZALEZ <text:s text:c="21"/>JORGE ALBERTO</text:p>
          </table:table-cell>
          <table:table-cell office:value-type="float" office:value="118014">
            <text:p>118014</text:p>
          </table:table-cell>
          <table:table-cell office:value-type="string">
            <text:p>17/07/2026</text:p>
          </table:table-cell>
          <table:table-cell office:value-type="float" office:value="202600003296">
            <text:p>202600003296</text:p>
          </table:table-cell>
          <table:table-cell office:value-type="float" office:value="202600002426">
            <text:p>202600002426</text:p>
          </table:table-cell>
          <table:table-cell office:value-type="string">
            <text:p>109141200842150221 <text:s text:c="2"/>PRODUCTOS ALIMENTICIOS AGROPECUARIO Y FORESTALES <text:s text:c="2"/>Programa: 0084 SEGURIDAD ALIMENTARIA <text:s text:c="29"/>Secretaria: 09 SECRETARÍA DE CAPITAL HUMANO Y ACCIÓN SOCIAL</text:p>
          </table:table-cell>
          <table:table-cell office:value-type="string">
            <text:p>2426-2026</text:p>
          </table:table-cell>
        </table:table-row>
        <table:table-row table:style-name="ro1">
          <table:table-cell office:value-type="float" office:value="226">
            <text:p>226</text:p>
          </table:table-cell>
          <table:table-cell office:value-type="string">
            <text:p>Y02641EJ</text:p>
          </table:table-cell>
          <table:table-cell office:value-type="string">
            <text:p>202600006263OP</text:p>
          </table:table-cell>
          <table:table-cell office:value-type="string">
            <text:p>GONZALEZ <text:s text:c="21"/>JORGE ALBERTO</text:p>
          </table:table-cell>
          <table:table-cell office:value-type="float" office:value="212000">
            <text:p>212000</text:p>
          </table:table-cell>
          <table:table-cell office:value-type="string">
            <text:p>17/07/2026</text:p>
          </table:table-cell>
          <table:table-cell office:value-type="float" office:value="202600001632">
            <text:p>202600001632</text:p>
          </table:table-cell>
          <table:table-cell office:value-type="float" office:value="202600001183">
            <text:p>202600001183</text:p>
          </table:table-cell>
          <table:table-cell office:value-type="string">
            <text:p>109141200842150221 <text:s text:c="2"/>PRODUCTOS ALIMENTICIOS AGROPECUARIO Y FORESTALES <text:s text:c="2"/>Programa: 0084 SEGURIDAD ALIMENTARIA <text:s text:c="29"/>Secretaria: 09 SECRETARÍA DE CAPITAL HUMANO Y ACCIÓN SOCIAL</text:p>
          </table:table-cell>
          <table:table-cell office:value-type="string">
            <text:p>1183-2026</text:p>
          </table:table-cell>
        </table:table-row>
        <table:table-row table:style-name="ro1">
          <table:table-cell office:value-type="float" office:value="227">
            <text:p>227</text:p>
          </table:table-cell>
          <table:table-cell office:value-type="string">
            <text:p>Y02641EJ</text:p>
          </table:table-cell>
          <table:table-cell office:value-type="string">
            <text:p>202600006264OP</text:p>
          </table:table-cell>
          <table:table-cell office:value-type="string">
            <text:p>ASOCIACION BOMBEROS</text:p>
          </table:table-cell>
          <table:table-cell office:value-type="float" office:value="320000">
            <text:p>320000</text:p>
          </table:table-cell>
          <table:table-cell office:value-type="string">
            <text:p>17/07/2026</text:p>
          </table:table-cell>
          <table:table-cell office:value-type="float" office:value="202600003627">
            <text:p>202600003627</text:p>
          </table:table-cell>
          <table:table-cell office:value-type="float" office:value="202600002631">
            <text:p>202600002631</text:p>
          </table:table-cell>
          <table:table-cell office:value-type="string">
            <text:p>111161100932400229 <text:s text:c="2"/>OTROS BIENES DE CONSUMO <text:s text:c="27"/>Programa: 0093 ATENCION Y PREVENCION DE EMERGENCIAS <text:s text:c="14"/>Secretaria: 11 SECRETARÍA DE PROTECCIÓN CIUDADANA</text:p>
          </table:table-cell>
          <table:table-cell office:value-type="string">
            <text:p>2631-2026</text:p>
          </table:table-cell>
        </table:table-row>
        <table:table-row table:style-name="ro1">
          <table:table-cell office:value-type="float" office:value="228">
            <text:p>228</text:p>
          </table:table-cell>
          <table:table-cell office:value-type="string">
            <text:p>Y02641EJ</text:p>
          </table:table-cell>
          <table:table-cell office:value-type="string">
            <text:p>202600006265OP</text:p>
          </table:table-cell>
          <table:table-cell office:value-type="string">
            <text:p>FERRETERIA BARBERIS S.R.L.</text:p>
          </table:table-cell>
          <table:table-cell office:value-type="float" office:value="8747">
            <text:p>8747</text:p>
          </table:table-cell>
          <table:table-cell office:value-type="string">
            <text:p>17/07/2026</text:p>
          </table:table-cell>
          <table:table-cell office:value-type="float" office:value="202600002423">
            <text:p>202600002423</text:p>
          </table:table-cell>
          <table:table-cell office:value-type="float" office:value="202600001937">
            <text:p>202600001937</text:p>
          </table:table-cell>
          <table:table-cell office:value-type="string">
            <text:p>110001100010010229 <text:s text:c="2"/>OTROS BIENES DE CONSUMO <text:s text:c="27"/>Programa: 0001 IMPUESTOS <text:s text:c="41"/>Secretaria: 10 SECRETARÍA DE PRODUCCIÓN Y EMPLEO <text:s text:c="17"/>110001100010010229 <text:s text:c="2"/>OTROS BIENES DE CONSUMO <text:s text:c="27"/>Programa: 0001 SERVICIO ADMINISTRATIVO CENTRAL <text:s text:c="19"/>Secretaria: 10 SECRETARÍA DE PRODUCCIÓN Y EMPLEO</text:p>
          </table:table-cell>
          <table:table-cell office:value-type="string">
            <text:p>1937-2026</text:p>
          </table:table-cell>
        </table:table-row>
        <table:table-row table:style-name="ro1">
          <table:table-cell office:value-type="float" office:value="229">
            <text:p>229</text:p>
          </table:table-cell>
          <table:table-cell office:value-type="string">
            <text:p>Y02641EJ</text:p>
          </table:table-cell>
          <table:table-cell office:value-type="string">
            <text:p>202600006266OP</text:p>
          </table:table-cell>
          <table:table-cell office:value-type="string">
            <text:p>TORRES <text:s text:c="23"/>CAROLINA MARIEL</text:p>
          </table:table-cell>
          <table:table-cell office:value-type="float" office:value="350000">
            <text:p>350000</text:p>
          </table:table-cell>
          <table:table-cell office:value-type="string">
            <text:p>17/07/2026</text:p>
          </table:table-cell>
          <table:table-cell office:value-type="float" office:value="202600003620">
            <text:p>202600003620</text:p>
          </table:table-cell>
          <table:table-cell office:value-type="float" office:value="202600002625">
            <text:p>202600002625</text:p>
          </table:table-cell>
          <table:table-cell office:value-type="string">
            <text:p>111161100932400229 <text:s text:c="2"/>OTROS BIENES DE CONSUMO <text:s text:c="27"/>Programa: 0093 ATENCION Y PREVENCION DE EMERGENCIAS <text:s text:c="14"/>Secretaria: 11 SECRETARÍA DE PROTECCIÓN CIUDADANA</text:p>
          </table:table-cell>
          <table:table-cell office:value-type="string">
            <text:p>2625-2026</text:p>
          </table:table-cell>
        </table:table-row>
        <table:table-row table:style-name="ro1">
          <table:table-cell office:value-type="float" office:value="230">
            <text:p>230</text:p>
          </table:table-cell>
          <table:table-cell office:value-type="string">
            <text:p>Y02641EJ</text:p>
          </table:table-cell>
          <table:table-cell office:value-type="string">
            <text:p>202600006268OP</text:p>
          </table:table-cell>
          <table:table-cell office:value-type="string">
            <text:p>UNIDAD REGIONAL III</text:p>
          </table:table-cell>
          <table:table-cell office:value-type="string">
            <text:p>663309.84</text:p>
          </table:table-cell>
          <table:table-cell office:value-type="string">
            <text:p>20/07/2026</text:p>
          </table:table-cell>
          <table:table-cell office:value-type="float" office:value="202600003299">
            <text:p>202600003299</text:p>
          </table:table-cell>
          <table:table-cell office:value-type="float" office:value="202600002428">
            <text:p>202600002428</text:p>
          </table:table-cell>
          <table:table-cell office:value-type="string">
            <text:p>111181130372620339 <text:s text:c="2"/>OTROS SERVICIOS <text:s text:c="35"/>Programa: 3037 CONTROL DE TRANSITO <text:s text:c="31"/>Secretaria: 11 SECRETARÍA DE PROTECCIÓN CIUDADANA</text:p>
          </table:table-cell>
          <table:table-cell office:value-type="string">
            <text:p>2428-2026</text:p>
          </table:table-cell>
        </table:table-row>
        <table:table-row table:style-name="ro1">
          <table:table-cell office:value-type="float" office:value="231">
            <text:p>231</text:p>
          </table:table-cell>
          <table:table-cell office:value-type="string">
            <text:p>Y02641EJ</text:p>
          </table:table-cell>
          <table:table-cell office:value-type="string">
            <text:p>202600006269OP</text:p>
          </table:table-cell>
          <table:table-cell office:value-type="string">
            <text:p>VENTIMIGLIA S.R.L</text:p>
          </table:table-cell>
          <table:table-cell office:value-type="string">
            <text:p>343641.98</text:p>
          </table:table-cell>
          <table:table-cell office:value-type="string">
            <text:p>20/07/2026</text:p>
          </table:table-cell>
          <table:table-cell office:value-type="float" office:value="202600003131">
            <text:p>202600003131</text:p>
          </table:table-cell>
          <table:table-cell office:value-type="float" office:value="202600002524">
            <text:p>202600002524</text:p>
          </table:table-cell>
          <table:table-cell office:value-type="string">
            <text:p>109142200822080229 <text:s text:c="2"/>OTROS BIENES DE CONSUMO <text:s text:c="27"/>Programa: 0082 PROMOCION DE DERECHOS JOVENES <text:s text:c="21"/>Secretaria: 09 SECRETARÍA DE CAPITAL HUMANO Y ACCIÓN SOCIAL</text:p>
          </table:table-cell>
          <table:table-cell office:value-type="string">
            <text:p>2524-2026</text:p>
          </table:table-cell>
        </table:table-row>
        <table:table-row table:style-name="ro1">
          <table:table-cell office:value-type="float" office:value="232">
            <text:p>232</text:p>
          </table:table-cell>
          <table:table-cell office:value-type="string">
            <text:p>Y02641EJ</text:p>
          </table:table-cell>
          <table:table-cell office:value-type="string">
            <text:p>202600006270OP</text:p>
          </table:table-cell>
          <table:table-cell office:value-type="string">
            <text:p>A4 EVOLUCION GRAFICA SAS</text:p>
          </table:table-cell>
          <table:table-cell office:value-type="float" office:value="470000">
            <text:p>470000</text:p>
          </table:table-cell>
          <table:table-cell office:value-type="string">
            <text:p>20/07/2026</text:p>
          </table:table-cell>
          <table:table-cell office:value-type="float" office:value="202600003527">
            <text:p>202600003527</text:p>
          </table:table-cell>
          <table:table-cell office:value-type="float" office:value="202600002592">
            <text:p>202600002592</text:p>
          </table:table-cell>
          <table:table-cell office:value-type="string">
            <text:p>107001300401050333 <text:s text:c="2"/>MANTENIMIENTO <text:s/>REPARACION Y LIMPIEZA <text:s text:c="14"/>Programa: 0040 ABASTECIMIENTO Y MANTENIMIENTO DE FLOTA Y MAQUINAR Secretaria: 07 SECRETARÍA DE OBRAS Y SERVICIOS PÚBLICOS</text:p>
          </table:table-cell>
          <table:table-cell office:value-type="string">
            <text:p>2592-2026</text:p>
          </table:table-cell>
        </table:table-row>
        <table:table-row table:style-name="ro1">
          <table:table-cell office:value-type="float" office:value="233">
            <text:p>233</text:p>
          </table:table-cell>
          <table:table-cell office:value-type="string">
            <text:p>Y02641EJ</text:p>
          </table:table-cell>
          <table:table-cell office:value-type="string">
            <text:p>202600006271OP</text:p>
          </table:table-cell>
          <table:table-cell office:value-type="string">
            <text:p>FERRETERIA BARBERIS S.R.L.</text:p>
          </table:table-cell>
          <table:table-cell office:value-type="string">
            <text:p>193245.9</text:p>
          </table:table-cell>
          <table:table-cell office:value-type="string">
            <text:p>20/07/2026</text:p>
          </table:table-cell>
          <table:table-cell office:value-type="float" office:value="202600003206">
            <text:p>202600003206</text:p>
          </table:table-cell>
          <table:table-cell office:value-type="float" office:value="202600002365">
            <text:p>202600002365</text:p>
          </table:table-cell>
          <table:table-cell office:value-type="string">
            <text:p>107001300501320226 <text:s text:c="2"/>PRODUCTO METALICOS <text:s text:c="32"/>Programa: 0050 REORDENAMIENTO DEL CEMENTERIO MUNICIPAL <text:s text:c="11"/>Secretaria: 07 SECRETARÍA DE OBRAS Y SERVICIOS PÚBLICOS</text:p>
          </table:table-cell>
          <table:table-cell office:value-type="string">
            <text:p>2365-2026</text:p>
          </table:table-cell>
        </table:table-row>
        <table:table-row table:style-name="ro1">
          <table:table-cell office:value-type="float" office:value="234">
            <text:p>234</text:p>
          </table:table-cell>
          <table:table-cell office:value-type="string">
            <text:p>Y02641EJ</text:p>
          </table:table-cell>
          <table:table-cell office:value-type="string">
            <text:p>202600006272OP</text:p>
          </table:table-cell>
          <table:table-cell office:value-type="string">
            <text:p>GHIGLIA TITACCIA <text:s text:c="13"/>CRISTIAN Y FEDERICO S.H.</text:p>
          </table:table-cell>
          <table:table-cell office:value-type="string">
            <text:p>33259.87</text:p>
          </table:table-cell>
          <table:table-cell office:value-type="string">
            <text:p>20/07/2026</text:p>
          </table:table-cell>
          <table:table-cell office:value-type="float" office:value="202600003206">
            <text:p>202600003206</text:p>
          </table:table-cell>
          <table:table-cell office:value-type="float" office:value="202600002365">
            <text:p>202600002365</text:p>
          </table:table-cell>
          <table:table-cell office:value-type="string">
            <text:p>107001300501320226 <text:s text:c="2"/>PRODUCTO METALICOS <text:s text:c="32"/>Programa: 0050 REORDENAMIENTO DEL CEMENTERIO MUNICIPAL <text:s text:c="11"/>Secretaria: 07 SECRETARÍA DE OBRAS Y SERVICIOS PÚBLICOS</text:p>
          </table:table-cell>
          <table:table-cell office:value-type="string">
            <text:p>2365-2026</text:p>
          </table:table-cell>
        </table:table-row>
        <table:table-row table:style-name="ro1">
          <table:table-cell office:value-type="float" office:value="235">
            <text:p>235</text:p>
          </table:table-cell>
          <table:table-cell office:value-type="string">
            <text:p>Y02641EJ</text:p>
          </table:table-cell>
          <table:table-cell office:value-type="string">
            <text:p>202600006273OP</text:p>
          </table:table-cell>
          <table:table-cell office:value-type="string">
            <text:p>MERINO <text:s text:c="23"/>JAVIER</text:p>
          </table:table-cell>
          <table:table-cell office:value-type="float" office:value="6882000">
            <text:p>6882000</text:p>
          </table:table-cell>
          <table:table-cell office:value-type="string">
            <text:p>20/07/2026</text:p>
          </table:table-cell>
          <table:table-cell office:value-type="float" office:value="202600001451">
            <text:p>202600001451</text:p>
          </table:table-cell>
          <table:table-cell office:value-type="float" office:value="202600001307">
            <text:p>202600001307</text:p>
          </table:table-cell>
          <table:table-cell office:value-type="string">
            <text:p>102001100010010222 <text:s text:c="2"/>TEXTILES Y VESTUARIOS <text:s text:c="29"/>Programa: 0001 IMPUESTOS <text:s text:c="41"/>Secretaria: 02 SECRETARÍA DE COORDINACION DE OBRAS Y SERVICIOS <text:s text:c="3"/>102001100010010222 <text:s text:c="2"/>TEXTILES Y VESTUARIOS <text:s text:c="29"/>Programa: 0001 SERVICIO ADMINISTRATIVO CENTRAL <text:s text:c="19"/>Secretaria: 02 SECRETARÍA DE COORDINACION DE OBRAS Y SERVICIOS <text:s text:c="3"/>104001100010010222 <text:s text:c="2"/>TEXTILES Y VESTUARIOS <text:s text:c="29"/>Programa: 0001 IMPUESTOS <text:s text:c="41"/>Secretaria: 04 SECRETARÍA DE DEPORTES <text:s text:c="28"/>104001100010010222 <text:s text:c="2"/>TEXTILES Y VESTUARIOS <text:s text:c="29"/>Programa: 0001 SERVICIO ADMINISTRATIVO CENTRAL <text:s text:c="19"/>Secretaria: 04 SECRETARÍA DE DEPORTES <text:s text:c="28"/>107001300010010222 <text:s text:c="2"/>TEXTILES Y VESTUARIOS <text:s text:c="29"/>Programa: 0001 IMPUESTOS <text:s text:c="41"/>Secretaria: 07 SECRETARÍA DE OBRAS Y SERVICIOS PÚBLICOS <text:s text:c="10"/>107001300010010222 <text:s text:c="2"/>TEXTILES Y VESTUARIOS <text:s text:c="29"/>Programa: 0001 SERVICIO ADMINISTRATIVO CENTRAL <text:s text:c="19"/>Secretaria: 07 SECRETARÍA DE OBRAS Y SERVICIOS PÚBLICOS <text:s text:c="10"/>108001100010010222 <text:s text:c="2"/>TEXTILES Y VESTUARIOS <text:s text:c="29"/>Programa: 0001 IMPUESTOS <text:s text:c="41"/>Secretaria: 08 SECRETARÍA DE PLANEAMIENTO TERRITORIAL <text:s text:c="12"/>108001100010010222 <text:s text:c="2"/>TEXTILES Y VESTUARIOS <text:s text:c="29"/>Programa: 0001 SERVICIO ADMINISTRATIVO CENTRAL <text:s text:c="19"/>Secretaria: 08 SECRETARÍA DE PLANEAMIENTO TERRITORIAL <text:s text:c="12"/>109001200010010222 <text:s text:c="2"/>TEXTILES Y VESTUARIOS <text:s text:c="29"/>Programa: 0001 IMPUESTOS <text:s text:c="41"/>Secretaria: 09 SECRETARÍA DE CAPITAL HUMANO Y ACCIÓN SOCIAL <text:s text:c="6"/>109001200010010222 <text:s text:c="2"/>TEXTILES Y VESTUARIOS <text:s text:c="29"/>Programa: 0001 SERVICIO ADMINISTRATIVO CENTRAL <text:s text:c="19"/>Secretaria: 09 SECRETARÍA DE CAPITAL HUMANO Y ACCIÓN SOCIAL <text:s text:c="6"/>111002100010010222 <text:s text:c="2"/>TEXTILES Y VESTUARIOS <text:s text:c="29"/>Programa: 0001 IMPUESTOS <text:s text:c="41"/>Secretaria: 11 SECRETARÍA DE PROTECCIÓN CIUDADANA <text:s text:c="16"/>111002100010010222 <text:s text:c="2"/>TEXTILES Y VESTUARIOS <text:s text:c="29"/>Programa: 0001 SERVICIO ADMINISTRATIVO CENTRAL <text:s text:c="19"/>Secretaria: 11 SECRETARÍA DE PROTECCIÓN CIUDADANA</text:p>
          </table:table-cell>
          <table:table-cell office:value-type="string">
            <text:p>1307-2026</text:p>
          </table:table-cell>
        </table:table-row>
        <table:table-row table:style-name="ro1">
          <table:table-cell office:value-type="float" office:value="236">
            <text:p>236</text:p>
          </table:table-cell>
          <table:table-cell office:value-type="string">
            <text:p>Y02641EJ</text:p>
          </table:table-cell>
          <table:table-cell office:value-type="string">
            <text:p>202600006274OP</text:p>
          </table:table-cell>
          <table:table-cell office:value-type="string">
            <text:p>BARCOS GOÑI <text:s text:c="18"/>ZAHIRA DENISE</text:p>
          </table:table-cell>
          <table:table-cell office:value-type="float" office:value="203050">
            <text:p>203050</text:p>
          </table:table-cell>
          <table:table-cell office:value-type="string">
            <text:p>20/07/2026</text:p>
          </table:table-cell>
          <table:table-cell office:value-type="float" office:value="202600003126">
            <text:p>202600003126</text:p>
          </table:table-cell>
          <table:table-cell office:value-type="float" office:value="202600002573">
            <text:p>202600002573</text:p>
          </table:table-cell>
          <table:table-cell office:value-type="string">
            <text:p>111161100932410229 <text:s text:c="2"/>OTROS BIENES DE CONSUMO <text:s text:c="27"/>Programa: 0093 ATENCION Y PREVENCION DE EMERGENCIAS <text:s text:c="14"/>Secretaria: 11 SECRETARÍA DE PROTECCIÓN CIUDADANA</text:p>
          </table:table-cell>
          <table:table-cell office:value-type="string">
            <text:p>2573-2026</text:p>
          </table:table-cell>
        </table:table-row>
        <table:table-row table:style-name="ro1">
          <table:table-cell office:value-type="float" office:value="237">
            <text:p>237</text:p>
          </table:table-cell>
          <table:table-cell office:value-type="string">
            <text:p>Y02641EJ</text:p>
          </table:table-cell>
          <table:table-cell office:value-type="string">
            <text:p>202600006276OP</text:p>
          </table:table-cell>
          <table:table-cell office:value-type="string">
            <text:p>ALVAREZ <text:s text:c="22"/>NATALIA BELEN</text:p>
          </table:table-cell>
          <table:table-cell office:value-type="float" office:value="53040000">
            <text:p>53040000</text:p>
          </table:table-cell>
          <table:table-cell office:value-type="string">
            <text:p>20/07/2026</text:p>
          </table:table-cell>
          <table:table-cell office:value-type="float" office:value="202600001179">
            <text:p>202600001179</text:p>
          </table:table-cell>
          <table:table-cell office:value-type="float" office:value="202600000778">
            <text:p>202600000778</text:p>
          </table:table-cell>
          <table:table-cell office:value-type="string">
            <text:p>10914222718195 <text:s text:c="6"/>IMPLEMENTACION DEL PLAN CALOR <text:s text:c="21"/>Programa: 2718 PLAN CALOR <text:s text:c="40"/>Secretaria: 09 SECRETARÍA DE CAPITAL HUMANO Y ACCIÓN SOCIAL <text:s text:c="6"/>109142227181950339 <text:s text:c="2"/>OTROS SERVICIOS <text:s text:c="35"/>Programa: 2718 PLAN CALOR <text:s text:c="40"/>Secretaria: 09 SECRETARÍA DE CAPITAL HUMANO Y ACCIÓN SOCIAL</text:p>
          </table:table-cell>
          <table:table-cell office:value-type="string">
            <text:p>778-2026</text:p>
          </table:table-cell>
        </table:table-row>
        <table:table-row table:style-name="ro1">
          <table:table-cell office:value-type="float" office:value="238">
            <text:p>238</text:p>
          </table:table-cell>
          <table:table-cell office:value-type="string">
            <text:p>Y02641EJ</text:p>
          </table:table-cell>
          <table:table-cell office:value-type="string">
            <text:p>202600006278OP</text:p>
          </table:table-cell>
          <table:table-cell office:value-type="string">
            <text:p>MICIUDAS <text:s text:c="21"/>GRACIELA JUANA</text:p>
          </table:table-cell>
          <table:table-cell office:value-type="float" office:value="27000">
            <text:p>27000</text:p>
          </table:table-cell>
          <table:table-cell office:value-type="string">
            <text:p>20/07/2026</text:p>
          </table:table-cell>
          <table:table-cell office:value-type="float" office:value="202600002966">
            <text:p>202600002966</text:p>
          </table:table-cell>
          <table:table-cell office:value-type="float" office:value="202600002544">
            <text:p>202600002544</text:p>
          </table:table-cell>
          <table:table-cell office:value-type="string">
            <text:p>110001100010010229 <text:s text:c="2"/>OTROS BIENES DE CONSUMO <text:s text:c="27"/>Programa: 0001 IMPUESTOS <text:s text:c="41"/>Secretaria: 10 SECRETARÍA DE PRODUCCIÓN Y EMPLEO <text:s text:c="17"/>110001100010010229 <text:s text:c="2"/>OTROS BIENES DE CONSUMO <text:s text:c="27"/>Programa: 0001 SERVICIO ADMINISTRATIVO CENTRAL <text:s text:c="19"/>Secretaria: 10 SECRETARÍA DE PRODUCCIÓN Y EMPLEO</text:p>
          </table:table-cell>
          <table:table-cell office:value-type="string">
            <text:p>2544-2026</text:p>
          </table:table-cell>
        </table:table-row>
        <table:table-row table:style-name="ro1">
          <table:table-cell office:value-type="float" office:value="239">
            <text:p>239</text:p>
          </table:table-cell>
          <table:table-cell office:value-type="string">
            <text:p>Y02641EJ</text:p>
          </table:table-cell>
          <table:table-cell office:value-type="string">
            <text:p>202600006279OP</text:p>
          </table:table-cell>
          <table:table-cell office:value-type="string">
            <text:p>MICIUDAS <text:s text:c="21"/>GRACIELA JUANA</text:p>
          </table:table-cell>
          <table:table-cell office:value-type="float" office:value="68000">
            <text:p>68000</text:p>
          </table:table-cell>
          <table:table-cell office:value-type="string">
            <text:p>20/07/2026</text:p>
          </table:table-cell>
          <table:table-cell office:value-type="float" office:value="202600002976">
            <text:p>202600002976</text:p>
          </table:table-cell>
          <table:table-cell office:value-type="float" office:value="202600002545">
            <text:p>202600002545</text:p>
          </table:table-cell>
          <table:table-cell office:value-type="string">
            <text:p>110001100010010229 <text:s text:c="2"/>OTROS BIENES DE CONSUMO <text:s text:c="27"/>Programa: 0001 IMPUESTOS <text:s text:c="41"/>Secretaria: 10 SECRETARÍA DE PRODUCCIÓN Y EMPLEO <text:s text:c="17"/>110001100010010229 <text:s text:c="2"/>OTROS BIENES DE CONSUMO <text:s text:c="27"/>Programa: 0001 SERVICIO ADMINISTRATIVO CENTRAL <text:s text:c="19"/>Secretaria: 10 SECRETARÍA DE PRODUCCIÓN Y EMPLEO</text:p>
          </table:table-cell>
          <table:table-cell office:value-type="string">
            <text:p>2545-2026</text:p>
          </table:table-cell>
        </table:table-row>
        <table:table-row table:style-name="ro1">
          <table:table-cell office:value-type="float" office:value="240">
            <text:p>240</text:p>
          </table:table-cell>
          <table:table-cell office:value-type="string">
            <text:p>Y02641EJ</text:p>
          </table:table-cell>
          <table:table-cell office:value-type="string">
            <text:p>202600006280OP</text:p>
          </table:table-cell>
          <table:table-cell office:value-type="string">
            <text:p>TECNOTRANS S.R.L.</text:p>
          </table:table-cell>
          <table:table-cell office:value-type="float" office:value="3397290">
            <text:p>3397290</text:p>
          </table:table-cell>
          <table:table-cell office:value-type="string">
            <text:p>20/07/2026</text:p>
          </table:table-cell>
          <table:table-cell office:value-type="float" office:value="202600003247">
            <text:p>202600003247</text:p>
          </table:table-cell>
          <table:table-cell office:value-type="float" office:value="202600002420">
            <text:p>202600002420</text:p>
          </table:table-cell>
          <table:table-cell office:value-type="string">
            <text:p>111181101052680229 <text:s text:c="2"/>OTROS BIENES DE CONSUMO <text:s text:c="27"/>Programa: 0105 SENALIZACION <text:s text:c="38"/>Secretaria: 11 SECRETARÍA DE PROTECCIÓN CIUDADANA</text:p>
          </table:table-cell>
          <table:table-cell office:value-type="string">
            <text:p>2420-2026</text:p>
          </table:table-cell>
        </table:table-row>
        <table:table-row table:style-name="ro1">
          <table:table-cell office:value-type="float" office:value="241">
            <text:p>241</text:p>
          </table:table-cell>
          <table:table-cell office:value-type="string">
            <text:p>Y02641EJ</text:p>
          </table:table-cell>
          <table:table-cell office:value-type="string">
            <text:p>202600006281OP</text:p>
          </table:table-cell>
          <table:table-cell office:value-type="string">
            <text:p>VOXEL <text:s/>MEDIA S.A.S</text:p>
          </table:table-cell>
          <table:table-cell office:value-type="float" office:value="4050000">
            <text:p>4050000</text:p>
          </table:table-cell>
          <table:table-cell office:value-type="string">
            <text:p>20/07/2026</text:p>
          </table:table-cell>
          <table:table-cell office:value-type="float" office:value="202600003261">
            <text:p>202600003261</text:p>
          </table:table-cell>
          <table:table-cell office:value-type="float" office:value="202600002610">
            <text:p>202600002610</text:p>
          </table:table-cell>
          <table:table-cell office:value-type="string">
            <text:p>101001100070110229 <text:s text:c="2"/>OTROS BIENES DE CONSUMO <text:s text:c="27"/>Programa: 0007 GESTION COMUNICACION Y GOBIERNO ABIERTO <text:s text:c="11"/>Secretaria: 01 INTENDENCIA <text:s text:c="39"/>101001100070110229 <text:s text:c="2"/>OTROS BIENES DE CONSUMO <text:s text:c="27"/>Programa: 0007 MULTAS <text:s text:c="44"/>Secretaria: 01 INTENDENCIA</text:p>
          </table:table-cell>
          <table:table-cell office:value-type="string">
            <text:p>2610-2026</text:p>
          </table:table-cell>
        </table:table-row>
        <table:table-row table:style-name="ro1">
          <table:table-cell office:value-type="float" office:value="242">
            <text:p>242</text:p>
          </table:table-cell>
          <table:table-cell office:value-type="string">
            <text:p>Y02641EJ</text:p>
          </table:table-cell>
          <table:table-cell office:value-type="string">
            <text:p>202600006282OP</text:p>
          </table:table-cell>
          <table:table-cell office:value-type="string">
            <text:p>MICIUDAS <text:s text:c="21"/>GRACIELA JUANA</text:p>
          </table:table-cell>
          <table:table-cell office:value-type="float" office:value="45000">
            <text:p>45000</text:p>
          </table:table-cell>
          <table:table-cell office:value-type="string">
            <text:p>20/07/2026</text:p>
          </table:table-cell>
          <table:table-cell office:value-type="float" office:value="202600003508">
            <text:p>202600003508</text:p>
          </table:table-cell>
          <table:table-cell office:value-type="float" office:value="202600002574">
            <text:p>202600002574</text:p>
          </table:table-cell>
          <table:table-cell office:value-type="string">
            <text:p>106061100380970229 <text:s text:c="2"/>OTROS BIENES DE CONSUMO <text:s text:c="27"/>Programa: 0038 GESTION DE LOS INGRESOS PUBLICOS <text:s text:c="18"/>Secretaria: 06 SECRETARÍA DE HACIENDA</text:p>
          </table:table-cell>
          <table:table-cell office:value-type="string">
            <text:p>2574-2026</text:p>
          </table:table-cell>
        </table:table-row>
        <table:table-row table:style-name="ro1">
          <table:table-cell office:value-type="float" office:value="243">
            <text:p>243</text:p>
          </table:table-cell>
          <table:table-cell office:value-type="string">
            <text:p>Y02641EJ</text:p>
          </table:table-cell>
          <table:table-cell office:value-type="string">
            <text:p>202600006283OP</text:p>
          </table:table-cell>
          <table:table-cell office:value-type="string">
            <text:p>REOLON <text:s text:c="23"/>MARIANO GASTON</text:p>
          </table:table-cell>
          <table:table-cell office:value-type="float" office:value="544500">
            <text:p>544500</text:p>
          </table:table-cell>
          <table:table-cell office:value-type="string">
            <text:p>20/07/2026</text:p>
          </table:table-cell>
          <table:table-cell office:value-type="float" office:value="202600003447">
            <text:p>202600003447</text:p>
          </table:table-cell>
          <table:table-cell office:value-type="float" office:value="202600002581">
            <text:p>202600002581</text:p>
          </table:table-cell>
          <table:table-cell office:value-type="string">
            <text:p>107001300401070229 <text:s text:c="2"/>OTROS BIENES DE CONSUMO <text:s text:c="27"/>Programa: 0040 ABASTECIMIENTO Y MANTENIMIENTO DE FLOTA Y MAQUINAR Secretaria: 07 SECRETARÍA DE OBRAS Y SERVICIOS PÚBLICOS</text:p>
          </table:table-cell>
          <table:table-cell office:value-type="string">
            <text:p>2581-2026</text:p>
          </table:table-cell>
        </table:table-row>
        <table:table-row table:style-name="ro1">
          <table:table-cell office:value-type="float" office:value="244">
            <text:p>244</text:p>
          </table:table-cell>
          <table:table-cell office:value-type="string">
            <text:p>Y02641EJ</text:p>
          </table:table-cell>
          <table:table-cell office:value-type="string">
            <text:p>202600006284OP</text:p>
          </table:table-cell>
          <table:table-cell office:value-type="string">
            <text:p>ECONOVO AGROVIAL S.R.L.</text:p>
          </table:table-cell>
          <table:table-cell office:value-type="string">
            <text:p>1542310.77</text:p>
          </table:table-cell>
          <table:table-cell office:value-type="string">
            <text:p>20/07/2026</text:p>
          </table:table-cell>
          <table:table-cell office:value-type="float" office:value="202600003570">
            <text:p>202600003570</text:p>
          </table:table-cell>
          <table:table-cell office:value-type="float" office:value="202600002600">
            <text:p>202600002600</text:p>
          </table:table-cell>
          <table:table-cell office:value-type="string">
            <text:p>101001100140220333 <text:s text:c="2"/>MANTENIMIENTO <text:s/>REPARACION Y LIMPIEZA <text:s text:c="14"/>Programa: 0014 OTROS NO TRIBUTARIOS <text:s text:c="30"/>Secretaria: 01 INTENDENCIA <text:s text:c="39"/>101001100140220333 <text:s text:c="2"/>MANTENIMIENTO <text:s/>REPARACION Y LIMPIEZA <text:s text:c="14"/>Programa: 0014 SERVICIOS VECINALES ZONA CENTRO <text:s text:c="19"/>Secretaria: 01 INTENDENCIA</text:p>
          </table:table-cell>
          <table:table-cell office:value-type="string">
            <text:p>2600-2026</text:p>
          </table:table-cell>
        </table:table-row>
        <table:table-row table:style-name="ro1">
          <table:table-cell office:value-type="float" office:value="245">
            <text:p>245</text:p>
          </table:table-cell>
          <table:table-cell office:value-type="string">
            <text:p>Y02641EJ</text:p>
          </table:table-cell>
          <table:table-cell office:value-type="string">
            <text:p>202600006286OP</text:p>
          </table:table-cell>
          <table:table-cell office:value-type="string">
            <text:p>ENERGIA S.R.L.</text:p>
          </table:table-cell>
          <table:table-cell office:value-type="string">
            <text:p>1635701.73</text:p>
          </table:table-cell>
          <table:table-cell office:value-type="string">
            <text:p>20/07/2026</text:p>
          </table:table-cell>
          <table:table-cell office:value-type="float" office:value="202600002312">
            <text:p>202600002312</text:p>
          </table:table-cell>
          <table:table-cell office:value-type="float" office:value="202600001813">
            <text:p>202600001813</text:p>
          </table:table-cell>
          <table:table-cell office:value-type="string">
            <text:p>109001200010010229 <text:s text:c="2"/>OTROS BIENES DE CONSUMO <text:s text:c="27"/>Programa: 0001 IMPUESTOS <text:s text:c="41"/>Secretaria: 09 SECRETARÍA DE CAPITAL HUMANO Y ACCIÓN SOCIAL <text:s text:c="6"/>109001200010010229 <text:s text:c="2"/>OTROS BIENES DE CONSUMO <text:s text:c="27"/>Programa: 0001 SERVICIO ADMINISTRATIVO CENTRAL <text:s text:c="19"/>Secretaria: 09 SECRETARÍA DE CAPITAL HUMANO Y ACCIÓN SOCIAL</text:p>
          </table:table-cell>
          <table:table-cell office:value-type="string">
            <text:p>1813-2026</text:p>
          </table:table-cell>
        </table:table-row>
        <table:table-row table:style-name="ro1">
          <table:table-cell office:value-type="float" office:value="246">
            <text:p>246</text:p>
          </table:table-cell>
          <table:table-cell office:value-type="string">
            <text:p>Y02641EJ</text:p>
          </table:table-cell>
          <table:table-cell office:value-type="string">
            <text:p>202600006287OP</text:p>
          </table:table-cell>
          <table:table-cell office:value-type="string">
            <text:p>ELVIRA <text:s text:c="23"/>JORGE DANIEL</text:p>
          </table:table-cell>
          <table:table-cell office:value-type="float" office:value="1493793">
            <text:p>1493793</text:p>
          </table:table-cell>
          <table:table-cell office:value-type="string">
            <text:p>20/07/2026</text:p>
          </table:table-cell>
          <table:table-cell office:value-type="float" office:value="202600002339">
            <text:p>202600002339</text:p>
          </table:table-cell>
          <table:table-cell office:value-type="float" office:value="202600002409">
            <text:p>202600002409</text:p>
          </table:table-cell>
          <table:table-cell office:value-type="string">
            <text:p>107081300440010443 <text:s text:c="2"/>MAQUINA Y EQUIPO <text:s text:c="34"/>Programa: 0044 GESTION DE ESPACIOS VERDES PARQUES Y JARDINES <text:s text:c="5"/>Secretaria: 07 SECRETARÍA DE OBRAS Y SERVICIOS PÚBLICOS <text:s text:c="10"/>111002100010010443 <text:s text:c="2"/>MAQUINA Y EQUIPO <text:s text:c="34"/>Programa: 0001 IMPUESTOS <text:s text:c="41"/>Secretaria: 11 SECRETARÍA DE PROTECCIÓN CIUDADANA <text:s text:c="16"/>111002100010010443 <text:s text:c="2"/>MAQUINA Y EQUIPO <text:s text:c="34"/>Programa: 0001 SERVICIO ADMINISTRATIVO CENTRAL <text:s text:c="19"/>Secretaria: 11 SECRETARÍA DE PROTECCIÓN CIUDADANA</text:p>
          </table:table-cell>
          <table:table-cell office:value-type="string">
            <text:p>2409-2026</text:p>
          </table:table-cell>
        </table:table-row>
        <table:table-row table:style-name="ro1">
          <table:table-cell office:value-type="float" office:value="247">
            <text:p>247</text:p>
          </table:table-cell>
          <table:table-cell office:value-type="string">
            <text:p>Y02641EJ</text:p>
          </table:table-cell>
          <table:table-cell office:value-type="string">
            <text:p>202600006288OP</text:p>
          </table:table-cell>
          <table:table-cell office:value-type="string">
            <text:p>FERRETERIA BARBERIS S.R.L.</text:p>
          </table:table-cell>
          <table:table-cell office:value-type="float" office:value="17355">
            <text:p>17355</text:p>
          </table:table-cell>
          <table:table-cell office:value-type="string">
            <text:p>20/07/2026</text:p>
          </table:table-cell>
          <table:table-cell office:value-type="float" office:value="202600002289">
            <text:p>202600002289</text:p>
          </table:table-cell>
          <table:table-cell office:value-type="float" office:value="202600001743">
            <text:p>202600001743</text:p>
          </table:table-cell>
          <table:table-cell office:value-type="string">
            <text:p>109001200010010442 <text:s text:c="2"/>CONSTRUCCIONES <text:s text:c="36"/>Programa: 0001 IMPUESTOS <text:s text:c="41"/>Secretaria: 09 SECRETARÍA DE CAPITAL HUMANO Y ACCIÓN SOCIAL <text:s text:c="6"/>109001200010010442 <text:s text:c="2"/>CONSTRUCCIONES <text:s text:c="36"/>Programa: 0001 SERVICIO ADMINISTRATIVO CENTRAL <text:s text:c="19"/>Secretaria: 09 SECRETARÍA DE CAPITAL HUMANO Y ACCIÓN SOCIAL</text:p>
          </table:table-cell>
          <table:table-cell office:value-type="string">
            <text:p>1743-2026</text:p>
          </table:table-cell>
        </table:table-row>
        <table:table-row table:style-name="ro1">
          <table:table-cell office:value-type="float" office:value="248">
            <text:p>248</text:p>
          </table:table-cell>
          <table:table-cell office:value-type="string">
            <text:p>Y02641EJ</text:p>
          </table:table-cell>
          <table:table-cell office:value-type="string">
            <text:p>202600006289OP</text:p>
          </table:table-cell>
          <table:table-cell office:value-type="string">
            <text:p>OSORIO <text:s text:c="23"/>MIGUEL ANDRES</text:p>
          </table:table-cell>
          <table:table-cell office:value-type="float" office:value="7000">
            <text:p>7000</text:p>
          </table:table-cell>
          <table:table-cell office:value-type="string">
            <text:p>20/07/2026</text:p>
          </table:table-cell>
          <table:table-cell office:value-type="float" office:value="202600001898">
            <text:p>202600001898</text:p>
          </table:table-cell>
          <table:table-cell office:value-type="float" office:value="202600001971">
            <text:p>202600001971</text:p>
          </table:table-cell>
          <table:table-cell office:value-type="string">
            <text:p>109001200010010229 <text:s text:c="2"/>OTROS BIENES DE CONSUMO <text:s text:c="27"/>Programa: 0001 IMPUESTOS <text:s text:c="41"/>Secretaria: 09 SECRETARÍA DE CAPITAL HUMANO Y ACCIÓN SOCIAL <text:s text:c="6"/>109001200010010229 <text:s text:c="2"/>OTROS BIENES DE CONSUMO <text:s text:c="27"/>Programa: 0001 SERVICIO ADMINISTRATIVO CENTRAL <text:s text:c="19"/>Secretaria: 09 SECRETARÍA DE CAPITAL HUMANO Y ACCIÓN SOCIAL</text:p>
          </table:table-cell>
          <table:table-cell office:value-type="string">
            <text:p>1971-2026</text:p>
          </table:table-cell>
        </table:table-row>
        <table:table-row table:style-name="ro1">
          <table:table-cell office:value-type="float" office:value="249">
            <text:p>249</text:p>
          </table:table-cell>
          <table:table-cell office:value-type="string">
            <text:p>Y02641EJ</text:p>
          </table:table-cell>
          <table:table-cell office:value-type="string">
            <text:p>202600006290OP</text:p>
          </table:table-cell>
          <table:table-cell office:value-type="string">
            <text:p>MADECO S.A.C.I.</text:p>
          </table:table-cell>
          <table:table-cell office:value-type="float" office:value="484060">
            <text:p>484060</text:p>
          </table:table-cell>
          <table:table-cell office:value-type="string">
            <text:p>20/07/2026</text:p>
          </table:table-cell>
          <table:table-cell office:value-type="float" office:value="202600002289">
            <text:p>202600002289</text:p>
          </table:table-cell>
          <table:table-cell office:value-type="float" office:value="202600001743">
            <text:p>202600001743</text:p>
          </table:table-cell>
          <table:table-cell office:value-type="string">
            <text:p>109001200010010442 <text:s text:c="2"/>CONSTRUCCIONES <text:s text:c="36"/>Programa: 0001 IMPUESTOS <text:s text:c="41"/>Secretaria: 09 SECRETARÍA DE CAPITAL HUMANO Y ACCIÓN SOCIAL <text:s text:c="6"/>109001200010010442 <text:s text:c="2"/>CONSTRUCCIONES <text:s text:c="36"/>Programa: 0001 SERVICIO ADMINISTRATIVO CENTRAL <text:s text:c="19"/>Secretaria: 09 SECRETARÍA DE CAPITAL HUMANO Y ACCIÓN SOCIAL</text:p>
          </table:table-cell>
          <table:table-cell office:value-type="string">
            <text:p>1743-2026</text:p>
          </table:table-cell>
        </table:table-row>
        <table:table-row table:style-name="ro1">
          <table:table-cell office:value-type="float" office:value="250">
            <text:p>250</text:p>
          </table:table-cell>
          <table:table-cell office:value-type="string">
            <text:p>Y02641EJ</text:p>
          </table:table-cell>
          <table:table-cell office:value-type="string">
            <text:p>202600006293OP</text:p>
          </table:table-cell>
          <table:table-cell office:value-type="string">
            <text:p>VENTIMIGLIA S.R.L</text:p>
          </table:table-cell>
          <table:table-cell office:value-type="string">
            <text:p>184955.78</text:p>
          </table:table-cell>
          <table:table-cell office:value-type="string">
            <text:p>20/07/2026</text:p>
          </table:table-cell>
          <table:table-cell office:value-type="float" office:value="202600003539">
            <text:p>202600003539</text:p>
          </table:table-cell>
          <table:table-cell office:value-type="float" office:value="202600002577">
            <text:p>202600002577</text:p>
          </table:table-cell>
          <table:table-cell office:value-type="string">
            <text:p>101001100010010229 <text:s text:c="2"/>OTROS BIENES DE CONSUMO <text:s text:c="27"/>Programa: 0001 IMPUESTOS <text:s text:c="41"/>Secretaria: 01 INTENDENCIA <text:s text:c="39"/>101001100010010229 <text:s text:c="2"/>OTROS BIENES DE CONSUMO <text:s text:c="27"/>Programa: 0001 SERVICIO ADMINISTRATIVO CENTRAL <text:s text:c="19"/>Secretaria: 01 INTENDENCIA</text:p>
          </table:table-cell>
          <table:table-cell office:value-type="string">
            <text:p>2577-2026</text:p>
          </table:table-cell>
        </table:table-row>
        <table:table-row table:style-name="ro1">
          <table:table-cell office:value-type="float" office:value="251">
            <text:p>251</text:p>
          </table:table-cell>
          <table:table-cell office:value-type="string">
            <text:p>Y02641EJ</text:p>
          </table:table-cell>
          <table:table-cell office:value-type="string">
            <text:p>202600006294OP</text:p>
          </table:table-cell>
          <table:table-cell office:value-type="string">
            <text:p>DISTRIBUIDORA PATAGONIA SRL</text:p>
          </table:table-cell>
          <table:table-cell office:value-type="float" office:value="17300">
            <text:p>17300</text:p>
          </table:table-cell>
          <table:table-cell office:value-type="string">
            <text:p>20/07/2026</text:p>
          </table:table-cell>
          <table:table-cell office:value-type="float" office:value="202600003322">
            <text:p>202600003322</text:p>
          </table:table-cell>
          <table:table-cell office:value-type="float" office:value="202600002549">
            <text:p>202600002549</text:p>
          </table:table-cell>
          <table:table-cell office:value-type="string">
            <text:p>106001100010010229 <text:s text:c="2"/>OTROS BIENES DE CONSUMO <text:s text:c="27"/>Programa: 0001 IMPUESTOS <text:s text:c="41"/>Secretaria: 06 SECRETARÍA DE HACIENDA <text:s text:c="28"/>106001100010010229 <text:s text:c="2"/>OTROS BIENES DE CONSUMO <text:s text:c="27"/>Programa: 0001 SERVICIO ADMINISTRATIVO CENTRAL <text:s text:c="19"/>Secretaria: 06 SECRETARÍA DE HACIENDA</text:p>
          </table:table-cell>
          <table:table-cell office:value-type="string">
            <text:p>2549-2026</text:p>
          </table:table-cell>
        </table:table-row>
        <table:table-row table:style-name="ro1">
          <table:table-cell office:value-type="float" office:value="252">
            <text:p>252</text:p>
          </table:table-cell>
          <table:table-cell office:value-type="string">
            <text:p>Y02641EJ</text:p>
          </table:table-cell>
          <table:table-cell office:value-type="string">
            <text:p>202600006295OP</text:p>
          </table:table-cell>
          <table:table-cell office:value-type="string">
            <text:p>GONZALEZ <text:s text:c="21"/>JORGE ALBERTO</text:p>
          </table:table-cell>
          <table:table-cell office:value-type="float" office:value="13390">
            <text:p>13390</text:p>
          </table:table-cell>
          <table:table-cell office:value-type="string">
            <text:p>20/07/2026</text:p>
          </table:table-cell>
          <table:table-cell office:value-type="float" office:value="202600001635">
            <text:p>202600001635</text:p>
          </table:table-cell>
          <table:table-cell office:value-type="float" office:value="202600001185">
            <text:p>202600001185</text:p>
          </table:table-cell>
          <table:table-cell office:value-type="string">
            <text:p>109141200842150221 <text:s text:c="2"/>PRODUCTOS ALIMENTICIOS AGROPECUARIO Y FORESTALES <text:s text:c="2"/>Programa: 0084 SEGURIDAD ALIMENTARIA <text:s text:c="29"/>Secretaria: 09 SECRETARÍA DE CAPITAL HUMANO Y ACCIÓN SOCIAL</text:p>
          </table:table-cell>
          <table:table-cell office:value-type="string">
            <text:p>1185-2026</text:p>
          </table:table-cell>
        </table:table-row>
        <table:table-row table:style-name="ro1">
          <table:table-cell office:value-type="float" office:value="253">
            <text:p>253</text:p>
          </table:table-cell>
          <table:table-cell office:value-type="string">
            <text:p>Y02641EJ</text:p>
          </table:table-cell>
          <table:table-cell office:value-type="string">
            <text:p>202600006299OP</text:p>
          </table:table-cell>
          <table:table-cell office:value-type="string">
            <text:p>CASA PALM S.A.C.I.I. Y A.</text:p>
          </table:table-cell>
          <table:table-cell office:value-type="string">
            <text:p>176537.68</text:p>
          </table:table-cell>
          <table:table-cell office:value-type="string">
            <text:p>21/07/2026</text:p>
          </table:table-cell>
          <table:table-cell office:value-type="float" office:value="202600003355">
            <text:p>202600003355</text:p>
          </table:table-cell>
          <table:table-cell office:value-type="float" office:value="202600002553">
            <text:p>202600002553</text:p>
          </table:table-cell>
          <table:table-cell office:value-type="string">
            <text:p>101002100140210229 <text:s text:c="2"/>OTROS BIENES DE CONSUMO <text:s text:c="27"/>Programa: 0014 OTROS NO TRIBUTARIOS <text:s text:c="30"/>Secretaria: 01 INTENDENCIA <text:s text:c="39"/>101002100140210229 <text:s text:c="2"/>OTROS BIENES DE CONSUMO <text:s text:c="27"/>Programa: 0014 SERVICIOS VECINALES ZONA CENTRO <text:s text:c="19"/>Secretaria: 01 INTENDENCIA</text:p>
          </table:table-cell>
          <table:table-cell office:value-type="string">
            <text:p>2553-2026</text:p>
          </table:table-cell>
        </table:table-row>
        <table:table-row table:style-name="ro1">
          <table:table-cell office:value-type="float" office:value="254">
            <text:p>254</text:p>
          </table:table-cell>
          <table:table-cell office:value-type="string">
            <text:p>Y02641EJ</text:p>
          </table:table-cell>
          <table:table-cell office:value-type="string">
            <text:p>202600006302OP</text:p>
          </table:table-cell>
          <table:table-cell office:value-type="string">
            <text:p>RAD INDUSTRIAL SAS</text:p>
          </table:table-cell>
          <table:table-cell office:value-type="float" office:value="108750">
            <text:p>108750</text:p>
          </table:table-cell>
          <table:table-cell office:value-type="string">
            <text:p>21/07/2026</text:p>
          </table:table-cell>
          <table:table-cell office:value-type="float" office:value="202600003355">
            <text:p>202600003355</text:p>
          </table:table-cell>
          <table:table-cell office:value-type="float" office:value="202600002553">
            <text:p>202600002553</text:p>
          </table:table-cell>
          <table:table-cell office:value-type="string">
            <text:p>101002100140210229 <text:s text:c="2"/>OTROS BIENES DE CONSUMO <text:s text:c="27"/>Programa: 0014 OTROS NO TRIBUTARIOS <text:s text:c="30"/>Secretaria: 01 INTENDENCIA <text:s text:c="39"/>101002100140210229 <text:s text:c="2"/>OTROS BIENES DE CONSUMO <text:s text:c="27"/>Programa: 0014 SERVICIOS VECINALES ZONA CENTRO <text:s text:c="19"/>Secretaria: 01 INTENDENCIA</text:p>
          </table:table-cell>
          <table:table-cell office:value-type="string">
            <text:p>2553-2026</text:p>
          </table:table-cell>
        </table:table-row>
        <table:table-row table:style-name="ro1">
          <table:table-cell office:value-type="float" office:value="255">
            <text:p>255</text:p>
          </table:table-cell>
          <table:table-cell office:value-type="string">
            <text:p>Y02641EJ</text:p>
          </table:table-cell>
          <table:table-cell office:value-type="string">
            <text:p>202600006303OP</text:p>
          </table:table-cell>
          <table:table-cell office:value-type="string">
            <text:p>CAMGIGA S.R.L.</text:p>
          </table:table-cell>
          <table:table-cell office:value-type="float" office:value="843000">
            <text:p>843000</text:p>
          </table:table-cell>
          <table:table-cell office:value-type="string">
            <text:p>21/07/2026</text:p>
          </table:table-cell>
          <table:table-cell office:value-type="float" office:value="202600003004">
            <text:p>202600003004</text:p>
          </table:table-cell>
          <table:table-cell office:value-type="float" office:value="202600002497">
            <text:p>202600002497</text:p>
          </table:table-cell>
          <table:table-cell office:value-type="string">
            <text:p>107001300431130229 <text:s text:c="2"/>OTROS BIENES DE CONSUMO <text:s text:c="27"/>Programa: 0043 FUNCIONAMIENTO TALLER <text:s text:c="29"/>Secretaria: 07 SECRETARÍA DE OBRAS Y SERVICIOS PÚBLICOS</text:p>
          </table:table-cell>
          <table:table-cell office:value-type="string">
            <text:p>2497-2026</text:p>
          </table:table-cell>
        </table:table-row>
        <table:table-row table:style-name="ro1">
          <table:table-cell office:value-type="float" office:value="256">
            <text:p>256</text:p>
          </table:table-cell>
          <table:table-cell office:value-type="string">
            <text:p>Y02641EJ</text:p>
          </table:table-cell>
          <table:table-cell office:value-type="string">
            <text:p>202600006304OP</text:p>
          </table:table-cell>
          <table:table-cell office:value-type="string">
            <text:p>INDUSTRIAL PATAGONICA SAS</text:p>
          </table:table-cell>
          <table:table-cell office:value-type="string">
            <text:p>682307.55</text:p>
          </table:table-cell>
          <table:table-cell office:value-type="string">
            <text:p>21/07/2026</text:p>
          </table:table-cell>
          <table:table-cell office:value-type="float" office:value="202600001974">
            <text:p>202600001974</text:p>
          </table:table-cell>
          <table:table-cell office:value-type="float" office:value="202600001862">
            <text:p>202600001862</text:p>
          </table:table-cell>
          <table:table-cell office:value-type="string">
            <text:p>107001300431120229 <text:s text:c="2"/>OTROS BIENES DE CONSUMO <text:s text:c="27"/>Programa: 0043 FUNCIONAMIENTO TALLER <text:s text:c="29"/>Secretaria: 07 SECRETARÍA DE OBRAS Y SERVICIOS PÚBLICOS</text:p>
          </table:table-cell>
          <table:table-cell office:value-type="string">
            <text:p>1862-2026</text:p>
          </table:table-cell>
        </table:table-row>
        <table:table-row table:style-name="ro1">
          <table:table-cell office:value-type="float" office:value="257">
            <text:p>257</text:p>
          </table:table-cell>
          <table:table-cell office:value-type="string">
            <text:p>Y02641EJ</text:p>
          </table:table-cell>
          <table:table-cell office:value-type="string">
            <text:p>202600006305OP</text:p>
          </table:table-cell>
          <table:table-cell office:value-type="string">
            <text:p>BURCAM SRL</text:p>
          </table:table-cell>
          <table:table-cell office:value-type="float" office:value="96315">
            <text:p>96315</text:p>
          </table:table-cell>
          <table:table-cell office:value-type="string">
            <text:p>21/07/2026</text:p>
          </table:table-cell>
          <table:table-cell office:value-type="float" office:value="202600003388">
            <text:p>202600003388</text:p>
          </table:table-cell>
          <table:table-cell office:value-type="float" office:value="202600002589">
            <text:p>202600002589</text:p>
          </table:table-cell>
          <table:table-cell office:value-type="string">
            <text:p>102001300010010333 <text:s text:c="2"/>MANTENIMIENTO <text:s/>REPARACION Y LIMPIEZA <text:s text:c="14"/>Programa: 0001 IMPUESTOS <text:s text:c="41"/>Secretaria: 02 SECRETARÍA DE COORDINACION DE OBRAS Y SERVICIOS <text:s text:c="3"/>102001300010010333 <text:s text:c="2"/>MANTENIMIENTO <text:s/>REPARACION Y LIMPIEZA <text:s text:c="14"/>Programa: 0001 SERVICIO ADMINISTRATIVO CENTRAL <text:s text:c="19"/>Secretaria: 02 SECRETARÍA DE COORDINACION DE OBRAS Y SERVICIOS</text:p>
          </table:table-cell>
          <table:table-cell office:value-type="string">
            <text:p>2589-2026</text:p>
          </table:table-cell>
        </table:table-row>
        <table:table-row table:style-name="ro1">
          <table:table-cell office:value-type="float" office:value="258">
            <text:p>258</text:p>
          </table:table-cell>
          <table:table-cell office:value-type="string">
            <text:p>Y02641EJ</text:p>
          </table:table-cell>
          <table:table-cell office:value-type="string">
            <text:p>202600006317OP</text:p>
          </table:table-cell>
          <table:table-cell office:value-type="string">
            <text:p>GHIGLIA TITACCIA <text:s text:c="13"/>CRISTIAN Y FEDERICO S.H.</text:p>
          </table:table-cell>
          <table:table-cell office:value-type="string">
            <text:p>112083.5</text:p>
          </table:table-cell>
          <table:table-cell office:value-type="string">
            <text:p>21/07/2026</text:p>
          </table:table-cell>
          <table:table-cell office:value-type="float" office:value="202600003355">
            <text:p>202600003355</text:p>
          </table:table-cell>
          <table:table-cell office:value-type="float" office:value="202600002553">
            <text:p>202600002553</text:p>
          </table:table-cell>
          <table:table-cell office:value-type="string">
            <text:p>101002100140210229 <text:s text:c="2"/>OTROS BIENES DE CONSUMO <text:s text:c="27"/>Programa: 0014 OTROS NO TRIBUTARIOS <text:s text:c="30"/>Secretaria: 01 INTENDENCIA <text:s text:c="39"/>101002100140210229 <text:s text:c="2"/>OTROS BIENES DE CONSUMO <text:s text:c="27"/>Programa: 0014 SERVICIOS VECINALES ZONA CENTRO <text:s text:c="19"/>Secretaria: 01 INTENDENCIA</text:p>
          </table:table-cell>
          <table:table-cell office:value-type="string">
            <text:p>2553-2026</text:p>
          </table:table-cell>
        </table:table-row>
        <table:table-row table:style-name="ro1">
          <table:table-cell office:value-type="float" office:value="259">
            <text:p>259</text:p>
          </table:table-cell>
          <table:table-cell office:value-type="string">
            <text:p>Y02641EJ</text:p>
          </table:table-cell>
          <table:table-cell office:value-type="string">
            <text:p>202600006321OP</text:p>
          </table:table-cell>
          <table:table-cell office:value-type="string">
            <text:p>HIZA INGENIERIA <text:s/>CONSTRUCCIONE</text:p>
          </table:table-cell>
          <table:table-cell office:value-type="string">
            <text:p>578557.5</text:p>
          </table:table-cell>
          <table:table-cell office:value-type="string">
            <text:p>21/07/2026</text:p>
          </table:table-cell>
          <table:table-cell office:value-type="float" office:value="202600003482">
            <text:p>202600003482</text:p>
          </table:table-cell>
          <table:table-cell office:value-type="float" office:value="202600002561">
            <text:p>202600002561</text:p>
          </table:table-cell>
          <table:table-cell office:value-type="string">
            <text:p>111181101062730333 <text:s text:c="2"/>MANTENIMIENTO <text:s/>REPARACION Y LIMPIEZA <text:s text:c="14"/>Programa: 0106 SERVICIOS DE PLAYON Y BANOS QUIMICOS <text:s text:c="14"/>Secretaria: 11 SECRETARÍA DE PROTECCIÓN CIUDADANA</text:p>
          </table:table-cell>
          <table:table-cell office:value-type="string">
            <text:p>2561-2026</text:p>
          </table:table-cell>
        </table:table-row>
        <table:table-row table:style-name="ro1">
          <table:table-cell office:value-type="float" office:value="260">
            <text:p>260</text:p>
          </table:table-cell>
          <table:table-cell office:value-type="string">
            <text:p>Y02641EJ</text:p>
          </table:table-cell>
          <table:table-cell office:value-type="string">
            <text:p>202600006322OP</text:p>
          </table:table-cell>
          <table:table-cell office:value-type="string">
            <text:p>ELVIRA <text:s text:c="23"/>JORGE DANIEL</text:p>
          </table:table-cell>
          <table:table-cell office:value-type="float" office:value="2518998">
            <text:p>2518998</text:p>
          </table:table-cell>
          <table:table-cell office:value-type="string">
            <text:p>21/07/2026</text:p>
          </table:table-cell>
          <table:table-cell office:value-type="float" office:value="202600003433">
            <text:p>202600003433</text:p>
          </table:table-cell>
          <table:table-cell office:value-type="float" office:value="202600002532">
            <text:p>202600002532</text:p>
          </table:table-cell>
          <table:table-cell office:value-type="string">
            <text:p>101001100150220443 <text:s text:c="2"/>MAQUINA Y EQUIPO <text:s text:c="34"/>Programa: 0015 OBTENCION DE PRESTAMOS <text:s text:c="28"/>Secretaria: 01 INTENDENCIA <text:s text:c="39"/>101001100150220443 <text:s text:c="2"/>MAQUINA Y EQUIPO <text:s text:c="34"/>Programa: 0015 SERVICIOS VECINALES ZONA OESTE - CATEDRAL <text:s text:c="9"/>Secretaria: 01 INTENDENCIA</text:p>
          </table:table-cell>
          <table:table-cell office:value-type="string">
            <text:p>2532-2026</text:p>
          </table:table-cell>
        </table:table-row>
        <table:table-row table:style-name="ro1">
          <table:table-cell office:value-type="float" office:value="261">
            <text:p>261</text:p>
          </table:table-cell>
          <table:table-cell office:value-type="string">
            <text:p>Y02641EJ</text:p>
          </table:table-cell>
          <table:table-cell office:value-type="string">
            <text:p>202600006324OP</text:p>
          </table:table-cell>
          <table:table-cell office:value-type="string">
            <text:p>CAMGIGA S.R.L.</text:p>
          </table:table-cell>
          <table:table-cell office:value-type="float" office:value="64200">
            <text:p>64200</text:p>
          </table:table-cell>
          <table:table-cell office:value-type="string">
            <text:p>21/07/2026</text:p>
          </table:table-cell>
          <table:table-cell office:value-type="float" office:value="202600003005">
            <text:p>202600003005</text:p>
          </table:table-cell>
          <table:table-cell office:value-type="float" office:value="202600002498">
            <text:p>202600002498</text:p>
          </table:table-cell>
          <table:table-cell office:value-type="string">
            <text:p>107001300431130229 <text:s text:c="2"/>OTROS BIENES DE CONSUMO <text:s text:c="27"/>Programa: 0043 FUNCIONAMIENTO TALLER <text:s text:c="29"/>Secretaria: 07 SECRETARÍA DE OBRAS Y SERVICIOS PÚBLICOS</text:p>
          </table:table-cell>
          <table:table-cell office:value-type="string">
            <text:p>2498-2026</text:p>
          </table:table-cell>
        </table:table-row>
        <table:table-row table:style-name="ro1">
          <table:table-cell office:value-type="float" office:value="262">
            <text:p>262</text:p>
          </table:table-cell>
          <table:table-cell office:value-type="string">
            <text:p>Y02641EJ</text:p>
          </table:table-cell>
          <table:table-cell office:value-type="string">
            <text:p>202600006325OP</text:p>
          </table:table-cell>
          <table:table-cell office:value-type="string">
            <text:p>CAMGIGA S.R.L.</text:p>
          </table:table-cell>
          <table:table-cell office:value-type="float" office:value="1054731">
            <text:p>1054731</text:p>
          </table:table-cell>
          <table:table-cell office:value-type="string">
            <text:p>21/07/2026</text:p>
          </table:table-cell>
          <table:table-cell office:value-type="float" office:value="202600003012">
            <text:p>202600003012</text:p>
          </table:table-cell>
          <table:table-cell office:value-type="float" office:value="202600002501">
            <text:p>202600002501</text:p>
          </table:table-cell>
          <table:table-cell office:value-type="string">
            <text:p>107001300431130229 <text:s text:c="2"/>OTROS BIENES DE CONSUMO <text:s text:c="27"/>Programa: 0043 FUNCIONAMIENTO TALLER <text:s text:c="29"/>Secretaria: 07 SECRETARÍA DE OBRAS Y SERVICIOS PÚBLICOS</text:p>
          </table:table-cell>
          <table:table-cell office:value-type="string">
            <text:p>2501-2026</text:p>
          </table:table-cell>
        </table:table-row>
        <table:table-row table:style-name="ro1">
          <table:table-cell office:value-type="float" office:value="263">
            <text:p>263</text:p>
          </table:table-cell>
          <table:table-cell office:value-type="string">
            <text:p>Y02641EJ</text:p>
          </table:table-cell>
          <table:table-cell office:value-type="string">
            <text:p>202600006327OP</text:p>
          </table:table-cell>
          <table:table-cell office:value-type="string">
            <text:p>GRUAS SAN BLAS S.A.</text:p>
          </table:table-cell>
          <table:table-cell office:value-type="string">
            <text:p>708315.61</text:p>
          </table:table-cell>
          <table:table-cell office:value-type="string">
            <text:p>21/07/2026</text:p>
          </table:table-cell>
          <table:table-cell office:value-type="float" office:value="202600002869">
            <text:p>202600002869</text:p>
          </table:table-cell>
          <table:table-cell office:value-type="float" office:value="202600002609">
            <text:p>202600002609</text:p>
          </table:table-cell>
          <table:table-cell office:value-type="string">
            <text:p>102001300010010333 <text:s text:c="2"/>MANTENIMIENTO <text:s/>REPARACION Y LIMPIEZA <text:s text:c="14"/>Programa: 0001 IMPUESTOS <text:s text:c="41"/>Secretaria: 02 SECRETARÍA DE COORDINACION DE OBRAS Y SERVICIOS <text:s text:c="3"/>102001300010010333 <text:s text:c="2"/>MANTENIMIENTO <text:s/>REPARACION Y LIMPIEZA <text:s text:c="14"/>Programa: 0001 SERVICIO ADMINISTRATIVO CENTRAL <text:s text:c="19"/>Secretaria: 02 SECRETARÍA DE COORDINACION DE OBRAS Y SERVICIOS</text:p>
          </table:table-cell>
          <table:table-cell office:value-type="string">
            <text:p>2609-2026</text:p>
          </table:table-cell>
        </table:table-row>
        <table:table-row table:style-name="ro1">
          <table:table-cell office:value-type="float" office:value="264">
            <text:p>264</text:p>
          </table:table-cell>
          <table:table-cell office:value-type="string">
            <text:p>Y02641EJ</text:p>
          </table:table-cell>
          <table:table-cell office:value-type="string">
            <text:p>202600006328OP</text:p>
          </table:table-cell>
          <table:table-cell office:value-type="string">
            <text:p>AMEC BARILOCHE</text:p>
          </table:table-cell>
          <table:table-cell office:value-type="float" office:value="5087250">
            <text:p>5087250</text:p>
          </table:table-cell>
          <table:table-cell office:value-type="string">
            <text:p>21/07/2026</text:p>
          </table:table-cell>
          <table:table-cell office:value-type="float" office:value="202600001080">
            <text:p>202600001080</text:p>
          </table:table-cell>
          <table:table-cell office:value-type="float" office:value="202600000788">
            <text:p>202600000788</text:p>
          </table:table-cell>
          <table:table-cell office:value-type="string">
            <text:p>109141200771940339 <text:s text:c="2"/>OTROS SERVICIOS <text:s text:c="35"/>Programa: 0077 ORGANIZACION Y PARTICIPACION COMUNITARIA <text:s text:c="10"/>Secretaria: 09 SECRETARÍA DE CAPITAL HUMANO Y ACCIÓN SOCIAL <text:s text:c="6"/>109142200812000339 <text:s text:c="2"/>OTROS SERVICIOS <text:s text:c="35"/>Programa: 0081 PROMOCIÓN DE DERECHOS DE LAS PERSONAS MAYORES <text:s text:c="5"/>Secretaria: 09 SECRETARÍA DE CAPITAL HUMANO Y ACCIÓN SOCIAL</text:p>
          </table:table-cell>
          <table:table-cell office:value-type="string">
            <text:p>788-2026</text:p>
          </table:table-cell>
        </table:table-row>
        <table:table-row table:style-name="ro1">
          <table:table-cell office:value-type="float" office:value="265">
            <text:p>265</text:p>
          </table:table-cell>
          <table:table-cell office:value-type="string">
            <text:p>Y02641EJ</text:p>
          </table:table-cell>
          <table:table-cell office:value-type="string">
            <text:p>202600006330OP</text:p>
          </table:table-cell>
          <table:table-cell office:value-type="string">
            <text:p>GONZALEZ <text:s text:c="21"/>JORGE ALBERTO</text:p>
          </table:table-cell>
          <table:table-cell office:value-type="float" office:value="75220">
            <text:p>75220</text:p>
          </table:table-cell>
          <table:table-cell office:value-type="string">
            <text:p>21/07/2026</text:p>
          </table:table-cell>
          <table:table-cell office:value-type="float" office:value="202600003494">
            <text:p>202600003494</text:p>
          </table:table-cell>
          <table:table-cell office:value-type="float" office:value="202600002566">
            <text:p>202600002566</text:p>
          </table:table-cell>
          <table:table-cell office:value-type="string">
            <text:p>104031100280530221 <text:s text:c="2"/>PRODUCTOS ALIMENTICIOS AGROPECUARIO Y FORESTALES <text:s text:c="2"/>Programa: 0028 DESARROLLO CULTURAL <text:s text:c="31"/>Secretaria: 04 SECRETARÍA DE DEPORTES</text:p>
          </table:table-cell>
          <table:table-cell office:value-type="string">
            <text:p>2566-2026</text:p>
          </table:table-cell>
        </table:table-row>
        <table:table-row table:style-name="ro1">
          <table:table-cell office:value-type="float" office:value="266">
            <text:p>266</text:p>
          </table:table-cell>
          <table:table-cell office:value-type="string">
            <text:p>Y02641EJ</text:p>
          </table:table-cell>
          <table:table-cell office:value-type="string">
            <text:p>202600006331OP</text:p>
          </table:table-cell>
          <table:table-cell office:value-type="string">
            <text:p>SIMIAND <text:s text:c="22"/>MARTA BEATRIZ</text:p>
          </table:table-cell>
          <table:table-cell office:value-type="float" office:value="360000">
            <text:p>360000</text:p>
          </table:table-cell>
          <table:table-cell office:value-type="string">
            <text:p>21/07/2026</text:p>
          </table:table-cell>
          <table:table-cell office:value-type="float" office:value="202600003427">
            <text:p>202600003427</text:p>
          </table:table-cell>
          <table:table-cell office:value-type="float" office:value="202600002491">
            <text:p>202600002491</text:p>
          </table:table-cell>
          <table:table-cell office:value-type="string">
            <text:p>101001100070090229 <text:s text:c="2"/>OTROS BIENES DE CONSUMO <text:s text:c="27"/>Programa: 0007 GESTION COMUNICACION Y GOBIERNO ABIERTO <text:s text:c="11"/>Secretaria: 01 INTENDENCIA <text:s text:c="39"/>101001100070090229 <text:s text:c="2"/>OTROS BIENES DE CONSUMO <text:s text:c="27"/>Programa: 0007 MULTAS <text:s text:c="44"/>Secretaria: 01 INTENDENCIA</text:p>
          </table:table-cell>
          <table:table-cell office:value-type="string">
            <text:p>2491-2026</text:p>
          </table:table-cell>
        </table:table-row>
        <table:table-row table:style-name="ro1">
          <table:table-cell office:value-type="float" office:value="267">
            <text:p>267</text:p>
          </table:table-cell>
          <table:table-cell office:value-type="string">
            <text:p>Y02641EJ</text:p>
          </table:table-cell>
          <table:table-cell office:value-type="string">
            <text:p>202600006332OP</text:p>
          </table:table-cell>
          <table:table-cell office:value-type="string">
            <text:p>BURCAM SRL</text:p>
          </table:table-cell>
          <table:table-cell office:value-type="float" office:value="949840">
            <text:p>949840</text:p>
          </table:table-cell>
          <table:table-cell office:value-type="string">
            <text:p>21/07/2026</text:p>
          </table:table-cell>
          <table:table-cell office:value-type="float" office:value="202600003387">
            <text:p>202600003387</text:p>
          </table:table-cell>
          <table:table-cell office:value-type="float" office:value="202600002588">
            <text:p>202600002588</text:p>
          </table:table-cell>
          <table:table-cell office:value-type="string">
            <text:p>107091300010010333 <text:s text:c="2"/>MANTENIMIENTO <text:s/>REPARACION Y LIMPIEZA <text:s text:c="14"/>Programa: 0001 IMPUESTOS <text:s text:c="41"/>Secretaria: 07 SECRETARÍA DE OBRAS Y SERVICIOS PÚBLICOS <text:s text:c="10"/>107091300010010333 <text:s text:c="2"/>MANTENIMIENTO <text:s/>REPARACION Y LIMPIEZA <text:s text:c="14"/>Programa: 0001 SERVICIO ADMINISTRATIVO CENTRAL <text:s text:c="19"/>Secretaria: 07 SECRETARÍA DE OBRAS Y SERVICIOS PÚBLICOS</text:p>
          </table:table-cell>
          <table:table-cell office:value-type="string">
            <text:p>2588-2026</text:p>
          </table:table-cell>
        </table:table-row>
        <table:table-row table:style-name="ro1">
          <table:table-cell office:value-type="float" office:value="268">
            <text:p>268</text:p>
          </table:table-cell>
          <table:table-cell office:value-type="string">
            <text:p>Y02641EJ</text:p>
          </table:table-cell>
          <table:table-cell office:value-type="string">
            <text:p>202600006333OP</text:p>
          </table:table-cell>
          <table:table-cell office:value-type="string">
            <text:p>TRAJANO S.R.L.</text:p>
          </table:table-cell>
          <table:table-cell office:value-type="float" office:value="2754760">
            <text:p>2754760</text:p>
          </table:table-cell>
          <table:table-cell office:value-type="string">
            <text:p>21/07/2026</text:p>
          </table:table-cell>
          <table:table-cell office:value-type="float" office:value="202600000707">
            <text:p>202600000707</text:p>
          </table:table-cell>
          <table:table-cell office:value-type="float" office:value="202600000482">
            <text:p>202600000482</text:p>
          </table:table-cell>
          <table:table-cell office:value-type="string">
            <text:p>102001100010340225 <text:s text:c="2"/>PRODUCTOS QUIMICOS <text:s/>COMBUSTIBLES Y LUBRICANTES <text:s text:c="4"/>Programa: 0001 IMPUESTOS <text:s text:c="41"/>Secretaria: 02 SECRETARÍA DE COORDINACION DE OBRAS Y SERVICIOS <text:s text:c="3"/>102001100010340225 <text:s text:c="2"/>PRODUCTOS QUIMICOS <text:s/>COMBUSTIBLES Y LUBRICANTES <text:s text:c="4"/>Programa: 0001 SERVICIO ADMINISTRATIVO CENTRAL <text:s text:c="19"/>Secretaria: 02 SECRETARÍA DE COORDINACION DE OBRAS Y SERVICIOS</text:p>
          </table:table-cell>
          <table:table-cell office:value-type="string">
            <text:p>482-2026</text:p>
          </table:table-cell>
        </table:table-row>
        <table:table-row table:style-name="ro1">
          <table:table-cell office:value-type="float" office:value="269">
            <text:p>269</text:p>
          </table:table-cell>
          <table:table-cell office:value-type="string">
            <text:p>Y02641EJ</text:p>
          </table:table-cell>
          <table:table-cell office:value-type="string">
            <text:p>202600006334OP</text:p>
          </table:table-cell>
          <table:table-cell office:value-type="string">
            <text:p>KELOKE SRL</text:p>
          </table:table-cell>
          <table:table-cell office:value-type="string">
            <text:p>711368.95</text:p>
          </table:table-cell>
          <table:table-cell office:value-type="string">
            <text:p>21/07/2026</text:p>
          </table:table-cell>
          <table:table-cell office:value-type="float" office:value="202600000707">
            <text:p>202600000707</text:p>
          </table:table-cell>
          <table:table-cell office:value-type="float" office:value="202600000482">
            <text:p>202600000482</text:p>
          </table:table-cell>
          <table:table-cell office:value-type="string">
            <text:p>102001100010340225 <text:s text:c="2"/>PRODUCTOS QUIMICOS <text:s/>COMBUSTIBLES Y LUBRICANTES <text:s text:c="4"/>Programa: 0001 IMPUESTOS <text:s text:c="41"/>Secretaria: 02 SECRETARÍA DE COORDINACION DE OBRAS Y SERVICIOS <text:s text:c="3"/>102001100010340225 <text:s text:c="2"/>PRODUCTOS QUIMICOS <text:s/>COMBUSTIBLES Y LUBRICANTES <text:s text:c="4"/>Programa: 0001 SERVICIO ADMINISTRATIVO CENTRAL <text:s text:c="19"/>Secretaria: 02 SECRETARÍA DE COORDINACION DE OBRAS Y SERVICIOS</text:p>
          </table:table-cell>
          <table:table-cell office:value-type="string">
            <text:p>482-2026</text:p>
          </table:table-cell>
        </table:table-row>
        <table:table-row table:style-name="ro1">
          <table:table-cell office:value-type="float" office:value="270">
            <text:p>270</text:p>
          </table:table-cell>
          <table:table-cell office:value-type="string">
            <text:p>Y02641EJ</text:p>
          </table:table-cell>
          <table:table-cell office:value-type="string">
            <text:p>202600006343OP</text:p>
          </table:table-cell>
          <table:table-cell office:value-type="string">
            <text:p>DE CURTI <text:s text:c="21"/>MAXIMILIANO</text:p>
          </table:table-cell>
          <table:table-cell office:value-type="float" office:value="3360000">
            <text:p>3360000</text:p>
          </table:table-cell>
          <table:table-cell office:value-type="string">
            <text:p>22/07/2026</text:p>
          </table:table-cell>
          <table:table-cell office:value-type="float" office:value="202600003741">
            <text:p>202600003741</text:p>
          </table:table-cell>
          <table:table-cell office:value-type="float" office:value="202600002673">
            <text:p>202600002673</text:p>
          </table:table-cell>
          <table:table-cell office:value-type="string">
            <text:p>104001100010010229 <text:s text:c="2"/>OTROS BIENES DE CONSUMO <text:s text:c="27"/>Programa: 0001 IMPUESTOS <text:s text:c="41"/>Secretaria: 04 SECRETARÍA DE DEPORTES <text:s text:c="28"/>104001100010010229 <text:s text:c="2"/>OTROS BIENES DE CONSUMO <text:s text:c="27"/>Programa: 0001 SERVICIO ADMINISTRATIVO CENTRAL <text:s text:c="19"/>Secretaria: 04 SECRETARÍA DE DEPORTES</text:p>
          </table:table-cell>
          <table:table-cell office:value-type="string">
            <text:p>2673-2026</text:p>
          </table:table-cell>
        </table:table-row>
        <table:table-row table:style-name="ro1">
          <table:table-cell office:value-type="float" office:value="271">
            <text:p>271</text:p>
          </table:table-cell>
          <table:table-cell office:value-type="string">
            <text:p>Y02641EJ</text:p>
          </table:table-cell>
          <table:table-cell office:value-type="string">
            <text:p>202600006347OP</text:p>
          </table:table-cell>
          <table:table-cell office:value-type="string">
            <text:p>ENERGIA S.R.L.</text:p>
          </table:table-cell>
          <table:table-cell office:value-type="string">
            <text:p>56149.99</text:p>
          </table:table-cell>
          <table:table-cell office:value-type="string">
            <text:p>23/07/2026</text:p>
          </table:table-cell>
          <table:table-cell office:value-type="float" office:value="202600003384">
            <text:p>202600003384</text:p>
          </table:table-cell>
          <table:table-cell office:value-type="float" office:value="202600002643">
            <text:p>202600002643</text:p>
          </table:table-cell>
          <table:table-cell office:value-type="string">
            <text:p>107001300431130229 <text:s text:c="2"/>OTROS BIENES DE CONSUMO <text:s text:c="27"/>Programa: 0043 FUNCIONAMIENTO TALLER <text:s text:c="29"/>Secretaria: 07 SECRETARÍA DE OBRAS Y SERVICIOS PÚBLICOS</text:p>
          </table:table-cell>
          <table:table-cell office:value-type="string">
            <text:p>2643-2026</text:p>
          </table:table-cell>
        </table:table-row>
        <table:table-row table:style-name="ro1">
          <table:table-cell office:value-type="float" office:value="272">
            <text:p>272</text:p>
          </table:table-cell>
          <table:table-cell office:value-type="string">
            <text:p>Y02641EJ</text:p>
          </table:table-cell>
          <table:table-cell office:value-type="string">
            <text:p>202600006349OP</text:p>
          </table:table-cell>
          <table:table-cell office:value-type="string">
            <text:p>FERRETERIA BARBERIS S.R.L.</text:p>
          </table:table-cell>
          <table:table-cell office:value-type="string">
            <text:p>371799.75</text:p>
          </table:table-cell>
          <table:table-cell office:value-type="string">
            <text:p>23/07/2026</text:p>
          </table:table-cell>
          <table:table-cell office:value-type="float" office:value="202600003360">
            <text:p>202600003360</text:p>
          </table:table-cell>
          <table:table-cell office:value-type="float" office:value="202600002554">
            <text:p>202600002554</text:p>
          </table:table-cell>
          <table:table-cell office:value-type="string">
            <text:p>101001100140220333 <text:s text:c="2"/>MANTENIMIENTO <text:s/>REPARACION Y LIMPIEZA <text:s text:c="14"/>Programa: 0014 OTROS NO TRIBUTARIOS <text:s text:c="30"/>Secretaria: 01 INTENDENCIA <text:s text:c="39"/>101001100140220333 <text:s text:c="2"/>MANTENIMIENTO <text:s/>REPARACION Y LIMPIEZA <text:s text:c="14"/>Programa: 0014 SERVICIOS VECINALES ZONA CENTRO <text:s text:c="19"/>Secretaria: 01 INTENDENCIA</text:p>
          </table:table-cell>
          <table:table-cell office:value-type="string">
            <text:p>2554-2026</text:p>
          </table:table-cell>
        </table:table-row>
        <table:table-row table:style-name="ro1">
          <table:table-cell office:value-type="float" office:value="273">
            <text:p>273</text:p>
          </table:table-cell>
          <table:table-cell office:value-type="string">
            <text:p>Y02641EJ</text:p>
          </table:table-cell>
          <table:table-cell office:value-type="string">
            <text:p>202600006356OP</text:p>
          </table:table-cell>
          <table:table-cell office:value-type="string">
            <text:p>GREEN JUEGOS ATRACCIONES SRL</text:p>
          </table:table-cell>
          <table:table-cell office:value-type="float" office:value="8647089">
            <text:p>8647089</text:p>
          </table:table-cell>
          <table:table-cell office:value-type="string">
            <text:p>23/07/2026</text:p>
          </table:table-cell>
          <table:table-cell office:value-type="float" office:value="202600003303">
            <text:p>202600003303</text:p>
          </table:table-cell>
          <table:table-cell office:value-type="float" office:value="202600002429">
            <text:p>202600002429</text:p>
          </table:table-cell>
          <table:table-cell office:value-type="string">
            <text:p>107081300441140441 <text:s text:c="2"/>BIENES PREEXISTENTES <text:s text:c="30"/>Programa: 0044 GESTION DE ESPACIOS VERDES PARQUES Y JARDINES <text:s text:c="5"/>Secretaria: 07 SECRETARÍA DE OBRAS Y SERVICIOS PÚBLICOS</text:p>
          </table:table-cell>
          <table:table-cell office:value-type="string">
            <text:p>2429-2026</text:p>
          </table:table-cell>
        </table:table-row>
        <table:table-row table:style-name="ro1">
          <table:table-cell office:value-type="float" office:value="274">
            <text:p>274</text:p>
          </table:table-cell>
          <table:table-cell office:value-type="string">
            <text:p>Y02641EJ</text:p>
          </table:table-cell>
          <table:table-cell office:value-type="string">
            <text:p>202600006357OP</text:p>
          </table:table-cell>
          <table:table-cell office:value-type="string">
            <text:p>HIZA INGENIERIA <text:s/>CONSTRUCCIONE</text:p>
          </table:table-cell>
          <table:table-cell office:value-type="float" office:value="259387">
            <text:p>259387</text:p>
          </table:table-cell>
          <table:table-cell office:value-type="string">
            <text:p>23/07/2026</text:p>
          </table:table-cell>
          <table:table-cell office:value-type="float" office:value="202600003536">
            <text:p>202600003536</text:p>
          </table:table-cell>
          <table:table-cell office:value-type="float" office:value="202600002605">
            <text:p>202600002605</text:p>
          </table:table-cell>
          <table:table-cell office:value-type="string">
            <text:p>104001100300630442 <text:s text:c="2"/>CONSTRUCCIONES <text:s text:c="36"/>Programa: 0030 PROMOCION Y DESARROLLO DEL DEPORTE Y ACTIVIDADES A Secretaria: 04 SECRETARÍA DE DEPORTES</text:p>
          </table:table-cell>
          <table:table-cell office:value-type="string">
            <text:p>2605-2026</text:p>
          </table:table-cell>
        </table:table-row>
        <table:table-row table:style-name="ro1">
          <table:table-cell office:value-type="float" office:value="275">
            <text:p>275</text:p>
          </table:table-cell>
          <table:table-cell office:value-type="string">
            <text:p>Y02641EJ</text:p>
          </table:table-cell>
          <table:table-cell office:value-type="string">
            <text:p>202600006358OP</text:p>
          </table:table-cell>
          <table:table-cell office:value-type="string">
            <text:p>VICTOR MASSON TRANSPORTES CRUZS.A</text:p>
          </table:table-cell>
          <table:table-cell office:value-type="string">
            <text:p>103765.97</text:p>
          </table:table-cell>
          <table:table-cell office:value-type="string">
            <text:p>23/07/2026</text:p>
          </table:table-cell>
          <table:table-cell office:value-type="float" office:value="202600003445">
            <text:p>202600003445</text:p>
          </table:table-cell>
          <table:table-cell office:value-type="float" office:value="202600002493">
            <text:p>202600002493</text:p>
          </table:table-cell>
          <table:table-cell office:value-type="string">
            <text:p>107002300481200229 <text:s text:c="2"/>OTROS BIENES DE CONSUMO <text:s text:c="27"/>Programa: 0048 PROGRAMA INTEGRAL DE PAVIMENTACIÓN <text:s text:c="16"/>Secretaria: 07 SECRETARÍA DE OBRAS Y SERVICIOS PÚBLICOS</text:p>
          </table:table-cell>
          <table:table-cell office:value-type="string">
            <text:p>2493-2026</text:p>
          </table:table-cell>
        </table:table-row>
        <table:table-row table:style-name="ro1">
          <table:table-cell office:value-type="float" office:value="276">
            <text:p>276</text:p>
          </table:table-cell>
          <table:table-cell office:value-type="string">
            <text:p>Y02641EJ</text:p>
          </table:table-cell>
          <table:table-cell office:value-type="string">
            <text:p>202600006359OP</text:p>
          </table:table-cell>
          <table:table-cell office:value-type="string">
            <text:p>FERRARO <text:s text:c="22"/>RAFAEL EDUARDO</text:p>
          </table:table-cell>
          <table:table-cell office:value-type="float" office:value="900000">
            <text:p>900000</text:p>
          </table:table-cell>
          <table:table-cell office:value-type="string">
            <text:p>23/07/2026</text:p>
          </table:table-cell>
          <table:table-cell office:value-type="float" office:value="202600003568">
            <text:p>202600003568</text:p>
          </table:table-cell>
          <table:table-cell office:value-type="float" office:value="202600002598">
            <text:p>202600002598</text:p>
          </table:table-cell>
          <table:table-cell office:value-type="string">
            <text:p>101021100060080339 <text:s text:c="2"/>OTROS SERVICIOS <text:s text:c="35"/>Programa: 0006 ALQUILERES <text:s text:c="40"/>Secretaria: 01 INTENDENCIA <text:s text:c="39"/>101021100060080339 <text:s text:c="2"/>OTROS SERVICIOS <text:s text:c="35"/>Programa: 0006 ARTICULACION CON ENTIDADES RELIGIOSAS <text:s text:c="13"/>Secretaria: 01 INTENDENCIA</text:p>
          </table:table-cell>
          <table:table-cell office:value-type="string">
            <text:p>2598-2026</text:p>
          </table:table-cell>
        </table:table-row>
        <table:table-row table:style-name="ro1">
          <table:table-cell office:value-type="float" office:value="277">
            <text:p>277</text:p>
          </table:table-cell>
          <table:table-cell office:value-type="string">
            <text:p>Y02641EJ</text:p>
          </table:table-cell>
          <table:table-cell office:value-type="string">
            <text:p>202600006360OP</text:p>
          </table:table-cell>
          <table:table-cell office:value-type="string">
            <text:p>THOUYARET <text:s text:c="20"/>NATALIA JUANA CLAUDIA</text:p>
          </table:table-cell>
          <table:table-cell office:value-type="float" office:value="1556500">
            <text:p>1556500</text:p>
          </table:table-cell>
          <table:table-cell office:value-type="string">
            <text:p>23/07/2026</text:p>
          </table:table-cell>
          <table:table-cell office:value-type="float" office:value="202600001853">
            <text:p>202600001853</text:p>
          </table:table-cell>
          <table:table-cell office:value-type="float" office:value="202600001967">
            <text:p>202600001967</text:p>
          </table:table-cell>
          <table:table-cell office:value-type="string">
            <text:p>101011100190310229 <text:s text:c="2"/>OTROS BIENES DE CONSUMO <text:s text:c="27"/>Programa: 0019 GESTION SEGURIDAD E HIGIENE TRABAJO <text:s text:c="15"/>Secretaria: 01 INTENDENCIA <text:s text:c="39"/>101011100190310229 <text:s text:c="2"/>OTROS BIENES DE CONSUMO <text:s text:c="27"/>Programa: 0019 SALDO LIQUIDO DE BANCO <text:s text:c="28"/>Secretaria: 01 INTENDENCIA</text:p>
          </table:table-cell>
          <table:table-cell office:value-type="string">
            <text:p>1967-2026</text:p>
          </table:table-cell>
        </table:table-row>
        <table:table-row table:style-name="ro1">
          <table:table-cell office:value-type="float" office:value="278">
            <text:p>278</text:p>
          </table:table-cell>
          <table:table-cell office:value-type="string">
            <text:p>Y02641EJ</text:p>
          </table:table-cell>
          <table:table-cell office:value-type="string">
            <text:p>202600006361OP</text:p>
          </table:table-cell>
          <table:table-cell office:value-type="string">
            <text:p>BURCAM SRL</text:p>
          </table:table-cell>
          <table:table-cell office:value-type="float" office:value="298910">
            <text:p>298910</text:p>
          </table:table-cell>
          <table:table-cell office:value-type="string">
            <text:p>23/07/2026</text:p>
          </table:table-cell>
          <table:table-cell office:value-type="float" office:value="202600002629">
            <text:p>202600002629</text:p>
          </table:table-cell>
          <table:table-cell office:value-type="float" office:value="202600002082">
            <text:p>202600002082</text:p>
          </table:table-cell>
          <table:table-cell office:value-type="string">
            <text:p>101001100130220229 <text:s text:c="2"/>OTROS BIENES DE CONSUMO <text:s text:c="27"/>Programa: 0013 INTERESES <text:s text:c="41"/>Secretaria: 01 INTENDENCIA <text:s text:c="39"/>101001100130220229 <text:s text:c="2"/>OTROS BIENES DE CONSUMO <text:s text:c="27"/>Programa: 0013 SERVICIOS VECINALES ZONA SUR <text:s text:c="22"/>Secretaria: 01 INTENDENCIA</text:p>
          </table:table-cell>
          <table:table-cell office:value-type="string">
            <text:p>2082-2026</text:p>
          </table:table-cell>
        </table:table-row>
        <table:table-row table:style-name="ro1">
          <table:table-cell office:value-type="float" office:value="279">
            <text:p>279</text:p>
          </table:table-cell>
          <table:table-cell office:value-type="string">
            <text:p>Y02641EJ</text:p>
          </table:table-cell>
          <table:table-cell office:value-type="string">
            <text:p>202600006363OP</text:p>
          </table:table-cell>
          <table:table-cell office:value-type="string">
            <text:p>CARAHUE SRL</text:p>
          </table:table-cell>
          <table:table-cell office:value-type="float" office:value="1065000">
            <text:p>1065000</text:p>
          </table:table-cell>
          <table:table-cell office:value-type="string">
            <text:p>23/07/2026</text:p>
          </table:table-cell>
          <table:table-cell office:value-type="float" office:value="202600002744">
            <text:p>202600002744</text:p>
          </table:table-cell>
          <table:table-cell office:value-type="float" office:value="202600002139">
            <text:p>202600002139</text:p>
          </table:table-cell>
          <table:table-cell office:value-type="string">
            <text:p>101001121940010229 <text:s text:c="2"/>OTROS BIENES DE CONSUMO <text:s text:c="27"/>Programa: 2194 APOYO A PERSONAS CON DISCAPACIDAD <text:s text:c="17"/>Secretaria: 01 INTENDENCIA <text:s text:c="39"/>101001121940170444 <text:s text:c="2"/>EQUIPO DE SEGURIDAD <text:s text:c="31"/>Programa: 2194 APOYO A PERSONAS CON DISCAPACIDAD <text:s text:c="17"/>Secretaria: 01 INTENDENCIA</text:p>
          </table:table-cell>
          <table:table-cell office:value-type="string">
            <text:p>2139-2026</text:p>
          </table:table-cell>
        </table:table-row>
        <table:table-row table:style-name="ro1">
          <table:table-cell office:value-type="float" office:value="280">
            <text:p>280</text:p>
          </table:table-cell>
          <table:table-cell office:value-type="string">
            <text:p>Y02641EJ</text:p>
          </table:table-cell>
          <table:table-cell office:value-type="string">
            <text:p>202600006364OP</text:p>
          </table:table-cell>
          <table:table-cell office:value-type="string">
            <text:p>EL TEHUELCHE S.A.C.I.C.I</text:p>
          </table:table-cell>
          <table:table-cell office:value-type="string">
            <text:p>230284.5</text:p>
          </table:table-cell>
          <table:table-cell office:value-type="string">
            <text:p>23/07/2026</text:p>
          </table:table-cell>
          <table:table-cell office:value-type="float" office:value="202600003419">
            <text:p>202600003419</text:p>
          </table:table-cell>
          <table:table-cell office:value-type="float" office:value="202600002530">
            <text:p>202600002530</text:p>
          </table:table-cell>
          <table:table-cell office:value-type="string">
            <text:p>111181101062730229 <text:s text:c="2"/>OTROS BIENES DE CONSUMO <text:s text:c="27"/>Programa: 0106 SERVICIOS DE PLAYON Y BANOS QUIMICOS <text:s text:c="14"/>Secretaria: 11 SECRETARÍA DE PROTECCIÓN CIUDADANA</text:p>
          </table:table-cell>
          <table:table-cell office:value-type="string">
            <text:p>2530-2026</text:p>
          </table:table-cell>
        </table:table-row>
        <table:table-row table:style-name="ro1">
          <table:table-cell office:value-type="float" office:value="281">
            <text:p>281</text:p>
          </table:table-cell>
          <table:table-cell office:value-type="string">
            <text:p>Y02641EJ</text:p>
          </table:table-cell>
          <table:table-cell office:value-type="string">
            <text:p>202600006365OP</text:p>
          </table:table-cell>
          <table:table-cell office:value-type="string">
            <text:p>PUELCHE SOCIEDAD ANONIMA INDUS</text:p>
          </table:table-cell>
          <table:table-cell office:value-type="string">
            <text:p>31198500.01</text:p>
          </table:table-cell>
          <table:table-cell office:value-type="string">
            <text:p>23/07/2026</text:p>
          </table:table-cell>
          <table:table-cell office:value-type="float" office:value="202600001720">
            <text:p>202600001720</text:p>
          </table:table-cell>
          <table:table-cell office:value-type="float" office:value="202600001403">
            <text:p>202600001403</text:p>
          </table:table-cell>
          <table:table-cell office:value-type="string">
            <text:p>109141200842150221 <text:s text:c="2"/>PRODUCTOS ALIMENTICIOS AGROPECUARIO Y FORESTALES <text:s text:c="2"/>Programa: 0084 SEGURIDAD ALIMENTARIA <text:s text:c="29"/>Secretaria: 09 SECRETARÍA DE CAPITAL HUMANO Y ACCIÓN SOCIAL</text:p>
          </table:table-cell>
          <table:table-cell office:value-type="string">
            <text:p>1403-2026</text:p>
          </table:table-cell>
        </table:table-row>
        <table:table-row table:style-name="ro1">
          <table:table-cell office:value-type="float" office:value="282">
            <text:p>282</text:p>
          </table:table-cell>
          <table:table-cell office:value-type="string">
            <text:p>Y02641EJ</text:p>
          </table:table-cell>
          <table:table-cell office:value-type="string">
            <text:p>202600006366OP</text:p>
          </table:table-cell>
          <table:table-cell office:value-type="string">
            <text:p>ENERGIA S.R.L.</text:p>
          </table:table-cell>
          <table:table-cell office:value-type="string">
            <text:p>1177009.66</text:p>
          </table:table-cell>
          <table:table-cell office:value-type="string">
            <text:p>23/07/2026</text:p>
          </table:table-cell>
          <table:table-cell office:value-type="float" office:value="202600003628">
            <text:p>202600003628</text:p>
          </table:table-cell>
          <table:table-cell office:value-type="float" office:value="202600002611">
            <text:p>202600002611</text:p>
          </table:table-cell>
          <table:table-cell office:value-type="string">
            <text:p>107092300491250229 <text:s text:c="2"/>OTROS BIENES DE CONSUMO <text:s text:c="27"/>Programa: 0049 PUESTA EN VALOR DEL CRUM <text:s text:c="26"/>Secretaria: 07 SECRETARÍA DE OBRAS Y SERVICIOS PÚBLICOS</text:p>
          </table:table-cell>
          <table:table-cell office:value-type="string">
            <text:p>2611-2026</text:p>
          </table:table-cell>
        </table:table-row>
        <table:table-row table:style-name="ro1">
          <table:table-cell office:value-type="float" office:value="283">
            <text:p>283</text:p>
          </table:table-cell>
          <table:table-cell office:value-type="string">
            <text:p>Y02641EJ</text:p>
          </table:table-cell>
          <table:table-cell office:value-type="string">
            <text:p>202600006367OP</text:p>
          </table:table-cell>
          <table:table-cell office:value-type="string">
            <text:p>FERRETERIA BARBERIS S.R.L.</text:p>
          </table:table-cell>
          <table:table-cell office:value-type="string">
            <text:p>7150.16</text:p>
          </table:table-cell>
          <table:table-cell office:value-type="string">
            <text:p>23/07/2026</text:p>
          </table:table-cell>
          <table:table-cell office:value-type="float" office:value="202600003536">
            <text:p>202600003536</text:p>
          </table:table-cell>
          <table:table-cell office:value-type="float" office:value="202600002605">
            <text:p>202600002605</text:p>
          </table:table-cell>
          <table:table-cell office:value-type="string">
            <text:p>104001100300630442 <text:s text:c="2"/>CONSTRUCCIONES <text:s text:c="36"/>Programa: 0030 PROMOCION Y DESARROLLO DEL DEPORTE Y ACTIVIDADES A Secretaria: 04 SECRETARÍA DE DEPORTES</text:p>
          </table:table-cell>
          <table:table-cell office:value-type="string">
            <text:p>2605-2026</text:p>
          </table:table-cell>
        </table:table-row>
        <table:table-row table:style-name="ro1">
          <table:table-cell office:value-type="float" office:value="284">
            <text:p>284</text:p>
          </table:table-cell>
          <table:table-cell office:value-type="string">
            <text:p>Y02641EJ</text:p>
          </table:table-cell>
          <table:table-cell office:value-type="string">
            <text:p>202600006368OP</text:p>
          </table:table-cell>
          <table:table-cell office:value-type="string">
            <text:p>KAKTUS PAMPA S.A.</text:p>
          </table:table-cell>
          <table:table-cell office:value-type="float" office:value="27156750">
            <text:p>27156750</text:p>
          </table:table-cell>
          <table:table-cell office:value-type="string">
            <text:p>23/07/2026</text:p>
          </table:table-cell>
          <table:table-cell office:value-type="float" office:value="202600002462">
            <text:p>202600002462</text:p>
          </table:table-cell>
          <table:table-cell office:value-type="float" office:value="202600002013">
            <text:p>202600002013</text:p>
          </table:table-cell>
          <table:table-cell office:value-type="string">
            <text:p>10200110001001 <text:s text:c="6"/>GESTION ADMINISTRATIVA <text:s text:c="28"/>Programa: 0001 IMPUESTOS <text:s text:c="41"/>Secretaria: 02 SECRETARÍA DE COORDINACION DE OBRAS Y SERVICIOS <text:s text:c="3"/>10200110001001 <text:s text:c="6"/>GESTION ADMINISTRATIVA <text:s text:c="28"/>Programa: 0001 SERVICIO ADMINISTRATIVO CENTRAL <text:s text:c="19"/>Secretaria: 02 SECRETARÍA DE COORDINACION DE OBRAS Y SERVICIOS <text:s text:c="3"/>10400110001001 <text:s text:c="6"/>GESTION ADMINISTRATIVA <text:s text:c="28"/>Programa: 0001 IMPUESTOS <text:s text:c="41"/>Secretaria: 04 SECRETARÍA DE DEPORTES <text:s text:c="28"/>10400110001001 <text:s text:c="6"/>GESTION ADMINISTRATIVA <text:s text:c="28"/>Programa: 0001 SERVICIO ADMINISTRATIVO CENTRAL <text:s text:c="19"/>Secretaria: 04 SECRETARÍA DE DEPORTES <text:s text:c="28"/>10700130001001 <text:s text:c="6"/>GESTION ADMINISTRATIVA <text:s text:c="28"/>Programa: 0001 IMPUESTOS <text:s text:c="41"/>Secretaria: 07 SECRETARÍA DE OBRAS Y SERVICIOS PÚBLICOS <text:s text:c="10"/>10700130001001 <text:s text:c="6"/>GESTION ADMINISTRATIVA <text:s text:c="28"/>Programa: 0001 SERVICIO ADMINISTRATIVO CENTRAL <text:s text:c="19"/>Secretaria: 07 SECRETARÍA DE OBRAS Y SERVICIOS PÚBLICOS <text:s text:c="10"/>10900120001001 <text:s text:c="6"/>GESTION ADMINISTRATIVA <text:s text:c="28"/>Programa: 0001 IMPUESTOS <text:s text:c="41"/>Secretaria: 09 SECRETARÍA DE CAPITAL HUMANO Y ACCIÓN SOCIAL <text:s text:c="6"/>10900120001001 <text:s text:c="6"/>GESTION ADMINISTRATIVA <text:s text:c="28"/>Programa: 0001 SERVICIO ADMINISTRATIVO CENTRAL <text:s text:c="19"/>Secretaria: 09 SECRETARÍA DE CAPITAL HUMANO Y ACCIÓN SOCIAL</text:p>
          </table:table-cell>
          <table:table-cell office:value-type="string">
            <text:p>2013-2026</text:p>
          </table:table-cell>
        </table:table-row>
        <table:table-row table:style-name="ro1">
          <table:table-cell office:value-type="float" office:value="285">
            <text:p>285</text:p>
          </table:table-cell>
          <table:table-cell office:value-type="string">
            <text:p>Y02641EJ</text:p>
          </table:table-cell>
          <table:table-cell office:value-type="string">
            <text:p>202600006369OP</text:p>
          </table:table-cell>
          <table:table-cell office:value-type="string">
            <text:p>VENTIMIGLIA S.R.L</text:p>
          </table:table-cell>
          <table:table-cell office:value-type="string">
            <text:p>593809.92</text:p>
          </table:table-cell>
          <table:table-cell office:value-type="string">
            <text:p>23/07/2026</text:p>
          </table:table-cell>
          <table:table-cell office:value-type="float" office:value="202600003439">
            <text:p>202600003439</text:p>
          </table:table-cell>
          <table:table-cell office:value-type="float" office:value="202600002536">
            <text:p>202600002536</text:p>
          </table:table-cell>
          <table:table-cell office:value-type="string">
            <text:p>101011100010330229 <text:s text:c="2"/>OTROS BIENES DE CONSUMO <text:s text:c="27"/>Programa: 0001 IMPUESTOS <text:s text:c="41"/>Secretaria: 01 INTENDENCIA <text:s text:c="39"/>101011100010330229 <text:s text:c="2"/>OTROS BIENES DE CONSUMO <text:s text:c="27"/>Programa: 0001 SERVICIO ADMINISTRATIVO CENTRAL <text:s text:c="19"/>Secretaria: 01 INTENDENCIA</text:p>
          </table:table-cell>
          <table:table-cell office:value-type="string">
            <text:p>2536-2026</text:p>
          </table:table-cell>
        </table:table-row>
        <table:table-row table:style-name="ro1">
          <table:table-cell office:value-type="float" office:value="286">
            <text:p>286</text:p>
          </table:table-cell>
          <table:table-cell office:value-type="string">
            <text:p>Y02641EJ</text:p>
          </table:table-cell>
          <table:table-cell office:value-type="string">
            <text:p>202600006370OP</text:p>
          </table:table-cell>
          <table:table-cell office:value-type="string">
            <text:p>TROYON <text:s text:c="23"/>CLAUDIO</text:p>
          </table:table-cell>
          <table:table-cell office:value-type="float" office:value="8982000">
            <text:p>8982000</text:p>
          </table:table-cell>
          <table:table-cell office:value-type="string">
            <text:p>23/07/2026</text:p>
          </table:table-cell>
          <table:table-cell office:value-type="float" office:value="202600003517">
            <text:p>202600003517</text:p>
          </table:table-cell>
          <table:table-cell office:value-type="float" office:value="202600002591">
            <text:p>202600002591</text:p>
          </table:table-cell>
          <table:table-cell office:value-type="string">
            <text:p>102001100220380229 <text:s text:c="2"/>OTROS BIENES DE CONSUMO <text:s text:c="27"/>Programa: 0022 INFRAESTRUCTURA VIAL Y TRANSPORTE URBANO CAMPANARI Secretaria: 02 SECRETARÍA DE COORDINACION DE OBRAS Y SERVICIOS</text:p>
          </table:table-cell>
          <table:table-cell office:value-type="string">
            <text:p>2591-2026</text:p>
          </table:table-cell>
        </table:table-row>
        <table:table-row table:style-name="ro1">
          <table:table-cell office:value-type="float" office:value="287">
            <text:p>287</text:p>
          </table:table-cell>
          <table:table-cell office:value-type="string">
            <text:p>Y02641EJ</text:p>
          </table:table-cell>
          <table:table-cell office:value-type="string">
            <text:p>202600006371OP</text:p>
          </table:table-cell>
          <table:table-cell office:value-type="string">
            <text:p>CARAHUE SRL</text:p>
          </table:table-cell>
          <table:table-cell office:value-type="float" office:value="1442126">
            <text:p>1442126</text:p>
          </table:table-cell>
          <table:table-cell office:value-type="string">
            <text:p>23/07/2026</text:p>
          </table:table-cell>
          <table:table-cell office:value-type="float" office:value="202600002706">
            <text:p>202600002706</text:p>
          </table:table-cell>
          <table:table-cell office:value-type="float" office:value="202600002133">
            <text:p>202600002133</text:p>
          </table:table-cell>
          <table:table-cell office:value-type="string">
            <text:p>101001121940010229 <text:s text:c="2"/>OTROS BIENES DE CONSUMO <text:s text:c="27"/>Programa: 2194 APOYO A PERSONAS CON DISCAPACIDAD <text:s text:c="17"/>Secretaria: 01 INTENDENCIA <text:s text:c="39"/>101001121940170444 <text:s text:c="2"/>EQUIPO DE SEGURIDAD <text:s text:c="31"/>Programa: 2194 APOYO A PERSONAS CON DISCAPACIDAD <text:s text:c="17"/>Secretaria: 01 INTENDENCIA</text:p>
          </table:table-cell>
          <table:table-cell office:value-type="string">
            <text:p>2133-2026</text:p>
          </table:table-cell>
        </table:table-row>
        <table:table-row table:style-name="ro1">
          <table:table-cell office:value-type="float" office:value="288">
            <text:p>288</text:p>
          </table:table-cell>
          <table:table-cell office:value-type="string">
            <text:p>Y02641EJ</text:p>
          </table:table-cell>
          <table:table-cell office:value-type="string">
            <text:p>202600006372OP</text:p>
          </table:table-cell>
          <table:table-cell office:value-type="string">
            <text:p>GRUPO GIGABYTE S.A.S.</text:p>
          </table:table-cell>
          <table:table-cell office:value-type="float" office:value="117710">
            <text:p>117710</text:p>
          </table:table-cell>
          <table:table-cell office:value-type="string">
            <text:p>23/07/2026</text:p>
          </table:table-cell>
          <table:table-cell office:value-type="float" office:value="202600003211">
            <text:p>202600003211</text:p>
          </table:table-cell>
          <table:table-cell office:value-type="float" office:value="202600002419">
            <text:p>202600002419</text:p>
          </table:table-cell>
          <table:table-cell office:value-type="string">
            <text:p>101011100010010223 <text:s text:c="2"/>PRODUCTOS DE PAPEL <text:s/>CARTON E IMPRESOS <text:s text:c="13"/>Programa: 0001 IMPUESTOS <text:s text:c="41"/>Secretaria: 01 INTENDENCIA <text:s text:c="39"/>101011100010010223 <text:s text:c="2"/>PRODUCTOS DE PAPEL <text:s/>CARTON E IMPRESOS <text:s text:c="13"/>Programa: 0001 SERVICIO ADMINISTRATIVO CENTRAL <text:s text:c="19"/>Secretaria: 01 INTENDENCIA</text:p>
          </table:table-cell>
          <table:table-cell office:value-type="string">
            <text:p>2419-2026</text:p>
          </table:table-cell>
        </table:table-row>
        <table:table-row table:style-name="ro1">
          <table:table-cell office:value-type="float" office:value="289">
            <text:p>289</text:p>
          </table:table-cell>
          <table:table-cell office:value-type="string">
            <text:p>Y02641EJ</text:p>
          </table:table-cell>
          <table:table-cell office:value-type="string">
            <text:p>202600006374OP</text:p>
          </table:table-cell>
          <table:table-cell office:value-type="string">
            <text:p>NORDEMAQ SA</text:p>
          </table:table-cell>
          <table:table-cell office:value-type="string">
            <text:p>3000520.71</text:p>
          </table:table-cell>
          <table:table-cell office:value-type="string">
            <text:p>23/07/2026</text:p>
          </table:table-cell>
          <table:table-cell office:value-type="float" office:value="202600003379">
            <text:p>202600003379</text:p>
          </table:table-cell>
          <table:table-cell office:value-type="float" office:value="202600002587">
            <text:p>202600002587</text:p>
          </table:table-cell>
          <table:table-cell office:value-type="string">
            <text:p>107001300010010333 <text:s text:c="2"/>MANTENIMIENTO <text:s/>REPARACION Y LIMPIEZA <text:s text:c="14"/>Programa: 0001 IMPUESTOS <text:s text:c="41"/>Secretaria: 07 SECRETARÍA DE OBRAS Y SERVICIOS PÚBLICOS <text:s text:c="10"/>107001300010010333 <text:s text:c="2"/>MANTENIMIENTO <text:s/>REPARACION Y LIMPIEZA <text:s text:c="14"/>Programa: 0001 SERVICIO ADMINISTRATIVO CENTRAL <text:s text:c="19"/>Secretaria: 07 SECRETARÍA DE OBRAS Y SERVICIOS PÚBLICOS</text:p>
          </table:table-cell>
          <table:table-cell office:value-type="string">
            <text:p>2587-2026</text:p>
          </table:table-cell>
        </table:table-row>
        <table:table-row table:style-name="ro1">
          <table:table-cell office:value-type="float" office:value="290">
            <text:p>290</text:p>
          </table:table-cell>
          <table:table-cell office:value-type="string">
            <text:p>Y02641EJ</text:p>
          </table:table-cell>
          <table:table-cell office:value-type="string">
            <text:p>202600006376OP</text:p>
          </table:table-cell>
          <table:table-cell office:value-type="string">
            <text:p>MADECO S.A.C.I.</text:p>
          </table:table-cell>
          <table:table-cell office:value-type="float" office:value="316650">
            <text:p>316650</text:p>
          </table:table-cell>
          <table:table-cell office:value-type="string">
            <text:p>23/07/2026</text:p>
          </table:table-cell>
          <table:table-cell office:value-type="float" office:value="202600003559">
            <text:p>202600003559</text:p>
          </table:table-cell>
          <table:table-cell office:value-type="float" office:value="202600002597">
            <text:p>202600002597</text:p>
          </table:table-cell>
          <table:table-cell office:value-type="string">
            <text:p>109001200010010221 <text:s text:c="2"/>PRODUCTOS ALIMENTICIOS AGROPECUARIO Y FORESTALES <text:s text:c="2"/>Programa: 0001 IMPUESTOS <text:s text:c="41"/>Secretaria: 09 SECRETARÍA DE CAPITAL HUMANO Y ACCIÓN SOCIAL <text:s text:c="6"/>109001200010010221 <text:s text:c="2"/>PRODUCTOS ALIMENTICIOS AGROPECUARIO Y FORESTALES <text:s text:c="2"/>Programa: 0001 SERVICIO ADMINISTRATIVO CENTRAL <text:s text:c="19"/>Secretaria: 09 SECRETARÍA DE CAPITAL HUMANO Y ACCIÓN SOCIAL</text:p>
          </table:table-cell>
          <table:table-cell office:value-type="string">
            <text:p>2597-2026</text:p>
          </table:table-cell>
        </table:table-row>
        <table:table-row table:style-name="ro1">
          <table:table-cell office:value-type="float" office:value="291">
            <text:p>291</text:p>
          </table:table-cell>
          <table:table-cell office:value-type="string">
            <text:p>Y02641EJ</text:p>
          </table:table-cell>
          <table:table-cell office:value-type="string">
            <text:p>202600006379OP</text:p>
          </table:table-cell>
          <table:table-cell office:value-type="string">
            <text:p>CENTRO ELECTRICO BARILOCHE S.R.L</text:p>
          </table:table-cell>
          <table:table-cell office:value-type="string">
            <text:p>6231573.16</text:p>
          </table:table-cell>
          <table:table-cell office:value-type="string">
            <text:p>23/07/2026</text:p>
          </table:table-cell>
          <table:table-cell office:value-type="float" office:value="202600003272">
            <text:p>202600003272</text:p>
          </table:table-cell>
          <table:table-cell office:value-type="float" office:value="202600002395">
            <text:p>202600002395</text:p>
          </table:table-cell>
          <table:table-cell office:value-type="string">
            <text:p>104001100010010229 <text:s text:c="2"/>OTROS BIENES DE CONSUMO <text:s text:c="27"/>Programa: 0001 IMPUESTOS <text:s text:c="41"/>Secretaria: 04 SECRETARÍA DE DEPORTES <text:s text:c="28"/>104001100010010229 <text:s text:c="2"/>OTROS BIENES DE CONSUMO <text:s text:c="27"/>Programa: 0001 SERVICIO ADMINISTRATIVO CENTRAL <text:s text:c="19"/>Secretaria: 04 SECRETARÍA DE DEPORTES</text:p>
          </table:table-cell>
          <table:table-cell office:value-type="string">
            <text:p>2395-2026</text:p>
          </table:table-cell>
        </table:table-row>
        <table:table-row table:style-name="ro1">
          <table:table-cell office:value-type="float" office:value="292">
            <text:p>292</text:p>
          </table:table-cell>
          <table:table-cell office:value-type="string">
            <text:p>Y02641EJ</text:p>
          </table:table-cell>
          <table:table-cell office:value-type="string">
            <text:p>202600006383OP</text:p>
          </table:table-cell>
          <table:table-cell office:value-type="string">
            <text:p>UNIDAD REGIONAL III</text:p>
          </table:table-cell>
          <table:table-cell office:value-type="string">
            <text:p>663309.84</text:p>
          </table:table-cell>
          <table:table-cell office:value-type="string">
            <text:p>23/07/2026</text:p>
          </table:table-cell>
          <table:table-cell office:value-type="float" office:value="202600003299">
            <text:p>202600003299</text:p>
          </table:table-cell>
          <table:table-cell office:value-type="float" office:value="202600002428">
            <text:p>202600002428</text:p>
          </table:table-cell>
          <table:table-cell office:value-type="string">
            <text:p>111181130372620339 <text:s text:c="2"/>OTROS SERVICIOS <text:s text:c="35"/>Programa: 3037 CONTROL DE TRANSITO <text:s text:c="31"/>Secretaria: 11 SECRETARÍA DE PROTECCIÓN CIUDADANA</text:p>
          </table:table-cell>
          <table:table-cell office:value-type="string">
            <text:p>2428-2026</text:p>
          </table:table-cell>
        </table:table-row>
        <table:table-row table:style-name="ro1">
          <table:table-cell office:value-type="float" office:value="293">
            <text:p>293</text:p>
          </table:table-cell>
          <table:table-cell office:value-type="string">
            <text:p>Y02641EJ</text:p>
          </table:table-cell>
          <table:table-cell office:value-type="string">
            <text:p>202600006386OP</text:p>
          </table:table-cell>
          <table:table-cell office:value-type="string">
            <text:p>CASA PALM S.A.C.I.I. Y A.</text:p>
          </table:table-cell>
          <table:table-cell office:value-type="string">
            <text:p>224280.94</text:p>
          </table:table-cell>
          <table:table-cell office:value-type="string">
            <text:p>23/07/2026</text:p>
          </table:table-cell>
          <table:table-cell office:value-type="float" office:value="202600003351">
            <text:p>202600003351</text:p>
          </table:table-cell>
          <table:table-cell office:value-type="float" office:value="202600002552">
            <text:p>202600002552</text:p>
          </table:table-cell>
          <table:table-cell office:value-type="string">
            <text:p>101002100140210333 <text:s text:c="2"/>MANTENIMIENTO <text:s/>REPARACION Y LIMPIEZA <text:s text:c="14"/>Programa: 0014 OTROS NO TRIBUTARIOS <text:s text:c="30"/>Secretaria: 01 INTENDENCIA <text:s text:c="39"/>101002100140210333 <text:s text:c="2"/>MANTENIMIENTO <text:s/>REPARACION Y LIMPIEZA <text:s text:c="14"/>Programa: 0014 SERVICIOS VECINALES ZONA CENTRO <text:s text:c="19"/>Secretaria: 01 INTENDENCIA</text:p>
          </table:table-cell>
          <table:table-cell office:value-type="string">
            <text:p>2552-2026</text:p>
          </table:table-cell>
        </table:table-row>
        <table:table-row table:style-name="ro1">
          <table:table-cell office:value-type="float" office:value="294">
            <text:p>294</text:p>
          </table:table-cell>
          <table:table-cell office:value-type="string">
            <text:p>Y02641EJ</text:p>
          </table:table-cell>
          <table:table-cell office:value-type="string">
            <text:p>202600006387OP</text:p>
          </table:table-cell>
          <table:table-cell office:value-type="string">
            <text:p>HYD EMPRENDIMIENTOS S.A.S</text:p>
          </table:table-cell>
          <table:table-cell office:value-type="float" office:value="81000">
            <text:p>81000</text:p>
          </table:table-cell>
          <table:table-cell office:value-type="string">
            <text:p>23/07/2026</text:p>
          </table:table-cell>
          <table:table-cell office:value-type="float" office:value="202600002920">
            <text:p>202600002920</text:p>
          </table:table-cell>
          <table:table-cell office:value-type="float" office:value="202600002476">
            <text:p>202600002476</text:p>
          </table:table-cell>
          <table:table-cell office:value-type="string">
            <text:p>101001100120220229 <text:s text:c="2"/>OTROS BIENES DE CONSUMO <text:s text:c="27"/>Programa: 0012 REMANENTE EJERCICIOS ANTERIORES <text:s text:c="19"/>Secretaria: 01 INTENDENCIA <text:s text:c="39"/>101001100120220229 <text:s text:c="2"/>OTROS BIENES DE CONSUMO <text:s text:c="27"/>Programa: 0012 SERVICIO VECINAL ZONA OESTE MELIPAL CERRO OTTO <text:s text:c="4"/>Secretaria: 01 INTENDENCIA</text:p>
          </table:table-cell>
          <table:table-cell office:value-type="string">
            <text:p>2476-2026</text:p>
          </table:table-cell>
        </table:table-row>
        <table:table-row table:style-name="ro1">
          <table:table-cell office:value-type="float" office:value="295">
            <text:p>295</text:p>
          </table:table-cell>
          <table:table-cell office:value-type="string">
            <text:p>Y02641EJ</text:p>
          </table:table-cell>
          <table:table-cell office:value-type="string">
            <text:p>202600006388OP</text:p>
          </table:table-cell>
          <table:table-cell office:value-type="string">
            <text:p>UNIDAD REGIONAL III</text:p>
          </table:table-cell>
          <table:table-cell office:value-type="string">
            <text:p>4753720.52</text:p>
          </table:table-cell>
          <table:table-cell office:value-type="string">
            <text:p>23/07/2026</text:p>
          </table:table-cell>
          <table:table-cell office:value-type="float" office:value="202600003777">
            <text:p>202600003777</text:p>
          </table:table-cell>
          <table:table-cell office:value-type="float" office:value="202600002703">
            <text:p>202600002703</text:p>
          </table:table-cell>
          <table:table-cell office:value-type="string">
            <text:p>111161101002600334 <text:s text:c="2"/>SERVICIOS TECNICOS Y PROFESIONALES <text:s text:c="16"/>Programa: 0100 SERVICIO DE PROTECCION DE PLAYAS <text:s text:c="18"/>Secretaria: 11 SECRETARÍA DE PROTECCIÓN CIUDADANA</text:p>
          </table:table-cell>
          <table:table-cell office:value-type="string">
            <text:p>2703-2026</text:p>
          </table:table-cell>
        </table:table-row>
        <table:table-row table:style-name="ro1">
          <table:table-cell office:value-type="float" office:value="296">
            <text:p>296</text:p>
          </table:table-cell>
          <table:table-cell office:value-type="string">
            <text:p>Y02641EJ</text:p>
          </table:table-cell>
          <table:table-cell office:value-type="string">
            <text:p>202600006391OP</text:p>
          </table:table-cell>
          <table:table-cell office:value-type="string">
            <text:p>PINTURERIA ARGENTINA S.H</text:p>
          </table:table-cell>
          <table:table-cell office:value-type="float" office:value="814000">
            <text:p>814000</text:p>
          </table:table-cell>
          <table:table-cell office:value-type="string">
            <text:p>23/07/2026</text:p>
          </table:table-cell>
          <table:table-cell office:value-type="float" office:value="202600003541">
            <text:p>202600003541</text:p>
          </table:table-cell>
          <table:table-cell office:value-type="float" office:value="202600002593">
            <text:p>202600002593</text:p>
          </table:table-cell>
          <table:table-cell office:value-type="string">
            <text:p>101001100010010333 <text:s text:c="2"/>MANTENIMIENTO <text:s/>REPARACION Y LIMPIEZA <text:s text:c="14"/>Programa: 0001 IMPUESTOS <text:s text:c="41"/>Secretaria: 01 INTENDENCIA <text:s text:c="39"/>101001100010010333 <text:s text:c="2"/>MANTENIMIENTO <text:s/>REPARACION Y LIMPIEZA <text:s text:c="14"/>Programa: 0001 SERVICIO ADMINISTRATIVO CENTRAL <text:s text:c="19"/>Secretaria: 01 INTENDENCIA</text:p>
          </table:table-cell>
          <table:table-cell office:value-type="string">
            <text:p>2593-2026</text:p>
          </table:table-cell>
        </table:table-row>
        <table:table-row table:style-name="ro1">
          <table:table-cell office:value-type="float" office:value="297">
            <text:p>297</text:p>
          </table:table-cell>
          <table:table-cell office:value-type="string">
            <text:p>Y02641EJ</text:p>
          </table:table-cell>
          <table:table-cell office:value-type="string">
            <text:p>202600006395OP</text:p>
          </table:table-cell>
          <table:table-cell office:value-type="string">
            <text:p>PACHECO <text:s text:c="22"/>ESTRELLA DEL LUJAN</text:p>
          </table:table-cell>
          <table:table-cell office:value-type="float" office:value="2000000">
            <text:p>2000000</text:p>
          </table:table-cell>
          <table:table-cell office:value-type="string">
            <text:p>24/07/2026</text:p>
          </table:table-cell>
          <table:table-cell office:value-type="float" office:value="202600003640">
            <text:p>202600003640</text:p>
          </table:table-cell>
          <table:table-cell office:value-type="float" office:value="202600002642">
            <text:p>202600002642</text:p>
          </table:table-cell>
          <table:table-cell office:value-type="string">
            <text:p>106051100360900334 <text:s text:c="2"/>SERVICIOS TECNICOS Y PROFESIONALES <text:s text:c="16"/>Programa: 0036 COORDINACION DEL PROCESO PRESUPUESTARIO Y CONTABLE Secretaria: 06 SECRETARÍA DE HACIENDA</text:p>
          </table:table-cell>
          <table:table-cell office:value-type="string">
            <text:p>2642-2026</text:p>
          </table:table-cell>
        </table:table-row>
        <table:table-row table:style-name="ro1">
          <table:table-cell office:value-type="float" office:value="298">
            <text:p>298</text:p>
          </table:table-cell>
          <table:table-cell office:value-type="string">
            <text:p>Y02641EJ</text:p>
          </table:table-cell>
          <table:table-cell office:value-type="string">
            <text:p>202600006398OP</text:p>
          </table:table-cell>
          <table:table-cell office:value-type="string">
            <text:p>AGUA Y GAS S.R.L.</text:p>
          </table:table-cell>
          <table:table-cell office:value-type="string">
            <text:p>133600.66</text:p>
          </table:table-cell>
          <table:table-cell office:value-type="string">
            <text:p>24/07/2026</text:p>
          </table:table-cell>
          <table:table-cell office:value-type="float" office:value="202600003528">
            <text:p>202600003528</text:p>
          </table:table-cell>
          <table:table-cell office:value-type="float" office:value="202600002604">
            <text:p>202600002604</text:p>
          </table:table-cell>
          <table:table-cell office:value-type="string">
            <text:p>104001100300630442 <text:s text:c="2"/>CONSTRUCCIONES <text:s text:c="36"/>Programa: 0030 PROMOCION Y DESARROLLO DEL DEPORTE Y ACTIVIDADES A Secretaria: 04 SECRETARÍA DE DEPORTES</text:p>
          </table:table-cell>
          <table:table-cell office:value-type="string">
            <text:p>2604-2026</text:p>
          </table:table-cell>
        </table:table-row>
        <table:table-row table:style-name="ro1">
          <table:table-cell office:value-type="float" office:value="299">
            <text:p>299</text:p>
          </table:table-cell>
          <table:table-cell office:value-type="string">
            <text:p>Y02641EJ</text:p>
          </table:table-cell>
          <table:table-cell office:value-type="string">
            <text:p>202600006399OP</text:p>
          </table:table-cell>
          <table:table-cell office:value-type="string">
            <text:p>INDUSTRIAL PATAGONICA SAS</text:p>
          </table:table-cell>
          <table:table-cell office:value-type="float" office:value="1390859">
            <text:p>1390859</text:p>
          </table:table-cell>
          <table:table-cell office:value-type="string">
            <text:p>24/07/2026</text:p>
          </table:table-cell>
          <table:table-cell office:value-type="float" office:value="202600001875">
            <text:p>202600001875</text:p>
          </table:table-cell>
          <table:table-cell office:value-type="float" office:value="202600002570">
            <text:p>202600002570</text:p>
          </table:table-cell>
          <table:table-cell office:value-type="string">
            <text:p>107001300431130229 <text:s text:c="2"/>OTROS BIENES DE CONSUMO <text:s text:c="27"/>Programa: 0043 FUNCIONAMIENTO TALLER <text:s text:c="29"/>Secretaria: 07 SECRETARÍA DE OBRAS Y SERVICIOS PÚBLICOS</text:p>
          </table:table-cell>
          <table:table-cell office:value-type="string">
            <text:p>2570-2026</text:p>
          </table:table-cell>
        </table:table-row>
        <table:table-row table:style-name="ro1">
          <table:table-cell office:value-type="float" office:value="300">
            <text:p>300</text:p>
          </table:table-cell>
          <table:table-cell office:value-type="string">
            <text:p>Y02641EJ</text:p>
          </table:table-cell>
          <table:table-cell office:value-type="string">
            <text:p>202600006400OP</text:p>
          </table:table-cell>
          <table:table-cell office:value-type="string">
            <text:p>AGUA Y GAS S.R.L.</text:p>
          </table:table-cell>
          <table:table-cell office:value-type="string">
            <text:p>352156.91</text:p>
          </table:table-cell>
          <table:table-cell office:value-type="string">
            <text:p>24/07/2026</text:p>
          </table:table-cell>
          <table:table-cell office:value-type="float" office:value="202600003429">
            <text:p>202600003429</text:p>
          </table:table-cell>
          <table:table-cell office:value-type="float" office:value="202600002655">
            <text:p>202600002655</text:p>
          </table:table-cell>
          <table:table-cell office:value-type="string">
            <text:p>107001300501280229 <text:s text:c="2"/>OTROS BIENES DE CONSUMO <text:s text:c="27"/>Programa: 0050 REORDENAMIENTO DEL CEMENTERIO MUNICIPAL <text:s text:c="11"/>Secretaria: 07 SECRETARÍA DE OBRAS Y SERVICIOS PÚBLICOS</text:p>
          </table:table-cell>
          <table:table-cell office:value-type="string">
            <text:p>2655-2026</text:p>
          </table:table-cell>
        </table:table-row>
        <table:table-row table:style-name="ro1">
          <table:table-cell office:value-type="float" office:value="301">
            <text:p>301</text:p>
          </table:table-cell>
          <table:table-cell office:value-type="string">
            <text:p>Y02641EJ</text:p>
          </table:table-cell>
          <table:table-cell office:value-type="string">
            <text:p>202600006402OP</text:p>
          </table:table-cell>
          <table:table-cell office:value-type="string">
            <text:p>VENTIMIGLIA S.R.L</text:p>
          </table:table-cell>
          <table:table-cell office:value-type="string">
            <text:p>188540.4</text:p>
          </table:table-cell>
          <table:table-cell office:value-type="string">
            <text:p>24/07/2026</text:p>
          </table:table-cell>
          <table:table-cell office:value-type="float" office:value="202600003499">
            <text:p>202600003499</text:p>
          </table:table-cell>
          <table:table-cell office:value-type="float" office:value="202600002563">
            <text:p>202600002563</text:p>
          </table:table-cell>
          <table:table-cell office:value-type="string">
            <text:p>101001100070090229 <text:s text:c="2"/>OTROS BIENES DE CONSUMO <text:s text:c="27"/>Programa: 0007 GESTION COMUNICACION Y GOBIERNO ABIERTO <text:s text:c="11"/>Secretaria: 01 INTENDENCIA <text:s text:c="39"/>101001100070090229 <text:s text:c="2"/>OTROS BIENES DE CONSUMO <text:s text:c="27"/>Programa: 0007 MULTAS <text:s text:c="44"/>Secretaria: 01 INTENDENCIA</text:p>
          </table:table-cell>
          <table:table-cell office:value-type="string">
            <text:p>2563-2026</text:p>
          </table:table-cell>
        </table:table-row>
        <table:table-row table:style-name="ro1">
          <table:table-cell office:value-type="float" office:value="302">
            <text:p>302</text:p>
          </table:table-cell>
          <table:table-cell office:value-type="string">
            <text:p>Y02641EJ</text:p>
          </table:table-cell>
          <table:table-cell office:value-type="string">
            <text:p>202600006403OP</text:p>
          </table:table-cell>
          <table:table-cell office:value-type="string">
            <text:p>LA ESQUINA SA</text:p>
          </table:table-cell>
          <table:table-cell office:value-type="float" office:value="577600">
            <text:p>577600</text:p>
          </table:table-cell>
          <table:table-cell office:value-type="string">
            <text:p>24/07/2026</text:p>
          </table:table-cell>
          <table:table-cell office:value-type="float" office:value="202600003468">
            <text:p>202600003468</text:p>
          </table:table-cell>
          <table:table-cell office:value-type="float" office:value="202600002656">
            <text:p>202600002656</text:p>
          </table:table-cell>
          <table:table-cell office:value-type="string">
            <text:p>107001300010010221 <text:s text:c="2"/>PRODUCTOS ALIMENTICIOS AGROPECUARIO Y FORESTALES <text:s text:c="2"/>Programa: 0001 IMPUESTOS <text:s text:c="41"/>Secretaria: 07 SECRETARÍA DE OBRAS Y SERVICIOS PÚBLICOS <text:s text:c="10"/>107001300010010221 <text:s text:c="2"/>PRODUCTOS ALIMENTICIOS AGROPECUARIO Y FORESTALES <text:s text:c="2"/>Programa: 0001 SERVICIO ADMINISTRATIVO CENTRAL <text:s text:c="19"/>Secretaria: 07 SECRETARÍA DE OBRAS Y SERVICIOS PÚBLICOS</text:p>
          </table:table-cell>
          <table:table-cell office:value-type="string">
            <text:p>2656-2026</text:p>
          </table:table-cell>
        </table:table-row>
        <table:table-row table:style-name="ro1">
          <table:table-cell office:value-type="float" office:value="303">
            <text:p>303</text:p>
          </table:table-cell>
          <table:table-cell office:value-type="string">
            <text:p>Y02641EJ</text:p>
          </table:table-cell>
          <table:table-cell office:value-type="string">
            <text:p>202600006404OP</text:p>
          </table:table-cell>
          <table:table-cell office:value-type="string">
            <text:p>FERRETERIA BARBERIS S.R.L.</text:p>
          </table:table-cell>
          <table:table-cell office:value-type="string">
            <text:p>21795.71</text:p>
          </table:table-cell>
          <table:table-cell office:value-type="string">
            <text:p>24/07/2026</text:p>
          </table:table-cell>
          <table:table-cell office:value-type="float" office:value="202600003605">
            <text:p>202600003605</text:p>
          </table:table-cell>
          <table:table-cell office:value-type="float" office:value="202600002622">
            <text:p>202600002622</text:p>
          </table:table-cell>
          <table:table-cell office:value-type="string">
            <text:p>110002100012370229 <text:s text:c="2"/>OTROS BIENES DE CONSUMO <text:s text:c="27"/>Programa: 0001 IMPUESTOS <text:s text:c="41"/>Secretaria: 10 SECRETARÍA DE PRODUCCIÓN Y EMPLEO <text:s text:c="17"/>110002100012370229 <text:s text:c="2"/>OTROS BIENES DE CONSUMO <text:s text:c="27"/>Programa: 0001 SERVICIO ADMINISTRATIVO CENTRAL <text:s text:c="19"/>Secretaria: 10 SECRETARÍA DE PRODUCCIÓN Y EMPLEO</text:p>
          </table:table-cell>
          <table:table-cell office:value-type="string">
            <text:p>2622-2026</text:p>
          </table:table-cell>
        </table:table-row>
        <table:table-row table:style-name="ro1">
          <table:table-cell office:value-type="float" office:value="304">
            <text:p>304</text:p>
          </table:table-cell>
          <table:table-cell office:value-type="string">
            <text:p>Y02641EJ</text:p>
          </table:table-cell>
          <table:table-cell office:value-type="string">
            <text:p>202600006405OP</text:p>
          </table:table-cell>
          <table:table-cell office:value-type="string">
            <text:p>CASA PALM S.A.C.I.I. Y A.</text:p>
          </table:table-cell>
          <table:table-cell office:value-type="float" office:value="139136">
            <text:p>139136</text:p>
          </table:table-cell>
          <table:table-cell office:value-type="string">
            <text:p>24/07/2026</text:p>
          </table:table-cell>
          <table:table-cell office:value-type="float" office:value="202600002853">
            <text:p>202600002853</text:p>
          </table:table-cell>
          <table:table-cell office:value-type="float" office:value="202600002634">
            <text:p>202600002634</text:p>
          </table:table-cell>
          <table:table-cell office:value-type="string">
            <text:p>101002100140210222 <text:s text:c="2"/>TEXTILES Y VESTUARIOS <text:s text:c="29"/>Programa: 0014 OTROS NO TRIBUTARIOS <text:s text:c="30"/>Secretaria: 01 INTENDENCIA <text:s text:c="39"/>101002100140210222 <text:s text:c="2"/>TEXTILES Y VESTUARIOS <text:s text:c="29"/>Programa: 0014 SERVICIOS VECINALES ZONA CENTRO <text:s text:c="19"/>Secretaria: 01 INTENDENCIA</text:p>
          </table:table-cell>
          <table:table-cell office:value-type="string">
            <text:p>2634-2026</text:p>
          </table:table-cell>
        </table:table-row>
        <table:table-row table:style-name="ro1">
          <table:table-cell office:value-type="float" office:value="305">
            <text:p>305</text:p>
          </table:table-cell>
          <table:table-cell office:value-type="string">
            <text:p>Y02641EJ</text:p>
          </table:table-cell>
          <table:table-cell office:value-type="string">
            <text:p>202600006406OP</text:p>
          </table:table-cell>
          <table:table-cell office:value-type="string">
            <text:p>VENTIMIGLIA S.R.L</text:p>
          </table:table-cell>
          <table:table-cell office:value-type="string">
            <text:p>22465.44</text:p>
          </table:table-cell>
          <table:table-cell office:value-type="string">
            <text:p>24/07/2026</text:p>
          </table:table-cell>
          <table:table-cell office:value-type="float" office:value="202600003605">
            <text:p>202600003605</text:p>
          </table:table-cell>
          <table:table-cell office:value-type="float" office:value="202600002622">
            <text:p>202600002622</text:p>
          </table:table-cell>
          <table:table-cell office:value-type="string">
            <text:p>110002100012370229 <text:s text:c="2"/>OTROS BIENES DE CONSUMO <text:s text:c="27"/>Programa: 0001 IMPUESTOS <text:s text:c="41"/>Secretaria: 10 SECRETARÍA DE PRODUCCIÓN Y EMPLEO <text:s text:c="17"/>110002100012370229 <text:s text:c="2"/>OTROS BIENES DE CONSUMO <text:s text:c="27"/>Programa: 0001 SERVICIO ADMINISTRATIVO CENTRAL <text:s text:c="19"/>Secretaria: 10 SECRETARÍA DE PRODUCCIÓN Y EMPLEO</text:p>
          </table:table-cell>
          <table:table-cell office:value-type="string">
            <text:p>2622-2026</text:p>
          </table:table-cell>
        </table:table-row>
        <table:table-row table:style-name="ro1">
          <table:table-cell office:value-type="float" office:value="306">
            <text:p>306</text:p>
          </table:table-cell>
          <table:table-cell office:value-type="string">
            <text:p>Y02641EJ</text:p>
          </table:table-cell>
          <table:table-cell office:value-type="string">
            <text:p>202600006407OP</text:p>
          </table:table-cell>
          <table:table-cell office:value-type="string">
            <text:p>GHIGLIA TITACCIA <text:s text:c="13"/>CRISTIAN Y FEDERICO S.H.</text:p>
          </table:table-cell>
          <table:table-cell office:value-type="string">
            <text:p>70282.16</text:p>
          </table:table-cell>
          <table:table-cell office:value-type="string">
            <text:p>24/07/2026</text:p>
          </table:table-cell>
          <table:table-cell office:value-type="float" office:value="202600003605">
            <text:p>202600003605</text:p>
          </table:table-cell>
          <table:table-cell office:value-type="float" office:value="202600002622">
            <text:p>202600002622</text:p>
          </table:table-cell>
          <table:table-cell office:value-type="string">
            <text:p>110002100012370229 <text:s text:c="2"/>OTROS BIENES DE CONSUMO <text:s text:c="27"/>Programa: 0001 IMPUESTOS <text:s text:c="41"/>Secretaria: 10 SECRETARÍA DE PRODUCCIÓN Y EMPLEO <text:s text:c="17"/>110002100012370229 <text:s text:c="2"/>OTROS BIENES DE CONSUMO <text:s text:c="27"/>Programa: 0001 SERVICIO ADMINISTRATIVO CENTRAL <text:s text:c="19"/>Secretaria: 10 SECRETARÍA DE PRODUCCIÓN Y EMPLEO</text:p>
          </table:table-cell>
          <table:table-cell office:value-type="string">
            <text:p>2622-2026</text:p>
          </table:table-cell>
        </table:table-row>
        <table:table-row table:style-name="ro1">
          <table:table-cell office:value-type="float" office:value="307">
            <text:p>307</text:p>
          </table:table-cell>
          <table:table-cell office:value-type="string">
            <text:p>Y02641EJ</text:p>
          </table:table-cell>
          <table:table-cell office:value-type="string">
            <text:p>202600006408OP</text:p>
          </table:table-cell>
          <table:table-cell office:value-type="string">
            <text:p>LEGIONMAT SRL</text:p>
          </table:table-cell>
          <table:table-cell office:value-type="string">
            <text:p>166120.25</text:p>
          </table:table-cell>
          <table:table-cell office:value-type="string">
            <text:p>24/07/2026</text:p>
          </table:table-cell>
          <table:table-cell office:value-type="float" office:value="202600002947">
            <text:p>202600002947</text:p>
          </table:table-cell>
          <table:table-cell office:value-type="float" office:value="202600002613">
            <text:p>202600002613</text:p>
          </table:table-cell>
          <table:table-cell office:value-type="string">
            <text:p>111002100962490229 <text:s text:c="2"/>OTROS BIENES DE CONSUMO <text:s text:c="27"/>Programa: 0096 CONTROL FAUNA URBANA <text:s text:c="30"/>Secretaria: 11 SECRETARÍA DE PROTECCIÓN CIUDADANA</text:p>
          </table:table-cell>
          <table:table-cell office:value-type="string">
            <text:p>2613-2026</text:p>
          </table:table-cell>
        </table:table-row>
        <table:table-row table:style-name="ro1">
          <table:table-cell office:value-type="float" office:value="308">
            <text:p>308</text:p>
          </table:table-cell>
          <table:table-cell office:value-type="string">
            <text:p>Y02641EJ</text:p>
          </table:table-cell>
          <table:table-cell office:value-type="string">
            <text:p>202600006410OP</text:p>
          </table:table-cell>
          <table:table-cell office:value-type="string">
            <text:p>LEGIONMAT SRL</text:p>
          </table:table-cell>
          <table:table-cell office:value-type="string">
            <text:p>1195739.18</text:p>
          </table:table-cell>
          <table:table-cell office:value-type="string">
            <text:p>24/07/2026</text:p>
          </table:table-cell>
          <table:table-cell office:value-type="float" office:value="202600002987">
            <text:p>202600002987</text:p>
          </table:table-cell>
          <table:table-cell office:value-type="float" office:value="202600002632">
            <text:p>202600002632</text:p>
          </table:table-cell>
          <table:table-cell office:value-type="string">
            <text:p>111002100962470229 <text:s text:c="2"/>OTROS BIENES DE CONSUMO <text:s text:c="27"/>Programa: 0096 CONTROL FAUNA URBANA <text:s text:c="30"/>Secretaria: 11 SECRETARÍA DE PROTECCIÓN CIUDADANA</text:p>
          </table:table-cell>
          <table:table-cell office:value-type="string">
            <text:p>2632-2026</text:p>
          </table:table-cell>
        </table:table-row>
        <table:table-row table:style-name="ro1">
          <table:table-cell office:value-type="float" office:value="309">
            <text:p>309</text:p>
          </table:table-cell>
          <table:table-cell office:value-type="string">
            <text:p>Y02641EJ</text:p>
          </table:table-cell>
          <table:table-cell office:value-type="string">
            <text:p>202600006411OP</text:p>
          </table:table-cell>
          <table:table-cell office:value-type="string">
            <text:p>ELVIRA <text:s text:c="23"/>JORGE DANIEL</text:p>
          </table:table-cell>
          <table:table-cell office:value-type="float" office:value="98999">
            <text:p>98999</text:p>
          </table:table-cell>
          <table:table-cell office:value-type="string">
            <text:p>24/07/2026</text:p>
          </table:table-cell>
          <table:table-cell office:value-type="float" office:value="202600003338">
            <text:p>202600003338</text:p>
          </table:table-cell>
          <table:table-cell office:value-type="float" office:value="202600002484">
            <text:p>202600002484</text:p>
          </table:table-cell>
          <table:table-cell office:value-type="string">
            <text:p>108131100671660443 <text:s text:c="2"/>MAQUINA Y EQUIPO <text:s text:c="34"/>Programa: 0067 RECURSOS PARA PROFESIONALES <text:s text:c="23"/>Secretaria: 08 SECRETARÍA DE PLANEAMIENTO TERRITORIAL</text:p>
          </table:table-cell>
          <table:table-cell office:value-type="string">
            <text:p>2484-2026</text:p>
          </table:table-cell>
        </table:table-row>
        <table:table-row table:style-name="ro1">
          <table:table-cell office:value-type="float" office:value="310">
            <text:p>310</text:p>
          </table:table-cell>
          <table:table-cell office:value-type="string">
            <text:p>Y02641EJ</text:p>
          </table:table-cell>
          <table:table-cell office:value-type="string">
            <text:p>202600006413OP</text:p>
          </table:table-cell>
          <table:table-cell office:value-type="string">
            <text:p>ROSSI Y ROSSI S.R.L.</text:p>
          </table:table-cell>
          <table:table-cell office:value-type="float" office:value="3748145">
            <text:p>3748145</text:p>
          </table:table-cell>
          <table:table-cell office:value-type="string">
            <text:p>24/07/2026</text:p>
          </table:table-cell>
          <table:table-cell office:value-type="float" office:value="202600000554">
            <text:p>202600000554</text:p>
          </table:table-cell>
          <table:table-cell office:value-type="float" office:value="202600000351">
            <text:p>202600000351</text:p>
          </table:table-cell>
          <table:table-cell office:value-type="string">
            <text:p>109141200832130221 <text:s text:c="2"/>PRODUCTOS ALIMENTICIOS AGROPECUARIO Y FORESTALES <text:s text:c="2"/>Programa: 0083 PROMOCIÓN DEL DESARROLLO INFANTIL (CDI) <text:s text:c="11"/>Secretaria: 09 SECRETARÍA DE CAPITAL HUMANO Y ACCIÓN SOCIAL</text:p>
          </table:table-cell>
          <table:table-cell office:value-type="string">
            <text:p>351-2026</text:p>
          </table:table-cell>
        </table:table-row>
        <table:table-row table:style-name="ro1">
          <table:table-cell office:value-type="float" office:value="311">
            <text:p>311</text:p>
          </table:table-cell>
          <table:table-cell office:value-type="string">
            <text:p>Y02641EJ</text:p>
          </table:table-cell>
          <table:table-cell office:value-type="string">
            <text:p>202600006426OP</text:p>
          </table:table-cell>
          <table:table-cell office:value-type="string">
            <text:p>HYD EMPRENDIMIENTOS S.A.S</text:p>
          </table:table-cell>
          <table:table-cell office:value-type="float" office:value="390000">
            <text:p>390000</text:p>
          </table:table-cell>
          <table:table-cell office:value-type="string">
            <text:p>27/07/2026</text:p>
          </table:table-cell>
          <table:table-cell office:value-type="float" office:value="202600003773">
            <text:p>202600003773</text:p>
          </table:table-cell>
          <table:table-cell office:value-type="float" office:value="202600002707">
            <text:p>202600002707</text:p>
          </table:table-cell>
          <table:table-cell office:value-type="string">
            <text:p>107091300511350333 <text:s text:c="2"/>MANTENIMIENTO <text:s/>REPARACION Y LIMPIEZA <text:s text:c="14"/>Programa: 0051 SERVICIO DE RECOLECCIÓN DE RESIDUOS <text:s text:c="15"/>Secretaria: 07 SECRETARÍA DE OBRAS Y SERVICIOS PÚBLICOS</text:p>
          </table:table-cell>
          <table:table-cell office:value-type="string">
            <text:p>2707-2026</text:p>
          </table:table-cell>
        </table:table-row>
        <table:table-row table:style-name="ro1">
          <table:table-cell office:value-type="float" office:value="312">
            <text:p>312</text:p>
          </table:table-cell>
          <table:table-cell office:value-type="string">
            <text:p>Y02641EJ</text:p>
          </table:table-cell>
          <table:table-cell office:value-type="string">
            <text:p>202600006427OP</text:p>
          </table:table-cell>
          <table:table-cell office:value-type="string">
            <text:p>AGENCIA DE MEDIOS PATAGONIA <text:s text:c="2"/>S.R.L</text:p>
          </table:table-cell>
          <table:table-cell office:value-type="float" office:value="240000">
            <text:p>240000</text:p>
          </table:table-cell>
          <table:table-cell office:value-type="string">
            <text:p>27/07/2026</text:p>
          </table:table-cell>
          <table:table-cell office:value-type="float" office:value="202600003650">
            <text:p>202600003650</text:p>
          </table:table-cell>
          <table:table-cell office:value-type="float" office:value="202600002648">
            <text:p>202600002648</text:p>
          </table:table-cell>
          <table:table-cell office:value-type="string">
            <text:p>108001100010010336 <text:s text:c="2"/>PUBLICIDAD Y PROPAGANDA <text:s text:c="27"/>Programa: 0001 IMPUESTOS <text:s text:c="41"/>Secretaria: 08 SECRETARÍA DE PLANEAMIENTO TERRITORIAL <text:s text:c="12"/>108001100010010336 <text:s text:c="2"/>PUBLICIDAD Y PROPAGANDA <text:s text:c="27"/>Programa: 0001 SERVICIO ADMINISTRATIVO CENTRAL <text:s text:c="19"/>Secretaria: 08 SECRETARÍA DE PLANEAMIENTO TERRITORIAL</text:p>
          </table:table-cell>
          <table:table-cell office:value-type="string">
            <text:p>2648-2026</text:p>
          </table:table-cell>
        </table:table-row>
        <table:table-row table:style-name="ro1">
          <table:table-cell office:value-type="float" office:value="313">
            <text:p>313</text:p>
          </table:table-cell>
          <table:table-cell office:value-type="string">
            <text:p>Y02641EJ</text:p>
          </table:table-cell>
          <table:table-cell office:value-type="string">
            <text:p>202600006428OP</text:p>
          </table:table-cell>
          <table:table-cell office:value-type="string">
            <text:p>POPPE <text:s text:c="24"/>FRANCISCO JAVIER</text:p>
          </table:table-cell>
          <table:table-cell office:value-type="float" office:value="240000">
            <text:p>240000</text:p>
          </table:table-cell>
          <table:table-cell office:value-type="string">
            <text:p>27/07/2026</text:p>
          </table:table-cell>
          <table:table-cell office:value-type="float" office:value="202600003650">
            <text:p>202600003650</text:p>
          </table:table-cell>
          <table:table-cell office:value-type="float" office:value="202600002648">
            <text:p>202600002648</text:p>
          </table:table-cell>
          <table:table-cell office:value-type="string">
            <text:p>108001100010010336 <text:s text:c="2"/>PUBLICIDAD Y PROPAGANDA <text:s text:c="27"/>Programa: 0001 IMPUESTOS <text:s text:c="41"/>Secretaria: 08 SECRETARÍA DE PLANEAMIENTO TERRITORIAL <text:s text:c="12"/>108001100010010336 <text:s text:c="2"/>PUBLICIDAD Y PROPAGANDA <text:s text:c="27"/>Programa: 0001 SERVICIO ADMINISTRATIVO CENTRAL <text:s text:c="19"/>Secretaria: 08 SECRETARÍA DE PLANEAMIENTO TERRITORIAL</text:p>
          </table:table-cell>
          <table:table-cell office:value-type="string">
            <text:p>2648-2026</text:p>
          </table:table-cell>
        </table:table-row>
        <table:table-row table:style-name="ro1">
          <table:table-cell office:value-type="float" office:value="314">
            <text:p>314</text:p>
          </table:table-cell>
          <table:table-cell office:value-type="string">
            <text:p>Y02641EJ</text:p>
          </table:table-cell>
          <table:table-cell office:value-type="string">
            <text:p>202600006429OP</text:p>
          </table:table-cell>
          <table:table-cell office:value-type="string">
            <text:p>GRUPO GIGABYTE S.A.S.</text:p>
          </table:table-cell>
          <table:table-cell office:value-type="float" office:value="2499980">
            <text:p>2499980</text:p>
          </table:table-cell>
          <table:table-cell office:value-type="string">
            <text:p>27/07/2026</text:p>
          </table:table-cell>
          <table:table-cell office:value-type="float" office:value="202600003278">
            <text:p>202600003278</text:p>
          </table:table-cell>
          <table:table-cell office:value-type="float" office:value="202600002446">
            <text:p>202600002446</text:p>
          </table:table-cell>
          <table:table-cell office:value-type="string">
            <text:p>109001200010010443 <text:s text:c="2"/>MAQUINA Y EQUIPO <text:s text:c="34"/>Programa: 0001 IMPUESTOS <text:s text:c="41"/>Secretaria: 09 SECRETARÍA DE CAPITAL HUMANO Y ACCIÓN SOCIAL <text:s text:c="6"/>109001200010010443 <text:s text:c="2"/>MAQUINA Y EQUIPO <text:s text:c="34"/>Programa: 0001 SERVICIO ADMINISTRATIVO CENTRAL <text:s text:c="19"/>Secretaria: 09 SECRETARÍA DE CAPITAL HUMANO Y ACCIÓN SOCIAL</text:p>
          </table:table-cell>
          <table:table-cell office:value-type="string">
            <text:p>2446-2026</text:p>
          </table:table-cell>
        </table:table-row>
        <table:table-row table:style-name="ro1">
          <table:table-cell office:value-type="float" office:value="315">
            <text:p>315</text:p>
          </table:table-cell>
          <table:table-cell office:value-type="string">
            <text:p>Y02641EJ</text:p>
          </table:table-cell>
          <table:table-cell office:value-type="string">
            <text:p>202600006430OP</text:p>
          </table:table-cell>
          <table:table-cell office:value-type="string">
            <text:p>GHIGLIA TITACCIA <text:s text:c="13"/>CRISTIAN Y FEDERICO S.H.</text:p>
          </table:table-cell>
          <table:table-cell office:value-type="string">
            <text:p>96556.37</text:p>
          </table:table-cell>
          <table:table-cell office:value-type="string">
            <text:p>27/07/2026</text:p>
          </table:table-cell>
          <table:table-cell office:value-type="float" office:value="202600002574">
            <text:p>202600002574</text:p>
          </table:table-cell>
          <table:table-cell office:value-type="float" office:value="202600002238">
            <text:p>202600002238</text:p>
          </table:table-cell>
          <table:table-cell office:value-type="string">
            <text:p>110002100012360229 <text:s text:c="2"/>OTROS BIENES DE CONSUMO <text:s text:c="27"/>Programa: 0001 IMPUESTOS <text:s text:c="41"/>Secretaria: 10 SECRETARÍA DE PRODUCCIÓN Y EMPLEO <text:s text:c="17"/>110002100012360229 <text:s text:c="2"/>OTROS BIENES DE CONSUMO <text:s text:c="27"/>Programa: 0001 SERVICIO ADMINISTRATIVO CENTRAL <text:s text:c="19"/>Secretaria: 10 SECRETARÍA DE PRODUCCIÓN Y EMPLEO</text:p>
          </table:table-cell>
          <table:table-cell office:value-type="string">
            <text:p>2238-2026</text:p>
          </table:table-cell>
        </table:table-row>
        <table:table-row table:style-name="ro1">
          <table:table-cell office:value-type="float" office:value="316">
            <text:p>316</text:p>
          </table:table-cell>
          <table:table-cell office:value-type="string">
            <text:p>Y02641EJ</text:p>
          </table:table-cell>
          <table:table-cell office:value-type="string">
            <text:p>202600006431OP</text:p>
          </table:table-cell>
          <table:table-cell office:value-type="string">
            <text:p>DISTRIBUIDORA PATAGONIA SRL</text:p>
          </table:table-cell>
          <table:table-cell office:value-type="float" office:value="341000">
            <text:p>341000</text:p>
          </table:table-cell>
          <table:table-cell office:value-type="string">
            <text:p>27/07/2026</text:p>
          </table:table-cell>
          <table:table-cell office:value-type="float" office:value="202600003371">
            <text:p>202600003371</text:p>
          </table:table-cell>
          <table:table-cell office:value-type="float" office:value="202600002586">
            <text:p>202600002586</text:p>
          </table:table-cell>
          <table:table-cell office:value-type="string">
            <text:p>103001100240420333 <text:s text:c="2"/>MANTENIMIENTO <text:s/>REPARACION Y LIMPIEZA <text:s text:c="14"/>Programa: 0024 REPRESENTACION JUDICIAL DEL MUNICIPIO <text:s text:c="13"/>Secretaria: 03 SECRETARIA LEGAL Y TECNICA</text:p>
          </table:table-cell>
          <table:table-cell office:value-type="string">
            <text:p>2586-2026</text:p>
          </table:table-cell>
        </table:table-row>
        <table:table-row table:style-name="ro1">
          <table:table-cell office:value-type="float" office:value="317">
            <text:p>317</text:p>
          </table:table-cell>
          <table:table-cell office:value-type="string">
            <text:p>Y02641EJ</text:p>
          </table:table-cell>
          <table:table-cell office:value-type="string">
            <text:p>202600006432OP</text:p>
          </table:table-cell>
          <table:table-cell office:value-type="string">
            <text:p>ROSSI Y ROSSI S.R.L.</text:p>
          </table:table-cell>
          <table:table-cell office:value-type="float" office:value="471500">
            <text:p>471500</text:p>
          </table:table-cell>
          <table:table-cell office:value-type="string">
            <text:p>27/07/2026</text:p>
          </table:table-cell>
          <table:table-cell office:value-type="float" office:value="202600000707">
            <text:p>202600000707</text:p>
          </table:table-cell>
          <table:table-cell office:value-type="float" office:value="202600000482">
            <text:p>202600000482</text:p>
          </table:table-cell>
          <table:table-cell office:value-type="string">
            <text:p>102001100010340225 <text:s text:c="2"/>PRODUCTOS QUIMICOS <text:s/>COMBUSTIBLES Y LUBRICANTES <text:s text:c="4"/>Programa: 0001 IMPUESTOS <text:s text:c="41"/>Secretaria: 02 SECRETARÍA DE COORDINACION DE OBRAS Y SERVICIOS <text:s text:c="3"/>102001100010340225 <text:s text:c="2"/>PRODUCTOS QUIMICOS <text:s/>COMBUSTIBLES Y LUBRICANTES <text:s text:c="4"/>Programa: 0001 SERVICIO ADMINISTRATIVO CENTRAL <text:s text:c="19"/>Secretaria: 02 SECRETARÍA DE COORDINACION DE OBRAS Y SERVICIOS</text:p>
          </table:table-cell>
          <table:table-cell office:value-type="string">
            <text:p>482-2026</text:p>
          </table:table-cell>
        </table:table-row>
        <table:table-row table:style-name="ro1">
          <table:table-cell office:value-type="float" office:value="318">
            <text:p>318</text:p>
          </table:table-cell>
          <table:table-cell office:value-type="string">
            <text:p>Y02641EJ</text:p>
          </table:table-cell>
          <table:table-cell office:value-type="string">
            <text:p>202600006433OP</text:p>
          </table:table-cell>
          <table:table-cell office:value-type="string">
            <text:p>OJEDA <text:s text:c="24"/>JULIO</text:p>
          </table:table-cell>
          <table:table-cell office:value-type="float" office:value="950000">
            <text:p>950000</text:p>
          </table:table-cell>
          <table:table-cell office:value-type="string">
            <text:p>27/07/2026</text:p>
          </table:table-cell>
          <table:table-cell office:value-type="float" office:value="202600003469">
            <text:p>202600003469</text:p>
          </table:table-cell>
          <table:table-cell office:value-type="float" office:value="202600002517">
            <text:p>202600002517</text:p>
          </table:table-cell>
          <table:table-cell office:value-type="string">
            <text:p>101001100070110339 <text:s text:c="2"/>OTROS SERVICIOS <text:s text:c="35"/>Programa: 0007 GESTION COMUNICACION Y GOBIERNO ABIERTO <text:s text:c="11"/>Secretaria: 01 INTENDENCIA <text:s text:c="39"/>101001100070110339 <text:s text:c="2"/>OTROS SERVICIOS <text:s text:c="35"/>Programa: 0007 MULTAS <text:s text:c="44"/>Secretaria: 01 INTENDENCIA</text:p>
          </table:table-cell>
          <table:table-cell office:value-type="string">
            <text:p>2517-2026</text:p>
          </table:table-cell>
        </table:table-row>
        <table:table-row table:style-name="ro1">
          <table:table-cell office:value-type="float" office:value="319">
            <text:p>319</text:p>
          </table:table-cell>
          <table:table-cell office:value-type="string">
            <text:p>Y02641EJ</text:p>
          </table:table-cell>
          <table:table-cell office:value-type="string">
            <text:p>202600006434OP</text:p>
          </table:table-cell>
          <table:table-cell office:value-type="string">
            <text:p>TROYON <text:s text:c="23"/>DARIO</text:p>
          </table:table-cell>
          <table:table-cell office:value-type="float" office:value="7390800">
            <text:p>7390800</text:p>
          </table:table-cell>
          <table:table-cell office:value-type="string">
            <text:p>27/07/2026</text:p>
          </table:table-cell>
          <table:table-cell office:value-type="float" office:value="202600001141">
            <text:p>202600001141</text:p>
          </table:table-cell>
          <table:table-cell office:value-type="float" office:value="202600000774">
            <text:p>202600000774</text:p>
          </table:table-cell>
          <table:table-cell office:value-type="string">
            <text:p>10200110001001 <text:s text:c="6"/>GESTION ADMINISTRATIVA <text:s text:c="28"/>Programa: 0001 IMPUESTOS <text:s text:c="41"/>Secretaria: 02 SECRETARÍA DE COORDINACION DE OBRAS Y SERVICIOS <text:s text:c="3"/>10200110001001 <text:s text:c="6"/>GESTION ADMINISTRATIVA <text:s text:c="28"/>Programa: 0001 SERVICIO ADMINISTRATIVO CENTRAL <text:s text:c="19"/>Secretaria: 02 SECRETARÍA DE COORDINACION DE OBRAS Y SERVICIOS <text:s text:c="3"/>10400110001001 <text:s text:c="6"/>GESTION ADMINISTRATIVA <text:s text:c="28"/>Programa: 0001 IMPUESTOS <text:s text:c="41"/>Secretaria: 04 SECRETARÍA DE DEPORTES <text:s text:c="28"/>10400110001001 <text:s text:c="6"/>GESTION ADMINISTRATIVA <text:s text:c="28"/>Programa: 0001 SERVICIO ADMINISTRATIVO CENTRAL <text:s text:c="19"/>Secretaria: 04 SECRETARÍA DE DEPORTES <text:s text:c="28"/>107001300010010222 <text:s text:c="2"/>TEXTILES Y VESTUARIOS <text:s text:c="29"/>Programa: 0001 IMPUESTOS <text:s text:c="41"/>Secretaria: 07 SECRETARÍA DE OBRAS Y SERVICIOS PÚBLICOS <text:s text:c="10"/>107001300010010222 <text:s text:c="2"/>TEXTILES Y VESTUARIOS <text:s text:c="29"/>Programa: 0001 SERVICIO ADMINISTRATIVO CENTRAL <text:s text:c="19"/>Secretaria: 07 SECRETARÍA DE OBRAS Y SERVICIOS PÚBLICOS <text:s text:c="10"/>109001200010010222 <text:s text:c="2"/>TEXTILES Y VESTUARIOS <text:s text:c="29"/>Programa: 0001 IMPUESTOS <text:s text:c="41"/>Secretaria: 09 SECRETARÍA DE CAPITAL HUMANO Y ACCIÓN SOCIAL <text:s text:c="6"/>109001200010010222 <text:s text:c="2"/>TEXTILES Y VESTUARIOS <text:s text:c="29"/>Programa: 0001 SERVICIO ADMINISTRATIVO CENTRAL <text:s text:c="19"/>Secretaria: 09 SECRETARÍA DE CAPITAL HUMANO Y ACCIÓN SOCIAL <text:s text:c="6"/>111002100010010222 <text:s text:c="2"/>TEXTILES Y VESTUARIOS <text:s text:c="29"/>Programa: 0001 IMPUESTOS <text:s text:c="41"/>Secretaria: 11 SECRETARÍA DE PROTECCIÓN CIUDADANA <text:s text:c="16"/>111002100010010222 <text:s text:c="2"/>TEXTILES Y VESTUARIOS <text:s text:c="29"/>Programa: 0001 SERVICIO ADMINISTRATIVO CENTRAL <text:s text:c="19"/>Secretaria: 11 SECRETARÍA DE PROTECCIÓN CIUDADANA</text:p>
          </table:table-cell>
          <table:table-cell office:value-type="string">
            <text:p>774-2026</text:p>
          </table:table-cell>
        </table:table-row>
        <table:table-row table:style-name="ro1">
          <table:table-cell office:value-type="float" office:value="320">
            <text:p>320</text:p>
          </table:table-cell>
          <table:table-cell office:value-type="string">
            <text:p>Y02641EJ</text:p>
          </table:table-cell>
          <table:table-cell office:value-type="string">
            <text:p>202600006435OP</text:p>
          </table:table-cell>
          <table:table-cell office:value-type="string">
            <text:p>BURCAM SRL</text:p>
          </table:table-cell>
          <table:table-cell office:value-type="float" office:value="162300">
            <text:p>162300</text:p>
          </table:table-cell>
          <table:table-cell office:value-type="string">
            <text:p>27/07/2026</text:p>
          </table:table-cell>
          <table:table-cell office:value-type="float" office:value="202600002931">
            <text:p>202600002931</text:p>
          </table:table-cell>
          <table:table-cell office:value-type="float" office:value="202600002635">
            <text:p>202600002635</text:p>
          </table:table-cell>
          <table:table-cell office:value-type="string">
            <text:p>111181130372620224 <text:s text:c="2"/>PRODUCTOS DE CUERO Y CAUCHO <text:s text:c="23"/>Programa: 3037 CONTROL DE TRANSITO <text:s text:c="31"/>Secretaria: 11 SECRETARÍA DE PROTECCIÓN CIUDADANA</text:p>
          </table:table-cell>
          <table:table-cell office:value-type="string">
            <text:p>2635-2026</text:p>
          </table:table-cell>
        </table:table-row>
        <table:table-row table:style-name="ro1">
          <table:table-cell office:value-type="float" office:value="321">
            <text:p>321</text:p>
          </table:table-cell>
          <table:table-cell office:value-type="string">
            <text:p>Y02641EJ</text:p>
          </table:table-cell>
          <table:table-cell office:value-type="string">
            <text:p>202600006436OP</text:p>
          </table:table-cell>
          <table:table-cell office:value-type="string">
            <text:p>CENTRO ELECTRICO BARILOCHE S.R.L</text:p>
          </table:table-cell>
          <table:table-cell office:value-type="float" office:value="597176">
            <text:p>597176</text:p>
          </table:table-cell>
          <table:table-cell office:value-type="string">
            <text:p>27/07/2026</text:p>
          </table:table-cell>
          <table:table-cell office:value-type="float" office:value="202600003512">
            <text:p>202600003512</text:p>
          </table:table-cell>
          <table:table-cell office:value-type="float" office:value="202600002602">
            <text:p>202600002602</text:p>
          </table:table-cell>
          <table:table-cell office:value-type="string">
            <text:p>107001300501280229 <text:s text:c="2"/>OTROS BIENES DE CONSUMO <text:s text:c="27"/>Programa: 0050 REORDENAMIENTO DEL CEMENTERIO MUNICIPAL <text:s text:c="11"/>Secretaria: 07 SECRETARÍA DE OBRAS Y SERVICIOS PÚBLICOS</text:p>
          </table:table-cell>
          <table:table-cell office:value-type="string">
            <text:p>2602-2026</text:p>
          </table:table-cell>
        </table:table-row>
        <table:table-row table:style-name="ro1">
          <table:table-cell office:value-type="float" office:value="322">
            <text:p>322</text:p>
          </table:table-cell>
          <table:table-cell office:value-type="string">
            <text:p>Y02641EJ</text:p>
          </table:table-cell>
          <table:table-cell office:value-type="string">
            <text:p>202600006437OP</text:p>
          </table:table-cell>
          <table:table-cell office:value-type="string">
            <text:p>HYD EMPRENDIMIENTOS S.A.S</text:p>
          </table:table-cell>
          <table:table-cell office:value-type="float" office:value="780000">
            <text:p>780000</text:p>
          </table:table-cell>
          <table:table-cell office:value-type="string">
            <text:p>27/07/2026</text:p>
          </table:table-cell>
          <table:table-cell office:value-type="float" office:value="202600003772">
            <text:p>202600003772</text:p>
          </table:table-cell>
          <table:table-cell office:value-type="float" office:value="202600002706">
            <text:p>202600002706</text:p>
          </table:table-cell>
          <table:table-cell office:value-type="string">
            <text:p>107091300511350333 <text:s text:c="2"/>MANTENIMIENTO <text:s/>REPARACION Y LIMPIEZA <text:s text:c="14"/>Programa: 0051 SERVICIO DE RECOLECCIÓN DE RESIDUOS <text:s text:c="15"/>Secretaria: 07 SECRETARÍA DE OBRAS Y SERVICIOS PÚBLICOS</text:p>
          </table:table-cell>
          <table:table-cell office:value-type="string">
            <text:p>2706-2026</text:p>
          </table:table-cell>
        </table:table-row>
        <table:table-row table:style-name="ro1">
          <table:table-cell office:value-type="float" office:value="323">
            <text:p>323</text:p>
          </table:table-cell>
          <table:table-cell office:value-type="string">
            <text:p>Y02641EJ</text:p>
          </table:table-cell>
          <table:table-cell office:value-type="string">
            <text:p>202600006438OP</text:p>
          </table:table-cell>
          <table:table-cell office:value-type="string">
            <text:p>HYD EMPRENDIMIENTOS S.A.S</text:p>
          </table:table-cell>
          <table:table-cell office:value-type="float" office:value="390000">
            <text:p>390000</text:p>
          </table:table-cell>
          <table:table-cell office:value-type="string">
            <text:p>27/07/2026</text:p>
          </table:table-cell>
          <table:table-cell office:value-type="float" office:value="202600003774">
            <text:p>202600003774</text:p>
          </table:table-cell>
          <table:table-cell office:value-type="float" office:value="202600002708">
            <text:p>202600002708</text:p>
          </table:table-cell>
          <table:table-cell office:value-type="string">
            <text:p>107091300511350333 <text:s text:c="2"/>MANTENIMIENTO <text:s/>REPARACION Y LIMPIEZA <text:s text:c="14"/>Programa: 0051 SERVICIO DE RECOLECCIÓN DE RESIDUOS <text:s text:c="15"/>Secretaria: 07 SECRETARÍA DE OBRAS Y SERVICIOS PÚBLICOS</text:p>
          </table:table-cell>
          <table:table-cell office:value-type="string">
            <text:p>2708-2026</text:p>
          </table:table-cell>
        </table:table-row>
        <table:table-row table:style-name="ro1">
          <table:table-cell office:value-type="float" office:value="324">
            <text:p>324</text:p>
          </table:table-cell>
          <table:table-cell office:value-type="string">
            <text:p>Y02641EJ</text:p>
          </table:table-cell>
          <table:table-cell office:value-type="string">
            <text:p>202600006439OP</text:p>
          </table:table-cell>
          <table:table-cell office:value-type="string">
            <text:p>WLASIUK <text:s text:c="22"/>RODOLFO CARLOS</text:p>
          </table:table-cell>
          <table:table-cell office:value-type="float" office:value="215000">
            <text:p>215000</text:p>
          </table:table-cell>
          <table:table-cell office:value-type="string">
            <text:p>27/07/2026</text:p>
          </table:table-cell>
          <table:table-cell office:value-type="float" office:value="202600003650">
            <text:p>202600003650</text:p>
          </table:table-cell>
          <table:table-cell office:value-type="float" office:value="202600002648">
            <text:p>202600002648</text:p>
          </table:table-cell>
          <table:table-cell office:value-type="string">
            <text:p>108001100010010336 <text:s text:c="2"/>PUBLICIDAD Y PROPAGANDA <text:s text:c="27"/>Programa: 0001 IMPUESTOS <text:s text:c="41"/>Secretaria: 08 SECRETARÍA DE PLANEAMIENTO TERRITORIAL <text:s text:c="12"/>108001100010010336 <text:s text:c="2"/>PUBLICIDAD Y PROPAGANDA <text:s text:c="27"/>Programa: 0001 SERVICIO ADMINISTRATIVO CENTRAL <text:s text:c="19"/>Secretaria: 08 SECRETARÍA DE PLANEAMIENTO TERRITORIAL</text:p>
          </table:table-cell>
          <table:table-cell office:value-type="string">
            <text:p>2648-2026</text:p>
          </table:table-cell>
        </table:table-row>
        <table:table-row table:style-name="ro1">
          <table:table-cell office:value-type="float" office:value="325">
            <text:p>325</text:p>
          </table:table-cell>
          <table:table-cell office:value-type="string">
            <text:p>Y02641EJ</text:p>
          </table:table-cell>
          <table:table-cell office:value-type="string">
            <text:p>202600006440OP</text:p>
          </table:table-cell>
          <table:table-cell office:value-type="string">
            <text:p>BOOCK <text:s text:c="24"/>RENATO</text:p>
          </table:table-cell>
          <table:table-cell office:value-type="float" office:value="592000">
            <text:p>592000</text:p>
          </table:table-cell>
          <table:table-cell office:value-type="string">
            <text:p>27/07/2026</text:p>
          </table:table-cell>
          <table:table-cell office:value-type="float" office:value="202600003079">
            <text:p>202600003079</text:p>
          </table:table-cell>
          <table:table-cell office:value-type="float" office:value="202600002357">
            <text:p>202600002357</text:p>
          </table:table-cell>
          <table:table-cell office:value-type="string">
            <text:p>106001100010010221 <text:s text:c="2"/>PRODUCTOS ALIMENTICIOS AGROPECUARIO Y FORESTALES <text:s text:c="2"/>Programa: 0001 IMPUESTOS <text:s text:c="41"/>Secretaria: 06 SECRETARÍA DE HACIENDA <text:s text:c="28"/>106001100010010221 <text:s text:c="2"/>PRODUCTOS ALIMENTICIOS AGROPECUARIO Y FORESTALES <text:s text:c="2"/>Programa: 0001 SERVICIO ADMINISTRATIVO CENTRAL <text:s text:c="19"/>Secretaria: 06 SECRETARÍA DE HACIENDA <text:s text:c="28"/>107091300491240221 <text:s text:c="2"/>PRODUCTOS ALIMENTICIOS AGROPECUARIO Y FORESTALES <text:s text:c="2"/>Programa: 0049 PUESTA EN VALOR DEL CRUM <text:s text:c="26"/>Secretaria: 07 SECRETARÍA DE OBRAS Y SERVICIOS PÚBLICOS</text:p>
          </table:table-cell>
          <table:table-cell office:value-type="string">
            <text:p>2357-2026</text:p>
          </table:table-cell>
        </table:table-row>
        <table:table-row table:style-name="ro1">
          <table:table-cell office:value-type="float" office:value="326">
            <text:p>326</text:p>
          </table:table-cell>
          <table:table-cell office:value-type="string">
            <text:p>Y02641EJ</text:p>
          </table:table-cell>
          <table:table-cell office:value-type="string">
            <text:p>202600006441OP</text:p>
          </table:table-cell>
          <table:table-cell office:value-type="string">
            <text:p>GHIGLIA TITACCIA <text:s text:c="13"/>CRISTIAN Y FEDERICO S.H.</text:p>
          </table:table-cell>
          <table:table-cell office:value-type="string">
            <text:p>2129.4</text:p>
          </table:table-cell>
          <table:table-cell office:value-type="string">
            <text:p>27/07/2026</text:p>
          </table:table-cell>
          <table:table-cell office:value-type="float" office:value="202600002651">
            <text:p>202600002651</text:p>
          </table:table-cell>
          <table:table-cell office:value-type="float" office:value="202600002292">
            <text:p>202600002292</text:p>
          </table:table-cell>
          <table:table-cell office:value-type="string">
            <text:p>109001200010010229 <text:s text:c="2"/>OTROS BIENES DE CONSUMO <text:s text:c="27"/>Programa: 0001 IMPUESTOS <text:s text:c="41"/>Secretaria: 09 SECRETARÍA DE CAPITAL HUMANO Y ACCIÓN SOCIAL <text:s text:c="6"/>109001200010010229 <text:s text:c="2"/>OTROS BIENES DE CONSUMO <text:s text:c="27"/>Programa: 0001 SERVICIO ADMINISTRATIVO CENTRAL <text:s text:c="19"/>Secretaria: 09 SECRETARÍA DE CAPITAL HUMANO Y ACCIÓN SOCIAL</text:p>
          </table:table-cell>
          <table:table-cell office:value-type="string">
            <text:p>2292-2026</text:p>
          </table:table-cell>
        </table:table-row>
        <table:table-row table:style-name="ro1">
          <table:table-cell office:value-type="float" office:value="327">
            <text:p>327</text:p>
          </table:table-cell>
          <table:table-cell office:value-type="string">
            <text:p>Y02641EJ</text:p>
          </table:table-cell>
          <table:table-cell office:value-type="string">
            <text:p>202600006442OP</text:p>
          </table:table-cell>
          <table:table-cell office:value-type="string">
            <text:p>GRUPO GIGABYTE S.A.S.</text:p>
          </table:table-cell>
          <table:table-cell office:value-type="float" office:value="3449500">
            <text:p>3449500</text:p>
          </table:table-cell>
          <table:table-cell office:value-type="string">
            <text:p>27/07/2026</text:p>
          </table:table-cell>
          <table:table-cell office:value-type="float" office:value="202600003569">
            <text:p>202600003569</text:p>
          </table:table-cell>
          <table:table-cell office:value-type="float" office:value="202600002599">
            <text:p>202600002599</text:p>
          </table:table-cell>
          <table:table-cell office:value-type="string">
            <text:p>109001225082180443 <text:s text:c="2"/>MAQUINA Y EQUIPO <text:s text:c="34"/>Programa: 2508 ESTACIONAMIENTO MEDIDO <text:s text:c="28"/>Secretaria: 09 SECRETARÍA DE CAPITAL HUMANO Y ACCIÓN SOCIAL</text:p>
          </table:table-cell>
          <table:table-cell office:value-type="string">
            <text:p>2599-2026</text:p>
          </table:table-cell>
        </table:table-row>
        <table:table-row table:style-name="ro1">
          <table:table-cell office:value-type="float" office:value="328">
            <text:p>328</text:p>
          </table:table-cell>
          <table:table-cell office:value-type="string">
            <text:p>Y02641EJ</text:p>
          </table:table-cell>
          <table:table-cell office:value-type="string">
            <text:p>202600006443OP</text:p>
          </table:table-cell>
          <table:table-cell office:value-type="string">
            <text:p>VENTIMIGLIA S.R.L</text:p>
          </table:table-cell>
          <table:table-cell office:value-type="string">
            <text:p>29024.12</text:p>
          </table:table-cell>
          <table:table-cell office:value-type="string">
            <text:p>27/07/2026</text:p>
          </table:table-cell>
          <table:table-cell office:value-type="float" office:value="202600003510">
            <text:p>202600003510</text:p>
          </table:table-cell>
          <table:table-cell office:value-type="float" office:value="202600002564">
            <text:p>202600002564</text:p>
          </table:table-cell>
          <table:table-cell office:value-type="string">
            <text:p>111171100010010229 <text:s text:c="2"/>OTROS BIENES DE CONSUMO <text:s text:c="27"/>Programa: 0001 IMPUESTOS <text:s text:c="41"/>Secretaria: 11 SECRETARÍA DE PROTECCIÓN CIUDADANA <text:s text:c="16"/>111171100010010229 <text:s text:c="2"/>OTROS BIENES DE CONSUMO <text:s text:c="27"/>Programa: 0001 SERVICIO ADMINISTRATIVO CENTRAL <text:s text:c="19"/>Secretaria: 11 SECRETARÍA DE PROTECCIÓN CIUDADANA</text:p>
          </table:table-cell>
          <table:table-cell office:value-type="string">
            <text:p>2564-2026</text:p>
          </table:table-cell>
        </table:table-row>
        <table:table-row table:style-name="ro1">
          <table:table-cell office:value-type="float" office:value="329">
            <text:p>329</text:p>
          </table:table-cell>
          <table:table-cell office:value-type="string">
            <text:p>Y02641EJ</text:p>
          </table:table-cell>
          <table:table-cell office:value-type="string">
            <text:p>202600006444OP</text:p>
          </table:table-cell>
          <table:table-cell office:value-type="string">
            <text:p>PUELCHE SOCIEDAD ANONIMA INDUS</text:p>
          </table:table-cell>
          <table:table-cell office:value-type="string">
            <text:p>78066.77</text:p>
          </table:table-cell>
          <table:table-cell office:value-type="string">
            <text:p>27/07/2026</text:p>
          </table:table-cell>
          <table:table-cell office:value-type="float" office:value="202600003715">
            <text:p>202600003715</text:p>
          </table:table-cell>
          <table:table-cell office:value-type="float" office:value="202600002652">
            <text:p>202600002652</text:p>
          </table:table-cell>
          <table:table-cell office:value-type="string">
            <text:p>101021100060080221 <text:s text:c="2"/>PRODUCTOS ALIMENTICIOS AGROPECUARIO Y FORESTALES <text:s text:c="2"/>Programa: 0006 ALQUILERES <text:s text:c="40"/>Secretaria: 01 INTENDENCIA <text:s text:c="39"/>101021100060080221 <text:s text:c="2"/>PRODUCTOS ALIMENTICIOS AGROPECUARIO Y FORESTALES <text:s text:c="2"/>Programa: 0006 ARTICULACION CON ENTIDADES RELIGIOSAS <text:s text:c="13"/>Secretaria: 01 INTENDENCIA</text:p>
          </table:table-cell>
          <table:table-cell office:value-type="string">
            <text:p>2652-2026</text:p>
          </table:table-cell>
        </table:table-row>
        <table:table-row table:style-name="ro1">
          <table:table-cell office:value-type="float" office:value="330">
            <text:p>330</text:p>
          </table:table-cell>
          <table:table-cell office:value-type="string">
            <text:p>Y02641EJ</text:p>
          </table:table-cell>
          <table:table-cell office:value-type="string">
            <text:p>202600006445OP</text:p>
          </table:table-cell>
          <table:table-cell office:value-type="string">
            <text:p>PATAGONICA DE LUBRICANTES SRL.</text:p>
          </table:table-cell>
          <table:table-cell office:value-type="float" office:value="319200">
            <text:p>319200</text:p>
          </table:table-cell>
          <table:table-cell office:value-type="string">
            <text:p>27/07/2026</text:p>
          </table:table-cell>
          <table:table-cell office:value-type="float" office:value="202600003501">
            <text:p>202600003501</text:p>
          </table:table-cell>
          <table:table-cell office:value-type="float" office:value="202600002614">
            <text:p>202600002614</text:p>
          </table:table-cell>
          <table:table-cell office:value-type="string">
            <text:p>101001100150220229 <text:s text:c="2"/>OTROS BIENES DE CONSUMO <text:s text:c="27"/>Programa: 0015 OBTENCION DE PRESTAMOS <text:s text:c="28"/>Secretaria: 01 INTENDENCIA <text:s text:c="39"/>101001100150220229 <text:s text:c="2"/>OTROS BIENES DE CONSUMO <text:s text:c="27"/>Programa: 0015 SERVICIOS VECINALES ZONA OESTE - CATEDRAL <text:s text:c="9"/>Secretaria: 01 INTENDENCIA</text:p>
          </table:table-cell>
          <table:table-cell office:value-type="string">
            <text:p>2614-2026</text:p>
          </table:table-cell>
        </table:table-row>
        <table:table-row table:style-name="ro1">
          <table:table-cell office:value-type="float" office:value="331">
            <text:p>331</text:p>
          </table:table-cell>
          <table:table-cell office:value-type="string">
            <text:p>Y02641EJ</text:p>
          </table:table-cell>
          <table:table-cell office:value-type="string">
            <text:p>202600006446OP</text:p>
          </table:table-cell>
          <table:table-cell office:value-type="string">
            <text:p>FERRETERIA BARBERIS S.R.L.</text:p>
          </table:table-cell>
          <table:table-cell office:value-type="string">
            <text:p>37012.5</text:p>
          </table:table-cell>
          <table:table-cell office:value-type="string">
            <text:p>27/07/2026</text:p>
          </table:table-cell>
          <table:table-cell office:value-type="float" office:value="202600003673">
            <text:p>202600003673</text:p>
          </table:table-cell>
          <table:table-cell office:value-type="float" office:value="202600002660">
            <text:p>202600002660</text:p>
          </table:table-cell>
          <table:table-cell office:value-type="string">
            <text:p>101001100070090229 <text:s text:c="2"/>OTROS BIENES DE CONSUMO <text:s text:c="27"/>Programa: 0007 GESTION COMUNICACION Y GOBIERNO ABIERTO <text:s text:c="11"/>Secretaria: 01 INTENDENCIA <text:s text:c="39"/>101001100070090229 <text:s text:c="2"/>OTROS BIENES DE CONSUMO <text:s text:c="27"/>Programa: 0007 MULTAS <text:s text:c="44"/>Secretaria: 01 INTENDENCIA</text:p>
          </table:table-cell>
          <table:table-cell office:value-type="string">
            <text:p>2660-2026</text:p>
          </table:table-cell>
        </table:table-row>
        <table:table-row table:style-name="ro1">
          <table:table-cell office:value-type="float" office:value="332">
            <text:p>332</text:p>
          </table:table-cell>
          <table:table-cell office:value-type="string">
            <text:p>Y02641EJ</text:p>
          </table:table-cell>
          <table:table-cell office:value-type="string">
            <text:p>202600006447OP</text:p>
          </table:table-cell>
          <table:table-cell office:value-type="string">
            <text:p>MUHLENPFORDT <text:s text:c="17"/>ROBERTO MATIAS</text:p>
          </table:table-cell>
          <table:table-cell office:value-type="float" office:value="450000">
            <text:p>450000</text:p>
          </table:table-cell>
          <table:table-cell office:value-type="string">
            <text:p>27/07/2026</text:p>
          </table:table-cell>
          <table:table-cell office:value-type="float" office:value="202600003609">
            <text:p>202600003609</text:p>
          </table:table-cell>
          <table:table-cell office:value-type="float" office:value="202600002623">
            <text:p>202600002623</text:p>
          </table:table-cell>
          <table:table-cell office:value-type="string">
            <text:p>101001100070090229 <text:s text:c="2"/>OTROS BIENES DE CONSUMO <text:s text:c="27"/>Programa: 0007 GESTION COMUNICACION Y GOBIERNO ABIERTO <text:s text:c="11"/>Secretaria: 01 INTENDENCIA <text:s text:c="39"/>101001100070090229 <text:s text:c="2"/>OTROS BIENES DE CONSUMO <text:s text:c="27"/>Programa: 0007 MULTAS <text:s text:c="44"/>Secretaria: 01 INTENDENCIA</text:p>
          </table:table-cell>
          <table:table-cell office:value-type="string">
            <text:p>2623-2026</text:p>
          </table:table-cell>
        </table:table-row>
        <table:table-row table:style-name="ro1">
          <table:table-cell office:value-type="float" office:value="333">
            <text:p>333</text:p>
          </table:table-cell>
          <table:table-cell office:value-type="string">
            <text:p>Y02641EJ</text:p>
          </table:table-cell>
          <table:table-cell office:value-type="string">
            <text:p>202600006448OP</text:p>
          </table:table-cell>
          <table:table-cell office:value-type="string">
            <text:p>VOXEL <text:s/>MEDIA S.A.S</text:p>
          </table:table-cell>
          <table:table-cell office:value-type="float" office:value="4110000">
            <text:p>4110000</text:p>
          </table:table-cell>
          <table:table-cell office:value-type="string">
            <text:p>27/07/2026</text:p>
          </table:table-cell>
          <table:table-cell office:value-type="float" office:value="202600003651">
            <text:p>202600003651</text:p>
          </table:table-cell>
          <table:table-cell office:value-type="float" office:value="202600002659">
            <text:p>202600002659</text:p>
          </table:table-cell>
          <table:table-cell office:value-type="string">
            <text:p>101001100070110229 <text:s text:c="2"/>OTROS BIENES DE CONSUMO <text:s text:c="27"/>Programa: 0007 GESTION COMUNICACION Y GOBIERNO ABIERTO <text:s text:c="11"/>Secretaria: 01 INTENDENCIA <text:s text:c="39"/>101001100070110229 <text:s text:c="2"/>OTROS BIENES DE CONSUMO <text:s text:c="27"/>Programa: 0007 MULTAS <text:s text:c="44"/>Secretaria: 01 INTENDENCIA</text:p>
          </table:table-cell>
          <table:table-cell office:value-type="string">
            <text:p>2659-2026</text:p>
          </table:table-cell>
        </table:table-row>
        <table:table-row table:style-name="ro1">
          <table:table-cell office:value-type="float" office:value="334">
            <text:p>334</text:p>
          </table:table-cell>
          <table:table-cell office:value-type="string">
            <text:p>Y02641EJ</text:p>
          </table:table-cell>
          <table:table-cell office:value-type="string">
            <text:p>202600006454OP</text:p>
          </table:table-cell>
          <table:table-cell office:value-type="string">
            <text:p>BOOCK <text:s text:c="24"/>RENATO</text:p>
          </table:table-cell>
          <table:table-cell office:value-type="float" office:value="1720000">
            <text:p>1720000</text:p>
          </table:table-cell>
          <table:table-cell office:value-type="string">
            <text:p>28/07/2026</text:p>
          </table:table-cell>
          <table:table-cell office:value-type="float" office:value="202600002972">
            <text:p>202600002972</text:p>
          </table:table-cell>
          <table:table-cell office:value-type="float" office:value="202600002300">
            <text:p>202600002300</text:p>
          </table:table-cell>
          <table:table-cell office:value-type="string">
            <text:p>101001100010010221 <text:s text:c="2"/>PRODUCTOS ALIMENTICIOS AGROPECUARIO Y FORESTALES <text:s text:c="2"/>Programa: 0001 IMPUESTOS <text:s text:c="41"/>Secretaria: 01 INTENDENCIA <text:s text:c="39"/>101001100010010221 <text:s text:c="2"/>PRODUCTOS ALIMENTICIOS AGROPECUARIO Y FORESTALES <text:s text:c="2"/>Programa: 0001 SERVICIO ADMINISTRATIVO CENTRAL <text:s text:c="19"/>Secretaria: 01 INTENDENCIA <text:s text:c="39"/>101001100020010221 <text:s text:c="2"/>PRODUCTOS ALIMENTICIOS AGROPECUARIO Y FORESTALES <text:s text:c="2"/>Programa: 0002 SERVICIO DE JUSTICIA DE FALTAS URBANAS <text:s text:c="12"/>Secretaria: 01 INTENDENCIA <text:s text:c="39"/>101001100020010221 <text:s text:c="2"/>PRODUCTOS ALIMENTICIOS AGROPECUARIO Y FORESTALES <text:s text:c="2"/>Programa: 0002 TASAS Y TARIFAS <text:s text:c="35"/>Secretaria: 01 INTENDENCIA <text:s text:c="39"/>101001100120220221 <text:s text:c="2"/>PRODUCTOS ALIMENTICIOS AGROPECUARIO Y FORESTALES <text:s text:c="2"/>Programa: 0012 REMANENTE EJERCICIOS ANTERIORES <text:s text:c="19"/>Secretaria: 01 INTENDENCIA <text:s text:c="39"/>101001100120220221 <text:s text:c="2"/>PRODUCTOS ALIMENTICIOS AGROPECUARIO Y FORESTALES <text:s text:c="2"/>Programa: 0012 SERVICIO VECINAL ZONA OESTE MELIPAL CERRO OTTO <text:s text:c="4"/>Secretaria: 01 INTENDENCIA <text:s text:c="39"/>101011100010010221 <text:s text:c="2"/>PRODUCTOS ALIMENTICIOS AGROPECUARIO Y FORESTALES <text:s text:c="2"/>Programa: 0001 IMPUESTOS <text:s text:c="41"/>Secretaria: 01 INTENDENCIA <text:s text:c="39"/>101011100010010221 <text:s text:c="2"/>PRODUCTOS ALIMENTICIOS AGROPECUARIO Y FORESTALES <text:s text:c="2"/>Programa: 0001 SERVICIO ADMINISTRATIVO CENTRAL <text:s text:c="19"/>Secretaria: 01 INTENDENCIA <text:s text:c="39"/>101021100060080221 <text:s text:c="2"/>PRODUCTOS ALIMENTICIOS AGROPECUARIO Y FORESTALES <text:s text:c="2"/>Programa: 0006 ALQUILERES <text:s text:c="40"/>Secretaria: 01 INTENDENCIA <text:s text:c="39"/>101021100060080221 <text:s text:c="2"/>PRODUCTOS ALIMENTICIOS AGROPECUARIO Y FORESTALES <text:s text:c="2"/>Programa: 0006 ARTICULACION CON ENTIDADES RELIGIOSAS <text:s text:c="13"/>Secretaria: 01 INTENDENCIA <text:s text:c="39"/>102001100010340221 <text:s text:c="2"/>PRODUCTOS ALIMENTICIOS AGROPECUARIO Y FORESTALES <text:s text:c="2"/>Programa: 0001 IMPUESTOS <text:s text:c="41"/>Secretaria: 02 SECRETARÍA DE COORDINACION DE OBRAS Y SERVICIOS <text:s text:c="3"/>102001100010340221 <text:s text:c="2"/>PRODUCTOS ALIMENTICIOS AGROPECUARIO Y FORESTALES <text:s text:c="2"/>Programa: 0001 SERVICIO ADMINISTRATIVO CENTRAL <text:s text:c="19"/>Secretaria: 02 SECRETARÍA DE COORDINACION DE OBRAS Y SERVICIOS <text:s text:c="3"/>102002100210350221 <text:s text:c="2"/>PRODUCTOS ALIMENTICIOS AGROPECUARIO Y FORESTALES <text:s text:c="2"/>Programa: 0021 DESARROLLO TERRITORIAL CATEDRAL <text:s text:c="19"/>Secretaria: 02 SECRETARÍA DE COORDINACION DE OBRAS Y SERVICIOS <text:s text:c="3"/>105041100010020221 <text:s text:c="2"/>PRODUCTOS ALIMENTICIOS AGROPECUARIO Y FORESTALES <text:s text:c="2"/>Programa: 0001 IMPUESTOS <text:s text:c="41"/>Secretaria: 05 SECRETARÍA DE GESTIÓN ESTRATÉGICA Y MODERNIZACIÓN <text:s/>105041100010020221 <text:s text:c="2"/>PRODUCTOS ALIMENTICIOS AGROPECUARIO Y FORESTALES <text:s text:c="2"/>Programa: 0001 SERVICIO ADMINISTRATIVO CENTRAL <text:s text:c="19"/>Secretaria: 05 SECRETARÍA DE GESTIÓN ESTRATÉGICA Y MODERNIZACIÓN <text:s/>106001100010010221 <text:s text:c="2"/>PRODUCTOS ALIMENTICIOS AGROPECUARIO Y FORESTALES <text:s text:c="2"/>Programa: 0001 IMPUESTOS <text:s text:c="41"/>Secretaria: 06 SECRETARÍA DE HACIENDA <text:s text:c="28"/>106001100010010221 <text:s text:c="2"/>PRODUCTOS ALIMENTICIOS AGROPECUARIO Y FORESTALES <text:s text:c="2"/>Programa: 0001 SERVICIO ADMINISTRATIVO CENTRAL <text:s text:c="19"/>Secretaria: 06 SECRETARÍA DE HACIENDA <text:s text:c="28"/>107001300501280221 <text:s text:c="2"/>PRODUCTOS ALIMENTICIOS AGROPECUARIO Y FORESTALES <text:s text:c="2"/>Programa: 0050 REORDENAMIENTO DEL CEMENTERIO MUNICIPAL <text:s text:c="11"/>Secretaria: 07 SECRETARÍA DE OBRAS Y SERVICIOS PÚBLICOS <text:s text:c="10"/>107071300010010221 <text:s text:c="2"/>PRODUCTOS ALIMENTICIOS AGROPECUARIO Y FORESTALES <text:s text:c="2"/>Programa: 0001 IMPUESTOS <text:s text:c="41"/>Secretaria: 07 SECRETARÍA DE OBRAS Y SERVICIOS PÚBLICOS <text:s text:c="10"/>107071300010010221 <text:s text:c="2"/>PRODUCTOS ALIMENTICIOS AGROPECUARIO Y FORESTALES <text:s text:c="2"/>Programa: 0001 SERVICIO ADMINISTRATIVO CENTRAL <text:s text:c="19"/>Secretaria: 07 SECRETARÍA DE OBRAS Y SERVICIOS PÚBLICOS <text:s text:c="10"/>109001225082180221 <text:s text:c="2"/>PRODUCTOS ALIMENTICIOS AGROPECUARIO Y FORESTALES <text:s text:c="2"/>Programa: 2508 ESTACIONAMIENTO MEDIDO <text:s text:c="28"/>Secretaria: 09 SECRETARÍA DE CAPITAL HUMANO Y ACCIÓN SOCIAL <text:s text:c="6"/>110001100010010221 <text:s text:c="2"/>PRODUCTOS ALIMENTICIOS AGROPECUARIO Y FORESTALES <text:s text:c="2"/>Programa: 0001 IMPUESTOS <text:s text:c="41"/>Secretaria: 10 SECRETARÍA DE PRODUCCIÓN Y EMPLEO <text:s text:c="17"/>110001100010010221 <text:s text:c="2"/>PRODUCTOS ALIMENTICIOS AGROPECUARIO Y FORESTALES <text:s text:c="2"/>Programa: 0001 SERVICIO ADMINISTRATIVO CENTRAL <text:s text:c="19"/>Secretaria: 10 SECRETARÍA DE PRODUCCIÓN Y EMPLEO <text:s text:c="17"/>111161100932400221 <text:s text:c="2"/>PRODUCTOS ALIMENTICIOS AGROPECUARIO Y FORESTALES <text:s text:c="2"/>Programa: 0093 ATENCION Y PREVENCION DE EMERGENCIAS <text:s text:c="14"/>Secretaria: 11 SECRETARÍA DE PROTECCIÓN CIUDADANA <text:s text:c="16"/>111171100010010221 <text:s text:c="2"/>PRODUCTOS ALIMENTICIOS AGROPECUARIO Y FORESTALES <text:s text:c="2"/>Programa: 0001 IMPUESTOS</text:p>
          </table:table-cell>
          <table:table-cell office:value-type="string">
            <text:p>2300-2026</text:p>
          </table:table-cell>
        </table:table-row>
        <table:table-row table:style-name="ro1">
          <table:table-cell office:value-type="float" office:value="335">
            <text:p>335</text:p>
          </table:table-cell>
          <table:table-cell office:value-type="string">
            <text:p>Y02641EJ</text:p>
          </table:table-cell>
          <table:table-cell office:value-type="string">
            <text:p>202600006455OP</text:p>
          </table:table-cell>
          <table:table-cell office:value-type="string">
            <text:p>VERA <text:s text:c="25"/>MAURO AUGUSTO</text:p>
          </table:table-cell>
          <table:table-cell office:value-type="float" office:value="864000">
            <text:p>864000</text:p>
          </table:table-cell>
          <table:table-cell office:value-type="string">
            <text:p>28/07/2026</text:p>
          </table:table-cell>
          <table:table-cell office:value-type="float" office:value="202600003513">
            <text:p>202600003513</text:p>
          </table:table-cell>
          <table:table-cell office:value-type="float" office:value="202600002603">
            <text:p>202600002603</text:p>
          </table:table-cell>
          <table:table-cell office:value-type="string">
            <text:p>107001300501280229 <text:s text:c="2"/>OTROS BIENES DE CONSUMO <text:s text:c="27"/>Programa: 0050 REORDENAMIENTO DEL CEMENTERIO MUNICIPAL <text:s text:c="11"/>Secretaria: 07 SECRETARÍA DE OBRAS Y SERVICIOS PÚBLICOS</text:p>
          </table:table-cell>
          <table:table-cell office:value-type="string">
            <text:p>2603-2026</text:p>
          </table:table-cell>
        </table:table-row>
        <table:table-row table:style-name="ro1">
          <table:table-cell office:value-type="float" office:value="336">
            <text:p>336</text:p>
          </table:table-cell>
          <table:table-cell office:value-type="string">
            <text:p>Y02641EJ</text:p>
          </table:table-cell>
          <table:table-cell office:value-type="string">
            <text:p>202600006456OP</text:p>
          </table:table-cell>
          <table:table-cell office:value-type="string">
            <text:p>TREVISAN SRL</text:p>
          </table:table-cell>
          <table:table-cell office:value-type="float" office:value="255000">
            <text:p>255000</text:p>
          </table:table-cell>
          <table:table-cell office:value-type="string">
            <text:p>28/07/2026</text:p>
          </table:table-cell>
          <table:table-cell office:value-type="float" office:value="202600003687">
            <text:p>202600003687</text:p>
          </table:table-cell>
          <table:table-cell office:value-type="float" office:value="202600002651">
            <text:p>202600002651</text:p>
          </table:table-cell>
          <table:table-cell office:value-type="string">
            <text:p>101021100060080221 <text:s text:c="2"/>PRODUCTOS ALIMENTICIOS AGROPECUARIO Y FORESTALES <text:s text:c="2"/>Programa: 0006 ALQUILERES <text:s text:c="40"/>Secretaria: 01 INTENDENCIA <text:s text:c="39"/>101021100060080221 <text:s text:c="2"/>PRODUCTOS ALIMENTICIOS AGROPECUARIO Y FORESTALES <text:s text:c="2"/>Programa: 0006 ARTICULACION CON ENTIDADES RELIGIOSAS <text:s text:c="13"/>Secretaria: 01 INTENDENCIA</text:p>
          </table:table-cell>
          <table:table-cell office:value-type="string">
            <text:p>2651-2026</text:p>
          </table:table-cell>
        </table:table-row>
        <table:table-row table:style-name="ro1">
          <table:table-cell office:value-type="float" office:value="337">
            <text:p>337</text:p>
          </table:table-cell>
          <table:table-cell office:value-type="string">
            <text:p>Y02641EJ</text:p>
          </table:table-cell>
          <table:table-cell office:value-type="string">
            <text:p>202600006469OP</text:p>
          </table:table-cell>
          <table:table-cell office:value-type="string">
            <text:p>AFP SERVICE SA</text:p>
          </table:table-cell>
          <table:table-cell office:value-type="float" office:value="937040">
            <text:p>937040</text:p>
          </table:table-cell>
          <table:table-cell office:value-type="string">
            <text:p>28/07/2026</text:p>
          </table:table-cell>
          <table:table-cell office:value-type="float" office:value="202600002568">
            <text:p>202600002568</text:p>
          </table:table-cell>
          <table:table-cell office:value-type="float" office:value="202600002437">
            <text:p>202600002437</text:p>
          </table:table-cell>
          <table:table-cell office:value-type="string">
            <text:p>101001100140220222 <text:s text:c="2"/>TEXTILES Y VESTUARIOS <text:s text:c="29"/>Programa: 0014 OTROS NO TRIBUTARIOS <text:s text:c="30"/>Secretaria: 01 INTENDENCIA <text:s text:c="39"/>101001100140220222 <text:s text:c="2"/>TEXTILES Y VESTUARIOS <text:s text:c="29"/>Programa: 0014 SERVICIOS VECINALES ZONA CENTRO <text:s text:c="19"/>Secretaria: 01 INTENDENCIA <text:s text:c="39"/>107001300010010222 <text:s text:c="2"/>TEXTILES Y VESTUARIOS <text:s text:c="29"/>Programa: 0001 IMPUESTOS <text:s text:c="41"/>Secretaria: 07 SECRETARÍA DE OBRAS Y SERVICIOS PÚBLICOS <text:s text:c="10"/>107001300010010222 <text:s text:c="2"/>TEXTILES Y VESTUARIOS <text:s text:c="29"/>Programa: 0001 SERVICIO ADMINISTRATIVO CENTRAL <text:s text:c="19"/>Secretaria: 07 SECRETARÍA DE OBRAS Y SERVICIOS PÚBLICOS</text:p>
          </table:table-cell>
          <table:table-cell office:value-type="string">
            <text:p>2437-2026</text:p>
          </table:table-cell>
        </table:table-row>
        <table:table-row table:style-name="ro1">
          <table:table-cell office:value-type="float" office:value="338">
            <text:p>338</text:p>
          </table:table-cell>
          <table:table-cell office:value-type="string">
            <text:p>Y02641EJ</text:p>
          </table:table-cell>
          <table:table-cell office:value-type="string">
            <text:p>202600006470OP</text:p>
          </table:table-cell>
          <table:table-cell office:value-type="string">
            <text:p>BURCAM SRL</text:p>
          </table:table-cell>
          <table:table-cell office:value-type="float" office:value="526955">
            <text:p>526955</text:p>
          </table:table-cell>
          <table:table-cell office:value-type="string">
            <text:p>28/07/2026</text:p>
          </table:table-cell>
          <table:table-cell office:value-type="float" office:value="202600003252">
            <text:p>202600003252</text:p>
          </table:table-cell>
          <table:table-cell office:value-type="float" office:value="202600002686">
            <text:p>202600002686</text:p>
          </table:table-cell>
          <table:table-cell office:value-type="string">
            <text:p>107001300401070229 <text:s text:c="2"/>OTROS BIENES DE CONSUMO <text:s text:c="27"/>Programa: 0040 ABASTECIMIENTO Y MANTENIMIENTO DE FLOTA Y MAQUINAR Secretaria: 07 SECRETARÍA DE OBRAS Y SERVICIOS PÚBLICOS</text:p>
          </table:table-cell>
          <table:table-cell office:value-type="string">
            <text:p>2686-2026</text:p>
          </table:table-cell>
        </table:table-row>
        <table:table-row table:style-name="ro1">
          <table:table-cell office:value-type="float" office:value="339">
            <text:p>339</text:p>
          </table:table-cell>
          <table:table-cell office:value-type="string">
            <text:p>Y02641EJ</text:p>
          </table:table-cell>
          <table:table-cell office:value-type="string">
            <text:p>202600006471OP</text:p>
          </table:table-cell>
          <table:table-cell office:value-type="string">
            <text:p>OSORIO <text:s text:c="23"/>MIGUEL ANDRES</text:p>
          </table:table-cell>
          <table:table-cell office:value-type="float" office:value="117000">
            <text:p>117000</text:p>
          </table:table-cell>
          <table:table-cell office:value-type="string">
            <text:p>28/07/2026</text:p>
          </table:table-cell>
          <table:table-cell office:value-type="float" office:value="202600003739">
            <text:p>202600003739</text:p>
          </table:table-cell>
          <table:table-cell office:value-type="float" office:value="202600002672">
            <text:p>202600002672</text:p>
          </table:table-cell>
          <table:table-cell office:value-type="string">
            <text:p>101001100010010229 <text:s text:c="2"/>OTROS BIENES DE CONSUMO <text:s text:c="27"/>Programa: 0001 IMPUESTOS <text:s text:c="41"/>Secretaria: 01 INTENDENCIA <text:s text:c="39"/>101001100010010229 <text:s text:c="2"/>OTROS BIENES DE CONSUMO <text:s text:c="27"/>Programa: 0001 SERVICIO ADMINISTRATIVO CENTRAL <text:s text:c="19"/>Secretaria: 01 INTENDENCIA</text:p>
          </table:table-cell>
          <table:table-cell office:value-type="string">
            <text:p>2672-2026</text:p>
          </table:table-cell>
        </table:table-row>
        <table:table-row table:style-name="ro1">
          <table:table-cell office:value-type="float" office:value="340">
            <text:p>340</text:p>
          </table:table-cell>
          <table:table-cell office:value-type="string">
            <text:p>Y02641EJ</text:p>
          </table:table-cell>
          <table:table-cell office:value-type="string">
            <text:p>202600006472OP</text:p>
          </table:table-cell>
          <table:table-cell office:value-type="string">
            <text:p>TROYON <text:s text:c="23"/>DARIO</text:p>
          </table:table-cell>
          <table:table-cell office:value-type="float" office:value="2180000">
            <text:p>2180000</text:p>
          </table:table-cell>
          <table:table-cell office:value-type="string">
            <text:p>28/07/2026</text:p>
          </table:table-cell>
          <table:table-cell office:value-type="float" office:value="202600002568">
            <text:p>202600002568</text:p>
          </table:table-cell>
          <table:table-cell office:value-type="float" office:value="202600002437">
            <text:p>202600002437</text:p>
          </table:table-cell>
          <table:table-cell office:value-type="string">
            <text:p>101001100140220222 <text:s text:c="2"/>TEXTILES Y VESTUARIOS <text:s text:c="29"/>Programa: 0014 OTROS NO TRIBUTARIOS <text:s text:c="30"/>Secretaria: 01 INTENDENCIA <text:s text:c="39"/>101001100140220222 <text:s text:c="2"/>TEXTILES Y VESTUARIOS <text:s text:c="29"/>Programa: 0014 SERVICIOS VECINALES ZONA CENTRO <text:s text:c="19"/>Secretaria: 01 INTENDENCIA <text:s text:c="39"/>107001300010010222 <text:s text:c="2"/>TEXTILES Y VESTUARIOS <text:s text:c="29"/>Programa: 0001 IMPUESTOS <text:s text:c="41"/>Secretaria: 07 SECRETARÍA DE OBRAS Y SERVICIOS PÚBLICOS <text:s text:c="10"/>107001300010010222 <text:s text:c="2"/>TEXTILES Y VESTUARIOS <text:s text:c="29"/>Programa: 0001 SERVICIO ADMINISTRATIVO CENTRAL <text:s text:c="19"/>Secretaria: 07 SECRETARÍA DE OBRAS Y SERVICIOS PÚBLICOS</text:p>
          </table:table-cell>
          <table:table-cell office:value-type="string">
            <text:p>2437-2026</text:p>
          </table:table-cell>
        </table:table-row>
        <table:table-row table:style-name="ro1">
          <table:table-cell office:value-type="float" office:value="341">
            <text:p>341</text:p>
          </table:table-cell>
          <table:table-cell office:value-type="string">
            <text:p>Y02641EJ</text:p>
          </table:table-cell>
          <table:table-cell office:value-type="string">
            <text:p>202600006473OP</text:p>
          </table:table-cell>
          <table:table-cell office:value-type="string">
            <text:p>HYD EMPRENDIMIENTOS S.A.S</text:p>
          </table:table-cell>
          <table:table-cell office:value-type="float" office:value="390000">
            <text:p>390000</text:p>
          </table:table-cell>
          <table:table-cell office:value-type="string">
            <text:p>28/07/2026</text:p>
          </table:table-cell>
          <table:table-cell office:value-type="float" office:value="202600003771">
            <text:p>202600003771</text:p>
          </table:table-cell>
          <table:table-cell office:value-type="float" office:value="202600002705">
            <text:p>202600002705</text:p>
          </table:table-cell>
          <table:table-cell office:value-type="string">
            <text:p>107091300511350333 <text:s text:c="2"/>MANTENIMIENTO <text:s/>REPARACION Y LIMPIEZA <text:s text:c="14"/>Programa: 0051 SERVICIO DE RECOLECCIÓN DE RESIDUOS <text:s text:c="15"/>Secretaria: 07 SECRETARÍA DE OBRAS Y SERVICIOS PÚBLICOS</text:p>
          </table:table-cell>
          <table:table-cell office:value-type="string">
            <text:p>2705-2026</text:p>
          </table:table-cell>
        </table:table-row>
        <table:table-row table:style-name="ro1">
          <table:table-cell office:value-type="float" office:value="342">
            <text:p>342</text:p>
          </table:table-cell>
          <table:table-cell office:value-type="string">
            <text:p>Y02641EJ</text:p>
          </table:table-cell>
          <table:table-cell office:value-type="string">
            <text:p>202600006475OP</text:p>
          </table:table-cell>
          <table:table-cell office:value-type="string">
            <text:p>BLACHE <text:s text:c="23"/>CARLOS ALBERTO</text:p>
          </table:table-cell>
          <table:table-cell office:value-type="float" office:value="280000">
            <text:p>280000</text:p>
          </table:table-cell>
          <table:table-cell office:value-type="string">
            <text:p>28/07/2026</text:p>
          </table:table-cell>
          <table:table-cell office:value-type="float" office:value="202600003229">
            <text:p>202600003229</text:p>
          </table:table-cell>
          <table:table-cell office:value-type="float" office:value="202600002709">
            <text:p>202600002709</text:p>
          </table:table-cell>
          <table:table-cell office:value-type="string">
            <text:p>107001300401070229 <text:s text:c="2"/>OTROS BIENES DE CONSUMO <text:s text:c="27"/>Programa: 0040 ABASTECIMIENTO Y MANTENIMIENTO DE FLOTA Y MAQUINAR Secretaria: 07 SECRETARÍA DE OBRAS Y SERVICIOS PÚBLICOS</text:p>
          </table:table-cell>
          <table:table-cell office:value-type="string">
            <text:p>2709-2026</text:p>
          </table:table-cell>
        </table:table-row>
        <table:table-row table:style-name="ro1">
          <table:table-cell office:value-type="float" office:value="343">
            <text:p>343</text:p>
          </table:table-cell>
          <table:table-cell office:value-type="string">
            <text:p>Y02641EJ</text:p>
          </table:table-cell>
          <table:table-cell office:value-type="string">
            <text:p>202600006476OP</text:p>
          </table:table-cell>
          <table:table-cell office:value-type="string">
            <text:p>CORTES <text:s text:c="23"/>LUIS ALBERTO</text:p>
          </table:table-cell>
          <table:table-cell office:value-type="float" office:value="400000">
            <text:p>400000</text:p>
          </table:table-cell>
          <table:table-cell office:value-type="string">
            <text:p>28/07/2026</text:p>
          </table:table-cell>
          <table:table-cell office:value-type="float" office:value="202600003400">
            <text:p>202600003400</text:p>
          </table:table-cell>
          <table:table-cell office:value-type="float" office:value="202600002519">
            <text:p>202600002519</text:p>
          </table:table-cell>
          <table:table-cell office:value-type="string">
            <text:p>109142200731810333 <text:s text:c="2"/>MANTENIMIENTO <text:s/>REPARACION Y LIMPIEZA <text:s text:c="14"/>Programa: 0073 ENTORNOS SALUDABLES <text:s text:c="31"/>Secretaria: 09 SECRETARÍA DE CAPITAL HUMANO Y ACCIÓN SOCIAL</text:p>
          </table:table-cell>
          <table:table-cell office:value-type="string">
            <text:p>2519-2026</text:p>
          </table:table-cell>
        </table:table-row>
        <table:table-row table:style-name="ro1">
          <table:table-cell office:value-type="float" office:value="344">
            <text:p>344</text:p>
          </table:table-cell>
          <table:table-cell office:value-type="string">
            <text:p>Y02641EJ</text:p>
          </table:table-cell>
          <table:table-cell office:value-type="string">
            <text:p>202600006477OP</text:p>
          </table:table-cell>
          <table:table-cell office:value-type="string">
            <text:p>BURCAM SRL</text:p>
          </table:table-cell>
          <table:table-cell office:value-type="float" office:value="31700">
            <text:p>31700</text:p>
          </table:table-cell>
          <table:table-cell office:value-type="string">
            <text:p>28/07/2026</text:p>
          </table:table-cell>
          <table:table-cell office:value-type="float" office:value="202600003244">
            <text:p>202600003244</text:p>
          </table:table-cell>
          <table:table-cell office:value-type="float" office:value="202600002685">
            <text:p>202600002685</text:p>
          </table:table-cell>
          <table:table-cell office:value-type="string">
            <text:p>107001300401070229 <text:s text:c="2"/>OTROS BIENES DE CONSUMO <text:s text:c="27"/>Programa: 0040 ABASTECIMIENTO Y MANTENIMIENTO DE FLOTA Y MAQUINAR Secretaria: 07 SECRETARÍA DE OBRAS Y SERVICIOS PÚBLICOS</text:p>
          </table:table-cell>
          <table:table-cell office:value-type="string">
            <text:p>2685-2026</text:p>
          </table:table-cell>
        </table:table-row>
        <table:table-row table:style-name="ro1">
          <table:table-cell office:value-type="float" office:value="345">
            <text:p>345</text:p>
          </table:table-cell>
          <table:table-cell office:value-type="string">
            <text:p>Y02641EJ</text:p>
          </table:table-cell>
          <table:table-cell office:value-type="string">
            <text:p>202600006478OP</text:p>
          </table:table-cell>
          <table:table-cell office:value-type="string">
            <text:p>PUELCHE SOCIEDAD ANONIMA INDUS</text:p>
          </table:table-cell>
          <table:table-cell office:value-type="float" office:value="2700000">
            <text:p>2700000</text:p>
          </table:table-cell>
          <table:table-cell office:value-type="string">
            <text:p>28/07/2026</text:p>
          </table:table-cell>
          <table:table-cell office:value-type="float" office:value="202600000201">
            <text:p>202600000201</text:p>
          </table:table-cell>
          <table:table-cell office:value-type="float" office:value="202600000309">
            <text:p>202600000309</text:p>
          </table:table-cell>
          <table:table-cell office:value-type="string">
            <text:p>109142200842160221 <text:s text:c="2"/>PRODUCTOS ALIMENTICIOS AGROPECUARIO Y FORESTALES <text:s text:c="2"/>Programa: 0084 SEGURIDAD ALIMENTARIA <text:s text:c="29"/>Secretaria: 09 SECRETARÍA DE CAPITAL HUMANO Y ACCIÓN SOCIAL</text:p>
          </table:table-cell>
          <table:table-cell office:value-type="string">
            <text:p>309-2026</text:p>
          </table:table-cell>
        </table:table-row>
        <table:table-row table:style-name="ro1">
          <table:table-cell office:value-type="float" office:value="346">
            <text:p>346</text:p>
          </table:table-cell>
          <table:table-cell office:value-type="string">
            <text:p>Y02641EJ</text:p>
          </table:table-cell>
          <table:table-cell office:value-type="string">
            <text:p>202600006480OP</text:p>
          </table:table-cell>
          <table:table-cell office:value-type="string">
            <text:p>FRILOP S.R.L.</text:p>
          </table:table-cell>
          <table:table-cell office:value-type="float" office:value="158165">
            <text:p>158165</text:p>
          </table:table-cell>
          <table:table-cell office:value-type="string">
            <text:p>28/07/2026</text:p>
          </table:table-cell>
          <table:table-cell office:value-type="float" office:value="202600003494">
            <text:p>202600003494</text:p>
          </table:table-cell>
          <table:table-cell office:value-type="float" office:value="202600002566">
            <text:p>202600002566</text:p>
          </table:table-cell>
          <table:table-cell office:value-type="string">
            <text:p>104031100280530221 <text:s text:c="2"/>PRODUCTOS ALIMENTICIOS AGROPECUARIO Y FORESTALES <text:s text:c="2"/>Programa: 0028 DESARROLLO CULTURAL <text:s text:c="31"/>Secretaria: 04 SECRETARÍA DE DEPORTES</text:p>
          </table:table-cell>
          <table:table-cell office:value-type="string">
            <text:p>2566-2026</text:p>
          </table:table-cell>
        </table:table-row>
        <table:table-row table:style-name="ro1">
          <table:table-cell office:value-type="float" office:value="347">
            <text:p>347</text:p>
          </table:table-cell>
          <table:table-cell office:value-type="string">
            <text:p>Y02641EJ</text:p>
          </table:table-cell>
          <table:table-cell office:value-type="string">
            <text:p>202600006482OP</text:p>
          </table:table-cell>
          <table:table-cell office:value-type="string">
            <text:p>MERINO <text:s text:c="23"/>JAVIER</text:p>
          </table:table-cell>
          <table:table-cell office:value-type="float" office:value="6882000">
            <text:p>6882000</text:p>
          </table:table-cell>
          <table:table-cell office:value-type="string">
            <text:p>28/07/2026</text:p>
          </table:table-cell>
          <table:table-cell office:value-type="float" office:value="202600001451">
            <text:p>202600001451</text:p>
          </table:table-cell>
          <table:table-cell office:value-type="float" office:value="202600001307">
            <text:p>202600001307</text:p>
          </table:table-cell>
          <table:table-cell office:value-type="string">
            <text:p>102001100010010222 <text:s text:c="2"/>TEXTILES Y VESTUARIOS <text:s text:c="29"/>Programa: 0001 IMPUESTOS <text:s text:c="41"/>Secretaria: 02 SECRETARÍA DE COORDINACION DE OBRAS Y SERVICIOS <text:s text:c="3"/>102001100010010222 <text:s text:c="2"/>TEXTILES Y VESTUARIOS <text:s text:c="29"/>Programa: 0001 SERVICIO ADMINISTRATIVO CENTRAL <text:s text:c="19"/>Secretaria: 02 SECRETARÍA DE COORDINACION DE OBRAS Y SERVICIOS <text:s text:c="3"/>104001100010010222 <text:s text:c="2"/>TEXTILES Y VESTUARIOS <text:s text:c="29"/>Programa: 0001 IMPUESTOS <text:s text:c="41"/>Secretaria: 04 SECRETARÍA DE DEPORTES <text:s text:c="28"/>104001100010010222 <text:s text:c="2"/>TEXTILES Y VESTUARIOS <text:s text:c="29"/>Programa: 0001 SERVICIO ADMINISTRATIVO CENTRAL <text:s text:c="19"/>Secretaria: 04 SECRETARÍA DE DEPORTES <text:s text:c="28"/>107001300010010222 <text:s text:c="2"/>TEXTILES Y VESTUARIOS <text:s text:c="29"/>Programa: 0001 IMPUESTOS <text:s text:c="41"/>Secretaria: 07 SECRETARÍA DE OBRAS Y SERVICIOS PÚBLICOS <text:s text:c="10"/>107001300010010222 <text:s text:c="2"/>TEXTILES Y VESTUARIOS <text:s text:c="29"/>Programa: 0001 SERVICIO ADMINISTRATIVO CENTRAL <text:s text:c="19"/>Secretaria: 07 SECRETARÍA DE OBRAS Y SERVICIOS PÚBLICOS <text:s text:c="10"/>108001100010010222 <text:s text:c="2"/>TEXTILES Y VESTUARIOS <text:s text:c="29"/>Programa: 0001 IMPUESTOS <text:s text:c="41"/>Secretaria: 08 SECRETARÍA DE PLANEAMIENTO TERRITORIAL <text:s text:c="12"/>108001100010010222 <text:s text:c="2"/>TEXTILES Y VESTUARIOS <text:s text:c="29"/>Programa: 0001 SERVICIO ADMINISTRATIVO CENTRAL <text:s text:c="19"/>Secretaria: 08 SECRETARÍA DE PLANEAMIENTO TERRITORIAL <text:s text:c="12"/>109001200010010222 <text:s text:c="2"/>TEXTILES Y VESTUARIOS <text:s text:c="29"/>Programa: 0001 IMPUESTOS <text:s text:c="41"/>Secretaria: 09 SECRETARÍA DE CAPITAL HUMANO Y ACCIÓN SOCIAL <text:s text:c="6"/>109001200010010222 <text:s text:c="2"/>TEXTILES Y VESTUARIOS <text:s text:c="29"/>Programa: 0001 SERVICIO ADMINISTRATIVO CENTRAL <text:s text:c="19"/>Secretaria: 09 SECRETARÍA DE CAPITAL HUMANO Y ACCIÓN SOCIAL <text:s text:c="6"/>111002100010010222 <text:s text:c="2"/>TEXTILES Y VESTUARIOS <text:s text:c="29"/>Programa: 0001 IMPUESTOS <text:s text:c="41"/>Secretaria: 11 SECRETARÍA DE PROTECCIÓN CIUDADANA <text:s text:c="16"/>111002100010010222 <text:s text:c="2"/>TEXTILES Y VESTUARIOS <text:s text:c="29"/>Programa: 0001 SERVICIO ADMINISTRATIVO CENTRAL <text:s text:c="19"/>Secretaria: 11 SECRETARÍA DE PROTECCIÓN CIUDADANA</text:p>
          </table:table-cell>
          <table:table-cell office:value-type="string">
            <text:p>1307-2026</text:p>
          </table:table-cell>
        </table:table-row>
        <table:table-row table:style-name="ro1">
          <table:table-cell office:value-type="float" office:value="348">
            <text:p>348</text:p>
          </table:table-cell>
          <table:table-cell office:value-type="string">
            <text:p>Y02641EJ</text:p>
          </table:table-cell>
          <table:table-cell office:value-type="string">
            <text:p>202600006483OP</text:p>
          </table:table-cell>
          <table:table-cell office:value-type="string">
            <text:p>VELIZ <text:s text:c="24"/>EDGARDO HECTOR</text:p>
          </table:table-cell>
          <table:table-cell office:value-type="float" office:value="2646000">
            <text:p>2646000</text:p>
          </table:table-cell>
          <table:table-cell office:value-type="string">
            <text:p>28/07/2026</text:p>
          </table:table-cell>
          <table:table-cell office:value-type="float" office:value="202600003554">
            <text:p>202600003554</text:p>
          </table:table-cell>
          <table:table-cell office:value-type="float" office:value="202600002644">
            <text:p>202600002644</text:p>
          </table:table-cell>
          <table:table-cell office:value-type="string">
            <text:p>111181101062730225 <text:s text:c="2"/>PRODUCTOS QUIMICOS <text:s/>COMBUSTIBLES Y LUBRICANTES <text:s text:c="4"/>Programa: 0106 SERVICIOS DE PLAYON Y BANOS QUIMICOS <text:s text:c="14"/>Secretaria: 11 SECRETARÍA DE PROTECCIÓN CIUDADANA</text:p>
          </table:table-cell>
          <table:table-cell office:value-type="string">
            <text:p>2644-2026</text:p>
          </table:table-cell>
        </table:table-row>
        <table:table-row table:style-name="ro1">
          <table:table-cell office:value-type="float" office:value="349">
            <text:p>349</text:p>
          </table:table-cell>
          <table:table-cell office:value-type="string">
            <text:p>Y02641EJ</text:p>
          </table:table-cell>
          <table:table-cell office:value-type="string">
            <text:p>202600006484OP</text:p>
          </table:table-cell>
          <table:table-cell office:value-type="string">
            <text:p>CARAHUE SRL</text:p>
          </table:table-cell>
          <table:table-cell office:value-type="float" office:value="1442126">
            <text:p>1442126</text:p>
          </table:table-cell>
          <table:table-cell office:value-type="string">
            <text:p>28/07/2026</text:p>
          </table:table-cell>
          <table:table-cell office:value-type="float" office:value="202600002706">
            <text:p>202600002706</text:p>
          </table:table-cell>
          <table:table-cell office:value-type="float" office:value="202600002133">
            <text:p>202600002133</text:p>
          </table:table-cell>
          <table:table-cell office:value-type="string">
            <text:p>101001121940010229 <text:s text:c="2"/>OTROS BIENES DE CONSUMO <text:s text:c="27"/>Programa: 2194 APOYO A PERSONAS CON DISCAPACIDAD <text:s text:c="17"/>Secretaria: 01 INTENDENCIA <text:s text:c="39"/>101001121940170444 <text:s text:c="2"/>EQUIPO DE SEGURIDAD <text:s text:c="31"/>Programa: 2194 APOYO A PERSONAS CON DISCAPACIDAD <text:s text:c="17"/>Secretaria: 01 INTENDENCIA</text:p>
          </table:table-cell>
          <table:table-cell office:value-type="string">
            <text:p>2133-2026</text:p>
          </table:table-cell>
        </table:table-row>
        <table:table-row table:style-name="ro1">
          <table:table-cell office:value-type="float" office:value="350">
            <text:p>350</text:p>
          </table:table-cell>
          <table:table-cell office:value-type="string">
            <text:p>Y02641EJ</text:p>
          </table:table-cell>
          <table:table-cell office:value-type="string">
            <text:p>202600006485OP</text:p>
          </table:table-cell>
          <table:table-cell office:value-type="string">
            <text:p>CARAHUE SRL</text:p>
          </table:table-cell>
          <table:table-cell office:value-type="float" office:value="1065000">
            <text:p>1065000</text:p>
          </table:table-cell>
          <table:table-cell office:value-type="string">
            <text:p>28/07/2026</text:p>
          </table:table-cell>
          <table:table-cell office:value-type="float" office:value="202600002744">
            <text:p>202600002744</text:p>
          </table:table-cell>
          <table:table-cell office:value-type="float" office:value="202600002139">
            <text:p>202600002139</text:p>
          </table:table-cell>
          <table:table-cell office:value-type="string">
            <text:p>101001121940010229 <text:s text:c="2"/>OTROS BIENES DE CONSUMO <text:s text:c="27"/>Programa: 2194 APOYO A PERSONAS CON DISCAPACIDAD <text:s text:c="17"/>Secretaria: 01 INTENDENCIA <text:s text:c="39"/>101001121940170444 <text:s text:c="2"/>EQUIPO DE SEGURIDAD <text:s text:c="31"/>Programa: 2194 APOYO A PERSONAS CON DISCAPACIDAD <text:s text:c="17"/>Secretaria: 01 INTENDENCIA</text:p>
          </table:table-cell>
          <table:table-cell office:value-type="string">
            <text:p>2139-2026</text:p>
          </table:table-cell>
        </table:table-row>
        <table:table-row table:style-name="ro1">
          <table:table-cell office:value-type="float" office:value="351">
            <text:p>351</text:p>
          </table:table-cell>
          <table:table-cell office:value-type="string">
            <text:p>Y02641EJ</text:p>
          </table:table-cell>
          <table:table-cell office:value-type="string">
            <text:p>202600006486OP</text:p>
          </table:table-cell>
          <table:table-cell office:value-type="string">
            <text:p>PUELCHE SOCIEDAD ANONIMA INDUS</text:p>
          </table:table-cell>
          <table:table-cell office:value-type="string">
            <text:p>3837706.59</text:p>
          </table:table-cell>
          <table:table-cell office:value-type="string">
            <text:p>28/07/2026</text:p>
          </table:table-cell>
          <table:table-cell office:value-type="float" office:value="202600000554">
            <text:p>202600000554</text:p>
          </table:table-cell>
          <table:table-cell office:value-type="float" office:value="202600000351">
            <text:p>202600000351</text:p>
          </table:table-cell>
          <table:table-cell office:value-type="string">
            <text:p>109141200832130221 <text:s text:c="2"/>PRODUCTOS ALIMENTICIOS AGROPECUARIO Y FORESTALES <text:s text:c="2"/>Programa: 0083 PROMOCIÓN DEL DESARROLLO INFANTIL (CDI) <text:s text:c="11"/>Secretaria: 09 SECRETARÍA DE CAPITAL HUMANO Y ACCIÓN SOCIAL</text:p>
          </table:table-cell>
          <table:table-cell office:value-type="string">
            <text:p>351-2026</text:p>
          </table:table-cell>
        </table:table-row>
        <table:table-row table:style-name="ro1">
          <table:table-cell office:value-type="float" office:value="352">
            <text:p>352</text:p>
          </table:table-cell>
          <table:table-cell office:value-type="string">
            <text:p>Y02641EJ</text:p>
          </table:table-cell>
          <table:table-cell office:value-type="string">
            <text:p>202600006494OP</text:p>
          </table:table-cell>
          <table:table-cell office:value-type="string">
            <text:p>CORTES <text:s text:c="23"/>LUIS ALBERTO</text:p>
          </table:table-cell>
          <table:table-cell office:value-type="float" office:value="180000">
            <text:p>180000</text:p>
          </table:table-cell>
          <table:table-cell office:value-type="string">
            <text:p>28/07/2026</text:p>
          </table:table-cell>
          <table:table-cell office:value-type="float" office:value="202600003420">
            <text:p>202600003420</text:p>
          </table:table-cell>
          <table:table-cell office:value-type="float" office:value="202600002531">
            <text:p>202600002531</text:p>
          </table:table-cell>
          <table:table-cell office:value-type="string">
            <text:p>109001200010010339 <text:s text:c="2"/>OTROS SERVICIOS <text:s text:c="35"/>Programa: 0001 IMPUESTOS <text:s text:c="41"/>Secretaria: 09 SECRETARÍA DE CAPITAL HUMANO Y ACCIÓN SOCIAL <text:s text:c="6"/>109001200010010339 <text:s text:c="2"/>OTROS SERVICIOS <text:s text:c="35"/>Programa: 0001 SERVICIO ADMINISTRATIVO CENTRAL <text:s text:c="19"/>Secretaria: 09 SECRETARÍA DE CAPITAL HUMANO Y ACCIÓN SOCIAL</text:p>
          </table:table-cell>
          <table:table-cell office:value-type="string">
            <text:p>2531-2026</text:p>
          </table:table-cell>
        </table:table-row>
        <table:table-row table:style-name="ro1">
          <table:table-cell office:value-type="float" office:value="353">
            <text:p>353</text:p>
          </table:table-cell>
          <table:table-cell office:value-type="string">
            <text:p>Y02641EJ</text:p>
          </table:table-cell>
          <table:table-cell office:value-type="string">
            <text:p>202600006495OP</text:p>
          </table:table-cell>
          <table:table-cell office:value-type="string">
            <text:p>MADECO S.A.C.I.</text:p>
          </table:table-cell>
          <table:table-cell office:value-type="float" office:value="89200">
            <text:p>89200</text:p>
          </table:table-cell>
          <table:table-cell office:value-type="string">
            <text:p>28/07/2026</text:p>
          </table:table-cell>
          <table:table-cell office:value-type="float" office:value="202600003602">
            <text:p>202600003602</text:p>
          </table:table-cell>
          <table:table-cell office:value-type="float" office:value="202600002619">
            <text:p>202600002619</text:p>
          </table:table-cell>
          <table:table-cell office:value-type="string">
            <text:p>110002100012370229 <text:s text:c="2"/>OTROS BIENES DE CONSUMO <text:s text:c="27"/>Programa: 0001 IMPUESTOS <text:s text:c="41"/>Secretaria: 10 SECRETARÍA DE PRODUCCIÓN Y EMPLEO <text:s text:c="17"/>110002100012370229 <text:s text:c="2"/>OTROS BIENES DE CONSUMO <text:s text:c="27"/>Programa: 0001 SERVICIO ADMINISTRATIVO CENTRAL <text:s text:c="19"/>Secretaria: 10 SECRETARÍA DE PRODUCCIÓN Y EMPLEO</text:p>
          </table:table-cell>
          <table:table-cell office:value-type="string">
            <text:p>2619-2026</text:p>
          </table:table-cell>
        </table:table-row>
        <table:table-row table:style-name="ro1">
          <table:table-cell office:value-type="float" office:value="354">
            <text:p>354</text:p>
          </table:table-cell>
          <table:table-cell office:value-type="string">
            <text:p>Y02641EJ</text:p>
          </table:table-cell>
          <table:table-cell office:value-type="string">
            <text:p>202600006496OP</text:p>
          </table:table-cell>
          <table:table-cell office:value-type="string">
            <text:p>COOPERATIVA DE TRABAJO <text:s text:c="7"/>SOLUCIONAR LIMITADA</text:p>
          </table:table-cell>
          <table:table-cell office:value-type="float" office:value="11154000">
            <text:p>11154000</text:p>
          </table:table-cell>
          <table:table-cell office:value-type="string">
            <text:p>28/07/2026</text:p>
          </table:table-cell>
          <table:table-cell office:value-type="float" office:value="202600002352">
            <text:p>202600002352</text:p>
          </table:table-cell>
          <table:table-cell office:value-type="float" office:value="202600001819">
            <text:p>202600001819</text:p>
          </table:table-cell>
          <table:table-cell office:value-type="string">
            <text:p>10709130049123 <text:s text:c="6"/>GESTIÓN ADMINISTRATIVA CRUM <text:s text:c="23"/>Programa: 0049 PUESTA EN VALOR DEL CRUM <text:s text:c="26"/>Secretaria: 07 SECRETARÍA DE OBRAS Y SERVICIOS PÚBLICOS</text:p>
          </table:table-cell>
          <table:table-cell office:value-type="string">
            <text:p>1819-2026</text:p>
          </table:table-cell>
        </table:table-row>
        <table:table-row table:style-name="ro1">
          <table:table-cell office:value-type="float" office:value="355">
            <text:p>355</text:p>
          </table:table-cell>
          <table:table-cell office:value-type="string">
            <text:p>Y02641EJ</text:p>
          </table:table-cell>
          <table:table-cell office:value-type="string">
            <text:p>202600006499OP</text:p>
          </table:table-cell>
          <table:table-cell office:value-type="string">
            <text:p>MADECO S.A.C.I.</text:p>
          </table:table-cell>
          <table:table-cell office:value-type="string">
            <text:p>465630.5</text:p>
          </table:table-cell>
          <table:table-cell office:value-type="string">
            <text:p>29/07/2026</text:p>
          </table:table-cell>
          <table:table-cell office:value-type="float" office:value="202600002574">
            <text:p>202600002574</text:p>
          </table:table-cell>
          <table:table-cell office:value-type="float" office:value="202600002238">
            <text:p>202600002238</text:p>
          </table:table-cell>
          <table:table-cell office:value-type="string">
            <text:p>110002100012360229 <text:s text:c="2"/>OTROS BIENES DE CONSUMO <text:s text:c="27"/>Programa: 0001 IMPUESTOS <text:s text:c="41"/>Secretaria: 10 SECRETARÍA DE PRODUCCIÓN Y EMPLEO <text:s text:c="17"/>110002100012360229 <text:s text:c="2"/>OTROS BIENES DE CONSUMO <text:s text:c="27"/>Programa: 0001 SERVICIO ADMINISTRATIVO CENTRAL <text:s text:c="19"/>Secretaria: 10 SECRETARÍA DE PRODUCCIÓN Y EMPLEO</text:p>
          </table:table-cell>
          <table:table-cell office:value-type="string">
            <text:p>2238-2026</text:p>
          </table:table-cell>
        </table:table-row>
        <table:table-row table:style-name="ro1">
          <table:table-cell office:value-type="float" office:value="356">
            <text:p>356</text:p>
          </table:table-cell>
          <table:table-cell office:value-type="string">
            <text:p>Y02641EJ</text:p>
          </table:table-cell>
          <table:table-cell office:value-type="string">
            <text:p>202600006500OP</text:p>
          </table:table-cell>
          <table:table-cell office:value-type="string">
            <text:p>ASOCIACION BOMBEROS</text:p>
          </table:table-cell>
          <table:table-cell office:value-type="float" office:value="350000">
            <text:p>350000</text:p>
          </table:table-cell>
          <table:table-cell office:value-type="string">
            <text:p>29/07/2026</text:p>
          </table:table-cell>
          <table:table-cell office:value-type="float" office:value="202600003734">
            <text:p>202600003734</text:p>
          </table:table-cell>
          <table:table-cell office:value-type="float" office:value="202600002667">
            <text:p>202600002667</text:p>
          </table:table-cell>
          <table:table-cell office:value-type="string">
            <text:p>111161100932410339 <text:s text:c="2"/>OTROS SERVICIOS <text:s text:c="35"/>Programa: 0093 ATENCION Y PREVENCION DE EMERGENCIAS <text:s text:c="14"/>Secretaria: 11 SECRETARÍA DE PROTECCIÓN CIUDADANA</text:p>
          </table:table-cell>
          <table:table-cell office:value-type="string">
            <text:p>2667-2026</text:p>
          </table:table-cell>
        </table:table-row>
        <table:table-row table:style-name="ro1">
          <table:table-cell office:value-type="float" office:value="357">
            <text:p>357</text:p>
          </table:table-cell>
          <table:table-cell office:value-type="string">
            <text:p>Y02641EJ</text:p>
          </table:table-cell>
          <table:table-cell office:value-type="string">
            <text:p>202600006501OP</text:p>
          </table:table-cell>
          <table:table-cell office:value-type="string">
            <text:p>SOLUCIONES E IMPRESIONES S.R.L</text:p>
          </table:table-cell>
          <table:table-cell office:value-type="float" office:value="873720">
            <text:p>873720</text:p>
          </table:table-cell>
          <table:table-cell office:value-type="string">
            <text:p>29/07/2026</text:p>
          </table:table-cell>
          <table:table-cell office:value-type="float" office:value="202600003448">
            <text:p>202600003448</text:p>
          </table:table-cell>
          <table:table-cell office:value-type="float" office:value="202600002515">
            <text:p>202600002515</text:p>
          </table:table-cell>
          <table:table-cell office:value-type="string">
            <text:p>102001300010010223 <text:s text:c="2"/>PRODUCTOS DE PAPEL <text:s/>CARTON E IMPRESOS <text:s text:c="13"/>Programa: 0001 IMPUESTOS <text:s text:c="41"/>Secretaria: 02 SECRETARÍA DE COORDINACION DE OBRAS Y SERVICIOS <text:s text:c="3"/>102001300010010223 <text:s text:c="2"/>PRODUCTOS DE PAPEL <text:s/>CARTON E IMPRESOS <text:s text:c="13"/>Programa: 0001 SERVICIO ADMINISTRATIVO CENTRAL <text:s text:c="19"/>Secretaria: 02 SECRETARÍA DE COORDINACION DE OBRAS Y SERVICIOS</text:p>
          </table:table-cell>
          <table:table-cell office:value-type="string">
            <text:p>2515-2026</text:p>
          </table:table-cell>
        </table:table-row>
        <table:table-row table:style-name="ro1">
          <table:table-cell office:value-type="float" office:value="358">
            <text:p>358</text:p>
          </table:table-cell>
          <table:table-cell office:value-type="string">
            <text:p>Y02641EJ</text:p>
          </table:table-cell>
          <table:table-cell office:value-type="string">
            <text:p>202600006502OP</text:p>
          </table:table-cell>
          <table:table-cell office:value-type="string">
            <text:p>ENERGIA S.R.L.</text:p>
          </table:table-cell>
          <table:table-cell office:value-type="string">
            <text:p>117352.23</text:p>
          </table:table-cell>
          <table:table-cell office:value-type="string">
            <text:p>29/07/2026</text:p>
          </table:table-cell>
          <table:table-cell office:value-type="float" office:value="202600003421">
            <text:p>202600003421</text:p>
          </table:table-cell>
          <table:table-cell office:value-type="float" office:value="202600002558">
            <text:p>202600002558</text:p>
          </table:table-cell>
          <table:table-cell office:value-type="string">
            <text:p>109001200010010333 <text:s text:c="2"/>MANTENIMIENTO <text:s/>REPARACION Y LIMPIEZA <text:s text:c="14"/>Programa: 0001 IMPUESTOS <text:s text:c="41"/>Secretaria: 09 SECRETARÍA DE CAPITAL HUMANO Y ACCIÓN SOCIAL <text:s text:c="6"/>109001200010010333 <text:s text:c="2"/>MANTENIMIENTO <text:s/>REPARACION Y LIMPIEZA <text:s text:c="14"/>Programa: 0001 SERVICIO ADMINISTRATIVO CENTRAL <text:s text:c="19"/>Secretaria: 09 SECRETARÍA DE CAPITAL HUMANO Y ACCIÓN SOCIAL</text:p>
          </table:table-cell>
          <table:table-cell office:value-type="string">
            <text:p>2558-2026</text:p>
          </table:table-cell>
        </table:table-row>
        <table:table-row table:style-name="ro1">
          <table:table-cell office:value-type="float" office:value="359">
            <text:p>359</text:p>
          </table:table-cell>
          <table:table-cell office:value-type="string">
            <text:p>Y02641EJ</text:p>
          </table:table-cell>
          <table:table-cell office:value-type="string">
            <text:p>202600006503OP</text:p>
          </table:table-cell>
          <table:table-cell office:value-type="string">
            <text:p>VENTIMIGLIA S.R.L</text:p>
          </table:table-cell>
          <table:table-cell office:value-type="string">
            <text:p>177997.2</text:p>
          </table:table-cell>
          <table:table-cell office:value-type="string">
            <text:p>29/07/2026</text:p>
          </table:table-cell>
          <table:table-cell office:value-type="float" office:value="202600003249">
            <text:p>202600003249</text:p>
          </table:table-cell>
          <table:table-cell office:value-type="float" office:value="202600002506">
            <text:p>202600002506</text:p>
          </table:table-cell>
          <table:table-cell office:value-type="string">
            <text:p>110001100892260229 <text:s text:c="2"/>OTROS BIENES DE CONSUMO <text:s text:c="27"/>Programa: 0089 FORTALECIMIENTO DE FERIAS COMUNITARIAS <text:s text:c="12"/>Secretaria: 10 SECRETARÍA DE PRODUCCIÓN Y EMPLEO</text:p>
          </table:table-cell>
          <table:table-cell office:value-type="string">
            <text:p>2506-2026</text:p>
          </table:table-cell>
        </table:table-row>
        <table:table-row table:style-name="ro1">
          <table:table-cell office:value-type="float" office:value="360">
            <text:p>360</text:p>
          </table:table-cell>
          <table:table-cell office:value-type="string">
            <text:p>Y02641EJ</text:p>
          </table:table-cell>
          <table:table-cell office:value-type="string">
            <text:p>202600006507OP</text:p>
          </table:table-cell>
          <table:table-cell office:value-type="string">
            <text:p>BLACHE <text:s text:c="23"/>CARLOS ALBERTO</text:p>
          </table:table-cell>
          <table:table-cell office:value-type="float" office:value="65000">
            <text:p>65000</text:p>
          </table:table-cell>
          <table:table-cell office:value-type="string">
            <text:p>29/07/2026</text:p>
          </table:table-cell>
          <table:table-cell office:value-type="float" office:value="202600002629">
            <text:p>202600002629</text:p>
          </table:table-cell>
          <table:table-cell office:value-type="float" office:value="202600002082">
            <text:p>202600002082</text:p>
          </table:table-cell>
          <table:table-cell office:value-type="string">
            <text:p>101001100130220229 <text:s text:c="2"/>OTROS BIENES DE CONSUMO <text:s text:c="27"/>Programa: 0013 INTERESES <text:s text:c="41"/>Secretaria: 01 INTENDENCIA <text:s text:c="39"/>101001100130220229 <text:s text:c="2"/>OTROS BIENES DE CONSUMO <text:s text:c="27"/>Programa: 0013 SERVICIOS VECINALES ZONA SUR <text:s text:c="22"/>Secretaria: 01 INTENDENCIA</text:p>
          </table:table-cell>
          <table:table-cell office:value-type="string">
            <text:p>2082-2026</text:p>
          </table:table-cell>
        </table:table-row>
        <table:table-row table:style-name="ro1">
          <table:table-cell office:value-type="float" office:value="361">
            <text:p>361</text:p>
          </table:table-cell>
          <table:table-cell office:value-type="string">
            <text:p>Y02641EJ</text:p>
          </table:table-cell>
          <table:table-cell office:value-type="string">
            <text:p>202600006511OP</text:p>
          </table:table-cell>
          <table:table-cell office:value-type="string">
            <text:p>GARCIA <text:s text:c="23"/>LUCAS MANUEL</text:p>
          </table:table-cell>
          <table:table-cell office:value-type="string">
            <text:p>95137.48</text:p>
          </table:table-cell>
          <table:table-cell office:value-type="string">
            <text:p>29/07/2026</text:p>
          </table:table-cell>
          <table:table-cell office:value-type="float" office:value="202600003133">
            <text:p>202600003133</text:p>
          </table:table-cell>
          <table:table-cell office:value-type="float" office:value="202600002525">
            <text:p>202600002525</text:p>
          </table:table-cell>
          <table:table-cell office:value-type="string">
            <text:p>109142200822080229 <text:s text:c="2"/>OTROS BIENES DE CONSUMO <text:s text:c="27"/>Programa: 0082 PROMOCION DE DERECHOS JOVENES <text:s text:c="21"/>Secretaria: 09 SECRETARÍA DE CAPITAL HUMANO Y ACCIÓN SOCIAL</text:p>
          </table:table-cell>
          <table:table-cell office:value-type="string">
            <text:p>2525-2026</text:p>
          </table:table-cell>
        </table:table-row>
        <table:table-row table:style-name="ro1">
          <table:table-cell office:value-type="float" office:value="362">
            <text:p>362</text:p>
          </table:table-cell>
          <table:table-cell office:value-type="string">
            <text:p>Y02641EJ</text:p>
          </table:table-cell>
          <table:table-cell office:value-type="string">
            <text:p>202600006514OP</text:p>
          </table:table-cell>
          <table:table-cell office:value-type="string">
            <text:p>CASA PALM S.A.C.I.I. Y A.</text:p>
          </table:table-cell>
          <table:table-cell office:value-type="string">
            <text:p>2521251.43</text:p>
          </table:table-cell>
          <table:table-cell office:value-type="string">
            <text:p>29/07/2026</text:p>
          </table:table-cell>
          <table:table-cell office:value-type="float" office:value="202600003600">
            <text:p>202600003600</text:p>
          </table:table-cell>
          <table:table-cell office:value-type="float" office:value="202600002618">
            <text:p>202600002618</text:p>
          </table:table-cell>
          <table:table-cell office:value-type="string">
            <text:p>415001100013230229 <text:s text:c="2"/>OTROS BIENES DE CONSUMO <text:s text:c="27"/>Programa: 0001 IMPUESTOS <text:s text:c="41"/>Secretaria: 15 DEFENSORIA DEL PUEBLO <text:s text:c="29"/>415001100013230229 <text:s text:c="2"/>OTROS BIENES DE CONSUMO <text:s text:c="27"/>Programa: 0001 SERVICIO ADMINISTRATIVO CENTRAL <text:s text:c="19"/>Secretaria: 15 DEFENSORIA DEL PUEBLO</text:p>
          </table:table-cell>
          <table:table-cell office:value-type="string">
            <text:p>2618-2026</text:p>
          </table:table-cell>
        </table:table-row>
        <table:table-row table:style-name="ro1">
          <table:table-cell office:value-type="float" office:value="363">
            <text:p>363</text:p>
          </table:table-cell>
          <table:table-cell office:value-type="string">
            <text:p>Y02641EJ</text:p>
          </table:table-cell>
          <table:table-cell office:value-type="string">
            <text:p>202600006515OP</text:p>
          </table:table-cell>
          <table:table-cell office:value-type="string">
            <text:p>SOLUCIONES E IMPRESIONES S.R.L</text:p>
          </table:table-cell>
          <table:table-cell office:value-type="float" office:value="720000">
            <text:p>720000</text:p>
          </table:table-cell>
          <table:table-cell office:value-type="string">
            <text:p>29/07/2026</text:p>
          </table:table-cell>
          <table:table-cell office:value-type="float" office:value="202600003723">
            <text:p>202600003723</text:p>
          </table:table-cell>
          <table:table-cell office:value-type="float" office:value="202600002654">
            <text:p>202600002654</text:p>
          </table:table-cell>
          <table:table-cell office:value-type="string">
            <text:p>101001100070110229 <text:s text:c="2"/>OTROS BIENES DE CONSUMO <text:s text:c="27"/>Programa: 0007 GESTION COMUNICACION Y GOBIERNO ABIERTO <text:s text:c="11"/>Secretaria: 01 INTENDENCIA <text:s text:c="39"/>101001100070110229 <text:s text:c="2"/>OTROS BIENES DE CONSUMO <text:s text:c="27"/>Programa: 0007 MULTAS <text:s text:c="44"/>Secretaria: 01 INTENDENCIA</text:p>
          </table:table-cell>
          <table:table-cell office:value-type="string">
            <text:p>2654-2026</text:p>
          </table:table-cell>
        </table:table-row>
        <table:table-row table:style-name="ro1">
          <table:table-cell office:value-type="float" office:value="364">
            <text:p>364</text:p>
          </table:table-cell>
          <table:table-cell office:value-type="string">
            <text:p>Y02641EJ</text:p>
          </table:table-cell>
          <table:table-cell office:value-type="string">
            <text:p>202600006516OP</text:p>
          </table:table-cell>
          <table:table-cell office:value-type="string">
            <text:p>LOPEZ <text:s text:c="24"/>GUSTAVO CARLOS</text:p>
          </table:table-cell>
          <table:table-cell office:value-type="string">
            <text:p>2150443.1</text:p>
          </table:table-cell>
          <table:table-cell office:value-type="string">
            <text:p>29/07/2026</text:p>
          </table:table-cell>
          <table:table-cell office:value-type="float" office:value="202600003265">
            <text:p>202600003265</text:p>
          </table:table-cell>
          <table:table-cell office:value-type="float" office:value="202600002547">
            <text:p>202600002547</text:p>
          </table:table-cell>
          <table:table-cell office:value-type="string">
            <text:p>109142200812010333 <text:s text:c="2"/>MANTENIMIENTO <text:s/>REPARACION Y LIMPIEZA <text:s text:c="14"/>Programa: 0081 PROMOCIÓN DE DERECHOS DE LAS PERSONAS MAYORES <text:s text:c="5"/>Secretaria: 09 SECRETARÍA DE CAPITAL HUMANO Y ACCIÓN SOCIAL</text:p>
          </table:table-cell>
          <table:table-cell office:value-type="string">
            <text:p>2547-2026</text:p>
          </table:table-cell>
        </table:table-row>
        <table:table-row table:style-name="ro1">
          <table:table-cell office:value-type="float" office:value="365">
            <text:p>365</text:p>
          </table:table-cell>
          <table:table-cell office:value-type="string">
            <text:p>Y02641EJ</text:p>
          </table:table-cell>
          <table:table-cell office:value-type="string">
            <text:p>202600006517OP</text:p>
          </table:table-cell>
          <table:table-cell office:value-type="string">
            <text:p>SOLUCIONES E IMPRESIONES S.R.L</text:p>
          </table:table-cell>
          <table:table-cell office:value-type="float" office:value="1339000">
            <text:p>1339000</text:p>
          </table:table-cell>
          <table:table-cell office:value-type="string">
            <text:p>29/07/2026</text:p>
          </table:table-cell>
          <table:table-cell office:value-type="float" office:value="202600003724">
            <text:p>202600003724</text:p>
          </table:table-cell>
          <table:table-cell office:value-type="float" office:value="202600002665">
            <text:p>202600002665</text:p>
          </table:table-cell>
          <table:table-cell office:value-type="string">
            <text:p>104001100010010223 <text:s text:c="2"/>PRODUCTOS DE PAPEL <text:s/>CARTON E IMPRESOS <text:s text:c="13"/>Programa: 0001 IMPUESTOS <text:s text:c="41"/>Secretaria: 04 SECRETARÍA DE DEPORTES <text:s text:c="28"/>104001100010010223 <text:s text:c="2"/>PRODUCTOS DE PAPEL <text:s/>CARTON E IMPRESOS <text:s text:c="13"/>Programa: 0001 SERVICIO ADMINISTRATIVO CENTRAL <text:s text:c="19"/>Secretaria: 04 SECRETARÍA DE DEPORTES</text:p>
          </table:table-cell>
          <table:table-cell office:value-type="string">
            <text:p>2665-2026</text:p>
          </table:table-cell>
        </table:table-row>
        <table:table-row table:style-name="ro1">
          <table:table-cell office:value-type="float" office:value="366">
            <text:p>366</text:p>
          </table:table-cell>
          <table:table-cell office:value-type="string">
            <text:p>Y02641EJ</text:p>
          </table:table-cell>
          <table:table-cell office:value-type="string">
            <text:p>202600006518OP</text:p>
          </table:table-cell>
          <table:table-cell office:value-type="string">
            <text:p>ELVIRA <text:s text:c="23"/>JORGE DANIEL</text:p>
          </table:table-cell>
          <table:table-cell office:value-type="float" office:value="426798">
            <text:p>426798</text:p>
          </table:table-cell>
          <table:table-cell office:value-type="string">
            <text:p>29/07/2026</text:p>
          </table:table-cell>
          <table:table-cell office:value-type="float" office:value="202600003096">
            <text:p>202600003096</text:p>
          </table:table-cell>
          <table:table-cell office:value-type="float" office:value="202600002683">
            <text:p>202600002683</text:p>
          </table:table-cell>
          <table:table-cell office:value-type="string">
            <text:p>101001100100220443 <text:s text:c="2"/>MAQUINA Y EQUIPO <text:s text:c="34"/>Programa: 0010 SERVICIOS VECINALES ZONA OESTE PUERTO MORENO <text:s text:c="6"/>Secretaria: 01 INTENDENCIA</text:p>
          </table:table-cell>
          <table:table-cell office:value-type="string">
            <text:p>2683-2026</text:p>
          </table:table-cell>
        </table:table-row>
        <table:table-row table:style-name="ro1">
          <table:table-cell office:value-type="float" office:value="367">
            <text:p>367</text:p>
          </table:table-cell>
          <table:table-cell office:value-type="string">
            <text:p>Y02641EJ</text:p>
          </table:table-cell>
          <table:table-cell office:value-type="string">
            <text:p>202600006519OP</text:p>
          </table:table-cell>
          <table:table-cell office:value-type="string">
            <text:p>DISTRIBUIDORA PATAGONIA SRL</text:p>
          </table:table-cell>
          <table:table-cell office:value-type="float" office:value="1053000">
            <text:p>1053000</text:p>
          </table:table-cell>
          <table:table-cell office:value-type="string">
            <text:p>29/07/2026</text:p>
          </table:table-cell>
          <table:table-cell office:value-type="float" office:value="202600003413">
            <text:p>202600003413</text:p>
          </table:table-cell>
          <table:table-cell office:value-type="float" office:value="202600002668">
            <text:p>202600002668</text:p>
          </table:table-cell>
          <table:table-cell office:value-type="string">
            <text:p>106051100350880443 <text:s text:c="2"/>MAQUINA Y EQUIPO <text:s text:c="34"/>Programa: 0035 ADMINISTRACION DE BIENES MUNICIPALES <text:s text:c="14"/>Secretaria: 06 SECRETARÍA DE HACIENDA</text:p>
          </table:table-cell>
          <table:table-cell office:value-type="string">
            <text:p>2668-2026</text:p>
          </table:table-cell>
        </table:table-row>
        <table:table-row table:style-name="ro1">
          <table:table-cell office:value-type="float" office:value="368">
            <text:p>368</text:p>
          </table:table-cell>
          <table:table-cell office:value-type="string">
            <text:p>Y02641EJ</text:p>
          </table:table-cell>
          <table:table-cell office:value-type="string">
            <text:p>202600006520OP</text:p>
          </table:table-cell>
          <table:table-cell office:value-type="string">
            <text:p>CORTES <text:s text:c="23"/>LUIS ALBERTO</text:p>
          </table:table-cell>
          <table:table-cell office:value-type="float" office:value="550000">
            <text:p>550000</text:p>
          </table:table-cell>
          <table:table-cell office:value-type="string">
            <text:p>29/07/2026</text:p>
          </table:table-cell>
          <table:table-cell office:value-type="float" office:value="202600003747">
            <text:p>202600003747</text:p>
          </table:table-cell>
          <table:table-cell office:value-type="float" office:value="202600002681">
            <text:p>202600002681</text:p>
          </table:table-cell>
          <table:table-cell office:value-type="string">
            <text:p>111181101022640339 <text:s text:c="2"/>OTROS SERVICIOS <text:s text:c="35"/>Programa: 0102 LOGISTICA EN TERMINAL DE TRANSITO Y TRANSPORTE <text:s text:c="4"/>Secretaria: 11 SECRETARÍA DE PROTECCIÓN CIUDADANA</text:p>
          </table:table-cell>
          <table:table-cell office:value-type="string">
            <text:p>2681-2026</text:p>
          </table:table-cell>
        </table:table-row>
        <table:table-row table:style-name="ro1">
          <table:table-cell office:value-type="float" office:value="369">
            <text:p>369</text:p>
          </table:table-cell>
          <table:table-cell office:value-type="string">
            <text:p>Y02641EJ</text:p>
          </table:table-cell>
          <table:table-cell office:value-type="string">
            <text:p>202600006521OP</text:p>
          </table:table-cell>
          <table:table-cell office:value-type="string">
            <text:p>MATCOM SAS</text:p>
          </table:table-cell>
          <table:table-cell office:value-type="string">
            <text:p>302151.26</text:p>
          </table:table-cell>
          <table:table-cell office:value-type="string">
            <text:p>29/07/2026</text:p>
          </table:table-cell>
          <table:table-cell office:value-type="float" office:value="202600003265">
            <text:p>202600003265</text:p>
          </table:table-cell>
          <table:table-cell office:value-type="float" office:value="202600002547">
            <text:p>202600002547</text:p>
          </table:table-cell>
          <table:table-cell office:value-type="string">
            <text:p>109142200812010333 <text:s text:c="2"/>MANTENIMIENTO <text:s/>REPARACION Y LIMPIEZA <text:s text:c="14"/>Programa: 0081 PROMOCIÓN DE DERECHOS DE LAS PERSONAS MAYORES <text:s text:c="5"/>Secretaria: 09 SECRETARÍA DE CAPITAL HUMANO Y ACCIÓN SOCIAL</text:p>
          </table:table-cell>
          <table:table-cell office:value-type="string">
            <text:p>2547-2026</text:p>
          </table:table-cell>
        </table:table-row>
        <table:table-row table:style-name="ro1">
          <table:table-cell office:value-type="float" office:value="370">
            <text:p>370</text:p>
          </table:table-cell>
          <table:table-cell office:value-type="string">
            <text:p>Y02641EJ</text:p>
          </table:table-cell>
          <table:table-cell office:value-type="string">
            <text:p>202600006523OP</text:p>
          </table:table-cell>
          <table:table-cell office:value-type="string">
            <text:p>CASA PALM S.A.C.I.I. Y A.</text:p>
          </table:table-cell>
          <table:table-cell office:value-type="string">
            <text:p>182813.4</text:p>
          </table:table-cell>
          <table:table-cell office:value-type="string">
            <text:p>29/07/2026</text:p>
          </table:table-cell>
          <table:table-cell office:value-type="float" office:value="202600003265">
            <text:p>202600003265</text:p>
          </table:table-cell>
          <table:table-cell office:value-type="float" office:value="202600002547">
            <text:p>202600002547</text:p>
          </table:table-cell>
          <table:table-cell office:value-type="string">
            <text:p>109142200812010333 <text:s text:c="2"/>MANTENIMIENTO <text:s/>REPARACION Y LIMPIEZA <text:s text:c="14"/>Programa: 0081 PROMOCIÓN DE DERECHOS DE LAS PERSONAS MAYORES <text:s text:c="5"/>Secretaria: 09 SECRETARÍA DE CAPITAL HUMANO Y ACCIÓN SOCIAL</text:p>
          </table:table-cell>
          <table:table-cell office:value-type="string">
            <text:p>2547-2026</text:p>
          </table:table-cell>
        </table:table-row>
        <table:table-row table:style-name="ro1">
          <table:table-cell office:value-type="float" office:value="371">
            <text:p>371</text:p>
          </table:table-cell>
          <table:table-cell office:value-type="string">
            <text:p>Y02641EJ</text:p>
          </table:table-cell>
          <table:table-cell office:value-type="string">
            <text:p>202600006524OP</text:p>
          </table:table-cell>
          <table:table-cell office:value-type="string">
            <text:p>SOLIDO S.R.L</text:p>
          </table:table-cell>
          <table:table-cell office:value-type="string">
            <text:p>294444.51</text:p>
          </table:table-cell>
          <table:table-cell office:value-type="string">
            <text:p>29/07/2026</text:p>
          </table:table-cell>
          <table:table-cell office:value-type="float" office:value="202600003265">
            <text:p>202600003265</text:p>
          </table:table-cell>
          <table:table-cell office:value-type="float" office:value="202600002547">
            <text:p>202600002547</text:p>
          </table:table-cell>
          <table:table-cell office:value-type="string">
            <text:p>109142200812010333 <text:s text:c="2"/>MANTENIMIENTO <text:s/>REPARACION Y LIMPIEZA <text:s text:c="14"/>Programa: 0081 PROMOCIÓN DE DERECHOS DE LAS PERSONAS MAYORES <text:s text:c="5"/>Secretaria: 09 SECRETARÍA DE CAPITAL HUMANO Y ACCIÓN SOCIAL</text:p>
          </table:table-cell>
          <table:table-cell office:value-type="string">
            <text:p>2547-2026</text:p>
          </table:table-cell>
        </table:table-row>
        <table:table-row table:style-name="ro1">
          <table:table-cell office:value-type="float" office:value="372">
            <text:p>372</text:p>
          </table:table-cell>
          <table:table-cell office:value-type="string">
            <text:p>Y02641EJ</text:p>
          </table:table-cell>
          <table:table-cell office:value-type="string">
            <text:p>202600006525OP</text:p>
          </table:table-cell>
          <table:table-cell office:value-type="string">
            <text:p>ELVIRA <text:s text:c="23"/>JORGE DANIEL</text:p>
          </table:table-cell>
          <table:table-cell office:value-type="float" office:value="1147294">
            <text:p>1147294</text:p>
          </table:table-cell>
          <table:table-cell office:value-type="string">
            <text:p>29/07/2026</text:p>
          </table:table-cell>
          <table:table-cell office:value-type="float" office:value="202600003590">
            <text:p>202600003590</text:p>
          </table:table-cell>
          <table:table-cell office:value-type="float" office:value="202600002608">
            <text:p>202600002608</text:p>
          </table:table-cell>
          <table:table-cell office:value-type="string">
            <text:p>101001100150220443 <text:s text:c="2"/>MAQUINA Y EQUIPO <text:s text:c="34"/>Programa: 0015 OBTENCION DE PRESTAMOS <text:s text:c="28"/>Secretaria: 01 INTENDENCIA <text:s text:c="39"/>101001100150220443 <text:s text:c="2"/>MAQUINA Y EQUIPO <text:s text:c="34"/>Programa: 0015 SERVICIOS VECINALES ZONA OESTE - CATEDRAL <text:s text:c="9"/>Secretaria: 01 INTENDENCIA</text:p>
          </table:table-cell>
          <table:table-cell office:value-type="string">
            <text:p>2608-2026</text:p>
          </table:table-cell>
        </table:table-row>
        <table:table-row table:style-name="ro1">
          <table:table-cell office:value-type="float" office:value="373">
            <text:p>373</text:p>
          </table:table-cell>
          <table:table-cell office:value-type="string">
            <text:p>Y02641EJ</text:p>
          </table:table-cell>
          <table:table-cell office:value-type="string">
            <text:p>202600006526OP</text:p>
          </table:table-cell>
          <table:table-cell office:value-type="string">
            <text:p>LEGIONMAT SRL</text:p>
          </table:table-cell>
          <table:table-cell office:value-type="string">
            <text:p>32817.79</text:p>
          </table:table-cell>
          <table:table-cell office:value-type="string">
            <text:p>29/07/2026</text:p>
          </table:table-cell>
          <table:table-cell office:value-type="float" office:value="202600003265">
            <text:p>202600003265</text:p>
          </table:table-cell>
          <table:table-cell office:value-type="float" office:value="202600002547">
            <text:p>202600002547</text:p>
          </table:table-cell>
          <table:table-cell office:value-type="string">
            <text:p>109142200812010333 <text:s text:c="2"/>MANTENIMIENTO <text:s/>REPARACION Y LIMPIEZA <text:s text:c="14"/>Programa: 0081 PROMOCIÓN DE DERECHOS DE LAS PERSONAS MAYORES <text:s text:c="5"/>Secretaria: 09 SECRETARÍA DE CAPITAL HUMANO Y ACCIÓN SOCIAL</text:p>
          </table:table-cell>
          <table:table-cell office:value-type="string">
            <text:p>2547-2026</text:p>
          </table:table-cell>
        </table:table-row>
        <table:table-row table:style-name="ro1">
          <table:table-cell office:value-type="float" office:value="374">
            <text:p>374</text:p>
          </table:table-cell>
          <table:table-cell office:value-type="string">
            <text:p>Y02641EJ</text:p>
          </table:table-cell>
          <table:table-cell office:value-type="string">
            <text:p>202600006528OP</text:p>
          </table:table-cell>
          <table:table-cell office:value-type="string">
            <text:p>AGUA Y GAS S.R.L.</text:p>
          </table:table-cell>
          <table:table-cell office:value-type="string">
            <text:p>827966.82</text:p>
          </table:table-cell>
          <table:table-cell office:value-type="string">
            <text:p>29/07/2026</text:p>
          </table:table-cell>
          <table:table-cell office:value-type="float" office:value="202600003623">
            <text:p>202600003623</text:p>
          </table:table-cell>
          <table:table-cell office:value-type="float" office:value="202600002627">
            <text:p>202600002627</text:p>
          </table:table-cell>
          <table:table-cell office:value-type="string">
            <text:p>112002128562860229 <text:s text:c="2"/>OTROS BIENES DE CONSUMO <text:s text:c="27"/>Programa: 2856 GESTION DE EVENTOS TURÍSTICOS <text:s text:c="21"/>Secretaria: 12 SECRETARÍA DE TURISMO</text:p>
          </table:table-cell>
          <table:table-cell office:value-type="string">
            <text:p>2627-2026</text:p>
          </table:table-cell>
        </table:table-row>
        <table:table-row table:style-name="ro1">
          <table:table-cell office:value-type="float" office:value="375">
            <text:p>375</text:p>
          </table:table-cell>
          <table:table-cell office:value-type="string">
            <text:p>Y02641EJ</text:p>
          </table:table-cell>
          <table:table-cell office:value-type="string">
            <text:p>202600006529OP</text:p>
          </table:table-cell>
          <table:table-cell office:value-type="string">
            <text:p>VICENTELLI <text:s text:c="19"/>CARLOS ROBERTO</text:p>
          </table:table-cell>
          <table:table-cell office:value-type="float" office:value="5693000">
            <text:p>5693000</text:p>
          </table:table-cell>
          <table:table-cell office:value-type="string">
            <text:p>29/07/2026</text:p>
          </table:table-cell>
          <table:table-cell office:value-type="float" office:value="202600002853">
            <text:p>202600002853</text:p>
          </table:table-cell>
          <table:table-cell office:value-type="float" office:value="202600002634">
            <text:p>202600002634</text:p>
          </table:table-cell>
          <table:table-cell office:value-type="string">
            <text:p>101002100140210222 <text:s text:c="2"/>TEXTILES Y VESTUARIOS <text:s text:c="29"/>Programa: 0014 OTROS NO TRIBUTARIOS <text:s text:c="30"/>Secretaria: 01 INTENDENCIA <text:s text:c="39"/>101002100140210222 <text:s text:c="2"/>TEXTILES Y VESTUARIOS <text:s text:c="29"/>Programa: 0014 SERVICIOS VECINALES ZONA CENTRO <text:s text:c="19"/>Secretaria: 01 INTENDENCIA</text:p>
          </table:table-cell>
          <table:table-cell office:value-type="string">
            <text:p>2634-2026</text:p>
          </table:table-cell>
        </table:table-row>
        <table:table-row table:style-name="ro1">
          <table:table-cell office:value-type="float" office:value="376">
            <text:p>376</text:p>
          </table:table-cell>
          <table:table-cell office:value-type="string">
            <text:p>Y02641EJ</text:p>
          </table:table-cell>
          <table:table-cell office:value-type="string">
            <text:p>202600006531OP</text:p>
          </table:table-cell>
          <table:table-cell office:value-type="string">
            <text:p>LANSTAR SRL</text:p>
          </table:table-cell>
          <table:table-cell office:value-type="string">
            <text:p>19862420.19</text:p>
          </table:table-cell>
          <table:table-cell office:value-type="string">
            <text:p>29/07/2026</text:p>
          </table:table-cell>
          <table:table-cell office:value-type="float" office:value="202600000061">
            <text:p>202600000061</text:p>
          </table:table-cell>
          <table:table-cell office:value-type="float" office:value="202600000045">
            <text:p>202600000045</text:p>
          </table:table-cell>
          <table:table-cell office:value-type="string">
            <text:p>107071300010010229 <text:s text:c="2"/>OTROS BIENES DE CONSUMO <text:s text:c="27"/>Programa: 0001 IMPUESTOS <text:s text:c="41"/>Secretaria: 07 SECRETARÍA DE OBRAS Y SERVICIOS PÚBLICOS <text:s text:c="10"/>107071300010010229 <text:s text:c="2"/>OTROS BIENES DE CONSUMO <text:s text:c="27"/>Programa: 0001 SERVICIO ADMINISTRATIVO CENTRAL <text:s text:c="19"/>Secretaria: 07 SECRETARÍA DE OBRAS Y SERVICIOS PÚBLICOS</text:p>
          </table:table-cell>
          <table:table-cell office:value-type="string">
            <text:p>45-2026</text:p>
          </table:table-cell>
        </table:table-row>
        <table:table-row table:style-name="ro1">
          <table:table-cell office:value-type="float" office:value="377">
            <text:p>377</text:p>
          </table:table-cell>
          <table:table-cell office:value-type="string">
            <text:p>Y02641EJ</text:p>
          </table:table-cell>
          <table:table-cell office:value-type="string">
            <text:p>202600006533OP</text:p>
          </table:table-cell>
          <table:table-cell office:value-type="string">
            <text:p>VICENTELLI <text:s text:c="19"/>CARLOS ROBERTO</text:p>
          </table:table-cell>
          <table:table-cell office:value-type="float" office:value="5693000">
            <text:p>5693000</text:p>
          </table:table-cell>
          <table:table-cell office:value-type="string">
            <text:p>29/07/2026</text:p>
          </table:table-cell>
          <table:table-cell office:value-type="float" office:value="202600003623">
            <text:p>202600003623</text:p>
          </table:table-cell>
          <table:table-cell office:value-type="float" office:value="202600002627">
            <text:p>202600002627</text:p>
          </table:table-cell>
          <table:table-cell office:value-type="string">
            <text:p>112002128562860229 <text:s text:c="2"/>OTROS BIENES DE CONSUMO <text:s text:c="27"/>Programa: 2856 GESTION DE EVENTOS TURÍSTICOS <text:s text:c="21"/>Secretaria: 12 SECRETARÍA DE TURISMO</text:p>
          </table:table-cell>
          <table:table-cell office:value-type="string">
            <text:p>2627-2026</text:p>
          </table:table-cell>
        </table:table-row>
        <table:table-row table:style-name="ro1">
          <table:table-cell office:value-type="float" office:value="378">
            <text:p>378</text:p>
          </table:table-cell>
          <table:table-cell office:value-type="string">
            <text:p>Y02641EJ</text:p>
          </table:table-cell>
          <table:table-cell office:value-type="string">
            <text:p>202600006534OP</text:p>
          </table:table-cell>
          <table:table-cell office:value-type="string">
            <text:p>TORRES <text:s text:c="23"/>CAROLINA MARIEL</text:p>
          </table:table-cell>
          <table:table-cell office:value-type="float" office:value="250000">
            <text:p>250000</text:p>
          </table:table-cell>
          <table:table-cell office:value-type="string">
            <text:p>29/07/2026</text:p>
          </table:table-cell>
          <table:table-cell office:value-type="float" office:value="202600003641">
            <text:p>202600003641</text:p>
          </table:table-cell>
          <table:table-cell office:value-type="float" office:value="202600002658">
            <text:p>202600002658</text:p>
          </table:table-cell>
          <table:table-cell office:value-type="string">
            <text:p>101001100010010339 <text:s text:c="2"/>OTROS SERVICIOS <text:s text:c="35"/>Programa: 0001 IMPUESTOS <text:s text:c="41"/>Secretaria: 01 INTENDENCIA <text:s text:c="39"/>101001100010010339 <text:s text:c="2"/>OTROS SERVICIOS <text:s text:c="35"/>Programa: 0001 SERVICIO ADMINISTRATIVO CENTRAL <text:s text:c="19"/>Secretaria: 01 INTENDENCIA</text:p>
          </table:table-cell>
          <table:table-cell office:value-type="string">
            <text:p>2658-2026</text:p>
          </table:table-cell>
        </table:table-row>
        <table:table-row table:style-name="ro1">
          <table:table-cell office:value-type="float" office:value="379">
            <text:p>379</text:p>
          </table:table-cell>
          <table:table-cell office:value-type="string">
            <text:p>Y02641EJ</text:p>
          </table:table-cell>
          <table:table-cell office:value-type="string">
            <text:p>202600006535OP</text:p>
          </table:table-cell>
          <table:table-cell office:value-type="string">
            <text:p>TORRES <text:s text:c="23"/>CAROLINA MARIEL</text:p>
          </table:table-cell>
          <table:table-cell office:value-type="float" office:value="1890000">
            <text:p>1890000</text:p>
          </table:table-cell>
          <table:table-cell office:value-type="string">
            <text:p>29/07/2026</text:p>
          </table:table-cell>
          <table:table-cell office:value-type="float" office:value="202600003758">
            <text:p>202600003758</text:p>
          </table:table-cell>
          <table:table-cell office:value-type="float" office:value="202600002682">
            <text:p>202600002682</text:p>
          </table:table-cell>
          <table:table-cell office:value-type="string">
            <text:p>111161100932410229 <text:s text:c="2"/>OTROS BIENES DE CONSUMO <text:s text:c="27"/>Programa: 0093 ATENCION Y PREVENCION DE EMERGENCIAS <text:s text:c="14"/>Secretaria: 11 SECRETARÍA DE PROTECCIÓN CIUDADANA</text:p>
          </table:table-cell>
          <table:table-cell office:value-type="string">
            <text:p>2682-2026</text:p>
          </table:table-cell>
        </table:table-row>
        <table:table-row table:style-name="ro1">
          <table:table-cell office:value-type="float" office:value="380">
            <text:p>380</text:p>
          </table:table-cell>
          <table:table-cell office:value-type="string">
            <text:p>Y02641EJ</text:p>
          </table:table-cell>
          <table:table-cell office:value-type="string">
            <text:p>202600006537OP</text:p>
          </table:table-cell>
          <table:table-cell office:value-type="string">
            <text:p>SEGURA <text:s text:c="23"/>HECTOR JOEL</text:p>
          </table:table-cell>
          <table:table-cell office:value-type="float" office:value="320000">
            <text:p>320000</text:p>
          </table:table-cell>
          <table:table-cell office:value-type="string">
            <text:p>30/07/2026</text:p>
          </table:table-cell>
          <table:table-cell office:value-type="float" office:value="202600003629">
            <text:p>202600003629</text:p>
          </table:table-cell>
          <table:table-cell office:value-type="float" office:value="202600002696">
            <text:p>202600002696</text:p>
          </table:table-cell>
          <table:table-cell office:value-type="string">
            <text:p>102001100010010333 <text:s text:c="2"/>MANTENIMIENTO <text:s/>REPARACION Y LIMPIEZA <text:s text:c="14"/>Programa: 0001 IMPUESTOS <text:s text:c="41"/>Secretaria: 02 SECRETARÍA DE COORDINACION DE OBRAS Y SERVICIOS <text:s text:c="3"/>102001100010010333 <text:s text:c="2"/>MANTENIMIENTO <text:s/>REPARACION Y LIMPIEZA <text:s text:c="14"/>Programa: 0001 SERVICIO ADMINISTRATIVO CENTRAL <text:s text:c="19"/>Secretaria: 02 SECRETARÍA DE COORDINACION DE OBRAS Y SERVICIOS</text:p>
          </table:table-cell>
          <table:table-cell office:value-type="string">
            <text:p>2696-2026</text:p>
          </table:table-cell>
        </table:table-row>
        <table:table-row table:style-name="ro1">
          <table:table-cell office:value-type="float" office:value="381">
            <text:p>381</text:p>
          </table:table-cell>
          <table:table-cell office:value-type="string">
            <text:p>Y02641EJ</text:p>
          </table:table-cell>
          <table:table-cell office:value-type="string">
            <text:p>202600006538OP</text:p>
          </table:table-cell>
          <table:table-cell office:value-type="string">
            <text:p>SOLUCIONES E IMPRESIONES S.R.L</text:p>
          </table:table-cell>
          <table:table-cell office:value-type="float" office:value="6440">
            <text:p>6440</text:p>
          </table:table-cell>
          <table:table-cell office:value-type="string">
            <text:p>30/07/2026</text:p>
          </table:table-cell>
          <table:table-cell office:value-type="float" office:value="202600003531">
            <text:p>202600003531</text:p>
          </table:table-cell>
          <table:table-cell office:value-type="float" office:value="202600002576">
            <text:p>202600002576</text:p>
          </table:table-cell>
          <table:table-cell office:value-type="string">
            <text:p>516001101393240229 <text:s text:c="2"/>OTROS BIENES DE CONSUMO <text:s text:c="27"/>Programa: 0139 CONVENCIÓN MUNICIPAL CONSTITUYENTE <text:s text:c="16"/>Secretaria: 16 JUNTA ELECTORAL MUNICIPAL</text:p>
          </table:table-cell>
          <table:table-cell office:value-type="string">
            <text:p>2576-2026</text:p>
          </table:table-cell>
        </table:table-row>
        <table:table-row table:style-name="ro1">
          <table:table-cell office:value-type="float" office:value="382">
            <text:p>382</text:p>
          </table:table-cell>
          <table:table-cell office:value-type="string">
            <text:p>Y02641EJ</text:p>
          </table:table-cell>
          <table:table-cell office:value-type="string">
            <text:p>202600006539OP</text:p>
          </table:table-cell>
          <table:table-cell office:value-type="string">
            <text:p>LEGIONMAT SRL</text:p>
          </table:table-cell>
          <table:table-cell office:value-type="string">
            <text:p>249886.46</text:p>
          </table:table-cell>
          <table:table-cell office:value-type="string">
            <text:p>30/07/2026</text:p>
          </table:table-cell>
          <table:table-cell office:value-type="float" office:value="202600003190">
            <text:p>202600003190</text:p>
          </table:table-cell>
          <table:table-cell office:value-type="float" office:value="202600002359">
            <text:p>202600002359</text:p>
          </table:table-cell>
          <table:table-cell office:value-type="string">
            <text:p>102001300481210229 <text:s text:c="2"/>OTROS BIENES DE CONSUMO <text:s text:c="27"/>Programa: 0048 PROGRAMA INTEGRAL DE PAVIMENTACIÓN <text:s text:c="16"/>Secretaria: 02 SECRETARÍA DE COORDINACION DE OBRAS Y SERVICIOS</text:p>
          </table:table-cell>
          <table:table-cell office:value-type="string">
            <text:p>2359-2026</text:p>
          </table:table-cell>
        </table:table-row>
        <table:table-row table:style-name="ro1">
          <table:table-cell office:value-type="float" office:value="383">
            <text:p>383</text:p>
          </table:table-cell>
          <table:table-cell office:value-type="string">
            <text:p>Y02641EJ</text:p>
          </table:table-cell>
          <table:table-cell office:value-type="string">
            <text:p>202600006540OP</text:p>
          </table:table-cell>
          <table:table-cell office:value-type="string">
            <text:p>FERECHIAN <text:s text:c="20"/>ARIEL LEONARDO</text:p>
          </table:table-cell>
          <table:table-cell office:value-type="float" office:value="525000">
            <text:p>525000</text:p>
          </table:table-cell>
          <table:table-cell office:value-type="string">
            <text:p>30/07/2026</text:p>
          </table:table-cell>
          <table:table-cell office:value-type="float" office:value="202600003409">
            <text:p>202600003409</text:p>
          </table:table-cell>
          <table:table-cell office:value-type="float" office:value="202600002489">
            <text:p>202600002489</text:p>
          </table:table-cell>
          <table:table-cell office:value-type="string">
            <text:p>111002100010010222 <text:s text:c="2"/>TEXTILES Y VESTUARIOS <text:s text:c="29"/>Programa: 0001 IMPUESTOS <text:s text:c="41"/>Secretaria: 11 SECRETARÍA DE PROTECCIÓN CIUDADANA <text:s text:c="16"/>111002100010010222 <text:s text:c="2"/>TEXTILES Y VESTUARIOS <text:s text:c="29"/>Programa: 0001 SERVICIO ADMINISTRATIVO CENTRAL <text:s text:c="19"/>Secretaria: 11 SECRETARÍA DE PROTECCIÓN CIUDADANA</text:p>
          </table:table-cell>
          <table:table-cell office:value-type="string">
            <text:p>2489-2026</text:p>
          </table:table-cell>
        </table:table-row>
        <table:table-row table:style-name="ro1">
          <table:table-cell office:value-type="float" office:value="384">
            <text:p>384</text:p>
          </table:table-cell>
          <table:table-cell office:value-type="string">
            <text:p>Y02641EJ</text:p>
          </table:table-cell>
          <table:table-cell office:value-type="string">
            <text:p>202600006542OP</text:p>
          </table:table-cell>
          <table:table-cell office:value-type="string">
            <text:p>SEGURA <text:s text:c="23"/>HECTOR JOEL</text:p>
          </table:table-cell>
          <table:table-cell office:value-type="float" office:value="290000">
            <text:p>290000</text:p>
          </table:table-cell>
          <table:table-cell office:value-type="string">
            <text:p>30/07/2026</text:p>
          </table:table-cell>
          <table:table-cell office:value-type="float" office:value="202600003631">
            <text:p>202600003631</text:p>
          </table:table-cell>
          <table:table-cell office:value-type="float" office:value="202600002697">
            <text:p>202600002697</text:p>
          </table:table-cell>
          <table:table-cell office:value-type="string">
            <text:p>107081300441140339 <text:s text:c="2"/>OTROS SERVICIOS <text:s text:c="35"/>Programa: 0044 GESTION DE ESPACIOS VERDES PARQUES Y JARDINES <text:s text:c="5"/>Secretaria: 07 SECRETARÍA DE OBRAS Y SERVICIOS PÚBLICOS</text:p>
          </table:table-cell>
          <table:table-cell office:value-type="string">
            <text:p>2697-2026</text:p>
          </table:table-cell>
        </table:table-row>
        <table:table-row table:style-name="ro1">
          <table:table-cell office:value-type="float" office:value="385">
            <text:p>385</text:p>
          </table:table-cell>
          <table:table-cell office:value-type="string">
            <text:p>Y02641EJ</text:p>
          </table:table-cell>
          <table:table-cell office:value-type="string">
            <text:p>202600006544OP</text:p>
          </table:table-cell>
          <table:table-cell office:value-type="string">
            <text:p>LEGIONMAT SRL</text:p>
          </table:table-cell>
          <table:table-cell office:value-type="string">
            <text:p>249886.46</text:p>
          </table:table-cell>
          <table:table-cell office:value-type="string">
            <text:p>30/07/2026</text:p>
          </table:table-cell>
          <table:table-cell office:value-type="float" office:value="202600003521">
            <text:p>202600003521</text:p>
          </table:table-cell>
          <table:table-cell office:value-type="float" office:value="202600002637">
            <text:p>202600002637</text:p>
          </table:table-cell>
          <table:table-cell office:value-type="string">
            <text:p>106051100350880442 <text:s text:c="2"/>CONSTRUCCIONES <text:s text:c="36"/>Programa: 0035 ADMINISTRACION DE BIENES MUNICIPALES <text:s text:c="14"/>Secretaria: 06 SECRETARÍA DE HACIENDA</text:p>
          </table:table-cell>
          <table:table-cell office:value-type="string">
            <text:p>2637-2026</text:p>
          </table:table-cell>
        </table:table-row>
        <table:table-row table:style-name="ro1">
          <table:table-cell office:value-type="float" office:value="386">
            <text:p>386</text:p>
          </table:table-cell>
          <table:table-cell office:value-type="string">
            <text:p>Y02641EJ</text:p>
          </table:table-cell>
          <table:table-cell office:value-type="string">
            <text:p>202600006546OP</text:p>
          </table:table-cell>
          <table:table-cell office:value-type="string">
            <text:p>AMEC BARILOCHE</text:p>
          </table:table-cell>
          <table:table-cell office:value-type="float" office:value="10559520">
            <text:p>10559520</text:p>
          </table:table-cell>
          <table:table-cell office:value-type="string">
            <text:p>30/07/2026</text:p>
          </table:table-cell>
          <table:table-cell office:value-type="float" office:value="202600001079">
            <text:p>202600001079</text:p>
          </table:table-cell>
          <table:table-cell office:value-type="float" office:value="202600000755">
            <text:p>202600000755</text:p>
          </table:table-cell>
          <table:table-cell office:value-type="string">
            <text:p>10914220081200 <text:s text:c="6"/>PILETAS PARA PERSONAS MAYORES (ORD. 2954-CM-18) <text:s text:c="3"/>Programa: 0081 PROMOCIÓN DE DERECHOS DE LAS PERSONAS MAYORES <text:s text:c="5"/>Secretaria: 09 SECRETARÍA DE CAPITAL HUMANO Y ACCIÓN SOCIAL</text:p>
          </table:table-cell>
          <table:table-cell office:value-type="string">
            <text:p>755-2026</text:p>
          </table:table-cell>
        </table:table-row>
        <table:table-row table:style-name="ro1">
          <table:table-cell office:value-type="float" office:value="387">
            <text:p>387</text:p>
          </table:table-cell>
          <table:table-cell office:value-type="string">
            <text:p>Y02641EJ</text:p>
          </table:table-cell>
          <table:table-cell office:value-type="string">
            <text:p>202600006547OP</text:p>
          </table:table-cell>
          <table:table-cell office:value-type="string">
            <text:p>GRUAS SAN BLAS S.A.</text:p>
          </table:table-cell>
          <table:table-cell office:value-type="string">
            <text:p>3919614.53</text:p>
          </table:table-cell>
          <table:table-cell office:value-type="string">
            <text:p>30/07/2026</text:p>
          </table:table-cell>
          <table:table-cell office:value-type="float" office:value="202600003596">
            <text:p>202600003596</text:p>
          </table:table-cell>
          <table:table-cell office:value-type="float" office:value="202600002617">
            <text:p>202600002617</text:p>
          </table:table-cell>
          <table:table-cell office:value-type="string">
            <text:p>107001300401070229 <text:s text:c="2"/>OTROS BIENES DE CONSUMO <text:s text:c="27"/>Programa: 0040 ABASTECIMIENTO Y MANTENIMIENTO DE FLOTA Y MAQUINAR Secretaria: 07 SECRETARÍA DE OBRAS Y SERVICIOS PÚBLICOS</text:p>
          </table:table-cell>
          <table:table-cell office:value-type="string">
            <text:p>2617-2026</text:p>
          </table:table-cell>
        </table:table-row>
        <table:table-row table:style-name="ro1">
          <table:table-cell office:value-type="float" office:value="388">
            <text:p>388</text:p>
          </table:table-cell>
          <table:table-cell office:value-type="string">
            <text:p>Y02641EJ</text:p>
          </table:table-cell>
          <table:table-cell office:value-type="string">
            <text:p>202600006548OP</text:p>
          </table:table-cell>
          <table:table-cell office:value-type="string">
            <text:p>GONZALEZ <text:s text:c="21"/>JORGE ALBERTO</text:p>
          </table:table-cell>
          <table:table-cell office:value-type="float" office:value="24000">
            <text:p>24000</text:p>
          </table:table-cell>
          <table:table-cell office:value-type="string">
            <text:p>30/07/2026</text:p>
          </table:table-cell>
          <table:table-cell office:value-type="float" office:value="202600001636">
            <text:p>202600001636</text:p>
          </table:table-cell>
          <table:table-cell office:value-type="float" office:value="202600001186">
            <text:p>202600001186</text:p>
          </table:table-cell>
          <table:table-cell office:value-type="string">
            <text:p>109141200842150221 <text:s text:c="2"/>PRODUCTOS ALIMENTICIOS AGROPECUARIO Y FORESTALES <text:s text:c="2"/>Programa: 0084 SEGURIDAD ALIMENTARIA <text:s text:c="29"/>Secretaria: 09 SECRETARÍA DE CAPITAL HUMANO Y ACCIÓN SOCIAL</text:p>
          </table:table-cell>
          <table:table-cell office:value-type="string">
            <text:p>1186-2026</text:p>
          </table:table-cell>
        </table:table-row>
        <table:table-row table:style-name="ro1">
          <table:table-cell office:value-type="float" office:value="389">
            <text:p>389</text:p>
          </table:table-cell>
          <table:table-cell office:value-type="string">
            <text:p>Y02641EJ</text:p>
          </table:table-cell>
          <table:table-cell office:value-type="string">
            <text:p>202600006549OP</text:p>
          </table:table-cell>
          <table:table-cell office:value-type="string">
            <text:p>VENTIMIGLIA S.R.L</text:p>
          </table:table-cell>
          <table:table-cell office:value-type="string">
            <text:p>121532.14</text:p>
          </table:table-cell>
          <table:table-cell office:value-type="string">
            <text:p>30/07/2026</text:p>
          </table:table-cell>
          <table:table-cell office:value-type="float" office:value="202600003051">
            <text:p>202600003051</text:p>
          </table:table-cell>
          <table:table-cell office:value-type="float" office:value="202600002416">
            <text:p>202600002416</text:p>
          </table:table-cell>
          <table:table-cell office:value-type="string">
            <text:p>109001200010010229 <text:s text:c="2"/>OTROS BIENES DE CONSUMO <text:s text:c="27"/>Programa: 0001 IMPUESTOS <text:s text:c="41"/>Secretaria: 09 SECRETARÍA DE CAPITAL HUMANO Y ACCIÓN SOCIAL <text:s text:c="6"/>109001200010010229 <text:s text:c="2"/>OTROS BIENES DE CONSUMO <text:s text:c="27"/>Programa: 0001 SERVICIO ADMINISTRATIVO CENTRAL <text:s text:c="19"/>Secretaria: 09 SECRETARÍA DE CAPITAL HUMANO Y ACCIÓN SOCIAL</text:p>
          </table:table-cell>
          <table:table-cell office:value-type="string">
            <text:p>2416-2026</text:p>
          </table:table-cell>
        </table:table-row>
        <table:table-row table:style-name="ro1">
          <table:table-cell office:value-type="float" office:value="390">
            <text:p>390</text:p>
          </table:table-cell>
          <table:table-cell office:value-type="string">
            <text:p>Y02641EJ</text:p>
          </table:table-cell>
          <table:table-cell office:value-type="string">
            <text:p>202600006550OP</text:p>
          </table:table-cell>
          <table:table-cell office:value-type="string">
            <text:p>TRACK MAR SACI</text:p>
          </table:table-cell>
          <table:table-cell office:value-type="string">
            <text:p>4517420.19</text:p>
          </table:table-cell>
          <table:table-cell office:value-type="string">
            <text:p>30/07/2026</text:p>
          </table:table-cell>
          <table:table-cell office:value-type="float" office:value="202600003571">
            <text:p>202600003571</text:p>
          </table:table-cell>
          <table:table-cell office:value-type="float" office:value="202600002693">
            <text:p>202600002693</text:p>
          </table:table-cell>
          <table:table-cell office:value-type="string">
            <text:p>107071300011330333 <text:s text:c="2"/>MANTENIMIENTO <text:s/>REPARACION Y LIMPIEZA <text:s text:c="14"/>Programa: 0001 IMPUESTOS <text:s text:c="41"/>Secretaria: 07 SECRETARÍA DE OBRAS Y SERVICIOS PÚBLICOS <text:s text:c="10"/>107071300011330333 <text:s text:c="2"/>MANTENIMIENTO <text:s/>REPARACION Y LIMPIEZA <text:s text:c="14"/>Programa: 0001 SERVICIO ADMINISTRATIVO CENTRAL <text:s text:c="19"/>Secretaria: 07 SECRETARÍA DE OBRAS Y SERVICIOS PÚBLICOS</text:p>
          </table:table-cell>
          <table:table-cell office:value-type="string">
            <text:p>2693-2026</text:p>
          </table:table-cell>
        </table:table-row>
        <table:table-row table:style-name="ro1">
          <table:table-cell office:value-type="float" office:value="391">
            <text:p>391</text:p>
          </table:table-cell>
          <table:table-cell office:value-type="string">
            <text:p>Y02641EJ</text:p>
          </table:table-cell>
          <table:table-cell office:value-type="string">
            <text:p>202600006551OP</text:p>
          </table:table-cell>
          <table:table-cell office:value-type="string">
            <text:p>LOPEZ <text:s text:c="24"/>GUSTAVO CARLOS</text:p>
          </table:table-cell>
          <table:table-cell office:value-type="string">
            <text:p>55375.36</text:p>
          </table:table-cell>
          <table:table-cell office:value-type="string">
            <text:p>30/07/2026</text:p>
          </table:table-cell>
          <table:table-cell office:value-type="float" office:value="202600003521">
            <text:p>202600003521</text:p>
          </table:table-cell>
          <table:table-cell office:value-type="float" office:value="202600002637">
            <text:p>202600002637</text:p>
          </table:table-cell>
          <table:table-cell office:value-type="string">
            <text:p>106051100350880442 <text:s text:c="2"/>CONSTRUCCIONES <text:s text:c="36"/>Programa: 0035 ADMINISTRACION DE BIENES MUNICIPALES <text:s text:c="14"/>Secretaria: 06 SECRETARÍA DE HACIENDA</text:p>
          </table:table-cell>
          <table:table-cell office:value-type="string">
            <text:p>2637-2026</text:p>
          </table:table-cell>
        </table:table-row>
        <table:table-row table:style-name="ro1">
          <table:table-cell office:value-type="float" office:value="392">
            <text:p>392</text:p>
          </table:table-cell>
          <table:table-cell office:value-type="string">
            <text:p>Y02641EJ</text:p>
          </table:table-cell>
          <table:table-cell office:value-type="string">
            <text:p>202600006552OP</text:p>
          </table:table-cell>
          <table:table-cell office:value-type="string">
            <text:p>LANSTAR SRL</text:p>
          </table:table-cell>
          <table:table-cell office:value-type="string">
            <text:p>19862420.19</text:p>
          </table:table-cell>
          <table:table-cell office:value-type="string">
            <text:p>30/07/2026</text:p>
          </table:table-cell>
          <table:table-cell office:value-type="float" office:value="202600000061">
            <text:p>202600000061</text:p>
          </table:table-cell>
          <table:table-cell office:value-type="float" office:value="202600000045">
            <text:p>202600000045</text:p>
          </table:table-cell>
          <table:table-cell office:value-type="string">
            <text:p>107071300010010229 <text:s text:c="2"/>OTROS BIENES DE CONSUMO <text:s text:c="27"/>Programa: 0001 IMPUESTOS <text:s text:c="41"/>Secretaria: 07 SECRETARÍA DE OBRAS Y SERVICIOS PÚBLICOS <text:s text:c="10"/>107071300010010229 <text:s text:c="2"/>OTROS BIENES DE CONSUMO <text:s text:c="27"/>Programa: 0001 SERVICIO ADMINISTRATIVO CENTRAL <text:s text:c="19"/>Secretaria: 07 SECRETARÍA DE OBRAS Y SERVICIOS PÚBLICOS</text:p>
          </table:table-cell>
          <table:table-cell office:value-type="string">
            <text:p>45-2026</text:p>
          </table:table-cell>
        </table:table-row>
        <table:table-row table:style-name="ro1">
          <table:table-cell office:value-type="float" office:value="393">
            <text:p>393</text:p>
          </table:table-cell>
          <table:table-cell office:value-type="string">
            <text:p>Y02641EJ</text:p>
          </table:table-cell>
          <table:table-cell office:value-type="string">
            <text:p>202600006554OP</text:p>
          </table:table-cell>
          <table:table-cell office:value-type="string">
            <text:p>ROSSI Y ROSSI S.R.L.</text:p>
          </table:table-cell>
          <table:table-cell office:value-type="string">
            <text:p>3899140.72</text:p>
          </table:table-cell>
          <table:table-cell office:value-type="string">
            <text:p>30/07/2026</text:p>
          </table:table-cell>
          <table:table-cell office:value-type="float" office:value="202600003112">
            <text:p>202600003112</text:p>
          </table:table-cell>
          <table:table-cell office:value-type="float" office:value="202600002521">
            <text:p>202600002521</text:p>
          </table:table-cell>
          <table:table-cell office:value-type="string">
            <text:p>10914220082208 <text:s text:c="6"/>ESQUÍ SOCIAL (ORD. 3033-CM-18) <text:s text:c="20"/>Programa: 0082 PROMOCION DE DERECHOS JOVENES <text:s text:c="21"/>Secretaria: 09 SECRETARÍA DE CAPITAL HUMANO Y ACCIÓN SOCIAL</text:p>
          </table:table-cell>
          <table:table-cell office:value-type="string">
            <text:p>2521-2026</text:p>
          </table:table-cell>
        </table:table-row>
        <table:table-row table:style-name="ro1">
          <table:table-cell office:value-type="float" office:value="394">
            <text:p>394</text:p>
          </table:table-cell>
          <table:table-cell office:value-type="string">
            <text:p>Y02641EJ</text:p>
          </table:table-cell>
          <table:table-cell office:value-type="string">
            <text:p>202600006555OP</text:p>
          </table:table-cell>
          <table:table-cell office:value-type="string">
            <text:p>GHIGLIA TITACCIA <text:s text:c="13"/>CRISTIAN Y FEDERICO S.H.</text:p>
          </table:table-cell>
          <table:table-cell office:value-type="string">
            <text:p>43419.23</text:p>
          </table:table-cell>
          <table:table-cell office:value-type="string">
            <text:p>31/07/2026</text:p>
          </table:table-cell>
          <table:table-cell office:value-type="float" office:value="202600003521">
            <text:p>202600003521</text:p>
          </table:table-cell>
          <table:table-cell office:value-type="float" office:value="202600002637">
            <text:p>202600002637</text:p>
          </table:table-cell>
          <table:table-cell office:value-type="string">
            <text:p>106051100350880442 <text:s text:c="2"/>CONSTRUCCIONES <text:s text:c="36"/>Programa: 0035 ADMINISTRACION DE BIENES MUNICIPALES <text:s text:c="14"/>Secretaria: 06 SECRETARÍA DE HACIENDA</text:p>
          </table:table-cell>
          <table:table-cell office:value-type="string">
            <text:p>2637-2026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s" fo:country="ES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3P0" style:volatile="true">
      <number:number number: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3">
      <style:text-properties fo:color="#ff0000"/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3P0"/>
    </number:currency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3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8-18">18/08/2026</text:date>, <text:time>09:10:29</text:time></text:p>
        </style:region-right>
      </style:header>
      <style:header-left style:display="false"/>
      <style:footer>
        <text:p>Página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cell-count="3950" meta:object-count="0"/>
    <meta:generator>OpenOffice/4.1.15$Win32 OpenOffice.org_project/4115m2$Build-9813</meta:generator>
  </office:meta>
</office:document-meta>
</file>