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75cm"/>
    </style:style>
    <style:style style:name="co2" style:family="table-column">
      <style:table-column-properties fo:break-before="auto" style:column-width="2.612cm"/>
    </style:style>
    <style:style style:name="co3" style:family="table-column">
      <style:table-column-properties fo:break-before="auto" style:column-width="3.168cm"/>
    </style:style>
    <style:style style:name="co4" style:family="table-column">
      <style:table-column-properties fo:break-before="auto" style:column-width="10.188cm"/>
    </style:style>
    <style:style style:name="co5" style:family="table-column">
      <style:table-column-properties fo:break-before="auto" style:column-width="2.584cm"/>
    </style:style>
    <style:style style:name="co6" style:family="table-column">
      <style:table-column-properties fo:break-before="auto" style:column-width="4.083cm"/>
    </style:style>
    <style:style style:name="co7" style:family="table-column">
      <style:table-column-properties fo:break-before="auto" style:column-width="4.055cm"/>
    </style:style>
    <style:style style:name="co8" style:family="table-column">
      <style:table-column-properties fo:break-before="auto" style:column-width="3.334cm"/>
    </style:style>
    <style:style style:name="co9" style:family="table-column">
      <style:table-column-properties fo:break-before="auto" style:column-width="21.038cm"/>
    </style:style>
    <style:style style:name="co10" style:family="table-column">
      <style:table-column-properties fo:break-before="auto" style:column-width="2.113cm"/>
    </style:style>
    <style:style style:name="co1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Hoja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row table:style-name="ro1">
          <table:table-cell office:value-type="string">
            <text:p>Nro.</text:p>
          </table:table-cell>
          <table:table-cell office:value-type="string">
            <text:p>ID_PROCESS</text:p>
          </table:table-cell>
          <table:table-cell office:value-type="string">
            <text:p>Orden_Pago</text:p>
          </table:table-cell>
          <table:table-cell office:value-type="string">
            <text:p>Proveedor</text:p>
          </table:table-cell>
          <table:table-cell office:value-type="string">
            <text:p>Monto_apagar</text:p>
          </table:table-cell>
          <table:table-cell office:value-type="string">
            <text:p>Fecha_Orden_de_Pago</text:p>
          </table:table-cell>
          <table:table-cell office:value-type="string">
            <text:p>Pedido_abastecimiento</text:p>
          </table:table-cell>
          <table:table-cell office:value-type="string">
            <text:p>Pedido_Suministro</text:p>
          </table:table-cell>
          <table:table-cell office:value-type="string">
            <text:p>Partida_Presupuestaria/Programa/Secretaría</text:p>
          </table:table-cell>
          <table:table-cell office:value-type="string">
            <text:p>Expediente</text:p>
          </table:table-cell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Y0258LJT</text:p>
          </table:table-cell>
          <table:table-cell office:value-type="string">
            <text:p>202600004401OP</text:p>
          </table:table-cell>
          <table:table-cell office:value-type="string">
            <text:p>GARCIA <text:s text:c="23"/>LUCAS MANUEL</text:p>
          </table:table-cell>
          <table:table-cell office:value-type="float" office:value="2851600">
            <text:p>2851600</text:p>
          </table:table-cell>
          <table:table-cell office:value-type="string">
            <text:p>01/06/2026</text:p>
          </table:table-cell>
          <table:table-cell office:value-type="float" office:value="202600001428">
            <text:p>202600001428</text:p>
          </table:table-cell>
          <table:table-cell office:value-type="float" office:value="202600000938">
            <text:p>202600000938</text:p>
          </table:table-cell>
          <table:table-cell office:value-type="string">
            <text:p>11100210096250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938-2026</text:p>
          </table:table-cell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Y0258LJT</text:p>
          </table:table-cell>
          <table:table-cell office:value-type="string">
            <text:p>202600004403OP</text:p>
          </table:table-cell>
          <table:table-cell office:value-type="string">
            <text:p>LOS TRES MOSQUETEROS S.R.L</text:p>
          </table:table-cell>
          <table:table-cell office:value-type="float" office:value="98000">
            <text:p>98000</text:p>
          </table:table-cell>
          <table:table-cell office:value-type="string">
            <text:p>01/06/2026</text:p>
          </table:table-cell>
          <table:table-cell office:value-type="float" office:value="202600002112">
            <text:p>202600002112</text:p>
          </table:table-cell>
          <table:table-cell office:value-type="float" office:value="202600001877">
            <text:p>202600001877</text:p>
          </table:table-cell>
          <table:table-cell office:value-type="string">
            <text:p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</text:p>
          </table:table-cell>
          <table:table-cell office:value-type="string">
            <text:p>1877-2026</text:p>
          </table:table-cell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Y0258LJT</text:p>
          </table:table-cell>
          <table:table-cell office:value-type="string">
            <text:p>202600004406OP</text:p>
          </table:table-cell>
          <table:table-cell office:value-type="string">
            <text:p>ELVIRA <text:s text:c="23"/>JORGE DANIEL</text:p>
          </table:table-cell>
          <table:table-cell office:value-type="float" office:value="445499">
            <text:p>445499</text:p>
          </table:table-cell>
          <table:table-cell office:value-type="string">
            <text:p>01/06/2026</text:p>
          </table:table-cell>
          <table:table-cell office:value-type="float" office:value="202600000681">
            <text:p>202600000681</text:p>
          </table:table-cell>
          <table:table-cell office:value-type="float" office:value="202600001136">
            <text:p>202600001136</text:p>
          </table:table-cell>
          <table:table-cell office:value-type="string">
            <text:p>109142200731810229 <text:s text:c="2"/>OTROS BIENES DE CONSUMO <text:s text:c="27"/>Programa: 0073 ENTORNOS SALUDABLES <text:s text:c="31"/>Secretaria: 09 SECRETARÍA DE CAPITAL HUMANO Y ACCIÓN SOCIAL</text:p>
          </table:table-cell>
          <table:table-cell office:value-type="string">
            <text:p>1136-2026</text:p>
          </table:table-cell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Y0258LJT</text:p>
          </table:table-cell>
          <table:table-cell office:value-type="string">
            <text:p>202600004408OP</text:p>
          </table:table-cell>
          <table:table-cell office:value-type="string">
            <text:p>ASOCIACION BOMBEROS</text:p>
          </table:table-cell>
          <table:table-cell office:value-type="float" office:value="806400">
            <text:p>806400</text:p>
          </table:table-cell>
          <table:table-cell office:value-type="string">
            <text:p>01/06/2026</text:p>
          </table:table-cell>
          <table:table-cell office:value-type="float" office:value="202600002683">
            <text:p>202600002683</text:p>
          </table:table-cell>
          <table:table-cell office:value-type="float" office:value="202600002088">
            <text:p>202600002088</text:p>
          </table:table-cell>
          <table:table-cell office:value-type="string">
            <text:p>111161100932400334 <text:s text:c="2"/>SERVICIOS TECNICOS Y PROFESIONALES <text:s text:c="16"/>Programa: 0093 ATENCION Y PREVENCION DE EMERGENCIAS <text:s text:c="14"/>Secretaria: 11 SECRETARÍA DE PROTECCIÓN CIUDADANA</text:p>
          </table:table-cell>
          <table:table-cell office:value-type="string">
            <text:p>2088-2026</text:p>
          </table:table-cell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Y0258LJT</text:p>
          </table:table-cell>
          <table:table-cell office:value-type="string">
            <text:p>202600004410OP</text:p>
          </table:table-cell>
          <table:table-cell office:value-type="string">
            <text:p>FERRETERIA BARBERIS S.R.L.</text:p>
          </table:table-cell>
          <table:table-cell office:value-type="float" office:value="121500">
            <text:p>121500</text:p>
          </table:table-cell>
          <table:table-cell office:value-type="string">
            <text:p>01/06/2026</text:p>
          </table:table-cell>
          <table:table-cell office:value-type="float" office:value="202600002259">
            <text:p>202600002259</text:p>
          </table:table-cell>
          <table:table-cell office:value-type="float" office:value="202600001754">
            <text:p>202600001754</text:p>
          </table:table-cell>
          <table:table-cell office:value-type="string">
            <text:p>101002100140210229 <text:s text:c="2"/>OTROS BIENES DE CONSUMO <text:s text:c="27"/>Programa: 0014 OTROS NO TRIBUTARIOS <text:s text:c="30"/>Secretaria: 01 INTENDENCIA <text:s text:c="39"/>101002100140210229 <text:s text:c="2"/>OTROS BIENES DE CONSUMO <text:s text:c="27"/>Programa: 0014 SERVICIOS VECINALES ZONA CENTRO <text:s text:c="19"/>Secretaria: 01 INTENDENCIA</text:p>
          </table:table-cell>
          <table:table-cell office:value-type="string">
            <text:p>1754-2026</text:p>
          </table:table-cell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Y0258LJT</text:p>
          </table:table-cell>
          <table:table-cell office:value-type="string">
            <text:p>202600004412OP</text:p>
          </table:table-cell>
          <table:table-cell office:value-type="string">
            <text:p>LOS TRES MOSQUETEROS S.R.L</text:p>
          </table:table-cell>
          <table:table-cell office:value-type="float" office:value="460000">
            <text:p>460000</text:p>
          </table:table-cell>
          <table:table-cell office:value-type="string">
            <text:p>01/06/2026</text:p>
          </table:table-cell>
          <table:table-cell office:value-type="float" office:value="202600001812">
            <text:p>202600001812</text:p>
          </table:table-cell>
          <table:table-cell office:value-type="float" office:value="202600001593">
            <text:p>202600001593</text:p>
          </table:table-cell>
          <table:table-cell office:value-type="string">
            <text:p>111181130372620229 <text:s text:c="2"/>OTROS BIENES DE CONSUMO <text:s text:c="27"/>Programa: 3037 CONTROL DE TRANSITO <text:s text:c="31"/>Secretaria: 11 SECRETARÍA DE PROTECCIÓN CIUDADANA</text:p>
          </table:table-cell>
          <table:table-cell office:value-type="string">
            <text:p>1593-2026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Y0258LJT</text:p>
          </table:table-cell>
          <table:table-cell office:value-type="string">
            <text:p>202600004419OP</text:p>
          </table:table-cell>
          <table:table-cell office:value-type="string">
            <text:p>LOS TRES MOSQUETEROS S.R.L</text:p>
          </table:table-cell>
          <table:table-cell office:value-type="float" office:value="98000">
            <text:p>98000</text:p>
          </table:table-cell>
          <table:table-cell office:value-type="string">
            <text:p>01/06/2026</text:p>
          </table:table-cell>
          <table:table-cell office:value-type="float" office:value="202600002109">
            <text:p>202600002109</text:p>
          </table:table-cell>
          <table:table-cell office:value-type="float" office:value="202600001876">
            <text:p>202600001876</text:p>
          </table:table-cell>
          <table:table-cell office:value-type="string">
            <text:p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</text:p>
          </table:table-cell>
          <table:table-cell office:value-type="string">
            <text:p>1876-2026</text:p>
          </table:table-cell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Y0258LJT</text:p>
          </table:table-cell>
          <table:table-cell office:value-type="string">
            <text:p>202600004420OP</text:p>
          </table:table-cell>
          <table:table-cell office:value-type="string">
            <text:p>LOS TRES MOSQUETEROS S.R.L</text:p>
          </table:table-cell>
          <table:table-cell office:value-type="float" office:value="378000">
            <text:p>378000</text:p>
          </table:table-cell>
          <table:table-cell office:value-type="string">
            <text:p>01/06/2026</text:p>
          </table:table-cell>
          <table:table-cell office:value-type="float" office:value="202600002114">
            <text:p>202600002114</text:p>
          </table:table-cell>
          <table:table-cell office:value-type="float" office:value="202600001878">
            <text:p>202600001878</text:p>
          </table:table-cell>
          <table:table-cell office:value-type="string">
            <text:p>101001100010010333 <text:s text:c="2"/>MANTENIMIENTO <text:s/>REPARACION Y LIMPIEZA <text:s text:c="14"/>Programa: 0001 IMPUESTOS <text:s text:c="41"/>Secretaria: 01 INTENDENCIA <text:s text:c="39"/>101001100010010333 <text:s text:c="2"/>MANTENIMIENTO <text:s/>REPARACION Y LIMPIEZA <text:s text:c="14"/>Programa: 0001 SERVICIO ADMINISTRATIVO CENTRAL <text:s text:c="19"/>Secretaria: 01 INTENDENCIA</text:p>
          </table:table-cell>
          <table:table-cell office:value-type="string">
            <text:p>1878-2026</text:p>
          </table:table-cell>
        </table:table-row>
        <table:table-row table:style-name="ro1">
          <table:table-cell office:value-type="float" office:value="9">
            <text:p>9</text:p>
          </table:table-cell>
          <table:table-cell office:value-type="string">
            <text:p>Y0258LJT</text:p>
          </table:table-cell>
          <table:table-cell office:value-type="string">
            <text:p>202600004421OP</text:p>
          </table:table-cell>
          <table:table-cell office:value-type="string">
            <text:p>ELVIRA <text:s text:c="23"/>JORGE DANIEL</text:p>
          </table:table-cell>
          <table:table-cell office:value-type="float" office:value="439999">
            <text:p>439999</text:p>
          </table:table-cell>
          <table:table-cell office:value-type="string">
            <text:p>01/06/2026</text:p>
          </table:table-cell>
          <table:table-cell office:value-type="float" office:value="202600002153">
            <text:p>202600002153</text:p>
          </table:table-cell>
          <table:table-cell office:value-type="float" office:value="202600001834">
            <text:p>202600001834</text:p>
          </table:table-cell>
          <table:table-cell office:value-type="string">
            <text:p>104031100280530229 <text:s text:c="2"/>OTROS BIENES DE CONSUMO <text:s text:c="27"/>Programa: 0028 DESARROLLO CULTURAL <text:s text:c="31"/>Secretaria: 04 SECRETARÍA DE DEPORTES</text:p>
          </table:table-cell>
          <table:table-cell office:value-type="string">
            <text:p>1834-2026</text:p>
          </table:table-cell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Y0258LJT</text:p>
          </table:table-cell>
          <table:table-cell office:value-type="string">
            <text:p>202600004424OP</text:p>
          </table:table-cell>
          <table:table-cell office:value-type="string">
            <text:p>HYD EMPRENDIMIENTOS S.A.S</text:p>
          </table:table-cell>
          <table:table-cell office:value-type="float" office:value="79640">
            <text:p>79640</text:p>
          </table:table-cell>
          <table:table-cell office:value-type="string">
            <text:p>01/06/2026</text:p>
          </table:table-cell>
          <table:table-cell office:value-type="float" office:value="202600002053">
            <text:p>202600002053</text:p>
          </table:table-cell>
          <table:table-cell office:value-type="float" office:value="202600001662">
            <text:p>202600001662</text:p>
          </table:table-cell>
          <table:table-cell office:value-type="string">
            <text:p>617001112723300551 <text:s text:c="2"/>TRANSFERENCIA <text:s text:c="37"/>Programa: 1272 ENTE PARQUE MUNICIPAL LLAO LLAO <text:s text:c="19"/>Secretaria: 17 OBLIGACIONES A CARGO DEL TESORO</text:p>
          </table:table-cell>
          <table:table-cell office:value-type="string">
            <text:p>1662-2026</text:p>
          </table:table-cell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Y0258LJT</text:p>
          </table:table-cell>
          <table:table-cell office:value-type="string">
            <text:p>202600004426OP</text:p>
          </table:table-cell>
          <table:table-cell office:value-type="string">
            <text:p>GONZALEZ <text:s text:c="21"/>EMILIANO NAHUEL</text:p>
          </table:table-cell>
          <table:table-cell office:value-type="float" office:value="2400000">
            <text:p>2400000</text:p>
          </table:table-cell>
          <table:table-cell office:value-type="string">
            <text:p>01/06/2026</text:p>
          </table:table-cell>
          <table:table-cell office:value-type="float" office:value="202600002270">
            <text:p>202600002270</text:p>
          </table:table-cell>
          <table:table-cell office:value-type="float" office:value="202600001759">
            <text:p>202600001759</text:p>
          </table:table-cell>
          <table:table-cell office:value-type="string">
            <text:p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1759-2026</text:p>
          </table:table-cell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Y0258LJT</text:p>
          </table:table-cell>
          <table:table-cell office:value-type="string">
            <text:p>202600004427OP</text:p>
          </table:table-cell>
          <table:table-cell office:value-type="string">
            <text:p>CONTACTO SOCIEDAD SIMPLE</text:p>
          </table:table-cell>
          <table:table-cell office:value-type="float" office:value="35000">
            <text:p>35000</text:p>
          </table:table-cell>
          <table:table-cell office:value-type="string">
            <text:p>01/06/2026</text:p>
          </table:table-cell>
          <table:table-cell office:value-type="float" office:value="202600002317">
            <text:p>202600002317</text:p>
          </table:table-cell>
          <table:table-cell office:value-type="float" office:value="202600001844">
            <text:p>202600001844</text:p>
          </table:table-cell>
          <table:table-cell office:value-type="string">
            <text:p>111181100010020229 <text:s text:c="2"/>OTROS BIENES DE CONSUMO <text:s text:c="27"/>Programa: 0001 IMPUESTOS <text:s text:c="41"/>Secretaria: 11 SECRETARÍA DE PROTECCIÓN CIUDADANA <text:s text:c="16"/>11118110001002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1844-2026</text:p>
          </table:table-cell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Y0258LJT</text:p>
          </table:table-cell>
          <table:table-cell office:value-type="string">
            <text:p>202600004428OP</text:p>
          </table:table-cell>
          <table:table-cell office:value-type="string">
            <text:p>LOS TRES MOSQUETEROS S.R.L</text:p>
          </table:table-cell>
          <table:table-cell office:value-type="float" office:value="483000">
            <text:p>483000</text:p>
          </table:table-cell>
          <table:table-cell office:value-type="string">
            <text:p>01/06/2026</text:p>
          </table:table-cell>
          <table:table-cell office:value-type="float" office:value="202600001626">
            <text:p>202600001626</text:p>
          </table:table-cell>
          <table:table-cell office:value-type="float" office:value="202600001847">
            <text:p>202600001847</text:p>
          </table:table-cell>
          <table:table-cell office:value-type="string">
            <text:p>108132100631600229 <text:s text:c="2"/>OTROS BIENES DE CONSUMO <text:s text:c="27"/>Programa: 0063 MOVILIDAD INSPECCIONES <text:s text:c="28"/>Secretaria: 08 SECRETARÍA DE PLANEAMIENTO TERRITORIAL</text:p>
          </table:table-cell>
          <table:table-cell office:value-type="string">
            <text:p>1847-2026</text:p>
          </table:table-cell>
        </table:table-row>
        <table:table-row table:style-name="ro1">
          <table:table-cell office:value-type="float" office:value="14">
            <text:p>14</text:p>
          </table:table-cell>
          <table:table-cell office:value-type="string">
            <text:p>Y0258LJT</text:p>
          </table:table-cell>
          <table:table-cell office:value-type="string">
            <text:p>202600004431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384522.78</text:p>
          </table:table-cell>
          <table:table-cell office:value-type="string">
            <text:p>01/06/2026</text:p>
          </table:table-cell>
          <table:table-cell office:value-type="float" office:value="202600002259">
            <text:p>202600002259</text:p>
          </table:table-cell>
          <table:table-cell office:value-type="float" office:value="202600001754">
            <text:p>202600001754</text:p>
          </table:table-cell>
          <table:table-cell office:value-type="string">
            <text:p>101002100140210229 <text:s text:c="2"/>OTROS BIENES DE CONSUMO <text:s text:c="27"/>Programa: 0014 OTROS NO TRIBUTARIOS <text:s text:c="30"/>Secretaria: 01 INTENDENCIA <text:s text:c="39"/>101002100140210229 <text:s text:c="2"/>OTROS BIENES DE CONSUMO <text:s text:c="27"/>Programa: 0014 SERVICIOS VECINALES ZONA CENTRO <text:s text:c="19"/>Secretaria: 01 INTENDENCIA</text:p>
          </table:table-cell>
          <table:table-cell office:value-type="string">
            <text:p>1754-2026</text:p>
          </table:table-cell>
        </table:table-row>
        <table:table-row table:style-name="ro1">
          <table:table-cell office:value-type="float" office:value="15">
            <text:p>15</text:p>
          </table:table-cell>
          <table:table-cell office:value-type="string">
            <text:p>Y0258LJT</text:p>
          </table:table-cell>
          <table:table-cell office:value-type="string">
            <text:p>202600004433OP</text:p>
          </table:table-cell>
          <table:table-cell office:value-type="string">
            <text:p>LOS TRES MOSQUETEROS S.R.L</text:p>
          </table:table-cell>
          <table:table-cell office:value-type="float" office:value="692000">
            <text:p>692000</text:p>
          </table:table-cell>
          <table:table-cell office:value-type="string">
            <text:p>01/06/2026</text:p>
          </table:table-cell>
          <table:table-cell office:value-type="float" office:value="202600002168">
            <text:p>202600002168</text:p>
          </table:table-cell>
          <table:table-cell office:value-type="float" office:value="202600001891">
            <text:p>202600001891</text:p>
          </table:table-cell>
          <table:table-cell office:value-type="string">
            <text:p>111171100010010229 <text:s text:c="2"/>OTROS BIENES DE CONSUMO <text:s text:c="27"/>Programa: 0001 IMPUESTOS <text:s text:c="41"/>Secretaria: 11 SECRETARÍA DE PROTECCIÓN CIUDADANA <text:s text:c="16"/>111171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1891-2026</text:p>
          </table:table-cell>
        </table:table-row>
        <table:table-row table:style-name="ro1">
          <table:table-cell office:value-type="float" office:value="16">
            <text:p>16</text:p>
          </table:table-cell>
          <table:table-cell office:value-type="string">
            <text:p>Y0258LJT</text:p>
          </table:table-cell>
          <table:table-cell office:value-type="string">
            <text:p>202600004435OP</text:p>
          </table:table-cell>
          <table:table-cell office:value-type="string">
            <text:p>CASA PALM S.A.C.I.I. Y A.</text:p>
          </table:table-cell>
          <table:table-cell office:value-type="string">
            <text:p>473979.6</text:p>
          </table:table-cell>
          <table:table-cell office:value-type="string">
            <text:p>01/06/2026</text:p>
          </table:table-cell>
          <table:table-cell office:value-type="float" office:value="202600002214">
            <text:p>202600002214</text:p>
          </table:table-cell>
          <table:table-cell office:value-type="float" office:value="202600001718">
            <text:p>202600001718</text:p>
          </table:table-cell>
          <table:table-cell office:value-type="string">
            <text:p>110002100012350229 <text:s text:c="2"/>OTROS BIENES DE CONSUMO <text:s text:c="27"/>Programa: 0001 IMPUESTOS <text:s text:c="41"/>Secretaria: 10 SECRETARÍA DE PRODUCCIÓN Y EMPLEO <text:s text:c="17"/>11000210001235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718-2026</text:p>
          </table:table-cell>
        </table:table-row>
        <table:table-row table:style-name="ro1">
          <table:table-cell office:value-type="float" office:value="17">
            <text:p>17</text:p>
          </table:table-cell>
          <table:table-cell office:value-type="string">
            <text:p>Y0258LJT</text:p>
          </table:table-cell>
          <table:table-cell office:value-type="string">
            <text:p>202600004436OP</text:p>
          </table:table-cell>
          <table:table-cell office:value-type="string">
            <text:p>CASA PALM S.A.C.I.I. Y A.</text:p>
          </table:table-cell>
          <table:table-cell office:value-type="string">
            <text:p>439325.94</text:p>
          </table:table-cell>
          <table:table-cell office:value-type="string">
            <text:p>01/06/2026</text:p>
          </table:table-cell>
          <table:table-cell office:value-type="float" office:value="202600001973">
            <text:p>202600001973</text:p>
          </table:table-cell>
          <table:table-cell office:value-type="float" office:value="202600001781">
            <text:p>202600001781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1781-2026</text:p>
          </table:table-cell>
        </table:table-row>
        <table:table-row table:style-name="ro1">
          <table:table-cell office:value-type="float" office:value="18">
            <text:p>18</text:p>
          </table:table-cell>
          <table:table-cell office:value-type="string">
            <text:p>Y0258LJT</text:p>
          </table:table-cell>
          <table:table-cell office:value-type="string">
            <text:p>202600004438OP</text:p>
          </table:table-cell>
          <table:table-cell office:value-type="string">
            <text:p>GRUPO GIGABYTE S.A.S.</text:p>
          </table:table-cell>
          <table:table-cell office:value-type="string">
            <text:p>183556.08</text:p>
          </table:table-cell>
          <table:table-cell office:value-type="string">
            <text:p>01/06/2026</text:p>
          </table:table-cell>
          <table:table-cell office:value-type="float" office:value="202600001971">
            <text:p>202600001971</text:p>
          </table:table-cell>
          <table:table-cell office:value-type="float" office:value="202600001724">
            <text:p>202600001724</text:p>
          </table:table-cell>
          <table:table-cell office:value-type="string">
            <text:p>111002100010010443 <text:s text:c="2"/>MAQUINA Y EQUIPO <text:s text:c="34"/>Programa: 0001 IMPUESTOS <text:s text:c="41"/>Secretaria: 11 SECRETARÍA DE PROTECCIÓN CIUDADANA <text:s text:c="16"/>111002100010010443 <text:s text:c="2"/>MAQUINA Y EQUIPO <text:s text:c="34"/>Programa: 0001 SERVICIO ADMINISTRATIVO CENTRAL <text:s text:c="19"/>Secretaria: 11 SECRETARÍA DE PROTECCIÓN CIUDADANA</text:p>
          </table:table-cell>
          <table:table-cell office:value-type="string">
            <text:p>1724-2026</text:p>
          </table:table-cell>
        </table:table-row>
        <table:table-row table:style-name="ro1">
          <table:table-cell office:value-type="float" office:value="19">
            <text:p>19</text:p>
          </table:table-cell>
          <table:table-cell office:value-type="string">
            <text:p>Y0258LJT</text:p>
          </table:table-cell>
          <table:table-cell office:value-type="string">
            <text:p>202600004439OP</text:p>
          </table:table-cell>
          <table:table-cell office:value-type="string">
            <text:p>LOPEZ <text:s text:c="24"/>GUSTAVO CARLOS</text:p>
          </table:table-cell>
          <table:table-cell office:value-type="string">
            <text:p>38497.71</text:p>
          </table:table-cell>
          <table:table-cell office:value-type="string">
            <text:p>01/06/2026</text:p>
          </table:table-cell>
          <table:table-cell office:value-type="float" office:value="202600001973">
            <text:p>202600001973</text:p>
          </table:table-cell>
          <table:table-cell office:value-type="float" office:value="202600001781">
            <text:p>202600001781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1781-2026</text:p>
          </table:table-cell>
        </table:table-row>
        <table:table-row table:style-name="ro1">
          <table:table-cell office:value-type="float" office:value="20">
            <text:p>20</text:p>
          </table:table-cell>
          <table:table-cell office:value-type="string">
            <text:p>Y0258LJT</text:p>
          </table:table-cell>
          <table:table-cell office:value-type="string">
            <text:p>202600004440OP</text:p>
          </table:table-cell>
          <table:table-cell office:value-type="string">
            <text:p>PAPER Y <text:s/>TOYS S.R.L.</text:p>
          </table:table-cell>
          <table:table-cell office:value-type="string">
            <text:p>278074.94</text:p>
          </table:table-cell>
          <table:table-cell office:value-type="string">
            <text:p>01/06/2026</text:p>
          </table:table-cell>
          <table:table-cell office:value-type="float" office:value="202600002253">
            <text:p>202600002253</text:p>
          </table:table-cell>
          <table:table-cell office:value-type="float" office:value="202600001905">
            <text:p>202600001905</text:p>
          </table:table-cell>
          <table:table-cell office:value-type="string">
            <text:p>111181101032660229 <text:s text:c="2"/>OTROS BIENES DE CONSUMO <text:s text:c="27"/>Programa: 0103 OPERATIVOS DE PREVENCION VIAL <text:s text:c="21"/>Secretaria: 11 SECRETARÍA DE PROTECCIÓN CIUDADANA</text:p>
          </table:table-cell>
          <table:table-cell office:value-type="string">
            <text:p>1905-2026</text:p>
          </table:table-cell>
        </table:table-row>
        <table:table-row table:style-name="ro1">
          <table:table-cell office:value-type="float" office:value="21">
            <text:p>21</text:p>
          </table:table-cell>
          <table:table-cell office:value-type="string">
            <text:p>Y0258LJT</text:p>
          </table:table-cell>
          <table:table-cell office:value-type="string">
            <text:p>202600004441OP</text:p>
          </table:table-cell>
          <table:table-cell office:value-type="string">
            <text:p>BLACHE <text:s text:c="23"/>CARLOS ALBERTO</text:p>
          </table:table-cell>
          <table:table-cell office:value-type="float" office:value="45000">
            <text:p>45000</text:p>
          </table:table-cell>
          <table:table-cell office:value-type="string">
            <text:p>01/06/2026</text:p>
          </table:table-cell>
          <table:table-cell office:value-type="float" office:value="202600001209">
            <text:p>202600001209</text:p>
          </table:table-cell>
          <table:table-cell office:value-type="float" office:value="202600001286">
            <text:p>202600001286</text:p>
          </table:table-cell>
          <table:table-cell office:value-type="string">
            <text:p>108001100010010333 <text:s text:c="2"/>MANTENIMIENTO <text:s/>REPARACION Y LIMPIEZA <text:s text:c="14"/>Programa: 0001 IMPUESTOS <text:s text:c="41"/>Secretaria: 08 SECRETARÍA DE PLANEAMIENTO TERRITORIAL <text:s text:c="12"/>108001100010010333 <text:s text:c="2"/>MANTENIMIENTO <text:s/>REPARACION Y LIMPIEZA <text:s text:c="14"/>Programa: 0001 SERVICIO ADMINISTRATIVO CENTRAL <text:s text:c="19"/>Secretaria: 08 SECRETARÍA DE PLANEAMIENTO TERRITORIAL</text:p>
          </table:table-cell>
          <table:table-cell office:value-type="string">
            <text:p>1286-2026</text:p>
          </table:table-cell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Y0258LJT</text:p>
          </table:table-cell>
          <table:table-cell office:value-type="string">
            <text:p>202600004442OP</text:p>
          </table:table-cell>
          <table:table-cell office:value-type="string">
            <text:p>PAPER Y <text:s/>TOYS S.R.L.</text:p>
          </table:table-cell>
          <table:table-cell office:value-type="string">
            <text:p>616986.66</text:p>
          </table:table-cell>
          <table:table-cell office:value-type="string">
            <text:p>01/06/2026</text:p>
          </table:table-cell>
          <table:table-cell office:value-type="float" office:value="202600002253">
            <text:p>202600002253</text:p>
          </table:table-cell>
          <table:table-cell office:value-type="float" office:value="202600001905">
            <text:p>202600001905</text:p>
          </table:table-cell>
          <table:table-cell office:value-type="string">
            <text:p>111181101032660229 <text:s text:c="2"/>OTROS BIENES DE CONSUMO <text:s text:c="27"/>Programa: 0103 OPERATIVOS DE PREVENCION VIAL <text:s text:c="21"/>Secretaria: 11 SECRETARÍA DE PROTECCIÓN CIUDADANA</text:p>
          </table:table-cell>
          <table:table-cell office:value-type="string">
            <text:p>1905-2026</text:p>
          </table:table-cell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Y0258LJT</text:p>
          </table:table-cell>
          <table:table-cell office:value-type="string">
            <text:p>202600004444OP</text:p>
          </table:table-cell>
          <table:table-cell office:value-type="string">
            <text:p>CAMGIGA S.R.L.</text:p>
          </table:table-cell>
          <table:table-cell office:value-type="float" office:value="870000">
            <text:p>870000</text:p>
          </table:table-cell>
          <table:table-cell office:value-type="string">
            <text:p>02/06/2026</text:p>
          </table:table-cell>
          <table:table-cell office:value-type="float" office:value="202600001976">
            <text:p>202600001976</text:p>
          </table:table-cell>
          <table:table-cell office:value-type="float" office:value="202600001653">
            <text:p>202600001653</text:p>
          </table:table-cell>
          <table:table-cell office:value-type="string">
            <text:p>10709130051135 <text:s text:c="6"/>SERVICIOS TÉCNICOS CAMIONES RECOLECTORES <text:s text:c="10"/>Programa: 0051 SERVICIO DE RECOLECCIÓN DE RESIDUOS <text:s text:c="15"/>Secretaria: 07 SECRETARÍA DE OBRAS Y SERVICIOS PÚBLICOS</text:p>
          </table:table-cell>
          <table:table-cell office:value-type="string">
            <text:p>1653-2026</text:p>
          </table:table-cell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Y0258LJT</text:p>
          </table:table-cell>
          <table:table-cell office:value-type="string">
            <text:p>202600004464OP</text:p>
          </table:table-cell>
          <table:table-cell office:value-type="string">
            <text:p>SOLIDO S.R.L</text:p>
          </table:table-cell>
          <table:table-cell office:value-type="string">
            <text:p>601307.17</text:p>
          </table:table-cell>
          <table:table-cell office:value-type="string">
            <text:p>02/06/2026</text:p>
          </table:table-cell>
          <table:table-cell office:value-type="float" office:value="202600002214">
            <text:p>202600002214</text:p>
          </table:table-cell>
          <table:table-cell office:value-type="float" office:value="202600001718">
            <text:p>202600001718</text:p>
          </table:table-cell>
          <table:table-cell office:value-type="string">
            <text:p>110002100012350229 <text:s text:c="2"/>OTROS BIENES DE CONSUMO <text:s text:c="27"/>Programa: 0001 IMPUESTOS <text:s text:c="41"/>Secretaria: 10 SECRETARÍA DE PRODUCCIÓN Y EMPLEO <text:s text:c="17"/>11000210001235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718-2026</text:p>
          </table:table-cell>
        </table:table-row>
        <table:table-row table:style-name="ro1">
          <table:table-cell office:value-type="float" office:value="25">
            <text:p>25</text:p>
          </table:table-cell>
          <table:table-cell office:value-type="string">
            <text:p>Y0258LJT</text:p>
          </table:table-cell>
          <table:table-cell office:value-type="string">
            <text:p>202600004465OP</text:p>
          </table:table-cell>
          <table:table-cell office:value-type="string">
            <text:p>BLACHE <text:s text:c="23"/>CARLOS ALBERTO</text:p>
          </table:table-cell>
          <table:table-cell office:value-type="float" office:value="201000">
            <text:p>201000</text:p>
          </table:table-cell>
          <table:table-cell office:value-type="string">
            <text:p>02/06/2026</text:p>
          </table:table-cell>
          <table:table-cell office:value-type="float" office:value="202600000736">
            <text:p>202600000736</text:p>
          </table:table-cell>
          <table:table-cell office:value-type="float" office:value="202600001267">
            <text:p>202600001267</text:p>
          </table:table-cell>
          <table:table-cell office:value-type="string">
            <text:p>107081300440010229 <text:s text:c="2"/>OTROS BIENES DE CONSUMO <text:s text:c="27"/>Programa: 0044 GESTION DE ESPACIOS VERDES PARQUES Y JARDINES <text:s text:c="5"/>Secretaria: 07 SECRETARÍA DE OBRAS Y SERVICIOS PÚBLICOS</text:p>
          </table:table-cell>
          <table:table-cell office:value-type="string">
            <text:p>1267-2026</text:p>
          </table:table-cell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Y0258LJT</text:p>
          </table:table-cell>
          <table:table-cell office:value-type="string">
            <text:p>202600004466OP</text:p>
          </table:table-cell>
          <table:table-cell office:value-type="string">
            <text:p>CAMGIGA S.R.L.</text:p>
          </table:table-cell>
          <table:table-cell office:value-type="float" office:value="914680">
            <text:p>914680</text:p>
          </table:table-cell>
          <table:table-cell office:value-type="string">
            <text:p>02/06/2026</text:p>
          </table:table-cell>
          <table:table-cell office:value-type="float" office:value="202600002310">
            <text:p>202600002310</text:p>
          </table:table-cell>
          <table:table-cell office:value-type="float" office:value="202600001770">
            <text:p>202600001770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1770-2026</text:p>
          </table:table-cell>
        </table:table-row>
        <table:table-row table:style-name="ro1">
          <table:table-cell office:value-type="float" office:value="27">
            <text:p>27</text:p>
          </table:table-cell>
          <table:table-cell office:value-type="string">
            <text:p>Y0258LJT</text:p>
          </table:table-cell>
          <table:table-cell office:value-type="string">
            <text:p>202600004467OP</text:p>
          </table:table-cell>
          <table:table-cell office:value-type="string">
            <text:p>BURCAM SRL</text:p>
          </table:table-cell>
          <table:table-cell office:value-type="float" office:value="875700">
            <text:p>875700</text:p>
          </table:table-cell>
          <table:table-cell office:value-type="string">
            <text:p>02/06/2026</text:p>
          </table:table-cell>
          <table:table-cell office:value-type="float" office:value="202600002012">
            <text:p>202600002012</text:p>
          </table:table-cell>
          <table:table-cell office:value-type="float" office:value="202600001552">
            <text:p>202600001552</text:p>
          </table:table-cell>
          <table:table-cell office:value-type="string">
            <text:p>107071300011330443 <text:s text:c="2"/>MAQUINA Y EQUIPO <text:s text:c="34"/>Programa: 0001 IMPUESTOS <text:s text:c="41"/>Secretaria: 07 SECRETARÍA DE OBRAS Y SERVICIOS PÚBLICOS <text:s text:c="10"/>107071300011330443 <text:s text:c="2"/>MAQUINA Y EQUIPO <text:s text:c="34"/>Programa: 0001 SERVICIO ADMINISTRATIVO CENTRAL <text:s text:c="19"/>Secretaria: 07 SECRETARÍA DE OBRAS Y SERVICIOS PÚBLICOS</text:p>
          </table:table-cell>
          <table:table-cell office:value-type="string">
            <text:p>1552-2026</text:p>
          </table:table-cell>
        </table:table-row>
        <table:table-row table:style-name="ro1">
          <table:table-cell office:value-type="float" office:value="28">
            <text:p>28</text:p>
          </table:table-cell>
          <table:table-cell office:value-type="string">
            <text:p>Y0258LJT</text:p>
          </table:table-cell>
          <table:table-cell office:value-type="string">
            <text:p>202600004468OP</text:p>
          </table:table-cell>
          <table:table-cell office:value-type="string">
            <text:p>ROSSI Y ROSSI S.R.L.</text:p>
          </table:table-cell>
          <table:table-cell office:value-type="float" office:value="510500">
            <text:p>510500</text:p>
          </table:table-cell>
          <table:table-cell office:value-type="string">
            <text:p>02/06/2026</text:p>
          </table:table-cell>
          <table:table-cell office:value-type="float" office:value="202600000707">
            <text:p>202600000707</text:p>
          </table:table-cell>
          <table:table-cell office:value-type="float" office:value="202600000482">
            <text:p>202600000482</text:p>
          </table:table-cell>
          <table:table-cell office:value-type="string">
            <text:p>102001100010340225 <text:s text:c="2"/>PRODUCTOS QUIMICOS <text:s/>COMBUSTIBLES Y LUBRICANTES <text:s text:c="4"/>Programa: 0001 IMPUESTOS <text:s text:c="41"/>Secretaria: 02 SECRETARÍA DE COORDINACION DE OBRAS Y SERVICIOS <text:s text:c="3"/>102001100010340225 <text:s text:c="2"/>PRODUCTOS QUIMICOS <text:s/>COMBUSTIBLES Y LUBRICANTES <text:s text:c="4"/>Programa: 0001 SERVICIO ADMINISTRATIVO CENTRAL <text:s text:c="19"/>Secretaria: 02 SECRETARÍA DE COORDINACION DE OBRAS Y SERVICIOS</text:p>
          </table:table-cell>
          <table:table-cell office:value-type="string">
            <text:p>482-2026</text:p>
          </table:table-cell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Y0258LJT</text:p>
          </table:table-cell>
          <table:table-cell office:value-type="string">
            <text:p>202600004472OP</text:p>
          </table:table-cell>
          <table:table-cell office:value-type="string">
            <text:p>MEDET SALUD Y TRABAJO</text:p>
          </table:table-cell>
          <table:table-cell office:value-type="string">
            <text:p>1777776.77</text:p>
          </table:table-cell>
          <table:table-cell office:value-type="string">
            <text:p>02/06/2026</text:p>
          </table:table-cell>
          <table:table-cell office:value-type="float" office:value="202600000102">
            <text:p>202600000102</text:p>
          </table:table-cell>
          <table:table-cell office:value-type="float" office:value="202600000078">
            <text:p>202600000078</text:p>
          </table:table-cell>
          <table:table-cell office:value-type="string">
            <text:p>101011100180300334 <text:s text:c="2"/>SERVICIOS TECNICOS Y PROFESIONALES <text:s text:c="16"/>Programa: 0018 GESTIÓN INTEGRAL DE LA SALUD EN EL TRABAJO <text:s text:c="8"/>Secretaria: 01 INTENDENCIA <text:s text:c="39"/>101011100180300334 <text:s text:c="2"/>SERVICIOS TECNICOS Y PROFESIONALES <text:s text:c="16"/>Programa: 0018 SALDO LIQUIDO DE CAJA <text:s text:c="29"/>Secretaria: 01 INTENDENCIA</text:p>
          </table:table-cell>
          <table:table-cell office:value-type="string">
            <text:p>78-2026</text:p>
          </table:table-cell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Y0258LJT</text:p>
          </table:table-cell>
          <table:table-cell office:value-type="string">
            <text:p>202600004473OP</text:p>
          </table:table-cell>
          <table:table-cell office:value-type="string">
            <text:p>UNIDAD REGIONAL III</text:p>
          </table:table-cell>
          <table:table-cell office:value-type="string">
            <text:p>663309.84</text:p>
          </table:table-cell>
          <table:table-cell office:value-type="string">
            <text:p>02/06/2026</text:p>
          </table:table-cell>
          <table:table-cell office:value-type="float" office:value="202600001986">
            <text:p>202600001986</text:p>
          </table:table-cell>
          <table:table-cell office:value-type="float" office:value="202600001494">
            <text:p>202600001494</text:p>
          </table:table-cell>
          <table:table-cell office:value-type="string">
            <text:p>111181130372620339 <text:s text:c="2"/>OTROS SERVICIOS <text:s text:c="35"/>Programa: 3037 CONTROL DE TRANSITO <text:s text:c="31"/>Secretaria: 11 SECRETARÍA DE PROTECCIÓN CIUDADANA</text:p>
          </table:table-cell>
          <table:table-cell office:value-type="string">
            <text:p>1494-2026</text:p>
          </table:table-cell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Y0258LJT</text:p>
          </table:table-cell>
          <table:table-cell office:value-type="string">
            <text:p>202600004475OP</text:p>
          </table:table-cell>
          <table:table-cell office:value-type="string">
            <text:p>PETCOFF <text:s text:c="22"/>MARIA BELEN</text:p>
          </table:table-cell>
          <table:table-cell office:value-type="float" office:value="449850">
            <text:p>449850</text:p>
          </table:table-cell>
          <table:table-cell office:value-type="string">
            <text:p>02/06/2026</text:p>
          </table:table-cell>
          <table:table-cell office:value-type="float" office:value="202600001704">
            <text:p>202600001704</text:p>
          </table:table-cell>
          <table:table-cell office:value-type="float" office:value="202600001368">
            <text:p>202600001368</text:p>
          </table:table-cell>
          <table:table-cell office:value-type="string">
            <text:p>110001100912330229 <text:s text:c="2"/>OTROS BIENES DE CONSUMO <text:s text:c="27"/>Programa: 0091 PROMOCION DE EMPRENDIMIENTOS Y PYMES <text:s text:c="14"/>Secretaria: 10 SECRETARÍA DE PRODUCCIÓN Y EMPLEO</text:p>
          </table:table-cell>
          <table:table-cell office:value-type="string">
            <text:p>1368-2026</text:p>
          </table:table-cell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Y0258LJT</text:p>
          </table:table-cell>
          <table:table-cell office:value-type="string">
            <text:p>202600004476OP</text:p>
          </table:table-cell>
          <table:table-cell office:value-type="string">
            <text:p>PETCOFF <text:s text:c="22"/>MARIA BELEN</text:p>
          </table:table-cell>
          <table:table-cell office:value-type="float" office:value="140000">
            <text:p>140000</text:p>
          </table:table-cell>
          <table:table-cell office:value-type="string">
            <text:p>02/06/2026</text:p>
          </table:table-cell>
          <table:table-cell office:value-type="float" office:value="202600001708">
            <text:p>202600001708</text:p>
          </table:table-cell>
          <table:table-cell office:value-type="float" office:value="202600001369">
            <text:p>202600001369</text:p>
          </table:table-cell>
          <table:table-cell office:value-type="string">
            <text:p>110001100872200229 <text:s text:c="2"/>OTROS BIENES DE CONSUMO <text:s text:c="27"/>Programa: 0087 CENTRO DE FORMACION PROFESIONAL MUNICIPAL <text:s text:c="9"/>Secretaria: 10 SECRETARÍA DE PRODUCCIÓN Y EMPLEO</text:p>
          </table:table-cell>
          <table:table-cell office:value-type="string">
            <text:p>1369-2026</text:p>
          </table:table-cell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Y0258LJT</text:p>
          </table:table-cell>
          <table:table-cell office:value-type="string">
            <text:p>202600004477OP</text:p>
          </table:table-cell>
          <table:table-cell office:value-type="string">
            <text:p>SOSA <text:s text:c="25"/>GUSTAVO DANIEL</text:p>
          </table:table-cell>
          <table:table-cell office:value-type="float" office:value="280000">
            <text:p>280000</text:p>
          </table:table-cell>
          <table:table-cell office:value-type="string">
            <text:p>02/06/2026</text:p>
          </table:table-cell>
          <table:table-cell office:value-type="float" office:value="202600002577">
            <text:p>202600002577</text:p>
          </table:table-cell>
          <table:table-cell office:value-type="float" office:value="202600002092">
            <text:p>202600002092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092-2026</text:p>
          </table:table-cell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Y0258LJT</text:p>
          </table:table-cell>
          <table:table-cell office:value-type="string">
            <text:p>202600004478OP</text:p>
          </table:table-cell>
          <table:table-cell office:value-type="string">
            <text:p>SOSA <text:s text:c="25"/>GUSTAVO DANIEL</text:p>
          </table:table-cell>
          <table:table-cell office:value-type="float" office:value="850000">
            <text:p>850000</text:p>
          </table:table-cell>
          <table:table-cell office:value-type="string">
            <text:p>02/06/2026</text:p>
          </table:table-cell>
          <table:table-cell office:value-type="float" office:value="202600002434">
            <text:p>202600002434</text:p>
          </table:table-cell>
          <table:table-cell office:value-type="float" office:value="202600001978">
            <text:p>202600001978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 <text:s text:c="39"/>110001100010010229 <text:s text:c="2"/>OTROS BIENES DE CONSUMO <text:s text:c="27"/>Programa: 0001 IMPUESTOS <text:s text:c="41"/>Secretaria: 10 SECRETARÍA DE PRODUCCIÓN Y EMPLEO <text:s text:c="17"/>11000110001001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978-2026</text:p>
          </table:table-cell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Y0258LJT</text:p>
          </table:table-cell>
          <table:table-cell office:value-type="string">
            <text:p>202600004479OP</text:p>
          </table:table-cell>
          <table:table-cell office:value-type="string">
            <text:p>CAMPILLAY <text:s text:c="20"/>FABRICIO ANTONIO</text:p>
          </table:table-cell>
          <table:table-cell office:value-type="float" office:value="1837481">
            <text:p>1837481</text:p>
          </table:table-cell>
          <table:table-cell office:value-type="string">
            <text:p>02/06/2026</text:p>
          </table:table-cell>
          <table:table-cell office:value-type="float" office:value="202600002727">
            <text:p>202600002727</text:p>
          </table:table-cell>
          <table:table-cell office:value-type="float" office:value="202600002096">
            <text:p>202600002096</text:p>
          </table:table-cell>
          <table:table-cell office:value-type="string">
            <text:p>107071301523530333 <text:s text:c="2"/>MANTENIMIENTO <text:s/>REPARACION Y LIMPIEZA <text:s text:c="14"/>Programa: 0152 ARIDOS Y VIALES <text:s text:c="35"/>Secretaria: 07 SECRETARÍA DE OBRAS Y SERVICIOS PÚBLICOS</text:p>
          </table:table-cell>
          <table:table-cell office:value-type="string">
            <text:p>2096-2026</text:p>
          </table:table-cell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Y0258LJT</text:p>
          </table:table-cell>
          <table:table-cell office:value-type="string">
            <text:p>202600004480OP</text:p>
          </table:table-cell>
          <table:table-cell office:value-type="string">
            <text:p>TROYON <text:s text:c="23"/>DARIO</text:p>
          </table:table-cell>
          <table:table-cell office:value-type="float" office:value="412500">
            <text:p>412500</text:p>
          </table:table-cell>
          <table:table-cell office:value-type="string">
            <text:p>02/06/2026</text:p>
          </table:table-cell>
          <table:table-cell office:value-type="float" office:value="202600001484">
            <text:p>202600001484</text:p>
          </table:table-cell>
          <table:table-cell office:value-type="float" office:value="202600001476">
            <text:p>202600001476</text:p>
          </table:table-cell>
          <table:table-cell office:value-type="string">
            <text:p>101001100010010222 <text:s text:c="2"/>TEXTILES Y VESTUARIOS <text:s text:c="29"/>Programa: 0001 IMPUESTOS <text:s text:c="41"/>Secretaria: 01 INTENDENCIA <text:s text:c="39"/>101001100010010222 <text:s text:c="2"/>TEXTILES Y VESTUARIOS <text:s text:c="29"/>Programa: 0001 SERVICIO ADMINISTRATIVO CENTRAL <text:s text:c="19"/>Secretaria: 01 INTENDENCIA <text:s text:c="39"/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1476-2026</text:p>
          </table:table-cell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Y0258LJT</text:p>
          </table:table-cell>
          <table:table-cell office:value-type="string">
            <text:p>202600004481OP</text:p>
          </table:table-cell>
          <table:table-cell office:value-type="string">
            <text:p>LIMPIEZA ZUR S.R.L</text:p>
          </table:table-cell>
          <table:table-cell office:value-type="string">
            <text:p>4431564.36</text:p>
          </table:table-cell>
          <table:table-cell office:value-type="string">
            <text:p>02/06/2026</text:p>
          </table:table-cell>
          <table:table-cell office:value-type="float" office:value="202600002293">
            <text:p>202600002293</text:p>
          </table:table-cell>
          <table:table-cell office:value-type="float" office:value="202600001729">
            <text:p>202600001729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1729-2026</text:p>
          </table:table-cell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Y0258LJT</text:p>
          </table:table-cell>
          <table:table-cell office:value-type="string">
            <text:p>202600004482OP</text:p>
          </table:table-cell>
          <table:table-cell office:value-type="string">
            <text:p>SUPER CLIN S.R.L.</text:p>
          </table:table-cell>
          <table:table-cell office:value-type="string">
            <text:p>25279.67</text:p>
          </table:table-cell>
          <table:table-cell office:value-type="string">
            <text:p>02/06/2026</text:p>
          </table:table-cell>
          <table:table-cell office:value-type="float" office:value="202600002293">
            <text:p>202600002293</text:p>
          </table:table-cell>
          <table:table-cell office:value-type="float" office:value="202600001729">
            <text:p>202600001729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1729-2026</text:p>
          </table:table-cell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Y0258LJT</text:p>
          </table:table-cell>
          <table:table-cell office:value-type="string">
            <text:p>202600004484OP</text:p>
          </table:table-cell>
          <table:table-cell office:value-type="string">
            <text:p>VOXEL <text:s/>MEDIA S.A.S</text:p>
          </table:table-cell>
          <table:table-cell office:value-type="float" office:value="3980000">
            <text:p>3980000</text:p>
          </table:table-cell>
          <table:table-cell office:value-type="string">
            <text:p>02/06/2026</text:p>
          </table:table-cell>
          <table:table-cell office:value-type="float" office:value="202600002336">
            <text:p>202600002336</text:p>
          </table:table-cell>
          <table:table-cell office:value-type="float" office:value="202600002074">
            <text:p>202600002074</text:p>
          </table:table-cell>
          <table:table-cell office:value-type="string">
            <text:p>101001100070110336 <text:s text:c="2"/>PUBLICIDAD Y PROPAGANDA <text:s text:c="27"/>Programa: 0007 GESTION COMUNICACION Y GOBIERNO ABIERTO <text:s text:c="11"/>Secretaria: 01 INTENDENCIA <text:s text:c="39"/>101001100070110336 <text:s text:c="2"/>PUBLICIDAD Y PROPAGANDA <text:s text:c="27"/>Programa: 0007 MULTAS <text:s text:c="44"/>Secretaria: 01 INTENDENCIA</text:p>
          </table:table-cell>
          <table:table-cell office:value-type="string">
            <text:p>2074-2026</text:p>
          </table:table-cell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Y0258LJT</text:p>
          </table:table-cell>
          <table:table-cell office:value-type="string">
            <text:p>202600004485OP</text:p>
          </table:table-cell>
          <table:table-cell office:value-type="string">
            <text:p>LOS TRES MOSQUETEROS S.R.L</text:p>
          </table:table-cell>
          <table:table-cell office:value-type="float" office:value="431000">
            <text:p>431000</text:p>
          </table:table-cell>
          <table:table-cell office:value-type="string">
            <text:p>02/06/2026</text:p>
          </table:table-cell>
          <table:table-cell office:value-type="float" office:value="202600002295">
            <text:p>202600002295</text:p>
          </table:table-cell>
          <table:table-cell office:value-type="float" office:value="202600001765">
            <text:p>202600001765</text:p>
          </table:table-cell>
          <table:table-cell office:value-type="string">
            <text:p>101001100150220333 <text:s text:c="2"/>MANTENIMIENTO <text:s/>REPARACION Y LIMPIEZA <text:s text:c="14"/>Programa: 0015 OBTENCION DE PRESTAMOS <text:s text:c="28"/>Secretaria: 01 INTENDENCIA <text:s text:c="39"/>101001100150220333 <text:s text:c="2"/>MANTENIMIENTO <text:s/>REPARACION Y LIMPIEZA <text:s text:c="14"/>Programa: 0015 SERVICIOS VECINALES ZONA OESTE - CATEDRAL <text:s text:c="9"/>Secretaria: 01 INTENDENCIA</text:p>
          </table:table-cell>
          <table:table-cell office:value-type="string">
            <text:p>1765-2026</text:p>
          </table:table-cell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Y0258LJT</text:p>
          </table:table-cell>
          <table:table-cell office:value-type="string">
            <text:p>202600004486OP</text:p>
          </table:table-cell>
          <table:table-cell office:value-type="string">
            <text:p>BLANCO ELICABE <text:s text:c="15"/>RAUL MARCELO</text:p>
          </table:table-cell>
          <table:table-cell office:value-type="float" office:value="400000">
            <text:p>400000</text:p>
          </table:table-cell>
          <table:table-cell office:value-type="string">
            <text:p>02/06/2026</text:p>
          </table:table-cell>
          <table:table-cell office:value-type="float" office:value="202600001870">
            <text:p>202600001870</text:p>
          </table:table-cell>
          <table:table-cell office:value-type="float" office:value="202600001412">
            <text:p>202600001412</text:p>
          </table:table-cell>
          <table:table-cell office:value-type="string">
            <text:p>112002101082790334 <text:s text:c="2"/>SERVICIOS TECNICOS Y PROFESIONALES <text:s text:c="16"/>Programa: 0108 DESARROLLO TURÍSTICO <text:s text:c="30"/>Secretaria: 12 SECRETARÍA DE TURISMO</text:p>
          </table:table-cell>
          <table:table-cell office:value-type="string">
            <text:p>1412-2026</text:p>
          </table:table-cell>
        </table:table-row>
        <table:table-row table:style-name="ro1">
          <table:table-cell office:value-type="float" office:value="42">
            <text:p>42</text:p>
          </table:table-cell>
          <table:table-cell office:value-type="string">
            <text:p>Y0258LJT</text:p>
          </table:table-cell>
          <table:table-cell office:value-type="string">
            <text:p>202600004488OP</text:p>
          </table:table-cell>
          <table:table-cell office:value-type="string">
            <text:p>KRISTINE S.A</text:p>
          </table:table-cell>
          <table:table-cell office:value-type="float" office:value="10309068">
            <text:p>10309068</text:p>
          </table:table-cell>
          <table:table-cell office:value-type="string">
            <text:p>02/06/2026</text:p>
          </table:table-cell>
          <table:table-cell office:value-type="float" office:value="202600002415">
            <text:p>202600002415</text:p>
          </table:table-cell>
          <table:table-cell office:value-type="float" office:value="202600001975">
            <text:p>202600001975</text:p>
          </table:table-cell>
          <table:table-cell office:value-type="string">
            <text:p>108132100641610229 <text:s text:c="2"/>OTROS BIENES DE CONSUMO <text:s text:c="27"/>Programa: 0064 OBRA CALLE BROWN Y COLIHUES <text:s text:c="23"/>Secretaria: 08 SECRETARÍA DE PLANEAMIENTO TERRITORIAL <text:s text:c="12"/>108132100641610442 <text:s text:c="2"/>CONSTRUCCIONES <text:s text:c="36"/>Programa: 0064 OBRA CALLE BROWN Y COLIHUES <text:s text:c="23"/>Secretaria: 08 SECRETARÍA DE PLANEAMIENTO TERRITORIAL</text:p>
          </table:table-cell>
          <table:table-cell office:value-type="string">
            <text:p>1975-2026</text:p>
          </table:table-cell>
        </table:table-row>
        <table:table-row table:style-name="ro1">
          <table:table-cell office:value-type="float" office:value="43">
            <text:p>43</text:p>
          </table:table-cell>
          <table:table-cell office:value-type="string">
            <text:p>Y0258LJT</text:p>
          </table:table-cell>
          <table:table-cell office:value-type="string">
            <text:p>202600004490OP</text:p>
          </table:table-cell>
          <table:table-cell office:value-type="string">
            <text:p>ECONOVO AGROVIAL S.R.L.</text:p>
          </table:table-cell>
          <table:table-cell office:value-type="string">
            <text:p>151401.25</text:p>
          </table:table-cell>
          <table:table-cell office:value-type="string">
            <text:p>02/06/2026</text:p>
          </table:table-cell>
          <table:table-cell office:value-type="float" office:value="202600002464">
            <text:p>202600002464</text:p>
          </table:table-cell>
          <table:table-cell office:value-type="float" office:value="202600001989">
            <text:p>202600001989</text:p>
          </table:table-cell>
          <table:table-cell office:value-type="string">
            <text:p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</text:p>
          </table:table-cell>
          <table:table-cell office:value-type="string">
            <text:p>1989-2026</text:p>
          </table:table-cell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Y0258LJT</text:p>
          </table:table-cell>
          <table:table-cell office:value-type="string">
            <text:p>202600004491OP</text:p>
          </table:table-cell>
          <table:table-cell office:value-type="string">
            <text:p>OJEDA <text:s text:c="24"/>JULIO</text:p>
          </table:table-cell>
          <table:table-cell office:value-type="float" office:value="2400000">
            <text:p>2400000</text:p>
          </table:table-cell>
          <table:table-cell office:value-type="string">
            <text:p>02/06/2026</text:p>
          </table:table-cell>
          <table:table-cell office:value-type="float" office:value="202600002471">
            <text:p>202600002471</text:p>
          </table:table-cell>
          <table:table-cell office:value-type="float" office:value="202600001965">
            <text:p>202600001965</text:p>
          </table:table-cell>
          <table:table-cell office:value-type="string">
            <text:p>108001100661640339 <text:s text:c="2"/>OTROS SERVICIOS <text:s text:c="35"/>Programa: 0066 PROMOCION DE LA PARTICIPACIÓN CUIDADANA <text:s text:c="11"/>Secretaria: 08 SECRETARÍA DE PLANEAMIENTO TERRITORIAL</text:p>
          </table:table-cell>
          <table:table-cell office:value-type="string">
            <text:p>1965-2026</text:p>
          </table:table-cell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Y0258LJT</text:p>
          </table:table-cell>
          <table:table-cell office:value-type="string">
            <text:p>202600004492OP</text:p>
          </table:table-cell>
          <table:table-cell office:value-type="string">
            <text:p>LOPEZ <text:s text:c="24"/>GUSTAVO CARLOS</text:p>
          </table:table-cell>
          <table:table-cell office:value-type="string">
            <text:p>337692.9</text:p>
          </table:table-cell>
          <table:table-cell office:value-type="string">
            <text:p>02/06/2026</text:p>
          </table:table-cell>
          <table:table-cell office:value-type="float" office:value="202600002307">
            <text:p>202600002307</text:p>
          </table:table-cell>
          <table:table-cell office:value-type="float" office:value="202600001909">
            <text:p>202600001909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1909-2026</text:p>
          </table:table-cell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Y0258LJT</text:p>
          </table:table-cell>
          <table:table-cell office:value-type="string">
            <text:p>202600004493OP</text:p>
          </table:table-cell>
          <table:table-cell office:value-type="string">
            <text:p>OJEDA <text:s text:c="24"/>JULIO</text:p>
          </table:table-cell>
          <table:table-cell office:value-type="float" office:value="850000">
            <text:p>850000</text:p>
          </table:table-cell>
          <table:table-cell office:value-type="string">
            <text:p>02/06/2026</text:p>
          </table:table-cell>
          <table:table-cell office:value-type="float" office:value="202600002497">
            <text:p>202600002497</text:p>
          </table:table-cell>
          <table:table-cell office:value-type="float" office:value="202600001983">
            <text:p>202600001983</text:p>
          </table:table-cell>
          <table:table-cell office:value-type="string">
            <text:p>101001100070090334 <text:s text:c="2"/>SERVICIOS TECNICOS Y PROFESIONALES <text:s text:c="16"/>Programa: 0007 GESTION COMUNICACION Y GOBIERNO ABIERTO <text:s text:c="11"/>Secretaria: 01 INTENDENCIA <text:s text:c="39"/>101001100070090334 <text:s text:c="2"/>SERVICIOS TECNICOS Y PROFESIONALES <text:s text:c="16"/>Programa: 0007 MULTAS <text:s text:c="44"/>Secretaria: 01 INTENDENCIA</text:p>
          </table:table-cell>
          <table:table-cell office:value-type="string">
            <text:p>1983-2026</text:p>
          </table:table-cell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Y0258LJT</text:p>
          </table:table-cell>
          <table:table-cell office:value-type="string">
            <text:p>202600004495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35842.96</text:p>
          </table:table-cell>
          <table:table-cell office:value-type="string">
            <text:p>02/06/2026</text:p>
          </table:table-cell>
          <table:table-cell office:value-type="float" office:value="202600000190">
            <text:p>202600000190</text:p>
          </table:table-cell>
          <table:table-cell office:value-type="float" office:value="202600000206">
            <text:p>202600000206</text:p>
          </table:table-cell>
          <table:table-cell office:value-type="string">
            <text:p>101001100150220229 <text:s text:c="2"/>OTROS BIENES DE CONSUMO <text:s text:c="27"/>Programa: 0015 OBTENCION DE PRESTAMOS <text:s text:c="28"/>Secretaria: 01 INTENDENCIA <text:s text:c="39"/>101001100150220229 <text:s text:c="2"/>OTROS BIENES DE CONSUMO <text:s text:c="27"/>Programa: 0015 SERVICIOS VECINALES ZONA OESTE - CATEDRAL <text:s text:c="9"/>Secretaria: 01 INTENDENCIA</text:p>
          </table:table-cell>
          <table:table-cell office:value-type="string">
            <text:p>206-2026</text:p>
          </table:table-cell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Y0258LJT</text:p>
          </table:table-cell>
          <table:table-cell office:value-type="string">
            <text:p>202600004496OP</text:p>
          </table:table-cell>
          <table:table-cell office:value-type="string">
            <text:p>CASA PALM S.A.C.I.I. Y A.</text:p>
          </table:table-cell>
          <table:table-cell office:value-type="string">
            <text:p>243106.56</text:p>
          </table:table-cell>
          <table:table-cell office:value-type="string">
            <text:p>02/06/2026</text:p>
          </table:table-cell>
          <table:table-cell office:value-type="float" office:value="202600000190">
            <text:p>202600000190</text:p>
          </table:table-cell>
          <table:table-cell office:value-type="float" office:value="202600000206">
            <text:p>202600000206</text:p>
          </table:table-cell>
          <table:table-cell office:value-type="string">
            <text:p>101001100150220229 <text:s text:c="2"/>OTROS BIENES DE CONSUMO <text:s text:c="27"/>Programa: 0015 OBTENCION DE PRESTAMOS <text:s text:c="28"/>Secretaria: 01 INTENDENCIA <text:s text:c="39"/>101001100150220229 <text:s text:c="2"/>OTROS BIENES DE CONSUMO <text:s text:c="27"/>Programa: 0015 SERVICIOS VECINALES ZONA OESTE - CATEDRAL <text:s text:c="9"/>Secretaria: 01 INTENDENCIA</text:p>
          </table:table-cell>
          <table:table-cell office:value-type="string">
            <text:p>206-2026</text:p>
          </table:table-cell>
        </table:table-row>
        <table:table-row table:style-name="ro1">
          <table:table-cell office:value-type="float" office:value="49">
            <text:p>49</text:p>
          </table:table-cell>
          <table:table-cell office:value-type="string">
            <text:p>Y0258LJT</text:p>
          </table:table-cell>
          <table:table-cell office:value-type="string">
            <text:p>202600004498OP</text:p>
          </table:table-cell>
          <table:table-cell office:value-type="string">
            <text:p>TROYON <text:s text:c="23"/>DARIO</text:p>
          </table:table-cell>
          <table:table-cell office:value-type="float" office:value="3400000">
            <text:p>3400000</text:p>
          </table:table-cell>
          <table:table-cell office:value-type="string">
            <text:p>02/06/2026</text:p>
          </table:table-cell>
          <table:table-cell office:value-type="float" office:value="202600001676">
            <text:p>202600001676</text:p>
          </table:table-cell>
          <table:table-cell office:value-type="float" office:value="202600001261">
            <text:p>202600001261</text:p>
          </table:table-cell>
          <table:table-cell office:value-type="string">
            <text:p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</text:p>
          </table:table-cell>
          <table:table-cell office:value-type="string">
            <text:p>1261-2026</text:p>
          </table:table-cell>
        </table:table-row>
        <table:table-row table:style-name="ro1">
          <table:table-cell office:value-type="float" office:value="50">
            <text:p>50</text:p>
          </table:table-cell>
          <table:table-cell office:value-type="string">
            <text:p>Y0258LJT</text:p>
          </table:table-cell>
          <table:table-cell office:value-type="string">
            <text:p>202600004499OP</text:p>
          </table:table-cell>
          <table:table-cell office:value-type="string">
            <text:p>COLINIER <text:s text:c="21"/>NATANAEL NEHEMIAS</text:p>
          </table:table-cell>
          <table:table-cell office:value-type="float" office:value="1800000">
            <text:p>1800000</text:p>
          </table:table-cell>
          <table:table-cell office:value-type="string">
            <text:p>02/06/2026</text:p>
          </table:table-cell>
          <table:table-cell office:value-type="float" office:value="202600002597">
            <text:p>202600002597</text:p>
          </table:table-cell>
          <table:table-cell office:value-type="float" office:value="202600002102">
            <text:p>202600002102</text:p>
          </table:table-cell>
          <table:table-cell office:value-type="string">
            <text:p>10700130050131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2102-2026</text:p>
          </table:table-cell>
        </table:table-row>
        <table:table-row table:style-name="ro1">
          <table:table-cell office:value-type="float" office:value="51">
            <text:p>51</text:p>
          </table:table-cell>
          <table:table-cell office:value-type="string">
            <text:p>Y0258LJT</text:p>
          </table:table-cell>
          <table:table-cell office:value-type="string">
            <text:p>202600004500OP</text:p>
          </table:table-cell>
          <table:table-cell office:value-type="string">
            <text:p>FORRAJERA SUD S.R.L.</text:p>
          </table:table-cell>
          <table:table-cell office:value-type="float" office:value="403750">
            <text:p>403750</text:p>
          </table:table-cell>
          <table:table-cell office:value-type="string">
            <text:p>02/06/2026</text:p>
          </table:table-cell>
          <table:table-cell office:value-type="float" office:value="202600002315">
            <text:p>202600002315</text:p>
          </table:table-cell>
          <table:table-cell office:value-type="float" office:value="202600001746">
            <text:p>202600001746</text:p>
          </table:table-cell>
          <table:table-cell office:value-type="string">
            <text:p>111002100962500443 <text:s text:c="2"/>MAQUINA Y EQUIPO <text:s text:c="34"/>Programa: 0096 CONTROL FAUNA URBANA <text:s text:c="30"/>Secretaria: 11 SECRETARÍA DE PROTECCIÓN CIUDADANA</text:p>
          </table:table-cell>
          <table:table-cell office:value-type="string">
            <text:p>1746-2026</text:p>
          </table:table-cell>
        </table:table-row>
        <table:table-row table:style-name="ro1">
          <table:table-cell office:value-type="float" office:value="52">
            <text:p>52</text:p>
          </table:table-cell>
          <table:table-cell office:value-type="string">
            <text:p>Y0258LJT</text:p>
          </table:table-cell>
          <table:table-cell office:value-type="string">
            <text:p>202600004501OP</text:p>
          </table:table-cell>
          <table:table-cell office:value-type="string">
            <text:p>LA TECNICA SRL</text:p>
          </table:table-cell>
          <table:table-cell office:value-type="string">
            <text:p>2044756.7</text:p>
          </table:table-cell>
          <table:table-cell office:value-type="string">
            <text:p>02/06/2026</text:p>
          </table:table-cell>
          <table:table-cell office:value-type="float" office:value="202600000391">
            <text:p>202600000391</text:p>
          </table:table-cell>
          <table:table-cell office:value-type="float" office:value="202600001364">
            <text:p>202600001364</text:p>
          </table:table-cell>
          <table:table-cell office:value-type="string">
            <text:p>111181100010010443 <text:s text:c="2"/>MAQUINA Y EQUIPO <text:s text:c="34"/>Programa: 0001 IMPUESTOS <text:s text:c="41"/>Secretaria: 11 SECRETARÍA DE PROTECCIÓN CIUDADANA <text:s text:c="16"/>111181100010010443 <text:s text:c="2"/>MAQUINA Y EQUIPO <text:s text:c="34"/>Programa: 0001 SERVICIO ADMINISTRATIVO CENTRAL <text:s text:c="19"/>Secretaria: 11 SECRETARÍA DE PROTECCIÓN CIUDADANA</text:p>
          </table:table-cell>
          <table:table-cell office:value-type="string">
            <text:p>1364-2026</text:p>
          </table:table-cell>
        </table:table-row>
        <table:table-row table:style-name="ro1">
          <table:table-cell office:value-type="float" office:value="53">
            <text:p>53</text:p>
          </table:table-cell>
          <table:table-cell office:value-type="string">
            <text:p>Y0258LJT</text:p>
          </table:table-cell>
          <table:table-cell office:value-type="string">
            <text:p>202600004502OP</text:p>
          </table:table-cell>
          <table:table-cell office:value-type="string">
            <text:p>GHIGLIA TITACCIA <text:s text:c="13"/>CRISTIAN Y FEDERICO S.H.</text:p>
          </table:table-cell>
          <table:table-cell office:value-type="float" office:value="28900">
            <text:p>28900</text:p>
          </table:table-cell>
          <table:table-cell office:value-type="string">
            <text:p>02/06/2026</text:p>
          </table:table-cell>
          <table:table-cell office:value-type="float" office:value="202600002307">
            <text:p>202600002307</text:p>
          </table:table-cell>
          <table:table-cell office:value-type="float" office:value="202600001909">
            <text:p>202600001909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1909-2026</text:p>
          </table:table-cell>
        </table:table-row>
        <table:table-row table:style-name="ro1">
          <table:table-cell office:value-type="float" office:value="54">
            <text:p>54</text:p>
          </table:table-cell>
          <table:table-cell office:value-type="string">
            <text:p>Y0258LJT</text:p>
          </table:table-cell>
          <table:table-cell office:value-type="string">
            <text:p>202600004503OP</text:p>
          </table:table-cell>
          <table:table-cell office:value-type="string">
            <text:p>FERRETERIA BARBERIS S.R.L.</text:p>
          </table:table-cell>
          <table:table-cell office:value-type="float" office:value="10100">
            <text:p>10100</text:p>
          </table:table-cell>
          <table:table-cell office:value-type="string">
            <text:p>02/06/2026</text:p>
          </table:table-cell>
          <table:table-cell office:value-type="float" office:value="202600001165">
            <text:p>202600001165</text:p>
          </table:table-cell>
          <table:table-cell office:value-type="float" office:value="202600001284">
            <text:p>202600001284</text:p>
          </table:table-cell>
          <table:table-cell office:value-type="string">
            <text:p>109141200771940225 <text:s text:c="2"/>PRODUCTOS QUIMICOS <text:s/>COMBUSTIBLES Y LUBRICANTES <text:s text:c="4"/>Programa: 0077 ORGANIZACION Y PARTICIPACION COMUNITARIA <text:s text:c="10"/>Secretaria: 09 SECRETARÍA DE CAPITAL HUMANO Y ACCIÓN SOCIAL</text:p>
          </table:table-cell>
          <table:table-cell office:value-type="string">
            <text:p>1284-2026</text:p>
          </table:table-cell>
        </table:table-row>
        <table:table-row table:style-name="ro1">
          <table:table-cell office:value-type="float" office:value="55">
            <text:p>55</text:p>
          </table:table-cell>
          <table:table-cell office:value-type="string">
            <text:p>Y0258LJT</text:p>
          </table:table-cell>
          <table:table-cell office:value-type="string">
            <text:p>202600004504OP</text:p>
          </table:table-cell>
          <table:table-cell office:value-type="string">
            <text:p>LOPEZ <text:s text:c="24"/>GUSTAVO CARLOS</text:p>
          </table:table-cell>
          <table:table-cell office:value-type="string">
            <text:p>116747.8</text:p>
          </table:table-cell>
          <table:table-cell office:value-type="string">
            <text:p>02/06/2026</text:p>
          </table:table-cell>
          <table:table-cell office:value-type="float" office:value="202600002307">
            <text:p>202600002307</text:p>
          </table:table-cell>
          <table:table-cell office:value-type="float" office:value="202600001909">
            <text:p>202600001909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1909-2026</text:p>
          </table:table-cell>
        </table:table-row>
        <table:table-row table:style-name="ro1">
          <table:table-cell office:value-type="float" office:value="56">
            <text:p>56</text:p>
          </table:table-cell>
          <table:table-cell office:value-type="string">
            <text:p>Y0258LJT</text:p>
          </table:table-cell>
          <table:table-cell office:value-type="string">
            <text:p>202600004506OP</text:p>
          </table:table-cell>
          <table:table-cell office:value-type="string">
            <text:p>KIBYSH <text:s text:c="23"/>VIKTOR</text:p>
          </table:table-cell>
          <table:table-cell office:value-type="float" office:value="1983000">
            <text:p>1983000</text:p>
          </table:table-cell>
          <table:table-cell office:value-type="string">
            <text:p>02/06/2026</text:p>
          </table:table-cell>
          <table:table-cell office:value-type="float" office:value="202600002226">
            <text:p>202600002226</text:p>
          </table:table-cell>
          <table:table-cell office:value-type="float" office:value="202600001703">
            <text:p>202600001703</text:p>
          </table:table-cell>
          <table:table-cell office:value-type="string">
            <text:p>104001100010010443 <text:s text:c="2"/>MAQUINA Y EQUIPO <text:s text:c="34"/>Programa: 0001 IMPUESTOS <text:s text:c="41"/>Secretaria: 04 SECRETARÍA DE DEPORTES <text:s text:c="28"/>104001100010010443 <text:s text:c="2"/>MAQUINA Y EQUIPO <text:s text:c="34"/>Programa: 0001 SERVICIO ADMINISTRATIVO CENTRAL <text:s text:c="19"/>Secretaria: 04 SECRETARÍA DE DEPORTES</text:p>
          </table:table-cell>
          <table:table-cell office:value-type="string">
            <text:p>1703-2026</text:p>
          </table:table-cell>
        </table:table-row>
        <table:table-row table:style-name="ro1">
          <table:table-cell office:value-type="float" office:value="57">
            <text:p>57</text:p>
          </table:table-cell>
          <table:table-cell office:value-type="string">
            <text:p>Y0258LJT</text:p>
          </table:table-cell>
          <table:table-cell office:value-type="string">
            <text:p>202600004507OP</text:p>
          </table:table-cell>
          <table:table-cell office:value-type="string">
            <text:p>RAD INDUSTRIAL SAS</text:p>
          </table:table-cell>
          <table:table-cell office:value-type="float" office:value="152700">
            <text:p>152700</text:p>
          </table:table-cell>
          <table:table-cell office:value-type="string">
            <text:p>02/06/2026</text:p>
          </table:table-cell>
          <table:table-cell office:value-type="float" office:value="202600002307">
            <text:p>202600002307</text:p>
          </table:table-cell>
          <table:table-cell office:value-type="float" office:value="202600001909">
            <text:p>202600001909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1909-2026</text:p>
          </table:table-cell>
        </table:table-row>
        <table:table-row table:style-name="ro1">
          <table:table-cell office:value-type="float" office:value="58">
            <text:p>58</text:p>
          </table:table-cell>
          <table:table-cell office:value-type="string">
            <text:p>Y0258LJT</text:p>
          </table:table-cell>
          <table:table-cell office:value-type="string">
            <text:p>202600004509OP</text:p>
          </table:table-cell>
          <table:table-cell office:value-type="string">
            <text:p>VENTIMIGLIA S.R.L</text:p>
          </table:table-cell>
          <table:table-cell office:value-type="string">
            <text:p>21510.67</text:p>
          </table:table-cell>
          <table:table-cell office:value-type="string">
            <text:p>02/06/2026</text:p>
          </table:table-cell>
          <table:table-cell office:value-type="float" office:value="202600001250">
            <text:p>202600001250</text:p>
          </table:table-cell>
          <table:table-cell office:value-type="float" office:value="202600000902">
            <text:p>202600000902</text:p>
          </table:table-cell>
          <table:table-cell office:value-type="string">
            <text:p>108001100010010223 <text:s text:c="2"/>PRODUCTOS DE PAPEL <text:s/>CARTON E IMPRESOS <text:s text:c="13"/>Programa: 0001 IMPUESTOS <text:s text:c="41"/>Secretaria: 08 SECRETARÍA DE PLANEAMIENTO TERRITORIAL <text:s text:c="12"/>108001100010010223 <text:s text:c="2"/>PRODUCTOS DE PAPEL <text:s/>CARTON E IMPRESOS <text:s text:c="13"/>Programa: 0001 SERVICIO ADMINISTRATIVO CENTRAL <text:s text:c="19"/>Secretaria: 08 SECRETARÍA DE PLANEAMIENTO TERRITORIAL</text:p>
          </table:table-cell>
          <table:table-cell office:value-type="string">
            <text:p>902-2026</text:p>
          </table:table-cell>
        </table:table-row>
        <table:table-row table:style-name="ro1">
          <table:table-cell office:value-type="float" office:value="59">
            <text:p>59</text:p>
          </table:table-cell>
          <table:table-cell office:value-type="string">
            <text:p>Y0258LJT</text:p>
          </table:table-cell>
          <table:table-cell office:value-type="string">
            <text:p>202600004510OP</text:p>
          </table:table-cell>
          <table:table-cell office:value-type="string">
            <text:p>LA TECNICA SRL</text:p>
          </table:table-cell>
          <table:table-cell office:value-type="float" office:value="515364">
            <text:p>515364</text:p>
          </table:table-cell>
          <table:table-cell office:value-type="string">
            <text:p>02/06/2026</text:p>
          </table:table-cell>
          <table:table-cell office:value-type="float" office:value="202600002406">
            <text:p>202600002406</text:p>
          </table:table-cell>
          <table:table-cell office:value-type="float" office:value="202600001944">
            <text:p>202600001944</text:p>
          </table:table-cell>
          <table:table-cell office:value-type="string">
            <text:p>110001100010010229 <text:s text:c="2"/>OTROS BIENES DE CONSUMO <text:s text:c="27"/>Programa: 0001 IMPUESTOS <text:s text:c="41"/>Secretaria: 10 SECRETARÍA DE PRODUCCIÓN Y EMPLEO <text:s text:c="17"/>11000110001001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944-2026</text:p>
          </table:table-cell>
        </table:table-row>
        <table:table-row table:style-name="ro1">
          <table:table-cell office:value-type="float" office:value="60">
            <text:p>60</text:p>
          </table:table-cell>
          <table:table-cell office:value-type="string">
            <text:p>Y0258LJT</text:p>
          </table:table-cell>
          <table:table-cell office:value-type="string">
            <text:p>202600004512OP</text:p>
          </table:table-cell>
          <table:table-cell office:value-type="string">
            <text:p>VENTIMIGLIA S.R.L</text:p>
          </table:table-cell>
          <table:table-cell office:value-type="string">
            <text:p>3551.72</text:p>
          </table:table-cell>
          <table:table-cell office:value-type="string">
            <text:p>02/06/2026</text:p>
          </table:table-cell>
          <table:table-cell office:value-type="float" office:value="202600001482">
            <text:p>202600001482</text:p>
          </table:table-cell>
          <table:table-cell office:value-type="float" office:value="202600001311">
            <text:p>202600001311</text:p>
          </table:table-cell>
          <table:table-cell office:value-type="string">
            <text:p>111171100992580223 <text:s text:c="2"/>PRODUCTOS DE PAPEL <text:s/>CARTON E IMPRESOS <text:s text:c="13"/>Programa: 0099 SERVICIO DE INSPECCION <text:s text:c="28"/>Secretaria: 11 SECRETARÍA DE PROTECCIÓN CIUDADANA</text:p>
          </table:table-cell>
          <table:table-cell office:value-type="string">
            <text:p>1311-2026</text:p>
          </table:table-cell>
        </table:table-row>
        <table:table-row table:style-name="ro1">
          <table:table-cell office:value-type="float" office:value="61">
            <text:p>61</text:p>
          </table:table-cell>
          <table:table-cell office:value-type="string">
            <text:p>Y0258LJT</text:p>
          </table:table-cell>
          <table:table-cell office:value-type="string">
            <text:p>202600004515OP</text:p>
          </table:table-cell>
          <table:table-cell office:value-type="string">
            <text:p>VENTIMIGLIA S.R.L</text:p>
          </table:table-cell>
          <table:table-cell office:value-type="string">
            <text:p>131277.96</text:p>
          </table:table-cell>
          <table:table-cell office:value-type="string">
            <text:p>02/06/2026</text:p>
          </table:table-cell>
          <table:table-cell office:value-type="float" office:value="202600002356">
            <text:p>202600002356</text:p>
          </table:table-cell>
          <table:table-cell office:value-type="float" office:value="202600001820">
            <text:p>202600001820</text:p>
          </table:table-cell>
          <table:table-cell office:value-type="string">
            <text:p>106001100010010229 <text:s text:c="2"/>OTROS BIENES DE CONSUMO <text:s text:c="27"/>Programa: 0001 IMPUESTOS <text:s text:c="41"/>Secretaria: 06 SECRETARÍA DE HACIENDA <text:s text:c="28"/>106001100010010229 <text:s text:c="2"/>OTROS BIENES DE CONSUMO <text:s text:c="27"/>Programa: 0001 SERVICIO ADMINISTRATIVO CENTRAL <text:s text:c="19"/>Secretaria: 06 SECRETARÍA DE HACIENDA</text:p>
          </table:table-cell>
          <table:table-cell office:value-type="string">
            <text:p>1820-2026</text:p>
          </table:table-cell>
        </table:table-row>
        <table:table-row table:style-name="ro1">
          <table:table-cell office:value-type="float" office:value="62">
            <text:p>62</text:p>
          </table:table-cell>
          <table:table-cell office:value-type="string">
            <text:p>Y0258LJT</text:p>
          </table:table-cell>
          <table:table-cell office:value-type="string">
            <text:p>202600004516OP</text:p>
          </table:table-cell>
          <table:table-cell office:value-type="string">
            <text:p>ORLANDO <text:s text:c="22"/>GUILLERMO ARIEL</text:p>
          </table:table-cell>
          <table:table-cell office:value-type="float" office:value="329900">
            <text:p>329900</text:p>
          </table:table-cell>
          <table:table-cell office:value-type="string">
            <text:p>02/06/2026</text:p>
          </table:table-cell>
          <table:table-cell office:value-type="float" office:value="202600002151">
            <text:p>202600002151</text:p>
          </table:table-cell>
          <table:table-cell office:value-type="float" office:value="202600001679">
            <text:p>202600001679</text:p>
          </table:table-cell>
          <table:table-cell office:value-type="string">
            <text:p>101001100020010229 <text:s text:c="2"/>OTROS BIENES DE CONSUMO <text:s text:c="27"/>Programa: 0002 SERVICIO DE JUSTICIA DE FALTAS URBANAS <text:s text:c="12"/>Secretaria: 01 INTENDENCIA <text:s text:c="39"/>101001100020010229 <text:s text:c="2"/>OTROS BIENES DE CONSUMO <text:s text:c="27"/>Programa: 0002 TASAS Y TARIFAS <text:s text:c="35"/>Secretaria: 01 INTENDENCIA</text:p>
          </table:table-cell>
          <table:table-cell office:value-type="string">
            <text:p>1679-2026</text:p>
          </table:table-cell>
        </table:table-row>
        <table:table-row table:style-name="ro1">
          <table:table-cell office:value-type="float" office:value="63">
            <text:p>63</text:p>
          </table:table-cell>
          <table:table-cell office:value-type="string">
            <text:p>Y0258LJT</text:p>
          </table:table-cell>
          <table:table-cell office:value-type="string">
            <text:p>202600004517OP</text:p>
          </table:table-cell>
          <table:table-cell office:value-type="string">
            <text:p>LA TECNICA SRL</text:p>
          </table:table-cell>
          <table:table-cell office:value-type="float" office:value="1253500">
            <text:p>1253500</text:p>
          </table:table-cell>
          <table:table-cell office:value-type="string">
            <text:p>02/06/2026</text:p>
          </table:table-cell>
          <table:table-cell office:value-type="float" office:value="202600002385">
            <text:p>202600002385</text:p>
          </table:table-cell>
          <table:table-cell office:value-type="float" office:value="202600001922">
            <text:p>202600001922</text:p>
          </table:table-cell>
          <table:table-cell office:value-type="string">
            <text:p>108112100681680442 <text:s text:c="2"/>CONSTRUCCIONES <text:s text:c="36"/>Programa: 0068 REGULACION AREAS PROTEGIDAS <text:s text:c="23"/>Secretaria: 08 SECRETARÍA DE PLANEAMIENTO TERRITORIAL</text:p>
          </table:table-cell>
          <table:table-cell office:value-type="string">
            <text:p>1922-2026</text:p>
          </table:table-cell>
        </table:table-row>
        <table:table-row table:style-name="ro1">
          <table:table-cell office:value-type="float" office:value="64">
            <text:p>64</text:p>
          </table:table-cell>
          <table:table-cell office:value-type="string">
            <text:p>Y0258LJT</text:p>
          </table:table-cell>
          <table:table-cell office:value-type="string">
            <text:p>202600004518OP</text:p>
          </table:table-cell>
          <table:table-cell office:value-type="string">
            <text:p>MICIUDAS <text:s text:c="21"/>GRACIELA JUANA</text:p>
          </table:table-cell>
          <table:table-cell office:value-type="float" office:value="34000">
            <text:p>34000</text:p>
          </table:table-cell>
          <table:table-cell office:value-type="string">
            <text:p>02/06/2026</text:p>
          </table:table-cell>
          <table:table-cell office:value-type="float" office:value="202600002589">
            <text:p>202600002589</text:p>
          </table:table-cell>
          <table:table-cell office:value-type="float" office:value="202600002050">
            <text:p>202600002050</text:p>
          </table:table-cell>
          <table:table-cell office:value-type="string">
            <text:p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2050-2026</text:p>
          </table:table-cell>
        </table:table-row>
        <table:table-row table:style-name="ro1">
          <table:table-cell office:value-type="float" office:value="65">
            <text:p>65</text:p>
          </table:table-cell>
          <table:table-cell office:value-type="string">
            <text:p>Y0258LJT</text:p>
          </table:table-cell>
          <table:table-cell office:value-type="string">
            <text:p>202600004525OP</text:p>
          </table:table-cell>
          <table:table-cell office:value-type="string">
            <text:p>URRUTIA <text:s text:c="22"/>ROBERTO CARLOS</text:p>
          </table:table-cell>
          <table:table-cell office:value-type="float" office:value="6958710">
            <text:p>6958710</text:p>
          </table:table-cell>
          <table:table-cell office:value-type="string">
            <text:p>03/06/2026</text:p>
          </table:table-cell>
          <table:table-cell office:value-type="float" office:value="202600002781">
            <text:p>202600002781</text:p>
          </table:table-cell>
          <table:table-cell office:value-type="float" office:value="202600002119">
            <text:p>202600002119</text:p>
          </table:table-cell>
          <table:table-cell office:value-type="string">
            <text:p>107002300481220442 <text:s text:c="2"/>CONSTRUCCIONES <text:s text:c="36"/>Programa: 0048 PROGRAMA INTEGRAL DE PAVIMENTACIÓN <text:s text:c="16"/>Secretaria: 07 SECRETARÍA DE OBRAS Y SERVICIOS PÚBLICOS</text:p>
          </table:table-cell>
          <table:table-cell office:value-type="string">
            <text:p>2119-2026</text:p>
          </table:table-cell>
        </table:table-row>
        <table:table-row table:style-name="ro1">
          <table:table-cell office:value-type="float" office:value="66">
            <text:p>66</text:p>
          </table:table-cell>
          <table:table-cell office:value-type="string">
            <text:p>Y0258LJT</text:p>
          </table:table-cell>
          <table:table-cell office:value-type="string">
            <text:p>202600004529OP</text:p>
          </table:table-cell>
          <table:table-cell office:value-type="string">
            <text:p>PATAGONICA DE LUBRICANTES SRL.</text:p>
          </table:table-cell>
          <table:table-cell office:value-type="float" office:value="291000">
            <text:p>291000</text:p>
          </table:table-cell>
          <table:table-cell office:value-type="string">
            <text:p>03/06/2026</text:p>
          </table:table-cell>
          <table:table-cell office:value-type="float" office:value="202600000754">
            <text:p>202600000754</text:p>
          </table:table-cell>
          <table:table-cell office:value-type="float" office:value="202600001517">
            <text:p>202600001517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1517-2026</text:p>
          </table:table-cell>
        </table:table-row>
        <table:table-row table:style-name="ro1">
          <table:table-cell office:value-type="float" office:value="67">
            <text:p>67</text:p>
          </table:table-cell>
          <table:table-cell office:value-type="string">
            <text:p>Y0258LJT</text:p>
          </table:table-cell>
          <table:table-cell office:value-type="string">
            <text:p>202600004530OP</text:p>
          </table:table-cell>
          <table:table-cell office:value-type="string">
            <text:p>PATAGONICA DE LUBRICANTES SRL.</text:p>
          </table:table-cell>
          <table:table-cell office:value-type="float" office:value="55000">
            <text:p>55000</text:p>
          </table:table-cell>
          <table:table-cell office:value-type="string">
            <text:p>03/06/2026</text:p>
          </table:table-cell>
          <table:table-cell office:value-type="float" office:value="202600001027">
            <text:p>202600001027</text:p>
          </table:table-cell>
          <table:table-cell office:value-type="float" office:value="202600001536">
            <text:p>202600001536</text:p>
          </table:table-cell>
          <table:table-cell office:value-type="string">
            <text:p>108001100010020229 <text:s text:c="2"/>OTROS BIENES DE CONSUMO <text:s text:c="27"/>Programa: 0001 IMPUESTOS <text:s text:c="41"/>Secretaria: 08 SECRETARÍA DE PLANEAMIENTO TERRITORIAL <text:s text:c="12"/>108001100010020229 <text:s text:c="2"/>OTROS BIENES DE CONSUMO <text:s text:c="27"/>Programa: 0001 SERVICIO ADMINISTRATIVO CENTRAL <text:s text:c="19"/>Secretaria: 08 SECRETARÍA DE PLANEAMIENTO TERRITORIAL</text:p>
          </table:table-cell>
          <table:table-cell office:value-type="string">
            <text:p>1536-2026</text:p>
          </table:table-cell>
        </table:table-row>
        <table:table-row table:style-name="ro1">
          <table:table-cell office:value-type="float" office:value="68">
            <text:p>68</text:p>
          </table:table-cell>
          <table:table-cell office:value-type="string">
            <text:p>Y0258LJT</text:p>
          </table:table-cell>
          <table:table-cell office:value-type="string">
            <text:p>202600004533OP</text:p>
          </table:table-cell>
          <table:table-cell office:value-type="string">
            <text:p>PATAGONICA DE LUBRICANTES SRL.</text:p>
          </table:table-cell>
          <table:table-cell office:value-type="float" office:value="304000">
            <text:p>304000</text:p>
          </table:table-cell>
          <table:table-cell office:value-type="string">
            <text:p>03/06/2026</text:p>
          </table:table-cell>
          <table:table-cell office:value-type="float" office:value="202600000966">
            <text:p>202600000966</text:p>
          </table:table-cell>
          <table:table-cell office:value-type="float" office:value="202600001533">
            <text:p>202600001533</text:p>
          </table:table-cell>
          <table:table-cell office:value-type="string">
            <text:p>10709130051135 <text:s text:c="6"/>SERVICIOS TÉCNICOS CAMIONES RECOLECTORES <text:s text:c="10"/>Programa: 0051 SERVICIO DE RECOLECCIÓN DE RESIDUOS <text:s text:c="15"/>Secretaria: 07 SECRETARÍA DE OBRAS Y SERVICIOS PÚBLICOS</text:p>
          </table:table-cell>
          <table:table-cell office:value-type="string">
            <text:p>1533-2026</text:p>
          </table:table-cell>
        </table:table-row>
        <table:table-row table:style-name="ro1">
          <table:table-cell office:value-type="float" office:value="69">
            <text:p>69</text:p>
          </table:table-cell>
          <table:table-cell office:value-type="string">
            <text:p>Y0258LJT</text:p>
          </table:table-cell>
          <table:table-cell office:value-type="string">
            <text:p>202600004536OP</text:p>
          </table:table-cell>
          <table:table-cell office:value-type="string">
            <text:p>PATAGONICA DE LUBRICANTES SRL.</text:p>
          </table:table-cell>
          <table:table-cell office:value-type="float" office:value="319000">
            <text:p>319000</text:p>
          </table:table-cell>
          <table:table-cell office:value-type="string">
            <text:p>03/06/2026</text:p>
          </table:table-cell>
          <table:table-cell office:value-type="float" office:value="202600000965">
            <text:p>202600000965</text:p>
          </table:table-cell>
          <table:table-cell office:value-type="float" office:value="202600001532">
            <text:p>202600001532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1532-2026</text:p>
          </table:table-cell>
        </table:table-row>
        <table:table-row table:style-name="ro1">
          <table:table-cell office:value-type="float" office:value="70">
            <text:p>70</text:p>
          </table:table-cell>
          <table:table-cell office:value-type="string">
            <text:p>Y0258LJT</text:p>
          </table:table-cell>
          <table:table-cell office:value-type="string">
            <text:p>202600004537OP</text:p>
          </table:table-cell>
          <table:table-cell office:value-type="string">
            <text:p>PATAGONICA DE LUBRICANTES SRL.</text:p>
          </table:table-cell>
          <table:table-cell office:value-type="float" office:value="640000">
            <text:p>640000</text:p>
          </table:table-cell>
          <table:table-cell office:value-type="string">
            <text:p>03/06/2026</text:p>
          </table:table-cell>
          <table:table-cell office:value-type="float" office:value="202600001051">
            <text:p>202600001051</text:p>
          </table:table-cell>
          <table:table-cell office:value-type="float" office:value="202600001588">
            <text:p>202600001588</text:p>
          </table:table-cell>
          <table:table-cell office:value-type="string">
            <text:p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1588-2026</text:p>
          </table:table-cell>
        </table:table-row>
        <table:table-row table:style-name="ro1">
          <table:table-cell office:value-type="float" office:value="71">
            <text:p>71</text:p>
          </table:table-cell>
          <table:table-cell office:value-type="string">
            <text:p>Y0258LJT</text:p>
          </table:table-cell>
          <table:table-cell office:value-type="string">
            <text:p>202600004539OP</text:p>
          </table:table-cell>
          <table:table-cell office:value-type="string">
            <text:p>PATAGONICA DE LUBRICANTES SRL.</text:p>
          </table:table-cell>
          <table:table-cell office:value-type="float" office:value="319000">
            <text:p>319000</text:p>
          </table:table-cell>
          <table:table-cell office:value-type="string">
            <text:p>03/06/2026</text:p>
          </table:table-cell>
          <table:table-cell office:value-type="float" office:value="202600002107">
            <text:p>202600002107</text:p>
          </table:table-cell>
          <table:table-cell office:value-type="float" office:value="202600001672">
            <text:p>202600001672</text:p>
          </table:table-cell>
          <table:table-cell office:value-type="string">
            <text:p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</text:p>
          </table:table-cell>
          <table:table-cell office:value-type="string">
            <text:p>1672-2026</text:p>
          </table:table-cell>
        </table:table-row>
        <table:table-row table:style-name="ro1">
          <table:table-cell office:value-type="float" office:value="72">
            <text:p>72</text:p>
          </table:table-cell>
          <table:table-cell office:value-type="string">
            <text:p>Y0258LJT</text:p>
          </table:table-cell>
          <table:table-cell office:value-type="string">
            <text:p>202600004542OP</text:p>
          </table:table-cell>
          <table:table-cell office:value-type="string">
            <text:p>PATAGONICA DE LUBRICANTES SRL.</text:p>
          </table:table-cell>
          <table:table-cell office:value-type="float" office:value="46000">
            <text:p>46000</text:p>
          </table:table-cell>
          <table:table-cell office:value-type="string">
            <text:p>03/06/2026</text:p>
          </table:table-cell>
          <table:table-cell office:value-type="float" office:value="202600002028">
            <text:p>202600002028</text:p>
          </table:table-cell>
          <table:table-cell office:value-type="float" office:value="202600001657">
            <text:p>202600001657</text:p>
          </table:table-cell>
          <table:table-cell office:value-type="string">
            <text:p>102001100010010229 <text:s text:c="2"/>OTROS BIENES DE CONSUMO <text:s text:c="27"/>Programa: 0001 IMPUESTOS <text:s text:c="41"/>Secretaria: 02 SECRETARÍA DE COORDINACION DE OBRAS Y SERVICIOS <text:s text:c="3"/>1020011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1657-2026</text:p>
          </table:table-cell>
        </table:table-row>
        <table:table-row table:style-name="ro1">
          <table:table-cell office:value-type="float" office:value="73">
            <text:p>73</text:p>
          </table:table-cell>
          <table:table-cell office:value-type="string">
            <text:p>Y0258LJT</text:p>
          </table:table-cell>
          <table:table-cell office:value-type="string">
            <text:p>202600004547OP</text:p>
          </table:table-cell>
          <table:table-cell office:value-type="string">
            <text:p>PATAGONICA DE LUBRICANTES SRL.</text:p>
          </table:table-cell>
          <table:table-cell office:value-type="float" office:value="319000">
            <text:p>319000</text:p>
          </table:table-cell>
          <table:table-cell office:value-type="string">
            <text:p>03/06/2026</text:p>
          </table:table-cell>
          <table:table-cell office:value-type="float" office:value="202600002104">
            <text:p>202600002104</text:p>
          </table:table-cell>
          <table:table-cell office:value-type="float" office:value="202600001671">
            <text:p>202600001671</text:p>
          </table:table-cell>
          <table:table-cell office:value-type="string">
            <text:p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</text:p>
          </table:table-cell>
          <table:table-cell office:value-type="string">
            <text:p>1671-2026</text:p>
          </table:table-cell>
        </table:table-row>
        <table:table-row table:style-name="ro1">
          <table:table-cell office:value-type="float" office:value="74">
            <text:p>74</text:p>
          </table:table-cell>
          <table:table-cell office:value-type="string">
            <text:p>Y0258LJT</text:p>
          </table:table-cell>
          <table:table-cell office:value-type="string">
            <text:p>202600004553OP</text:p>
          </table:table-cell>
          <table:table-cell office:value-type="string">
            <text:p>GRUPO GIGABYTE S.A.S.</text:p>
          </table:table-cell>
          <table:table-cell office:value-type="string">
            <text:p>957499.33</text:p>
          </table:table-cell>
          <table:table-cell office:value-type="string">
            <text:p>03/06/2026</text:p>
          </table:table-cell>
          <table:table-cell office:value-type="float" office:value="202600001290">
            <text:p>202600001290</text:p>
          </table:table-cell>
          <table:table-cell office:value-type="float" office:value="202600001845">
            <text:p>202600001845</text:p>
          </table:table-cell>
          <table:table-cell office:value-type="string">
            <text:p>108001100010010443 <text:s text:c="2"/>MAQUINA Y EQUIPO <text:s text:c="34"/>Programa: 0001 IMPUESTOS <text:s text:c="41"/>Secretaria: 08 SECRETARÍA DE PLANEAMIENTO TERRITORIAL <text:s text:c="12"/>108001100010010443 <text:s text:c="2"/>MAQUINA Y EQUIPO <text:s text:c="34"/>Programa: 0001 SERVICIO ADMINISTRATIVO CENTRAL <text:s text:c="19"/>Secretaria: 08 SECRETARÍA DE PLANEAMIENTO TERRITORIAL</text:p>
          </table:table-cell>
          <table:table-cell office:value-type="string">
            <text:p>1845-2026</text:p>
          </table:table-cell>
        </table:table-row>
        <table:table-row table:style-name="ro1">
          <table:table-cell office:value-type="float" office:value="75">
            <text:p>75</text:p>
          </table:table-cell>
          <table:table-cell office:value-type="string">
            <text:p>Y0258LJT</text:p>
          </table:table-cell>
          <table:table-cell office:value-type="string">
            <text:p>202600004581OP</text:p>
          </table:table-cell>
          <table:table-cell office:value-type="string">
            <text:p>OSCAR SCORZA EQUIPOS Y SERVICI</text:p>
          </table:table-cell>
          <table:table-cell office:value-type="string">
            <text:p>13451751.5</text:p>
          </table:table-cell>
          <table:table-cell office:value-type="string">
            <text:p>03/06/2026</text:p>
          </table:table-cell>
          <table:table-cell office:value-type="float" office:value="202600001658">
            <text:p>202600001658</text:p>
          </table:table-cell>
          <table:table-cell office:value-type="float" office:value="202600001328">
            <text:p>202600001328</text:p>
          </table:table-cell>
          <table:table-cell office:value-type="string">
            <text:p>107081300441140226 <text:s text:c="2"/>PRODUCTO METALICOS <text:s text:c="32"/>Programa: 0044 GESTION DE ESPACIOS VERDES PARQUES Y JARDINES <text:s text:c="5"/>Secretaria: 07 SECRETARÍA DE OBRAS Y SERVICIOS PÚBLICOS</text:p>
          </table:table-cell>
          <table:table-cell office:value-type="string">
            <text:p>1328-2026</text:p>
          </table:table-cell>
        </table:table-row>
        <table:table-row table:style-name="ro1">
          <table:table-cell office:value-type="float" office:value="76">
            <text:p>76</text:p>
          </table:table-cell>
          <table:table-cell office:value-type="string">
            <text:p>Y0258LJT</text:p>
          </table:table-cell>
          <table:table-cell office:value-type="string">
            <text:p>202600004594OP</text:p>
          </table:table-cell>
          <table:table-cell office:value-type="string">
            <text:p>SUAREZ <text:s text:c="23"/>LEANDRO DANIEL</text:p>
          </table:table-cell>
          <table:table-cell office:value-type="float" office:value="15799680">
            <text:p>15799680</text:p>
          </table:table-cell>
          <table:table-cell office:value-type="string">
            <text:p>04/06/2026</text:p>
          </table:table-cell>
          <table:table-cell office:value-type="float" office:value="202600001756">
            <text:p>202600001756</text:p>
          </table:table-cell>
          <table:table-cell office:value-type="float" office:value="202600001538">
            <text:p>202600001538</text:p>
          </table:table-cell>
          <table:table-cell office:value-type="string">
            <text:p>108111100550010443 <text:s text:c="2"/>MAQUINA Y EQUIPO <text:s text:c="34"/>Programa: 0055 EFICIENCIA ENERGETICA CAMBIO CLIMATICO INFRAESTRUC Secretaria: 08 SECRETARÍA DE PLANEAMIENTO TERRITORIAL</text:p>
          </table:table-cell>
          <table:table-cell office:value-type="string">
            <text:p>1538-2026</text:p>
          </table:table-cell>
        </table:table-row>
        <table:table-row table:style-name="ro1">
          <table:table-cell office:value-type="float" office:value="77">
            <text:p>77</text:p>
          </table:table-cell>
          <table:table-cell office:value-type="string">
            <text:p>Y0258LJT</text:p>
          </table:table-cell>
          <table:table-cell office:value-type="string">
            <text:p>202600004599OP</text:p>
          </table:table-cell>
          <table:table-cell office:value-type="string">
            <text:p>ZUÑIGAS <text:s text:c="22"/>ENRIQUE OMAR</text:p>
          </table:table-cell>
          <table:table-cell office:value-type="float" office:value="51836250">
            <text:p>51836250</text:p>
          </table:table-cell>
          <table:table-cell office:value-type="string">
            <text:p>04/06/2026</text:p>
          </table:table-cell>
          <table:table-cell office:value-type="float" office:value="202600001179">
            <text:p>202600001179</text:p>
          </table:table-cell>
          <table:table-cell office:value-type="float" office:value="202600000778">
            <text:p>202600000778</text:p>
          </table:table-cell>
          <table:table-cell office:value-type="string">
            <text:p>10914222718195 <text:s text:c="6"/>IMPLEMENTACION DEL PLAN CALOR <text:s text:c="21"/>Programa: 2718 PLAN CALOR <text:s text:c="40"/>Secretaria: 09 SECRETARÍA DE CAPITAL HUMANO Y ACCIÓN SOCIAL <text:s text:c="6"/>109142227181950339 <text:s text:c="2"/>OTROS SERVICIOS <text:s text:c="35"/>Programa: 2718 PLAN CALOR <text:s text:c="40"/>Secretaria: 09 SECRETARÍA DE CAPITAL HUMANO Y ACCIÓN SOCIAL</text:p>
          </table:table-cell>
          <table:table-cell office:value-type="string">
            <text:p>778-2026</text:p>
          </table:table-cell>
        </table:table-row>
        <table:table-row table:style-name="ro1">
          <table:table-cell office:value-type="float" office:value="78">
            <text:p>78</text:p>
          </table:table-cell>
          <table:table-cell office:value-type="string">
            <text:p>Y0258LJT</text:p>
          </table:table-cell>
          <table:table-cell office:value-type="string">
            <text:p>202600004600OP</text:p>
          </table:table-cell>
          <table:table-cell office:value-type="string">
            <text:p>ALVAREZ <text:s text:c="22"/>NATALIA BELEN</text:p>
          </table:table-cell>
          <table:table-cell office:value-type="float" office:value="51000000">
            <text:p>51000000</text:p>
          </table:table-cell>
          <table:table-cell office:value-type="string">
            <text:p>04/06/2026</text:p>
          </table:table-cell>
          <table:table-cell office:value-type="float" office:value="202600001179">
            <text:p>202600001179</text:p>
          </table:table-cell>
          <table:table-cell office:value-type="float" office:value="202600000778">
            <text:p>202600000778</text:p>
          </table:table-cell>
          <table:table-cell office:value-type="string">
            <text:p>10914222718195 <text:s text:c="6"/>IMPLEMENTACION DEL PLAN CALOR <text:s text:c="21"/>Programa: 2718 PLAN CALOR <text:s text:c="40"/>Secretaria: 09 SECRETARÍA DE CAPITAL HUMANO Y ACCIÓN SOCIAL <text:s text:c="6"/>109142227181950339 <text:s text:c="2"/>OTROS SERVICIOS <text:s text:c="35"/>Programa: 2718 PLAN CALOR <text:s text:c="40"/>Secretaria: 09 SECRETARÍA DE CAPITAL HUMANO Y ACCIÓN SOCIAL</text:p>
          </table:table-cell>
          <table:table-cell office:value-type="string">
            <text:p>778-2026</text:p>
          </table:table-cell>
        </table:table-row>
        <table:table-row table:style-name="ro1">
          <table:table-cell office:value-type="float" office:value="79">
            <text:p>79</text:p>
          </table:table-cell>
          <table:table-cell office:value-type="string">
            <text:p>Y0258LJT</text:p>
          </table:table-cell>
          <table:table-cell office:value-type="string">
            <text:p>202600004602OP</text:p>
          </table:table-cell>
          <table:table-cell office:value-type="string">
            <text:p>ENERGIA S.R.L.</text:p>
          </table:table-cell>
          <table:table-cell office:value-type="string">
            <text:p>92496.64</text:p>
          </table:table-cell>
          <table:table-cell office:value-type="string">
            <text:p>04/06/2026</text:p>
          </table:table-cell>
          <table:table-cell office:value-type="float" office:value="202600001899">
            <text:p>202600001899</text:p>
          </table:table-cell>
          <table:table-cell office:value-type="float" office:value="202600001732">
            <text:p>202600001732</text:p>
          </table:table-cell>
          <table:table-cell office:value-type="string">
            <text:p>111181130372620441 <text:s text:c="2"/>BIENES PREEXISTENTES <text:s text:c="30"/>Programa: 3037 CONTROL DE TRANSITO <text:s text:c="31"/>Secretaria: 11 SECRETARÍA DE PROTECCIÓN CIUDADANA</text:p>
          </table:table-cell>
          <table:table-cell office:value-type="string">
            <text:p>1732-2026</text:p>
          </table:table-cell>
        </table:table-row>
        <table:table-row table:style-name="ro1">
          <table:table-cell office:value-type="float" office:value="80">
            <text:p>80</text:p>
          </table:table-cell>
          <table:table-cell office:value-type="string">
            <text:p>Y0258LJT</text:p>
          </table:table-cell>
          <table:table-cell office:value-type="string">
            <text:p>202600004604OP</text:p>
          </table:table-cell>
          <table:table-cell office:value-type="string">
            <text:p>TC TIENDAS AR S.R.L.</text:p>
          </table:table-cell>
          <table:table-cell office:value-type="float" office:value="570999">
            <text:p>570999</text:p>
          </table:table-cell>
          <table:table-cell office:value-type="string">
            <text:p>04/06/2026</text:p>
          </table:table-cell>
          <table:table-cell office:value-type="float" office:value="202600002070">
            <text:p>202600002070</text:p>
          </table:table-cell>
          <table:table-cell office:value-type="float" office:value="202600001561">
            <text:p>202600001561</text:p>
          </table:table-cell>
          <table:table-cell office:value-type="string">
            <text:p>11116110093241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1561-2026</text:p>
          </table:table-cell>
        </table:table-row>
        <table:table-row table:style-name="ro1">
          <table:table-cell office:value-type="float" office:value="81">
            <text:p>81</text:p>
          </table:table-cell>
          <table:table-cell office:value-type="string">
            <text:p>Y0258LJT</text:p>
          </table:table-cell>
          <table:table-cell office:value-type="string">
            <text:p>202600004606OP</text:p>
          </table:table-cell>
          <table:table-cell office:value-type="string">
            <text:p>SOLUCIONES E IMPRESIONES S.R.L</text:p>
          </table:table-cell>
          <table:table-cell office:value-type="float" office:value="220000">
            <text:p>220000</text:p>
          </table:table-cell>
          <table:table-cell office:value-type="string">
            <text:p>04/06/2026</text:p>
          </table:table-cell>
          <table:table-cell office:value-type="float" office:value="202600002583">
            <text:p>202600002583</text:p>
          </table:table-cell>
          <table:table-cell office:value-type="float" office:value="202600002047">
            <text:p>202600002047</text:p>
          </table:table-cell>
          <table:table-cell office:value-type="string">
            <text:p>101002100130210229 <text:s text:c="2"/>OTROS BIENES DE CONSUMO <text:s text:c="27"/>Programa: 0013 INTERESES <text:s text:c="41"/>Secretaria: 01 INTENDENCIA <text:s text:c="39"/>101002100130210229 <text:s text:c="2"/>OTROS BIENES DE CONSUMO <text:s text:c="27"/>Programa: 0013 SERVICIOS VECINALES ZONA SUR <text:s text:c="22"/>Secretaria: 01 INTENDENCIA</text:p>
          </table:table-cell>
          <table:table-cell office:value-type="string">
            <text:p>2047-2026</text:p>
          </table:table-cell>
        </table:table-row>
        <table:table-row table:style-name="ro1">
          <table:table-cell office:value-type="float" office:value="82">
            <text:p>82</text:p>
          </table:table-cell>
          <table:table-cell office:value-type="string">
            <text:p>Y0258LJT</text:p>
          </table:table-cell>
          <table:table-cell office:value-type="string">
            <text:p>202600004608OP</text:p>
          </table:table-cell>
          <table:table-cell office:value-type="string">
            <text:p>SORIA <text:s text:c="24"/>JUAN CARLOS</text:p>
          </table:table-cell>
          <table:table-cell office:value-type="float" office:value="449540">
            <text:p>449540</text:p>
          </table:table-cell>
          <table:table-cell office:value-type="string">
            <text:p>04/06/2026</text:p>
          </table:table-cell>
          <table:table-cell office:value-type="float" office:value="202600002546">
            <text:p>202600002546</text:p>
          </table:table-cell>
          <table:table-cell office:value-type="float" office:value="202600002032">
            <text:p>202600002032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2032-2026</text:p>
          </table:table-cell>
        </table:table-row>
        <table:table-row table:style-name="ro1">
          <table:table-cell office:value-type="float" office:value="83">
            <text:p>83</text:p>
          </table:table-cell>
          <table:table-cell office:value-type="string">
            <text:p>Y0258LJT</text:p>
          </table:table-cell>
          <table:table-cell office:value-type="string">
            <text:p>202600004610OP</text:p>
          </table:table-cell>
          <table:table-cell office:value-type="string">
            <text:p>MICIUDAS <text:s text:c="21"/>GRACIELA JUANA</text:p>
          </table:table-cell>
          <table:table-cell office:value-type="float" office:value="96000">
            <text:p>96000</text:p>
          </table:table-cell>
          <table:table-cell office:value-type="string">
            <text:p>04/06/2026</text:p>
          </table:table-cell>
          <table:table-cell office:value-type="float" office:value="202600002561">
            <text:p>202600002561</text:p>
          </table:table-cell>
          <table:table-cell office:value-type="float" office:value="202600002056">
            <text:p>202600002056</text:p>
          </table:table-cell>
          <table:table-cell office:value-type="string">
            <text:p>103001100230400229 <text:s text:c="2"/>OTROS BIENES DE CONSUMO <text:s text:c="27"/>Programa: 0023 OBLIGACIONES JUDICIALES <text:s text:c="27"/>Secretaria: 03 SECRETARIA LEGAL Y TECNICA</text:p>
          </table:table-cell>
          <table:table-cell office:value-type="string">
            <text:p>2056-2026</text:p>
          </table:table-cell>
        </table:table-row>
        <table:table-row table:style-name="ro1">
          <table:table-cell office:value-type="float" office:value="84">
            <text:p>84</text:p>
          </table:table-cell>
          <table:table-cell office:value-type="string">
            <text:p>Y0258LJT</text:p>
          </table:table-cell>
          <table:table-cell office:value-type="string">
            <text:p>202600004612OP</text:p>
          </table:table-cell>
          <table:table-cell office:value-type="string">
            <text:p>MICIUDAS <text:s text:c="21"/>GRACIELA JUANA</text:p>
          </table:table-cell>
          <table:table-cell office:value-type="float" office:value="17000">
            <text:p>17000</text:p>
          </table:table-cell>
          <table:table-cell office:value-type="string">
            <text:p>04/06/2026</text:p>
          </table:table-cell>
          <table:table-cell office:value-type="float" office:value="202600002562">
            <text:p>202600002562</text:p>
          </table:table-cell>
          <table:table-cell office:value-type="float" office:value="202600002057">
            <text:p>202600002057</text:p>
          </table:table-cell>
          <table:table-cell office:value-type="string">
            <text:p>108001100010010229 <text:s text:c="2"/>OTROS BIENES DE CONSUMO <text:s text:c="27"/>Programa: 0001 IMPUESTOS <text:s text:c="41"/>Secretaria: 08 SECRETARÍA DE PLANEAMIENTO TERRITORIAL <text:s text:c="12"/>108001100010010229 <text:s text:c="2"/>OTROS BIENES DE CONSUMO <text:s text:c="27"/>Programa: 0001 SERVICIO ADMINISTRATIVO CENTRAL <text:s text:c="19"/>Secretaria: 08 SECRETARÍA DE PLANEAMIENTO TERRITORIAL</text:p>
          </table:table-cell>
          <table:table-cell office:value-type="string">
            <text:p>2057-2026</text:p>
          </table:table-cell>
        </table:table-row>
        <table:table-row table:style-name="ro1">
          <table:table-cell office:value-type="float" office:value="85">
            <text:p>85</text:p>
          </table:table-cell>
          <table:table-cell office:value-type="string">
            <text:p>Y0258LJT</text:p>
          </table:table-cell>
          <table:table-cell office:value-type="string">
            <text:p>202600004616OP</text:p>
          </table:table-cell>
          <table:table-cell office:value-type="string">
            <text:p>ECONOVO AGROVIAL S.R.L.</text:p>
          </table:table-cell>
          <table:table-cell office:value-type="string">
            <text:p>7016162.92</text:p>
          </table:table-cell>
          <table:table-cell office:value-type="string">
            <text:p>04/06/2026</text:p>
          </table:table-cell>
          <table:table-cell office:value-type="float" office:value="202600002581">
            <text:p>202600002581</text:p>
          </table:table-cell>
          <table:table-cell office:value-type="float" office:value="202600002046">
            <text:p>202600002046</text:p>
          </table:table-cell>
          <table:table-cell office:value-type="string">
            <text:p>101001100140220229 <text:s text:c="2"/>OTROS BIENES DE CONSUMO <text:s text:c="27"/>Programa: 0014 OTROS NO TRIBUTARIOS <text:s text:c="30"/>Secretaria: 01 INTENDENCIA <text:s text:c="39"/>101001100140220229 <text:s text:c="2"/>OTROS BIENES DE CONSUMO <text:s text:c="27"/>Programa: 0014 SERVICIOS VECINALES ZONA CENTRO <text:s text:c="19"/>Secretaria: 01 INTENDENCIA</text:p>
          </table:table-cell>
          <table:table-cell office:value-type="string">
            <text:p>2046-2026</text:p>
          </table:table-cell>
        </table:table-row>
        <table:table-row table:style-name="ro1">
          <table:table-cell office:value-type="float" office:value="86">
            <text:p>86</text:p>
          </table:table-cell>
          <table:table-cell office:value-type="string">
            <text:p>Y0258LJT</text:p>
          </table:table-cell>
          <table:table-cell office:value-type="string">
            <text:p>202600004617OP</text:p>
          </table:table-cell>
          <table:table-cell office:value-type="string">
            <text:p>UYUNI S.A.S</text:p>
          </table:table-cell>
          <table:table-cell office:value-type="float" office:value="3360000">
            <text:p>3360000</text:p>
          </table:table-cell>
          <table:table-cell office:value-type="string">
            <text:p>04/06/2026</text:p>
          </table:table-cell>
          <table:table-cell office:value-type="float" office:value="202600001190">
            <text:p>202600001190</text:p>
          </table:table-cell>
          <table:table-cell office:value-type="float" office:value="202600000814">
            <text:p>202600000814</text:p>
          </table:table-cell>
          <table:table-cell office:value-type="string">
            <text:p>10700130050132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814-2026</text:p>
          </table:table-cell>
        </table:table-row>
        <table:table-row table:style-name="ro1">
          <table:table-cell office:value-type="float" office:value="87">
            <text:p>87</text:p>
          </table:table-cell>
          <table:table-cell office:value-type="string">
            <text:p>Y0258LJT</text:p>
          </table:table-cell>
          <table:table-cell office:value-type="string">
            <text:p>202600004618OP</text:p>
          </table:table-cell>
          <table:table-cell office:value-type="string">
            <text:p>AGUA Y GAS S.R.L.</text:p>
          </table:table-cell>
          <table:table-cell office:value-type="string">
            <text:p>1630005.19</text:p>
          </table:table-cell>
          <table:table-cell office:value-type="string">
            <text:p>04/06/2026</text:p>
          </table:table-cell>
          <table:table-cell office:value-type="float" office:value="202600002681">
            <text:p>202600002681</text:p>
          </table:table-cell>
          <table:table-cell office:value-type="float" office:value="202600002087">
            <text:p>202600002087</text:p>
          </table:table-cell>
          <table:table-cell office:value-type="string">
            <text:p>107001300010010442 <text:s text:c="2"/>CONSTRUCCIONES <text:s text:c="36"/>Programa: 0001 IMPUESTOS <text:s text:c="41"/>Secretaria: 07 SECRETARÍA DE OBRAS Y SERVICIOS PÚBLICOS <text:s text:c="10"/>107001300010010442 <text:s text:c="2"/>CONSTRUCCIONES <text:s text:c="36"/>Programa: 0001 SERVICIO ADMINISTRATIVO CENTRAL <text:s text:c="19"/>Secretaria: 07 SECRETARÍA DE OBRAS Y SERVICIOS PÚBLICOS</text:p>
          </table:table-cell>
          <table:table-cell office:value-type="string">
            <text:p>2087-2026</text:p>
          </table:table-cell>
        </table:table-row>
        <table:table-row table:style-name="ro1">
          <table:table-cell office:value-type="float" office:value="88">
            <text:p>88</text:p>
          </table:table-cell>
          <table:table-cell office:value-type="string">
            <text:p>Y0258LJT</text:p>
          </table:table-cell>
          <table:table-cell office:value-type="string">
            <text:p>202600004621OP</text:p>
          </table:table-cell>
          <table:table-cell office:value-type="string">
            <text:p>AGUA Y GAS S.R.L.</text:p>
          </table:table-cell>
          <table:table-cell office:value-type="string">
            <text:p>266302.64</text:p>
          </table:table-cell>
          <table:table-cell office:value-type="string">
            <text:p>04/06/2026</text:p>
          </table:table-cell>
          <table:table-cell office:value-type="float" office:value="202600002573">
            <text:p>202600002573</text:p>
          </table:table-cell>
          <table:table-cell office:value-type="float" office:value="202600002058">
            <text:p>202600002058</text:p>
          </table:table-cell>
          <table:table-cell office:value-type="string">
            <text:p>10700130050129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2058-2026</text:p>
          </table:table-cell>
        </table:table-row>
        <table:table-row table:style-name="ro1">
          <table:table-cell office:value-type="float" office:value="89">
            <text:p>89</text:p>
          </table:table-cell>
          <table:table-cell office:value-type="string">
            <text:p>Y0258LJT</text:p>
          </table:table-cell>
          <table:table-cell office:value-type="string">
            <text:p>202600004623OP</text:p>
          </table:table-cell>
          <table:table-cell office:value-type="string">
            <text:p>AGUA Y GAS S.R.L.</text:p>
          </table:table-cell>
          <table:table-cell office:value-type="string">
            <text:p>1278271.97</text:p>
          </table:table-cell>
          <table:table-cell office:value-type="string">
            <text:p>04/06/2026</text:p>
          </table:table-cell>
          <table:table-cell office:value-type="float" office:value="202600000291">
            <text:p>202600000291</text:p>
          </table:table-cell>
          <table:table-cell office:value-type="float" office:value="202600000176">
            <text:p>202600000176</text:p>
          </table:table-cell>
          <table:table-cell office:value-type="string">
            <text:p>107081300441140442 <text:s text:c="2"/>CONSTRUCCIONES <text:s text:c="36"/>Programa: 0044 GESTION DE ESPACIOS VERDES PARQUES Y JARDINES <text:s text:c="5"/>Secretaria: 07 SECRETARÍA DE OBRAS Y SERVICIOS PÚBLICOS</text:p>
          </table:table-cell>
          <table:table-cell office:value-type="string">
            <text:p>176-2026</text:p>
          </table:table-cell>
        </table:table-row>
        <table:table-row table:style-name="ro1">
          <table:table-cell office:value-type="float" office:value="90">
            <text:p>90</text:p>
          </table:table-cell>
          <table:table-cell office:value-type="string">
            <text:p>Y0258LJT</text:p>
          </table:table-cell>
          <table:table-cell office:value-type="string">
            <text:p>202600004631OP</text:p>
          </table:table-cell>
          <table:table-cell office:value-type="string">
            <text:p>PUELCHE SOCIEDAD ANONIMA INDUS</text:p>
          </table:table-cell>
          <table:table-cell office:value-type="string">
            <text:p>4498501.18</text:p>
          </table:table-cell>
          <table:table-cell office:value-type="string">
            <text:p>04/06/2026</text:p>
          </table:table-cell>
          <table:table-cell office:value-type="float" office:value="202600000554">
            <text:p>202600000554</text:p>
          </table:table-cell>
          <table:table-cell office:value-type="float" office:value="202600000351">
            <text:p>202600000351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351-2026</text:p>
          </table:table-cell>
        </table:table-row>
        <table:table-row table:style-name="ro1">
          <table:table-cell office:value-type="float" office:value="91">
            <text:p>91</text:p>
          </table:table-cell>
          <table:table-cell office:value-type="string">
            <text:p>Y0258LJT</text:p>
          </table:table-cell>
          <table:table-cell office:value-type="string">
            <text:p>202600004635OP</text:p>
          </table:table-cell>
          <table:table-cell office:value-type="string">
            <text:p>TROYON <text:s text:c="23"/>DARIO</text:p>
          </table:table-cell>
          <table:table-cell office:value-type="float" office:value="412500">
            <text:p>412500</text:p>
          </table:table-cell>
          <table:table-cell office:value-type="string">
            <text:p>04/06/2026</text:p>
          </table:table-cell>
          <table:table-cell office:value-type="float" office:value="202600001484">
            <text:p>202600001484</text:p>
          </table:table-cell>
          <table:table-cell office:value-type="float" office:value="202600001476">
            <text:p>202600001476</text:p>
          </table:table-cell>
          <table:table-cell office:value-type="string">
            <text:p>101001100010010222 <text:s text:c="2"/>TEXTILES Y VESTUARIOS <text:s text:c="29"/>Programa: 0001 IMPUESTOS <text:s text:c="41"/>Secretaria: 01 INTENDENCIA <text:s text:c="39"/>101001100010010222 <text:s text:c="2"/>TEXTILES Y VESTUARIOS <text:s text:c="29"/>Programa: 0001 SERVICIO ADMINISTRATIVO CENTRAL <text:s text:c="19"/>Secretaria: 01 INTENDENCIA <text:s text:c="39"/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1476-2026</text:p>
          </table:table-cell>
        </table:table-row>
        <table:table-row table:style-name="ro1">
          <table:table-cell office:value-type="float" office:value="92">
            <text:p>92</text:p>
          </table:table-cell>
          <table:table-cell office:value-type="string">
            <text:p>Y0258LJT</text:p>
          </table:table-cell>
          <table:table-cell office:value-type="string">
            <text:p>202600004641OP</text:p>
          </table:table-cell>
          <table:table-cell office:value-type="string">
            <text:p>AGUA Y GAS S.R.L.</text:p>
          </table:table-cell>
          <table:table-cell office:value-type="string">
            <text:p>562266.54</text:p>
          </table:table-cell>
          <table:table-cell office:value-type="string">
            <text:p>04/06/2026</text:p>
          </table:table-cell>
          <table:table-cell office:value-type="float" office:value="202600002143">
            <text:p>202600002143</text:p>
          </table:table-cell>
          <table:table-cell office:value-type="float" office:value="202600001880">
            <text:p>202600001880</text:p>
          </table:table-cell>
          <table:table-cell office:value-type="string">
            <text:p>101001100010010333 <text:s text:c="2"/>MANTENIMIENTO <text:s/>REPARACION Y LIMPIEZA <text:s text:c="14"/>Programa: 0001 IMPUESTOS <text:s text:c="41"/>Secretaria: 01 INTENDENCIA <text:s text:c="39"/>101001100010010333 <text:s text:c="2"/>MANTENIMIENTO <text:s/>REPARACION Y LIMPIEZA <text:s text:c="14"/>Programa: 0001 SERVICIO ADMINISTRATIVO CENTRAL <text:s text:c="19"/>Secretaria: 01 INTENDENCIA</text:p>
          </table:table-cell>
          <table:table-cell office:value-type="string">
            <text:p>1880-2026</text:p>
          </table:table-cell>
        </table:table-row>
        <table:table-row table:style-name="ro1">
          <table:table-cell office:value-type="float" office:value="93">
            <text:p>93</text:p>
          </table:table-cell>
          <table:table-cell office:value-type="string">
            <text:p>Y0258LJT</text:p>
          </table:table-cell>
          <table:table-cell office:value-type="string">
            <text:p>202600004642OP</text:p>
          </table:table-cell>
          <table:table-cell office:value-type="string">
            <text:p>AGUA Y GAS S.R.L.</text:p>
          </table:table-cell>
          <table:table-cell office:value-type="string">
            <text:p>226944.2</text:p>
          </table:table-cell>
          <table:table-cell office:value-type="string">
            <text:p>04/06/2026</text:p>
          </table:table-cell>
          <table:table-cell office:value-type="float" office:value="202600002214">
            <text:p>202600002214</text:p>
          </table:table-cell>
          <table:table-cell office:value-type="float" office:value="202600001718">
            <text:p>202600001718</text:p>
          </table:table-cell>
          <table:table-cell office:value-type="string">
            <text:p>110002100012350229 <text:s text:c="2"/>OTROS BIENES DE CONSUMO <text:s text:c="27"/>Programa: 0001 IMPUESTOS <text:s text:c="41"/>Secretaria: 10 SECRETARÍA DE PRODUCCIÓN Y EMPLEO <text:s text:c="17"/>11000210001235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718-2026</text:p>
          </table:table-cell>
        </table:table-row>
        <table:table-row table:style-name="ro1">
          <table:table-cell office:value-type="float" office:value="94">
            <text:p>94</text:p>
          </table:table-cell>
          <table:table-cell office:value-type="string">
            <text:p>Y0258LJT</text:p>
          </table:table-cell>
          <table:table-cell office:value-type="string">
            <text:p>202600004645OP</text:p>
          </table:table-cell>
          <table:table-cell office:value-type="string">
            <text:p>AGUA Y GAS S.R.L.</text:p>
          </table:table-cell>
          <table:table-cell office:value-type="string">
            <text:p>1135743.58</text:p>
          </table:table-cell>
          <table:table-cell office:value-type="string">
            <text:p>04/06/2026</text:p>
          </table:table-cell>
          <table:table-cell office:value-type="float" office:value="202600002509">
            <text:p>202600002509</text:p>
          </table:table-cell>
          <table:table-cell office:value-type="float" office:value="202600001995">
            <text:p>202600001995</text:p>
          </table:table-cell>
          <table:table-cell office:value-type="string">
            <text:p>110001100892260229 <text:s text:c="2"/>OTROS BIENES DE CONSUMO <text:s text:c="27"/>Programa: 0089 FORTALECIMIENTO DE FERIAS COMUNITARIAS <text:s text:c="12"/>Secretaria: 10 SECRETARÍA DE PRODUCCIÓN Y EMPLEO</text:p>
          </table:table-cell>
          <table:table-cell office:value-type="string">
            <text:p>1995-2026</text:p>
          </table:table-cell>
        </table:table-row>
        <table:table-row table:style-name="ro1">
          <table:table-cell office:value-type="float" office:value="95">
            <text:p>95</text:p>
          </table:table-cell>
          <table:table-cell office:value-type="string">
            <text:p>Y0258LJT</text:p>
          </table:table-cell>
          <table:table-cell office:value-type="string">
            <text:p>202600004671OP</text:p>
          </table:table-cell>
          <table:table-cell office:value-type="string">
            <text:p>KELOKE SRL</text:p>
          </table:table-cell>
          <table:table-cell office:value-type="float" office:value="46950">
            <text:p>46950</text:p>
          </table:table-cell>
          <table:table-cell office:value-type="string">
            <text:p>05/06/2026</text:p>
          </table:table-cell>
          <table:table-cell office:value-type="float" office:value="202600002547">
            <text:p>202600002547</text:p>
          </table:table-cell>
          <table:table-cell office:value-type="float" office:value="202600002033">
            <text:p>202600002033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2033-2026</text:p>
          </table:table-cell>
        </table:table-row>
        <table:table-row table:style-name="ro1">
          <table:table-cell office:value-type="float" office:value="96">
            <text:p>96</text:p>
          </table:table-cell>
          <table:table-cell office:value-type="string">
            <text:p>Y0258LJT</text:p>
          </table:table-cell>
          <table:table-cell office:value-type="string">
            <text:p>202600004681OP</text:p>
          </table:table-cell>
          <table:table-cell office:value-type="string">
            <text:p>PINO <text:s text:c="25"/>JOAQUIN ANTONIO</text:p>
          </table:table-cell>
          <table:table-cell office:value-type="string">
            <text:p>2456437.5</text:p>
          </table:table-cell>
          <table:table-cell office:value-type="string">
            <text:p>05/06/2026</text:p>
          </table:table-cell>
          <table:table-cell office:value-type="float" office:value="202600000707">
            <text:p>202600000707</text:p>
          </table:table-cell>
          <table:table-cell office:value-type="float" office:value="202600000482">
            <text:p>202600000482</text:p>
          </table:table-cell>
          <table:table-cell office:value-type="string">
            <text:p>102001100010340225 <text:s text:c="2"/>PRODUCTOS QUIMICOS <text:s/>COMBUSTIBLES Y LUBRICANTES <text:s text:c="4"/>Programa: 0001 IMPUESTOS <text:s text:c="41"/>Secretaria: 02 SECRETARÍA DE COORDINACION DE OBRAS Y SERVICIOS <text:s text:c="3"/>102001100010340225 <text:s text:c="2"/>PRODUCTOS QUIMICOS <text:s/>COMBUSTIBLES Y LUBRICANTES <text:s text:c="4"/>Programa: 0001 SERVICIO ADMINISTRATIVO CENTRAL <text:s text:c="19"/>Secretaria: 02 SECRETARÍA DE COORDINACION DE OBRAS Y SERVICIOS</text:p>
          </table:table-cell>
          <table:table-cell office:value-type="string">
            <text:p>482-2026</text:p>
          </table:table-cell>
        </table:table-row>
        <table:table-row table:style-name="ro1">
          <table:table-cell office:value-type="float" office:value="97">
            <text:p>97</text:p>
          </table:table-cell>
          <table:table-cell office:value-type="string">
            <text:p>Y0258LJT</text:p>
          </table:table-cell>
          <table:table-cell office:value-type="string">
            <text:p>202600004689OP</text:p>
          </table:table-cell>
          <table:table-cell office:value-type="string">
            <text:p>ACUARELA S.R.L.</text:p>
          </table:table-cell>
          <table:table-cell office:value-type="string">
            <text:p>413891.26</text:p>
          </table:table-cell>
          <table:table-cell office:value-type="string">
            <text:p>05/06/2026</text:p>
          </table:table-cell>
          <table:table-cell office:value-type="float" office:value="202600002652">
            <text:p>202600002652</text:p>
          </table:table-cell>
          <table:table-cell office:value-type="float" office:value="202600002084">
            <text:p>202600002084</text:p>
          </table:table-cell>
          <table:table-cell office:value-type="string">
            <text:p>101001100140220229 <text:s text:c="2"/>OTROS BIENES DE CONSUMO <text:s text:c="27"/>Programa: 0014 OTROS NO TRIBUTARIOS <text:s text:c="30"/>Secretaria: 01 INTENDENCIA <text:s text:c="39"/>101001100140220229 <text:s text:c="2"/>OTROS BIENES DE CONSUMO <text:s text:c="27"/>Programa: 0014 SERVICIOS VECINALES ZONA CENTRO <text:s text:c="19"/>Secretaria: 01 INTENDENCIA</text:p>
          </table:table-cell>
          <table:table-cell office:value-type="string">
            <text:p>2084-2026</text:p>
          </table:table-cell>
        </table:table-row>
        <table:table-row table:style-name="ro1">
          <table:table-cell office:value-type="float" office:value="98">
            <text:p>98</text:p>
          </table:table-cell>
          <table:table-cell office:value-type="string">
            <text:p>Y0258LJT</text:p>
          </table:table-cell>
          <table:table-cell office:value-type="string">
            <text:p>202600004690OP</text:p>
          </table:table-cell>
          <table:table-cell office:value-type="string">
            <text:p>HOLLEN AG. LTDA S.R.L.</text:p>
          </table:table-cell>
          <table:table-cell office:value-type="string">
            <text:p>10699006.86</text:p>
          </table:table-cell>
          <table:table-cell office:value-type="string">
            <text:p>05/06/2026</text:p>
          </table:table-cell>
          <table:table-cell office:value-type="float" office:value="202600000812">
            <text:p>202600000812</text:p>
          </table:table-cell>
          <table:table-cell office:value-type="float" office:value="202600000609">
            <text:p>202600000609</text:p>
          </table:table-cell>
          <table:table-cell office:value-type="string">
            <text:p>11100210096250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609-2026</text:p>
          </table:table-cell>
        </table:table-row>
        <table:table-row table:style-name="ro1">
          <table:table-cell office:value-type="float" office:value="99">
            <text:p>99</text:p>
          </table:table-cell>
          <table:table-cell office:value-type="string">
            <text:p>Y0258LJT</text:p>
          </table:table-cell>
          <table:table-cell office:value-type="string">
            <text:p>202600004692OP</text:p>
          </table:table-cell>
          <table:table-cell office:value-type="string">
            <text:p>ALDEBARAN S.R.L.</text:p>
          </table:table-cell>
          <table:table-cell office:value-type="float" office:value="240000">
            <text:p>240000</text:p>
          </table:table-cell>
          <table:table-cell office:value-type="string">
            <text:p>05/06/2026</text:p>
          </table:table-cell>
          <table:table-cell office:value-type="float" office:value="202600002367">
            <text:p>202600002367</text:p>
          </table:table-cell>
          <table:table-cell office:value-type="float" office:value="202600001913">
            <text:p>202600001913</text:p>
          </table:table-cell>
          <table:table-cell office:value-type="string">
            <text:p>111181130372620229 <text:s text:c="2"/>OTROS BIENES DE CONSUMO <text:s text:c="27"/>Programa: 3037 CONTROL DE TRANSITO <text:s text:c="31"/>Secretaria: 11 SECRETARÍA DE PROTECCIÓN CIUDADANA</text:p>
          </table:table-cell>
          <table:table-cell office:value-type="string">
            <text:p>1913-2026</text:p>
          </table:table-cell>
        </table:table-row>
        <table:table-row table:style-name="ro1">
          <table:table-cell office:value-type="float" office:value="100">
            <text:p>100</text:p>
          </table:table-cell>
          <table:table-cell office:value-type="string">
            <text:p>Y0258LJT</text:p>
          </table:table-cell>
          <table:table-cell office:value-type="string">
            <text:p>202600004695OP</text:p>
          </table:table-cell>
          <table:table-cell office:value-type="string">
            <text:p>FEMANA SOCIEDAD DE RESP LIMT</text:p>
          </table:table-cell>
          <table:table-cell office:value-type="float" office:value="528100">
            <text:p>528100</text:p>
          </table:table-cell>
          <table:table-cell office:value-type="string">
            <text:p>05/06/2026</text:p>
          </table:table-cell>
          <table:table-cell office:value-type="float" office:value="202600002684">
            <text:p>202600002684</text:p>
          </table:table-cell>
          <table:table-cell office:value-type="float" office:value="202600002089">
            <text:p>202600002089</text:p>
          </table:table-cell>
          <table:table-cell office:value-type="string">
            <text:p>101001121940010229 <text:s text:c="2"/>OTROS BIENES DE CONSUMO <text:s text:c="27"/>Programa: 2194 APOYO A PERSONAS CON DISCAPACIDAD <text:s text:c="17"/>Secretaria: 01 INTENDENCIA</text:p>
          </table:table-cell>
          <table:table-cell office:value-type="string">
            <text:p>2089-2026</text:p>
          </table:table-cell>
        </table:table-row>
        <table:table-row table:style-name="ro1">
          <table:table-cell office:value-type="float" office:value="101">
            <text:p>101</text:p>
          </table:table-cell>
          <table:table-cell office:value-type="string">
            <text:p>Y0258LJT</text:p>
          </table:table-cell>
          <table:table-cell office:value-type="string">
            <text:p>202600004697OP</text:p>
          </table:table-cell>
          <table:table-cell office:value-type="string">
            <text:p>OJEDA &amp; HIJOS S.A S</text:p>
          </table:table-cell>
          <table:table-cell office:value-type="float" office:value="1029500">
            <text:p>1029500</text:p>
          </table:table-cell>
          <table:table-cell office:value-type="string">
            <text:p>05/06/2026</text:p>
          </table:table-cell>
          <table:table-cell office:value-type="float" office:value="202600002474">
            <text:p>202600002474</text:p>
          </table:table-cell>
          <table:table-cell office:value-type="float" office:value="202600002099">
            <text:p>202600002099</text:p>
          </table:table-cell>
          <table:table-cell office:value-type="string">
            <text:p>111002100962500221 <text:s text:c="2"/>PRODUCTOS ALIMENTICIOS AGROPECUARIO Y FORESTALES <text:s text:c="2"/>Programa: 0096 CONTROL FAUNA URBANA <text:s text:c="30"/>Secretaria: 11 SECRETARÍA DE PROTECCIÓN CIUDADANA</text:p>
          </table:table-cell>
          <table:table-cell office:value-type="string">
            <text:p>2099-2026</text:p>
          </table:table-cell>
        </table:table-row>
        <table:table-row table:style-name="ro1">
          <table:table-cell office:value-type="float" office:value="102">
            <text:p>102</text:p>
          </table:table-cell>
          <table:table-cell office:value-type="string">
            <text:p>Y0258LJT</text:p>
          </table:table-cell>
          <table:table-cell office:value-type="string">
            <text:p>202600004701OP</text:p>
          </table:table-cell>
          <table:table-cell office:value-type="string">
            <text:p>BLACHE <text:s text:c="23"/>CARLOS ALBERTO</text:p>
          </table:table-cell>
          <table:table-cell office:value-type="float" office:value="186000">
            <text:p>186000</text:p>
          </table:table-cell>
          <table:table-cell office:value-type="string">
            <text:p>05/06/2026</text:p>
          </table:table-cell>
          <table:table-cell office:value-type="float" office:value="202600002234">
            <text:p>202600002234</text:p>
          </table:table-cell>
          <table:table-cell office:value-type="float" office:value="202600001904">
            <text:p>202600001904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1904-2026</text:p>
          </table:table-cell>
        </table:table-row>
        <table:table-row table:style-name="ro1">
          <table:table-cell office:value-type="float" office:value="103">
            <text:p>103</text:p>
          </table:table-cell>
          <table:table-cell office:value-type="string">
            <text:p>Y0258LJT</text:p>
          </table:table-cell>
          <table:table-cell office:value-type="string">
            <text:p>202600004702OP</text:p>
          </table:table-cell>
          <table:table-cell office:value-type="string">
            <text:p>BURCAM SRL</text:p>
          </table:table-cell>
          <table:table-cell office:value-type="float" office:value="311860">
            <text:p>311860</text:p>
          </table:table-cell>
          <table:table-cell office:value-type="string">
            <text:p>05/06/2026</text:p>
          </table:table-cell>
          <table:table-cell office:value-type="float" office:value="202600002141">
            <text:p>202600002141</text:p>
          </table:table-cell>
          <table:table-cell office:value-type="float" office:value="202600001879">
            <text:p>202600001879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1879-2026</text:p>
          </table:table-cell>
        </table:table-row>
        <table:table-row table:style-name="ro1">
          <table:table-cell office:value-type="float" office:value="104">
            <text:p>104</text:p>
          </table:table-cell>
          <table:table-cell office:value-type="string">
            <text:p>Y0258LJT</text:p>
          </table:table-cell>
          <table:table-cell office:value-type="string">
            <text:p>202600004703OP</text:p>
          </table:table-cell>
          <table:table-cell office:value-type="string">
            <text:p>MICIUDAS <text:s text:c="21"/>GRACIELA JUANA</text:p>
          </table:table-cell>
          <table:table-cell office:value-type="float" office:value="42000">
            <text:p>42000</text:p>
          </table:table-cell>
          <table:table-cell office:value-type="string">
            <text:p>05/06/2026</text:p>
          </table:table-cell>
          <table:table-cell office:value-type="float" office:value="202600002555">
            <text:p>202600002555</text:p>
          </table:table-cell>
          <table:table-cell office:value-type="float" office:value="202600002037">
            <text:p>202600002037</text:p>
          </table:table-cell>
          <table:table-cell office:value-type="string">
            <text:p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2037-2026</text:p>
          </table:table-cell>
        </table:table-row>
        <table:table-row table:style-name="ro1">
          <table:table-cell office:value-type="float" office:value="105">
            <text:p>105</text:p>
          </table:table-cell>
          <table:table-cell office:value-type="string">
            <text:p>Y0258LJT</text:p>
          </table:table-cell>
          <table:table-cell office:value-type="string">
            <text:p>202600004706OP</text:p>
          </table:table-cell>
          <table:table-cell office:value-type="string">
            <text:p>PAPER Y <text:s/>TOYS S.R.L.</text:p>
          </table:table-cell>
          <table:table-cell office:value-type="float" office:value="1987500">
            <text:p>1987500</text:p>
          </table:table-cell>
          <table:table-cell office:value-type="string">
            <text:p>05/06/2026</text:p>
          </table:table-cell>
          <table:table-cell office:value-type="float" office:value="202600002545">
            <text:p>202600002545</text:p>
          </table:table-cell>
          <table:table-cell office:value-type="float" office:value="202600002031">
            <text:p>202600002031</text:p>
          </table:table-cell>
          <table:table-cell office:value-type="string">
            <text:p>102001100010340222 <text:s text:c="2"/>TEXTILES Y VESTUARIOS <text:s text:c="29"/>Programa: 0001 IMPUESTOS <text:s text:c="41"/>Secretaria: 02 SECRETARÍA DE COORDINACION DE OBRAS Y SERVICIOS <text:s text:c="3"/>102001100010340222 <text:s text:c="2"/>TEXTILES Y VESTUARIOS <text:s text:c="29"/>Programa: 0001 SERVICIO ADMINISTRATIVO CENTRAL <text:s text:c="19"/>Secretaria: 02 SECRETARÍA DE COORDINACION DE OBRAS Y SERVICIOS</text:p>
          </table:table-cell>
          <table:table-cell office:value-type="string">
            <text:p>2031-2026</text:p>
          </table:table-cell>
        </table:table-row>
        <table:table-row table:style-name="ro1">
          <table:table-cell office:value-type="float" office:value="106">
            <text:p>106</text:p>
          </table:table-cell>
          <table:table-cell office:value-type="string">
            <text:p>Y0258LJT</text:p>
          </table:table-cell>
          <table:table-cell office:value-type="string">
            <text:p>202600004708OP</text:p>
          </table:table-cell>
          <table:table-cell office:value-type="string">
            <text:p>NORDEMAQ SA</text:p>
          </table:table-cell>
          <table:table-cell office:value-type="string">
            <text:p>385481.61</text:p>
          </table:table-cell>
          <table:table-cell office:value-type="string">
            <text:p>05/06/2026</text:p>
          </table:table-cell>
          <table:table-cell office:value-type="float" office:value="202600002528">
            <text:p>202600002528</text:p>
          </table:table-cell>
          <table:table-cell office:value-type="float" office:value="202600002000">
            <text:p>202600002000</text:p>
          </table:table-cell>
          <table:table-cell office:value-type="string">
            <text:p>101002100130210229 <text:s text:c="2"/>OTROS BIENES DE CONSUMO <text:s text:c="27"/>Programa: 0013 INTERESES <text:s text:c="41"/>Secretaria: 01 INTENDENCIA <text:s text:c="39"/>101002100130210229 <text:s text:c="2"/>OTROS BIENES DE CONSUMO <text:s text:c="27"/>Programa: 0013 SERVICIOS VECINALES ZONA SUR <text:s text:c="22"/>Secretaria: 01 INTENDENCIA</text:p>
          </table:table-cell>
          <table:table-cell office:value-type="string">
            <text:p>2000-2026</text:p>
          </table:table-cell>
        </table:table-row>
        <table:table-row table:style-name="ro1">
          <table:table-cell office:value-type="float" office:value="107">
            <text:p>107</text:p>
          </table:table-cell>
          <table:table-cell office:value-type="string">
            <text:p>Y0258LJT</text:p>
          </table:table-cell>
          <table:table-cell office:value-type="string">
            <text:p>202600004711OP</text:p>
          </table:table-cell>
          <table:table-cell office:value-type="string">
            <text:p>ALQUILO TODO S.R.L.</text:p>
          </table:table-cell>
          <table:table-cell office:value-type="float" office:value="1004500">
            <text:p>1004500</text:p>
          </table:table-cell>
          <table:table-cell office:value-type="string">
            <text:p>05/06/2026</text:p>
          </table:table-cell>
          <table:table-cell office:value-type="float" office:value="202600001799">
            <text:p>202600001799</text:p>
          </table:table-cell>
          <table:table-cell office:value-type="float" office:value="202600001257">
            <text:p>202600001257</text:p>
          </table:table-cell>
          <table:table-cell office:value-type="string">
            <text:p>107102300521380334 <text:s text:c="2"/>SERVICIOS TECNICOS Y PROFESIONALES <text:s text:c="16"/>Programa: 0052 VEREDAS DE ESPACIO PUBLICOS <text:s text:c="23"/>Secretaria: 07 SECRETARÍA DE OBRAS Y SERVICIOS PÚBLICOS</text:p>
          </table:table-cell>
          <table:table-cell office:value-type="string">
            <text:p>1257-2026</text:p>
          </table:table-cell>
        </table:table-row>
        <table:table-row table:style-name="ro1">
          <table:table-cell office:value-type="float" office:value="108">
            <text:p>108</text:p>
          </table:table-cell>
          <table:table-cell office:value-type="string">
            <text:p>Y0258LJT</text:p>
          </table:table-cell>
          <table:table-cell office:value-type="string">
            <text:p>202600004713OP</text:p>
          </table:table-cell>
          <table:table-cell office:value-type="string">
            <text:p>LA TECNICA SRL</text:p>
          </table:table-cell>
          <table:table-cell office:value-type="float" office:value="1001290">
            <text:p>1001290</text:p>
          </table:table-cell>
          <table:table-cell office:value-type="string">
            <text:p>05/06/2026</text:p>
          </table:table-cell>
          <table:table-cell office:value-type="float" office:value="202600001856">
            <text:p>202600001856</text:p>
          </table:table-cell>
          <table:table-cell office:value-type="float" office:value="202600001474">
            <text:p>202600001474</text:p>
          </table:table-cell>
          <table:table-cell office:value-type="string">
            <text:p>101001121940010229 <text:s text:c="2"/>OTROS BIENES DE CONSUMO <text:s text:c="27"/>Programa: 2194 APOYO A PERSONAS CON DISCAPACIDAD <text:s text:c="17"/>Secretaria: 01 INTENDENCIA</text:p>
          </table:table-cell>
          <table:table-cell office:value-type="string">
            <text:p>1474-2026</text:p>
          </table:table-cell>
        </table:table-row>
        <table:table-row table:style-name="ro1">
          <table:table-cell office:value-type="float" office:value="109">
            <text:p>109</text:p>
          </table:table-cell>
          <table:table-cell office:value-type="string">
            <text:p>Y0258LJT</text:p>
          </table:table-cell>
          <table:table-cell office:value-type="string">
            <text:p>202600004714OP</text:p>
          </table:table-cell>
          <table:table-cell office:value-type="string">
            <text:p>BURCAM SRL</text:p>
          </table:table-cell>
          <table:table-cell office:value-type="float" office:value="319900">
            <text:p>319900</text:p>
          </table:table-cell>
          <table:table-cell office:value-type="string">
            <text:p>05/06/2026</text:p>
          </table:table-cell>
          <table:table-cell office:value-type="float" office:value="202600002162">
            <text:p>202600002162</text:p>
          </table:table-cell>
          <table:table-cell office:value-type="float" office:value="202600001886">
            <text:p>202600001886</text:p>
          </table:table-cell>
          <table:table-cell office:value-type="string">
            <text:p>101001100010010333 <text:s text:c="2"/>MANTENIMIENTO <text:s/>REPARACION Y LIMPIEZA <text:s text:c="14"/>Programa: 0001 IMPUESTOS <text:s text:c="41"/>Secretaria: 01 INTENDENCIA <text:s text:c="39"/>101001100010010333 <text:s text:c="2"/>MANTENIMIENTO <text:s/>REPARACION Y LIMPIEZA <text:s text:c="14"/>Programa: 0001 SERVICIO ADMINISTRATIVO CENTRAL <text:s text:c="19"/>Secretaria: 01 INTENDENCIA</text:p>
          </table:table-cell>
          <table:table-cell office:value-type="string">
            <text:p>1886-2026</text:p>
          </table:table-cell>
        </table:table-row>
        <table:table-row table:style-name="ro1">
          <table:table-cell office:value-type="float" office:value="110">
            <text:p>110</text:p>
          </table:table-cell>
          <table:table-cell office:value-type="string">
            <text:p>Y0258LJT</text:p>
          </table:table-cell>
          <table:table-cell office:value-type="string">
            <text:p>202600004716OP</text:p>
          </table:table-cell>
          <table:table-cell office:value-type="string">
            <text:p>BURCAM SRL</text:p>
          </table:table-cell>
          <table:table-cell office:value-type="float" office:value="269400">
            <text:p>269400</text:p>
          </table:table-cell>
          <table:table-cell office:value-type="string">
            <text:p>05/06/2026</text:p>
          </table:table-cell>
          <table:table-cell office:value-type="float" office:value="202600001630">
            <text:p>202600001630</text:p>
          </table:table-cell>
          <table:table-cell office:value-type="float" office:value="202600001796">
            <text:p>202600001796</text:p>
          </table:table-cell>
          <table:table-cell office:value-type="string">
            <text:p>107001300481210333 <text:s text:c="2"/>MANTENIMIENTO <text:s/>REPARACION Y LIMPIEZA <text:s text:c="14"/>Programa: 0048 PROGRAMA INTEGRAL DE PAVIMENTACIÓN <text:s text:c="16"/>Secretaria: 07 SECRETARÍA DE OBRAS Y SERVICIOS PÚBLICOS</text:p>
          </table:table-cell>
          <table:table-cell office:value-type="string">
            <text:p>1796-2026</text:p>
          </table:table-cell>
        </table:table-row>
        <table:table-row table:style-name="ro1">
          <table:table-cell office:value-type="float" office:value="111">
            <text:p>111</text:p>
          </table:table-cell>
          <table:table-cell office:value-type="string">
            <text:p>Y0258LJT</text:p>
          </table:table-cell>
          <table:table-cell office:value-type="string">
            <text:p>202600004717OP</text:p>
          </table:table-cell>
          <table:table-cell office:value-type="string">
            <text:p>CENTRO ELECTRICO BARILOCHE S.R.L</text:p>
          </table:table-cell>
          <table:table-cell office:value-type="string">
            <text:p>513149.52</text:p>
          </table:table-cell>
          <table:table-cell office:value-type="string">
            <text:p>05/06/2026</text:p>
          </table:table-cell>
          <table:table-cell office:value-type="float" office:value="202600001031">
            <text:p>202600001031</text:p>
          </table:table-cell>
          <table:table-cell office:value-type="float" office:value="202600001537">
            <text:p>202600001537</text:p>
          </table:table-cell>
          <table:table-cell office:value-type="string">
            <text:p>104001100010010229 <text:s text:c="2"/>OTROS BIENES DE CONSUMO <text:s text:c="27"/>Programa: 0001 IMPUESTOS <text:s text:c="41"/>Secretaria: 04 SECRETARÍA DE DEPORTES <text:s text:c="28"/>104001100010010229 <text:s text:c="2"/>OTROS BIENES DE CONSUMO <text:s text:c="27"/>Programa: 0001 SERVICIO ADMINISTRATIVO CENTRAL <text:s text:c="19"/>Secretaria: 04 SECRETARÍA DE DEPORTES</text:p>
          </table:table-cell>
          <table:table-cell office:value-type="string">
            <text:p>1537-2026</text:p>
          </table:table-cell>
        </table:table-row>
        <table:table-row table:style-name="ro1">
          <table:table-cell office:value-type="float" office:value="112">
            <text:p>112</text:p>
          </table:table-cell>
          <table:table-cell office:value-type="string">
            <text:p>Y0258LJT</text:p>
          </table:table-cell>
          <table:table-cell office:value-type="string">
            <text:p>202600004718OP</text:p>
          </table:table-cell>
          <table:table-cell office:value-type="string">
            <text:p>BURCAM SRL</text:p>
          </table:table-cell>
          <table:table-cell office:value-type="float" office:value="542200">
            <text:p>542200</text:p>
          </table:table-cell>
          <table:table-cell office:value-type="string">
            <text:p>05/06/2026</text:p>
          </table:table-cell>
          <table:table-cell office:value-type="float" office:value="202600002543">
            <text:p>202600002543</text:p>
          </table:table-cell>
          <table:table-cell office:value-type="float" office:value="202600001987">
            <text:p>202600001987</text:p>
          </table:table-cell>
          <table:table-cell office:value-type="string">
            <text:p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1987-2026</text:p>
          </table:table-cell>
        </table:table-row>
        <table:table-row table:style-name="ro1">
          <table:table-cell office:value-type="float" office:value="113">
            <text:p>113</text:p>
          </table:table-cell>
          <table:table-cell office:value-type="string">
            <text:p>Y0258LJT</text:p>
          </table:table-cell>
          <table:table-cell office:value-type="string">
            <text:p>202600004719OP</text:p>
          </table:table-cell>
          <table:table-cell office:value-type="string">
            <text:p>SORIA <text:s text:c="24"/>JUAN CARLOS</text:p>
          </table:table-cell>
          <table:table-cell office:value-type="float" office:value="87960">
            <text:p>87960</text:p>
          </table:table-cell>
          <table:table-cell office:value-type="string">
            <text:p>05/06/2026</text:p>
          </table:table-cell>
          <table:table-cell office:value-type="float" office:value="202600002251">
            <text:p>202600002251</text:p>
          </table:table-cell>
          <table:table-cell office:value-type="float" office:value="202600001956">
            <text:p>202600001956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956-2026</text:p>
          </table:table-cell>
        </table:table-row>
        <table:table-row table:style-name="ro1">
          <table:table-cell office:value-type="float" office:value="114">
            <text:p>114</text:p>
          </table:table-cell>
          <table:table-cell office:value-type="string">
            <text:p>Y0258LJT</text:p>
          </table:table-cell>
          <table:table-cell office:value-type="string">
            <text:p>202600004721OP</text:p>
          </table:table-cell>
          <table:table-cell office:value-type="string">
            <text:p>SARFE AGROVIAL SRL</text:p>
          </table:table-cell>
          <table:table-cell office:value-type="float" office:value="566071">
            <text:p>566071</text:p>
          </table:table-cell>
          <table:table-cell office:value-type="string">
            <text:p>05/06/2026</text:p>
          </table:table-cell>
          <table:table-cell office:value-type="float" office:value="202600002685">
            <text:p>202600002685</text:p>
          </table:table-cell>
          <table:table-cell office:value-type="float" office:value="202600002131">
            <text:p>202600002131</text:p>
          </table:table-cell>
          <table:table-cell office:value-type="string">
            <text:p>107071301523530229 <text:s text:c="2"/>OTROS BIENES DE CONSUMO <text:s text:c="27"/>Programa: 0152 ARIDOS Y VIALES <text:s text:c="35"/>Secretaria: 07 SECRETARÍA DE OBRAS Y SERVICIOS PÚBLICOS</text:p>
          </table:table-cell>
          <table:table-cell office:value-type="string">
            <text:p>2131-2026</text:p>
          </table:table-cell>
        </table:table-row>
        <table:table-row table:style-name="ro1">
          <table:table-cell office:value-type="float" office:value="115">
            <text:p>115</text:p>
          </table:table-cell>
          <table:table-cell office:value-type="string">
            <text:p>Y0258LJT</text:p>
          </table:table-cell>
          <table:table-cell office:value-type="string">
            <text:p>202600004723OP</text:p>
          </table:table-cell>
          <table:table-cell office:value-type="string">
            <text:p>MICIUDAS <text:s text:c="21"/>GRACIELA JUANA</text:p>
          </table:table-cell>
          <table:table-cell office:value-type="float" office:value="9000">
            <text:p>9000</text:p>
          </table:table-cell>
          <table:table-cell office:value-type="string">
            <text:p>05/06/2026</text:p>
          </table:table-cell>
          <table:table-cell office:value-type="float" office:value="202600002576">
            <text:p>202600002576</text:p>
          </table:table-cell>
          <table:table-cell office:value-type="float" office:value="202600002059">
            <text:p>202600002059</text:p>
          </table:table-cell>
          <table:table-cell office:value-type="string">
            <text:p>108121100010010229 <text:s text:c="2"/>OTROS BIENES DE CONSUMO <text:s text:c="27"/>Programa: 0001 IMPUESTOS <text:s text:c="41"/>Secretaria: 08 SECRETARÍA DE PLANEAMIENTO TERRITORIAL <text:s text:c="12"/>108121100010010229 <text:s text:c="2"/>OTROS BIENES DE CONSUMO <text:s text:c="27"/>Programa: 0001 SERVICIO ADMINISTRATIVO CENTRAL <text:s text:c="19"/>Secretaria: 08 SECRETARÍA DE PLANEAMIENTO TERRITORIAL</text:p>
          </table:table-cell>
          <table:table-cell office:value-type="string">
            <text:p>2059-2026</text:p>
          </table:table-cell>
        </table:table-row>
        <table:table-row table:style-name="ro1">
          <table:table-cell office:value-type="float" office:value="116">
            <text:p>116</text:p>
          </table:table-cell>
          <table:table-cell office:value-type="string">
            <text:p>Y0258LJT</text:p>
          </table:table-cell>
          <table:table-cell office:value-type="string">
            <text:p>202600004724OP</text:p>
          </table:table-cell>
          <table:table-cell office:value-type="string">
            <text:p>FERRARO <text:s text:c="22"/>RAFAEL EDUARDO</text:p>
          </table:table-cell>
          <table:table-cell office:value-type="float" office:value="900000">
            <text:p>900000</text:p>
          </table:table-cell>
          <table:table-cell office:value-type="string">
            <text:p>05/06/2026</text:p>
          </table:table-cell>
          <table:table-cell office:value-type="float" office:value="202600002323">
            <text:p>202600002323</text:p>
          </table:table-cell>
          <table:table-cell office:value-type="float" office:value="202600001772">
            <text:p>202600001772</text:p>
          </table:table-cell>
          <table:table-cell office:value-type="string">
            <text:p>101021100060080339 <text:s text:c="2"/>OTROS SERVICIOS <text:s text:c="35"/>Programa: 0006 ALQUILERES <text:s text:c="40"/>Secretaria: 01 INTENDENCIA <text:s text:c="39"/>101021100060080339 <text:s text:c="2"/>OTROS SERVICIOS <text:s text:c="35"/>Programa: 0006 ARTICULACION CON ENTIDADES RELIGIOSAS <text:s text:c="13"/>Secretaria: 01 INTENDENCIA</text:p>
          </table:table-cell>
          <table:table-cell office:value-type="string">
            <text:p>1772-2026</text:p>
          </table:table-cell>
        </table:table-row>
        <table:table-row table:style-name="ro1">
          <table:table-cell office:value-type="float" office:value="117">
            <text:p>117</text:p>
          </table:table-cell>
          <table:table-cell office:value-type="string">
            <text:p>Y0258LJT</text:p>
          </table:table-cell>
          <table:table-cell office:value-type="string">
            <text:p>202600004725OP</text:p>
          </table:table-cell>
          <table:table-cell office:value-type="string">
            <text:p>MICIUDAS <text:s text:c="21"/>GRACIELA JUANA</text:p>
          </table:table-cell>
          <table:table-cell office:value-type="float" office:value="17000">
            <text:p>17000</text:p>
          </table:table-cell>
          <table:table-cell office:value-type="string">
            <text:p>05/06/2026</text:p>
          </table:table-cell>
          <table:table-cell office:value-type="float" office:value="202600002489">
            <text:p>202600002489</text:p>
          </table:table-cell>
          <table:table-cell office:value-type="float" office:value="202600002015">
            <text:p>202600002015</text:p>
          </table:table-cell>
          <table:table-cell office:value-type="string">
            <text:p>110001100010010229 <text:s text:c="2"/>OTROS BIENES DE CONSUMO <text:s text:c="27"/>Programa: 0001 IMPUESTOS <text:s text:c="41"/>Secretaria: 10 SECRETARÍA DE PRODUCCIÓN Y EMPLEO <text:s text:c="17"/>11000110001001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2015-2026</text:p>
          </table:table-cell>
        </table:table-row>
        <table:table-row table:style-name="ro1">
          <table:table-cell office:value-type="float" office:value="118">
            <text:p>118</text:p>
          </table:table-cell>
          <table:table-cell office:value-type="string">
            <text:p>Y0258LJT</text:p>
          </table:table-cell>
          <table:table-cell office:value-type="string">
            <text:p>202600004727OP</text:p>
          </table:table-cell>
          <table:table-cell office:value-type="string">
            <text:p>TROYON <text:s text:c="23"/>DARIO</text:p>
          </table:table-cell>
          <table:table-cell office:value-type="float" office:value="550000">
            <text:p>550000</text:p>
          </table:table-cell>
          <table:table-cell office:value-type="string">
            <text:p>05/06/2026</text:p>
          </table:table-cell>
          <table:table-cell office:value-type="float" office:value="202600001819">
            <text:p>202600001819</text:p>
          </table:table-cell>
          <table:table-cell office:value-type="float" office:value="202600001479">
            <text:p>202600001479</text:p>
          </table:table-cell>
          <table:table-cell office:value-type="string">
            <text:p>101001100100220222 <text:s text:c="2"/>TEXTILES Y VESTUARIOS <text:s text:c="29"/>Programa: 0010 SERVICIOS VECINALES ZONA OESTE PUERTO MORENO <text:s text:c="6"/>Secretaria: 01 INTENDENCIA <text:s text:c="39"/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 <text:s text:c="39"/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 <text:s text:c="39"/>101001100130220229 <text:s text:c="2"/>OTROS BIENES DE CONSUMO <text:s text:c="27"/>Programa: 0013 INTERESES <text:s text:c="41"/>Secretaria: 01 INTENDENCIA <text:s text:c="39"/>101001100130220229 <text:s text:c="2"/>OTROS BIENES DE CONSUMO <text:s text:c="27"/>Programa: 0013 SERVICIOS VECINALES ZONA SUR <text:s text:c="22"/>Secretaria: 01 INTENDENCIA <text:s text:c="39"/>101001100140220229 <text:s text:c="2"/>OTROS BIENES DE CONSUMO <text:s text:c="27"/>Programa: 0014 OTROS NO TRIBUTARIOS <text:s text:c="30"/>Secretaria: 01 INTENDENCIA <text:s text:c="39"/>101001100140220229 <text:s text:c="2"/>OTROS BIENES DE CONSUMO <text:s text:c="27"/>Programa: 0014 SERVICIOS VECINALES ZONA CENTRO <text:s text:c="19"/>Secretaria: 01 INTENDENCIA <text:s text:c="39"/>101001100150220229 <text:s text:c="2"/>OTROS BIENES DE CONSUMO <text:s text:c="27"/>Programa: 0015 OBTENCION DE PRESTAMOS <text:s text:c="28"/>Secretaria: 01 INTENDENCIA <text:s text:c="39"/>101001100150220229 <text:s text:c="2"/>OTROS BIENES DE CONSUMO <text:s text:c="27"/>Programa: 0015 SERVICIOS VECINALES ZONA OESTE - CATEDRAL <text:s text:c="9"/>Secretaria: 01 INTENDENCIA <text:s text:c="39"/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1479-2026</text:p>
          </table:table-cell>
        </table:table-row>
        <table:table-row table:style-name="ro1">
          <table:table-cell office:value-type="float" office:value="119">
            <text:p>119</text:p>
          </table:table-cell>
          <table:table-cell office:value-type="string">
            <text:p>Y0258LJT</text:p>
          </table:table-cell>
          <table:table-cell office:value-type="string">
            <text:p>202600004728OP</text:p>
          </table:table-cell>
          <table:table-cell office:value-type="string">
            <text:p>TROYON <text:s text:c="23"/>DARIO</text:p>
          </table:table-cell>
          <table:table-cell office:value-type="float" office:value="1100000">
            <text:p>1100000</text:p>
          </table:table-cell>
          <table:table-cell office:value-type="string">
            <text:p>05/06/2026</text:p>
          </table:table-cell>
          <table:table-cell office:value-type="float" office:value="202600001819">
            <text:p>202600001819</text:p>
          </table:table-cell>
          <table:table-cell office:value-type="float" office:value="202600001479">
            <text:p>202600001479</text:p>
          </table:table-cell>
          <table:table-cell office:value-type="string">
            <text:p>101001100100220222 <text:s text:c="2"/>TEXTILES Y VESTUARIOS <text:s text:c="29"/>Programa: 0010 SERVICIOS VECINALES ZONA OESTE PUERTO MORENO <text:s text:c="6"/>Secretaria: 01 INTENDENCIA <text:s text:c="39"/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 <text:s text:c="39"/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 <text:s text:c="39"/>101001100130220229 <text:s text:c="2"/>OTROS BIENES DE CONSUMO <text:s text:c="27"/>Programa: 0013 INTERESES <text:s text:c="41"/>Secretaria: 01 INTENDENCIA <text:s text:c="39"/>101001100130220229 <text:s text:c="2"/>OTROS BIENES DE CONSUMO <text:s text:c="27"/>Programa: 0013 SERVICIOS VECINALES ZONA SUR <text:s text:c="22"/>Secretaria: 01 INTENDENCIA <text:s text:c="39"/>101001100140220229 <text:s text:c="2"/>OTROS BIENES DE CONSUMO <text:s text:c="27"/>Programa: 0014 OTROS NO TRIBUTARIOS <text:s text:c="30"/>Secretaria: 01 INTENDENCIA <text:s text:c="39"/>101001100140220229 <text:s text:c="2"/>OTROS BIENES DE CONSUMO <text:s text:c="27"/>Programa: 0014 SERVICIOS VECINALES ZONA CENTRO <text:s text:c="19"/>Secretaria: 01 INTENDENCIA <text:s text:c="39"/>101001100150220229 <text:s text:c="2"/>OTROS BIENES DE CONSUMO <text:s text:c="27"/>Programa: 0015 OBTENCION DE PRESTAMOS <text:s text:c="28"/>Secretaria: 01 INTENDENCIA <text:s text:c="39"/>101001100150220229 <text:s text:c="2"/>OTROS BIENES DE CONSUMO <text:s text:c="27"/>Programa: 0015 SERVICIOS VECINALES ZONA OESTE - CATEDRAL <text:s text:c="9"/>Secretaria: 01 INTENDENCIA <text:s text:c="39"/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1479-2026</text:p>
          </table:table-cell>
        </table:table-row>
        <table:table-row table:style-name="ro1">
          <table:table-cell office:value-type="float" office:value="120">
            <text:p>120</text:p>
          </table:table-cell>
          <table:table-cell office:value-type="string">
            <text:p>Y0258LJT</text:p>
          </table:table-cell>
          <table:table-cell office:value-type="string">
            <text:p>202600004729OP</text:p>
          </table:table-cell>
          <table:table-cell office:value-type="string">
            <text:p>AGUA Y GAS S.R.L.</text:p>
          </table:table-cell>
          <table:table-cell office:value-type="string">
            <text:p>224839.01</text:p>
          </table:table-cell>
          <table:table-cell office:value-type="string">
            <text:p>05/06/2026</text:p>
          </table:table-cell>
          <table:table-cell office:value-type="float" office:value="202600001899">
            <text:p>202600001899</text:p>
          </table:table-cell>
          <table:table-cell office:value-type="float" office:value="202600001732">
            <text:p>202600001732</text:p>
          </table:table-cell>
          <table:table-cell office:value-type="string">
            <text:p>111181130372620441 <text:s text:c="2"/>BIENES PREEXISTENTES <text:s text:c="30"/>Programa: 3037 CONTROL DE TRANSITO <text:s text:c="31"/>Secretaria: 11 SECRETARÍA DE PROTECCIÓN CIUDADANA</text:p>
          </table:table-cell>
          <table:table-cell office:value-type="string">
            <text:p>1732-2026</text:p>
          </table:table-cell>
        </table:table-row>
        <table:table-row table:style-name="ro1">
          <table:table-cell office:value-type="float" office:value="121">
            <text:p>121</text:p>
          </table:table-cell>
          <table:table-cell office:value-type="string">
            <text:p>Y0258LJT</text:p>
          </table:table-cell>
          <table:table-cell office:value-type="string">
            <text:p>202600004731OP</text:p>
          </table:table-cell>
          <table:table-cell office:value-type="string">
            <text:p>AGUA Y GAS S.R.L.</text:p>
          </table:table-cell>
          <table:table-cell office:value-type="string">
            <text:p>3119329.84</text:p>
          </table:table-cell>
          <table:table-cell office:value-type="string">
            <text:p>05/06/2026</text:p>
          </table:table-cell>
          <table:table-cell office:value-type="float" office:value="202600002413">
            <text:p>202600002413</text:p>
          </table:table-cell>
          <table:table-cell office:value-type="float" office:value="202600001933">
            <text:p>202600001933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1933-2026</text:p>
          </table:table-cell>
        </table:table-row>
        <table:table-row table:style-name="ro1">
          <table:table-cell office:value-type="float" office:value="122">
            <text:p>122</text:p>
          </table:table-cell>
          <table:table-cell office:value-type="string">
            <text:p>Y0258LJT</text:p>
          </table:table-cell>
          <table:table-cell office:value-type="string">
            <text:p>202600004735OP</text:p>
          </table:table-cell>
          <table:table-cell office:value-type="string">
            <text:p>CEMENTOS AVELLANEDA S.A</text:p>
          </table:table-cell>
          <table:table-cell office:value-type="string">
            <text:p>28428146.56</text:p>
          </table:table-cell>
          <table:table-cell office:value-type="string">
            <text:p>05/06/2026</text:p>
          </table:table-cell>
          <table:table-cell office:value-type="float" office:value="202600002834">
            <text:p>202600002834</text:p>
          </table:table-cell>
          <table:table-cell office:value-type="float" office:value="202600002191">
            <text:p>202600002191</text:p>
          </table:table-cell>
          <table:table-cell office:value-type="string">
            <text:p>107002300481200442 <text:s text:c="2"/>CONSTRUCCIONES <text:s text:c="36"/>Programa: 0048 PROGRAMA INTEGRAL DE PAVIMENTACIÓN <text:s text:c="16"/>Secretaria: 07 SECRETARÍA DE OBRAS Y SERVICIOS PÚBLICOS</text:p>
          </table:table-cell>
          <table:table-cell office:value-type="string">
            <text:p>2191-2026</text:p>
          </table:table-cell>
        </table:table-row>
        <table:table-row table:style-name="ro1">
          <table:table-cell office:value-type="float" office:value="123">
            <text:p>123</text:p>
          </table:table-cell>
          <table:table-cell office:value-type="string">
            <text:p>Y0258LJT</text:p>
          </table:table-cell>
          <table:table-cell office:value-type="string">
            <text:p>202600004738OP</text:p>
          </table:table-cell>
          <table:table-cell office:value-type="string">
            <text:p>AGUA Y GAS S.R.L.</text:p>
          </table:table-cell>
          <table:table-cell office:value-type="string">
            <text:p>582689.03</text:p>
          </table:table-cell>
          <table:table-cell office:value-type="string">
            <text:p>05/06/2026</text:p>
          </table:table-cell>
          <table:table-cell office:value-type="float" office:value="202600002569">
            <text:p>202600002569</text:p>
          </table:table-cell>
          <table:table-cell office:value-type="float" office:value="202600002156">
            <text:p>202600002156</text:p>
          </table:table-cell>
          <table:table-cell office:value-type="string">
            <text:p>109001200010010333 <text:s text:c="2"/>MANTENIMIENTO <text:s/>REPARACION Y LIMPIEZA <text:s text:c="14"/>Programa: 0001 IMPUESTOS <text:s text:c="41"/>Secretaria: 09 SECRETARÍA DE CAPITAL HUMANO Y ACCIÓN SOCIAL <text:s text:c="6"/>109001200010010333 <text:s text:c="2"/>MANTENIMIENTO <text:s/>REPARACION Y LIMPIEZA <text:s text:c="14"/>Programa: 0001 SERVICIO ADMINISTRATIVO CENTRAL <text:s text:c="19"/>Secretaria: 09 SECRETARÍA DE CAPITAL HUMANO Y ACCIÓN SOCIAL</text:p>
          </table:table-cell>
          <table:table-cell office:value-type="string">
            <text:p>2156-2026</text:p>
          </table:table-cell>
        </table:table-row>
        <table:table-row table:style-name="ro1">
          <table:table-cell office:value-type="float" office:value="124">
            <text:p>124</text:p>
          </table:table-cell>
          <table:table-cell office:value-type="string">
            <text:p>Y0258LJT</text:p>
          </table:table-cell>
          <table:table-cell office:value-type="string">
            <text:p>202600004740OP</text:p>
          </table:table-cell>
          <table:table-cell office:value-type="string">
            <text:p>ENERGIA S.R.L.</text:p>
          </table:table-cell>
          <table:table-cell office:value-type="string">
            <text:p>150078.24</text:p>
          </table:table-cell>
          <table:table-cell office:value-type="string">
            <text:p>05/06/2026</text:p>
          </table:table-cell>
          <table:table-cell office:value-type="float" office:value="202600002183">
            <text:p>202600002183</text:p>
          </table:table-cell>
          <table:table-cell office:value-type="float" office:value="202600001897">
            <text:p>202600001897</text:p>
          </table:table-cell>
          <table:table-cell office:value-type="string">
            <text:p>109142200822080229 <text:s text:c="2"/>OTROS BIENES DE CONSUMO <text:s text:c="27"/>Programa: 0082 PROMOCION DE DERECHOS JOVENES <text:s text:c="21"/>Secretaria: 09 SECRETARÍA DE CAPITAL HUMANO Y ACCIÓN SOCIAL</text:p>
          </table:table-cell>
          <table:table-cell office:value-type="string">
            <text:p>1897-2026</text:p>
          </table:table-cell>
        </table:table-row>
        <table:table-row table:style-name="ro1">
          <table:table-cell office:value-type="float" office:value="125">
            <text:p>125</text:p>
          </table:table-cell>
          <table:table-cell office:value-type="string">
            <text:p>Y0258LJT</text:p>
          </table:table-cell>
          <table:table-cell office:value-type="string">
            <text:p>202600004742OP</text:p>
          </table:table-cell>
          <table:table-cell office:value-type="string">
            <text:p>MADECO S.A.C.I.</text:p>
          </table:table-cell>
          <table:table-cell office:value-type="float" office:value="570000">
            <text:p>570000</text:p>
          </table:table-cell>
          <table:table-cell office:value-type="string">
            <text:p>05/06/2026</text:p>
          </table:table-cell>
          <table:table-cell office:value-type="float" office:value="202600002409">
            <text:p>202600002409</text:p>
          </table:table-cell>
          <table:table-cell office:value-type="float" office:value="202600001930">
            <text:p>202600001930</text:p>
          </table:table-cell>
          <table:table-cell office:value-type="string">
            <text:p>11116110093240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1930-2026</text:p>
          </table:table-cell>
        </table:table-row>
        <table:table-row table:style-name="ro1">
          <table:table-cell office:value-type="float" office:value="126">
            <text:p>126</text:p>
          </table:table-cell>
          <table:table-cell office:value-type="string">
            <text:p>Y0258LJT</text:p>
          </table:table-cell>
          <table:table-cell office:value-type="string">
            <text:p>202600004743OP</text:p>
          </table:table-cell>
          <table:table-cell office:value-type="string">
            <text:p>HIZA INGENIERIA <text:s/>CONSTRUCCIONE</text:p>
          </table:table-cell>
          <table:table-cell office:value-type="float" office:value="824964">
            <text:p>824964</text:p>
          </table:table-cell>
          <table:table-cell office:value-type="string">
            <text:p>05/06/2026</text:p>
          </table:table-cell>
          <table:table-cell office:value-type="float" office:value="202600002767">
            <text:p>202600002767</text:p>
          </table:table-cell>
          <table:table-cell office:value-type="float" office:value="202600002115">
            <text:p>202600002115</text:p>
          </table:table-cell>
          <table:table-cell office:value-type="string">
            <text:p>111002100962500442 <text:s text:c="2"/>CONSTRUCCIONES <text:s text:c="36"/>Programa: 0096 CONTROL FAUNA URBANA <text:s text:c="30"/>Secretaria: 11 SECRETARÍA DE PROTECCIÓN CIUDADANA</text:p>
          </table:table-cell>
          <table:table-cell office:value-type="string">
            <text:p>2115-2026</text:p>
          </table:table-cell>
        </table:table-row>
        <table:table-row table:style-name="ro1">
          <table:table-cell office:value-type="float" office:value="127">
            <text:p>127</text:p>
          </table:table-cell>
          <table:table-cell office:value-type="string">
            <text:p>Y0258LJT</text:p>
          </table:table-cell>
          <table:table-cell office:value-type="string">
            <text:p>202600004744OP</text:p>
          </table:table-cell>
          <table:table-cell office:value-type="string">
            <text:p>SOLUCIONES E IMPRESIONES S.R.L</text:p>
          </table:table-cell>
          <table:table-cell office:value-type="float" office:value="630000">
            <text:p>630000</text:p>
          </table:table-cell>
          <table:table-cell office:value-type="string">
            <text:p>05/06/2026</text:p>
          </table:table-cell>
          <table:table-cell office:value-type="float" office:value="202600002468">
            <text:p>202600002468</text:p>
          </table:table-cell>
          <table:table-cell office:value-type="float" office:value="202600001963">
            <text:p>202600001963</text:p>
          </table:table-cell>
          <table:table-cell office:value-type="string">
            <text:p>101001100070090229 <text:s text:c="2"/>OTROS BIENES DE CONSUMO <text:s text:c="27"/>Programa: 0007 GESTION COMUNICACION Y GOBIERNO ABIERTO <text:s text:c="11"/>Secretaria: 01 INTENDENCIA <text:s text:c="39"/>101001100070090229 <text:s text:c="2"/>OTROS BIENES DE CONSUMO <text:s text:c="27"/>Programa: 0007 MULTAS <text:s text:c="44"/>Secretaria: 01 INTENDENCIA</text:p>
          </table:table-cell>
          <table:table-cell office:value-type="string">
            <text:p>1963-2026</text:p>
          </table:table-cell>
        </table:table-row>
        <table:table-row table:style-name="ro1">
          <table:table-cell office:value-type="float" office:value="128">
            <text:p>128</text:p>
          </table:table-cell>
          <table:table-cell office:value-type="string">
            <text:p>Y0258LJT</text:p>
          </table:table-cell>
          <table:table-cell office:value-type="string">
            <text:p>202600004745OP</text:p>
          </table:table-cell>
          <table:table-cell office:value-type="string">
            <text:p>FERRETERIA BARBERIS S.R.L.</text:p>
          </table:table-cell>
          <table:table-cell office:value-type="float" office:value="451930">
            <text:p>451930</text:p>
          </table:table-cell>
          <table:table-cell office:value-type="string">
            <text:p>05/06/2026</text:p>
          </table:table-cell>
          <table:table-cell office:value-type="float" office:value="202600002608">
            <text:p>202600002608</text:p>
          </table:table-cell>
          <table:table-cell office:value-type="float" office:value="202600002103">
            <text:p>202600002103</text:p>
          </table:table-cell>
          <table:table-cell office:value-type="string">
            <text:p>11100210096247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2103-2026</text:p>
          </table:table-cell>
        </table:table-row>
        <table:table-row table:style-name="ro1">
          <table:table-cell office:value-type="float" office:value="129">
            <text:p>129</text:p>
          </table:table-cell>
          <table:table-cell office:value-type="string">
            <text:p>Y0258LJT</text:p>
          </table:table-cell>
          <table:table-cell office:value-type="string">
            <text:p>202600004747OP</text:p>
          </table:table-cell>
          <table:table-cell office:value-type="string">
            <text:p>ENERGIA S.R.L.</text:p>
          </table:table-cell>
          <table:table-cell office:value-type="string">
            <text:p>245000.69</text:p>
          </table:table-cell>
          <table:table-cell office:value-type="string">
            <text:p>05/06/2026</text:p>
          </table:table-cell>
          <table:table-cell office:value-type="float" office:value="202600001443">
            <text:p>202600001443</text:p>
          </table:table-cell>
          <table:table-cell office:value-type="float" office:value="202600001366">
            <text:p>202600001366</text:p>
          </table:table-cell>
          <table:table-cell office:value-type="string">
            <text:p>109001200010010333 <text:s text:c="2"/>MANTENIMIENTO <text:s/>REPARACION Y LIMPIEZA <text:s text:c="14"/>Programa: 0001 IMPUESTOS <text:s text:c="41"/>Secretaria: 09 SECRETARÍA DE CAPITAL HUMANO Y ACCIÓN SOCIAL <text:s text:c="6"/>109001200010010333 <text:s text:c="2"/>MANTENIMIENTO <text:s/>REPARACION Y LIMPIEZA <text:s text:c="14"/>Programa: 0001 SERVICIO ADMINISTRATIVO CENTRAL <text:s text:c="19"/>Secretaria: 09 SECRETARÍA DE CAPITAL HUMANO Y ACCIÓN SOCIAL</text:p>
          </table:table-cell>
          <table:table-cell office:value-type="string">
            <text:p>1366-2026</text:p>
          </table:table-cell>
        </table:table-row>
        <table:table-row table:style-name="ro1">
          <table:table-cell office:value-type="float" office:value="130">
            <text:p>130</text:p>
          </table:table-cell>
          <table:table-cell office:value-type="string">
            <text:p>Y0258LJT</text:p>
          </table:table-cell>
          <table:table-cell office:value-type="string">
            <text:p>202600004749OP</text:p>
          </table:table-cell>
          <table:table-cell office:value-type="string">
            <text:p>GRAZIOSI <text:s text:c="21"/>MARCELO ANTONIO</text:p>
          </table:table-cell>
          <table:table-cell office:value-type="float" office:value="1360000">
            <text:p>1360000</text:p>
          </table:table-cell>
          <table:table-cell office:value-type="string">
            <text:p>05/06/2026</text:p>
          </table:table-cell>
          <table:table-cell office:value-type="float" office:value="202600002041">
            <text:p>202600002041</text:p>
          </table:table-cell>
          <table:table-cell office:value-type="float" office:value="202600001782">
            <text:p>202600001782</text:p>
          </table:table-cell>
          <table:table-cell office:value-type="string">
            <text:p>108001100010010223 <text:s text:c="2"/>PRODUCTOS DE PAPEL <text:s/>CARTON E IMPRESOS <text:s text:c="13"/>Programa: 0001 IMPUESTOS <text:s text:c="41"/>Secretaria: 08 SECRETARÍA DE PLANEAMIENTO TERRITORIAL <text:s text:c="12"/>108001100010010223 <text:s text:c="2"/>PRODUCTOS DE PAPEL <text:s/>CARTON E IMPRESOS <text:s text:c="13"/>Programa: 0001 SERVICIO ADMINISTRATIVO CENTRAL <text:s text:c="19"/>Secretaria: 08 SECRETARÍA DE PLANEAMIENTO TERRITORIAL</text:p>
          </table:table-cell>
          <table:table-cell office:value-type="string">
            <text:p>1782-2026</text:p>
          </table:table-cell>
        </table:table-row>
        <table:table-row table:style-name="ro1">
          <table:table-cell office:value-type="float" office:value="131">
            <text:p>131</text:p>
          </table:table-cell>
          <table:table-cell office:value-type="string">
            <text:p>Y0258LJT</text:p>
          </table:table-cell>
          <table:table-cell office:value-type="string">
            <text:p>202600004750OP</text:p>
          </table:table-cell>
          <table:table-cell office:value-type="string">
            <text:p>ENERGIA S.R.L.</text:p>
          </table:table-cell>
          <table:table-cell office:value-type="string">
            <text:p>172497.6</text:p>
          </table:table-cell>
          <table:table-cell office:value-type="string">
            <text:p>05/06/2026</text:p>
          </table:table-cell>
          <table:table-cell office:value-type="float" office:value="202600002180">
            <text:p>202600002180</text:p>
          </table:table-cell>
          <table:table-cell office:value-type="float" office:value="202600001895">
            <text:p>202600001895</text:p>
          </table:table-cell>
          <table:table-cell office:value-type="string">
            <text:p>111181130372610229 <text:s text:c="2"/>OTROS BIENES DE CONSUMO <text:s text:c="27"/>Programa: 3037 CONTROL DE TRANSITO <text:s text:c="31"/>Secretaria: 11 SECRETARÍA DE PROTECCIÓN CIUDADANA</text:p>
          </table:table-cell>
          <table:table-cell office:value-type="string">
            <text:p>1895-2026</text:p>
          </table:table-cell>
        </table:table-row>
        <table:table-row table:style-name="ro1">
          <table:table-cell office:value-type="float" office:value="132">
            <text:p>132</text:p>
          </table:table-cell>
          <table:table-cell office:value-type="string">
            <text:p>Y0258LJT</text:p>
          </table:table-cell>
          <table:table-cell office:value-type="string">
            <text:p>202600004752OP</text:p>
          </table:table-cell>
          <table:table-cell office:value-type="string">
            <text:p>PINTURERIA ARGENTINA S.H</text:p>
          </table:table-cell>
          <table:table-cell office:value-type="string">
            <text:p>53255.7</text:p>
          </table:table-cell>
          <table:table-cell office:value-type="string">
            <text:p>05/06/2026</text:p>
          </table:table-cell>
          <table:table-cell office:value-type="float" office:value="202600002258">
            <text:p>202600002258</text:p>
          </table:table-cell>
          <table:table-cell office:value-type="float" office:value="202600002055">
            <text:p>202600002055</text:p>
          </table:table-cell>
          <table:table-cell office:value-type="string">
            <text:p>105041100320780229 <text:s text:c="2"/>OTROS BIENES DE CONSUMO <text:s text:c="27"/>Programa: 0032 MANTENIMIENTO DE SISTEMAS <text:s text:c="25"/>Secretaria: 05 SECRETARÍA DE GESTIÓN ESTRATÉGICA Y MODERNIZACIÓN</text:p>
          </table:table-cell>
          <table:table-cell office:value-type="string">
            <text:p>2055-2026</text:p>
          </table:table-cell>
        </table:table-row>
        <table:table-row table:style-name="ro1">
          <table:table-cell office:value-type="float" office:value="133">
            <text:p>133</text:p>
          </table:table-cell>
          <table:table-cell office:value-type="string">
            <text:p>Y0258LJT</text:p>
          </table:table-cell>
          <table:table-cell office:value-type="string">
            <text:p>202600004753OP</text:p>
          </table:table-cell>
          <table:table-cell office:value-type="string">
            <text:p>MICIUDAS <text:s text:c="21"/>GRACIELA JUANA</text:p>
          </table:table-cell>
          <table:table-cell office:value-type="float" office:value="17000">
            <text:p>17000</text:p>
          </table:table-cell>
          <table:table-cell office:value-type="string">
            <text:p>05/06/2026</text:p>
          </table:table-cell>
          <table:table-cell office:value-type="float" office:value="202600002461">
            <text:p>202600002461</text:p>
          </table:table-cell>
          <table:table-cell office:value-type="float" office:value="202600001961">
            <text:p>202600001961</text:p>
          </table:table-cell>
          <table:table-cell office:value-type="string">
            <text:p>108131100611560229 <text:s text:c="2"/>OTROS BIENES DE CONSUMO <text:s text:c="27"/>Programa: 0061 MANTENIMIENTO Y ACTUALIZACION DE OFICINAS <text:s text:c="9"/>Secretaria: 08 SECRETARÍA DE PLANEAMIENTO TERRITORIAL</text:p>
          </table:table-cell>
          <table:table-cell office:value-type="string">
            <text:p>1961-2026</text:p>
          </table:table-cell>
        </table:table-row>
        <table:table-row table:style-name="ro1">
          <table:table-cell office:value-type="float" office:value="134">
            <text:p>134</text:p>
          </table:table-cell>
          <table:table-cell office:value-type="string">
            <text:p>Y0258LJT</text:p>
          </table:table-cell>
          <table:table-cell office:value-type="string">
            <text:p>202600004755OP</text:p>
          </table:table-cell>
          <table:table-cell office:value-type="string">
            <text:p>PUELCHE SOCIEDAD ANONIMA INDUS</text:p>
          </table:table-cell>
          <table:table-cell office:value-type="string">
            <text:p>73208.2</text:p>
          </table:table-cell>
          <table:table-cell office:value-type="string">
            <text:p>05/06/2026</text:p>
          </table:table-cell>
          <table:table-cell office:value-type="float" office:value="202600002250">
            <text:p>202600002250</text:p>
          </table:table-cell>
          <table:table-cell office:value-type="float" office:value="202600001955">
            <text:p>202600001955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955-2026</text:p>
          </table:table-cell>
        </table:table-row>
        <table:table-row table:style-name="ro1">
          <table:table-cell office:value-type="float" office:value="135">
            <text:p>135</text:p>
          </table:table-cell>
          <table:table-cell office:value-type="string">
            <text:p>Y0258LJT</text:p>
          </table:table-cell>
          <table:table-cell office:value-type="string">
            <text:p>202600004756OP</text:p>
          </table:table-cell>
          <table:table-cell office:value-type="string">
            <text:p>MICIUDAS <text:s text:c="21"/>GRACIELA JUANA</text:p>
          </table:table-cell>
          <table:table-cell office:value-type="float" office:value="17000">
            <text:p>17000</text:p>
          </table:table-cell>
          <table:table-cell office:value-type="string">
            <text:p>05/06/2026</text:p>
          </table:table-cell>
          <table:table-cell office:value-type="float" office:value="202600002422">
            <text:p>202600002422</text:p>
          </table:table-cell>
          <table:table-cell office:value-type="float" office:value="202600001936">
            <text:p>202600001936</text:p>
          </table:table-cell>
          <table:table-cell office:value-type="string">
            <text:p>101001100020010229 <text:s text:c="2"/>OTROS BIENES DE CONSUMO <text:s text:c="27"/>Programa: 0002 SERVICIO DE JUSTICIA DE FALTAS URBANAS <text:s text:c="12"/>Secretaria: 01 INTENDENCIA <text:s text:c="39"/>101001100020010229 <text:s text:c="2"/>OTROS BIENES DE CONSUMO <text:s text:c="27"/>Programa: 0002 TASAS Y TARIFAS <text:s text:c="35"/>Secretaria: 01 INTENDENCIA</text:p>
          </table:table-cell>
          <table:table-cell office:value-type="string">
            <text:p>1936-2026</text:p>
          </table:table-cell>
        </table:table-row>
        <table:table-row table:style-name="ro1">
          <table:table-cell office:value-type="float" office:value="136">
            <text:p>136</text:p>
          </table:table-cell>
          <table:table-cell office:value-type="string">
            <text:p>Y0258LJT</text:p>
          </table:table-cell>
          <table:table-cell office:value-type="string">
            <text:p>202600004757OP</text:p>
          </table:table-cell>
          <table:table-cell office:value-type="string">
            <text:p>BLACHE <text:s text:c="23"/>CARLOS ALBERTO</text:p>
          </table:table-cell>
          <table:table-cell office:value-type="float" office:value="552000">
            <text:p>552000</text:p>
          </table:table-cell>
          <table:table-cell office:value-type="string">
            <text:p>05/06/2026</text:p>
          </table:table-cell>
          <table:table-cell office:value-type="float" office:value="202600001495">
            <text:p>202600001495</text:p>
          </table:table-cell>
          <table:table-cell office:value-type="float" office:value="202600001792">
            <text:p>202600001792</text:p>
          </table:table-cell>
          <table:table-cell office:value-type="string">
            <text:p>102002100210350333 <text:s text:c="2"/>MANTENIMIENTO <text:s/>REPARACION Y LIMPIEZA <text:s text:c="14"/>Programa: 0021 DESARROLLO TERRITORIAL CATEDRAL <text:s text:c="19"/>Secretaria: 02 SECRETARÍA DE COORDINACION DE OBRAS Y SERVICIOS</text:p>
          </table:table-cell>
          <table:table-cell office:value-type="string">
            <text:p>1792-2026</text:p>
          </table:table-cell>
        </table:table-row>
        <table:table-row table:style-name="ro1">
          <table:table-cell office:value-type="float" office:value="137">
            <text:p>137</text:p>
          </table:table-cell>
          <table:table-cell office:value-type="string">
            <text:p>Y0258LJT</text:p>
          </table:table-cell>
          <table:table-cell office:value-type="string">
            <text:p>202600004758OP</text:p>
          </table:table-cell>
          <table:table-cell office:value-type="string">
            <text:p>SERVIDIO <text:s text:c="21"/>PABLO ANTONIO</text:p>
          </table:table-cell>
          <table:table-cell office:value-type="float" office:value="1960000">
            <text:p>1960000</text:p>
          </table:table-cell>
          <table:table-cell office:value-type="string">
            <text:p>05/06/2026</text:p>
          </table:table-cell>
          <table:table-cell office:value-type="float" office:value="202600002565">
            <text:p>202600002565</text:p>
          </table:table-cell>
          <table:table-cell office:value-type="float" office:value="202600002121">
            <text:p>202600002121</text:p>
          </table:table-cell>
          <table:table-cell office:value-type="string">
            <text:p>107081300441140443 <text:s text:c="2"/>MAQUINA Y EQUIPO <text:s text:c="34"/>Programa: 0044 GESTION DE ESPACIOS VERDES PARQUES Y JARDINES <text:s text:c="5"/>Secretaria: 07 SECRETARÍA DE OBRAS Y SERVICIOS PÚBLICOS</text:p>
          </table:table-cell>
          <table:table-cell office:value-type="string">
            <text:p>2121-2026</text:p>
          </table:table-cell>
        </table:table-row>
        <table:table-row table:style-name="ro1">
          <table:table-cell office:value-type="float" office:value="138">
            <text:p>138</text:p>
          </table:table-cell>
          <table:table-cell office:value-type="string">
            <text:p>Y0258LJT</text:p>
          </table:table-cell>
          <table:table-cell office:value-type="string">
            <text:p>202600004759OP</text:p>
          </table:table-cell>
          <table:table-cell office:value-type="string">
            <text:p>BURCAM SRL</text:p>
          </table:table-cell>
          <table:table-cell office:value-type="float" office:value="266724">
            <text:p>266724</text:p>
          </table:table-cell>
          <table:table-cell office:value-type="string">
            <text:p>05/06/2026</text:p>
          </table:table-cell>
          <table:table-cell office:value-type="float" office:value="202600002157">
            <text:p>202600002157</text:p>
          </table:table-cell>
          <table:table-cell office:value-type="float" office:value="202600001883">
            <text:p>202600001883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1883-2026</text:p>
          </table:table-cell>
        </table:table-row>
        <table:table-row table:style-name="ro1">
          <table:table-cell office:value-type="float" office:value="139">
            <text:p>139</text:p>
          </table:table-cell>
          <table:table-cell office:value-type="string">
            <text:p>Y0258LJT</text:p>
          </table:table-cell>
          <table:table-cell office:value-type="string">
            <text:p>202600004760OP</text:p>
          </table:table-cell>
          <table:table-cell office:value-type="string">
            <text:p>PUELCHE SOCIEDAD ANONIMA INDUS</text:p>
          </table:table-cell>
          <table:table-cell office:value-type="string">
            <text:p>377243.75</text:p>
          </table:table-cell>
          <table:table-cell office:value-type="string">
            <text:p>05/06/2026</text:p>
          </table:table-cell>
          <table:table-cell office:value-type="float" office:value="202600002863">
            <text:p>202600002863</text:p>
          </table:table-cell>
          <table:table-cell office:value-type="float" office:value="202600002213">
            <text:p>202600002213</text:p>
          </table:table-cell>
          <table:table-cell office:value-type="string">
            <text:p>101001100010010221 <text:s text:c="2"/>PRODUCTOS ALIMENTICIOS AGROPECUARIO Y FORESTALES <text:s text:c="2"/>Programa: 0001 IMPUESTOS <text:s text:c="41"/>Secretaria: 01 INTENDENCIA <text:s text:c="39"/>101001100010010221 <text:s text:c="2"/>PRODUCTOS ALIMENTICIOS AGROPECUARIO Y FORESTALES <text:s text:c="2"/>Programa: 0001 SERVICIO ADMINISTRATIVO CENTRAL <text:s text:c="19"/>Secretaria: 01 INTENDENCIA</text:p>
          </table:table-cell>
          <table:table-cell office:value-type="string">
            <text:p>2213-2026</text:p>
          </table:table-cell>
        </table:table-row>
        <table:table-row table:style-name="ro1">
          <table:table-cell office:value-type="float" office:value="140">
            <text:p>140</text:p>
          </table:table-cell>
          <table:table-cell office:value-type="string">
            <text:p>Y0258LJT</text:p>
          </table:table-cell>
          <table:table-cell office:value-type="string">
            <text:p>202600004761OP</text:p>
          </table:table-cell>
          <table:table-cell office:value-type="string">
            <text:p>ENERGIA S.R.L.</text:p>
          </table:table-cell>
          <table:table-cell office:value-type="string">
            <text:p>199248.3</text:p>
          </table:table-cell>
          <table:table-cell office:value-type="string">
            <text:p>05/06/2026</text:p>
          </table:table-cell>
          <table:table-cell office:value-type="float" office:value="202600002182">
            <text:p>202600002182</text:p>
          </table:table-cell>
          <table:table-cell office:value-type="float" office:value="202600001896">
            <text:p>202600001896</text:p>
          </table:table-cell>
          <table:table-cell office:value-type="string">
            <text:p>109141200701770229 <text:s text:c="2"/>OTROS BIENES DE CONSUMO <text:s text:c="27"/>Programa: 0070 APOYO A LA GESTION DE LOS CENTROS DE DESARROLLO <text:s text:c="3"/>Secretaria: 09 SECRETARÍA DE CAPITAL HUMANO Y ACCIÓN SOCIAL</text:p>
          </table:table-cell>
          <table:table-cell office:value-type="string">
            <text:p>1896-2026</text:p>
          </table:table-cell>
        </table:table-row>
        <table:table-row table:style-name="ro1">
          <table:table-cell office:value-type="float" office:value="141">
            <text:p>141</text:p>
          </table:table-cell>
          <table:table-cell office:value-type="string">
            <text:p>Y0258LJT</text:p>
          </table:table-cell>
          <table:table-cell office:value-type="string">
            <text:p>202600004763OP</text:p>
          </table:table-cell>
          <table:table-cell office:value-type="string">
            <text:p>BURCAM SRL</text:p>
          </table:table-cell>
          <table:table-cell office:value-type="float" office:value="43995">
            <text:p>43995</text:p>
          </table:table-cell>
          <table:table-cell office:value-type="string">
            <text:p>05/06/2026</text:p>
          </table:table-cell>
          <table:table-cell office:value-type="float" office:value="202600002062">
            <text:p>202600002062</text:p>
          </table:table-cell>
          <table:table-cell office:value-type="float" office:value="202600001665">
            <text:p>202600001665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1665-2026</text:p>
          </table:table-cell>
        </table:table-row>
        <table:table-row table:style-name="ro1">
          <table:table-cell office:value-type="float" office:value="142">
            <text:p>142</text:p>
          </table:table-cell>
          <table:table-cell office:value-type="string">
            <text:p>Y0258LJT</text:p>
          </table:table-cell>
          <table:table-cell office:value-type="string">
            <text:p>202600004764OP</text:p>
          </table:table-cell>
          <table:table-cell office:value-type="string">
            <text:p>GRAZIOSI <text:s text:c="21"/>MARCELO ANTONIO</text:p>
          </table:table-cell>
          <table:table-cell office:value-type="float" office:value="650000">
            <text:p>650000</text:p>
          </table:table-cell>
          <table:table-cell office:value-type="string">
            <text:p>05/06/2026</text:p>
          </table:table-cell>
          <table:table-cell office:value-type="float" office:value="202600002607">
            <text:p>202600002607</text:p>
          </table:table-cell>
          <table:table-cell office:value-type="float" office:value="202600002067">
            <text:p>202600002067</text:p>
          </table:table-cell>
          <table:table-cell office:value-type="string">
            <text:p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2067-2026</text:p>
          </table:table-cell>
        </table:table-row>
        <table:table-row table:style-name="ro1">
          <table:table-cell office:value-type="float" office:value="143">
            <text:p>143</text:p>
          </table:table-cell>
          <table:table-cell office:value-type="string">
            <text:p>Y0258LJT</text:p>
          </table:table-cell>
          <table:table-cell office:value-type="string">
            <text:p>202600004766OP</text:p>
          </table:table-cell>
          <table:table-cell office:value-type="string">
            <text:p>GRAZIOSI <text:s text:c="21"/>MARCELO ANTONIO</text:p>
          </table:table-cell>
          <table:table-cell office:value-type="string">
            <text:p>2980000.02</text:p>
          </table:table-cell>
          <table:table-cell office:value-type="string">
            <text:p>05/06/2026</text:p>
          </table:table-cell>
          <table:table-cell office:value-type="float" office:value="202600001911">
            <text:p>202600001911</text:p>
          </table:table-cell>
          <table:table-cell office:value-type="float" office:value="202600001646">
            <text:p>202600001646</text:p>
          </table:table-cell>
          <table:table-cell office:value-type="string">
            <text:p>111181130372620223 <text:s text:c="2"/>PRODUCTOS DE PAPEL <text:s/>CARTON E IMPRESOS <text:s text:c="13"/>Programa: 3037 CONTROL DE TRANSITO <text:s text:c="31"/>Secretaria: 11 SECRETARÍA DE PROTECCIÓN CIUDADANA</text:p>
          </table:table-cell>
          <table:table-cell office:value-type="string">
            <text:p>1646-2026</text:p>
          </table:table-cell>
        </table:table-row>
        <table:table-row table:style-name="ro1">
          <table:table-cell office:value-type="float" office:value="144">
            <text:p>144</text:p>
          </table:table-cell>
          <table:table-cell office:value-type="string">
            <text:p>Y0258LJT</text:p>
          </table:table-cell>
          <table:table-cell office:value-type="string">
            <text:p>202600004767OP</text:p>
          </table:table-cell>
          <table:table-cell office:value-type="string">
            <text:p>FERRETERIA BARBERIS S.R.L.</text:p>
          </table:table-cell>
          <table:table-cell office:value-type="float" office:value="139200">
            <text:p>139200</text:p>
          </table:table-cell>
          <table:table-cell office:value-type="string">
            <text:p>05/06/2026</text:p>
          </table:table-cell>
          <table:table-cell office:value-type="float" office:value="202600002533">
            <text:p>202600002533</text:p>
          </table:table-cell>
          <table:table-cell office:value-type="float" office:value="202600002026">
            <text:p>202600002026</text:p>
          </table:table-cell>
          <table:table-cell office:value-type="string">
            <text:p>101001121940010229 <text:s text:c="2"/>OTROS BIENES DE CONSUMO <text:s text:c="27"/>Programa: 2194 APOYO A PERSONAS CON DISCAPACIDAD <text:s text:c="17"/>Secretaria: 01 INTENDENCIA</text:p>
          </table:table-cell>
          <table:table-cell office:value-type="string">
            <text:p>2026-2026</text:p>
          </table:table-cell>
        </table:table-row>
        <table:table-row table:style-name="ro1">
          <table:table-cell office:value-type="float" office:value="145">
            <text:p>145</text:p>
          </table:table-cell>
          <table:table-cell office:value-type="string">
            <text:p>Y0258LJT</text:p>
          </table:table-cell>
          <table:table-cell office:value-type="string">
            <text:p>202600004768OP</text:p>
          </table:table-cell>
          <table:table-cell office:value-type="string">
            <text:p>FERRETERIA BARBERIS S.R.L.</text:p>
          </table:table-cell>
          <table:table-cell office:value-type="float" office:value="525000">
            <text:p>525000</text:p>
          </table:table-cell>
          <table:table-cell office:value-type="string">
            <text:p>05/06/2026</text:p>
          </table:table-cell>
          <table:table-cell office:value-type="float" office:value="202600002191">
            <text:p>202600002191</text:p>
          </table:table-cell>
          <table:table-cell office:value-type="float" office:value="202600001899">
            <text:p>202600001899</text:p>
          </table:table-cell>
          <table:table-cell office:value-type="string">
            <text:p>107081300441140226 <text:s text:c="2"/>PRODUCTO METALICOS <text:s text:c="32"/>Programa: 0044 GESTION DE ESPACIOS VERDES PARQUES Y JARDINES <text:s text:c="5"/>Secretaria: 07 SECRETARÍA DE OBRAS Y SERVICIOS PÚBLICOS</text:p>
          </table:table-cell>
          <table:table-cell office:value-type="string">
            <text:p>1899-2026</text:p>
          </table:table-cell>
        </table:table-row>
        <table:table-row table:style-name="ro1">
          <table:table-cell office:value-type="float" office:value="146">
            <text:p>146</text:p>
          </table:table-cell>
          <table:table-cell office:value-type="string">
            <text:p>Y0258LJT</text:p>
          </table:table-cell>
          <table:table-cell office:value-type="string">
            <text:p>202600004770OP</text:p>
          </table:table-cell>
          <table:table-cell office:value-type="string">
            <text:p>ENERGIA S.R.L.</text:p>
          </table:table-cell>
          <table:table-cell office:value-type="string">
            <text:p>380451.26</text:p>
          </table:table-cell>
          <table:table-cell office:value-type="string">
            <text:p>05/06/2026</text:p>
          </table:table-cell>
          <table:table-cell office:value-type="float" office:value="202600001050">
            <text:p>202600001050</text:p>
          </table:table-cell>
          <table:table-cell office:value-type="float" office:value="202600001587">
            <text:p>202600001587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1587-2026</text:p>
          </table:table-cell>
        </table:table-row>
        <table:table-row table:style-name="ro1">
          <table:table-cell office:value-type="float" office:value="147">
            <text:p>147</text:p>
          </table:table-cell>
          <table:table-cell office:value-type="string">
            <text:p>Y0258LJT</text:p>
          </table:table-cell>
          <table:table-cell office:value-type="string">
            <text:p>202600004771OP</text:p>
          </table:table-cell>
          <table:table-cell office:value-type="string">
            <text:p>FERRETERIA BARBERIS S.R.L.</text:p>
          </table:table-cell>
          <table:table-cell office:value-type="float" office:value="46750">
            <text:p>46750</text:p>
          </table:table-cell>
          <table:table-cell office:value-type="string">
            <text:p>05/06/2026</text:p>
          </table:table-cell>
          <table:table-cell office:value-type="float" office:value="202600002641">
            <text:p>202600002641</text:p>
          </table:table-cell>
          <table:table-cell office:value-type="float" office:value="202600002083">
            <text:p>202600002083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083-2026</text:p>
          </table:table-cell>
        </table:table-row>
        <table:table-row table:style-name="ro1">
          <table:table-cell office:value-type="float" office:value="148">
            <text:p>148</text:p>
          </table:table-cell>
          <table:table-cell office:value-type="string">
            <text:p>Y0258LJT</text:p>
          </table:table-cell>
          <table:table-cell office:value-type="string">
            <text:p>202600004773OP</text:p>
          </table:table-cell>
          <table:table-cell office:value-type="string">
            <text:p>BLACHE <text:s text:c="23"/>CARLOS ALBERTO</text:p>
          </table:table-cell>
          <table:table-cell office:value-type="float" office:value="552000">
            <text:p>552000</text:p>
          </table:table-cell>
          <table:table-cell office:value-type="string">
            <text:p>05/06/2026</text:p>
          </table:table-cell>
          <table:table-cell office:value-type="float" office:value="202600001497">
            <text:p>202600001497</text:p>
          </table:table-cell>
          <table:table-cell office:value-type="float" office:value="202600001793">
            <text:p>202600001793</text:p>
          </table:table-cell>
          <table:table-cell office:value-type="string">
            <text:p>101001100100220333 <text:s text:c="2"/>MANTENIMIENTO <text:s/>REPARACION Y LIMPIEZA <text:s text:c="14"/>Programa: 0010 SERVICIOS VECINALES ZONA OESTE PUERTO MORENO <text:s text:c="6"/>Secretaria: 01 INTENDENCIA</text:p>
          </table:table-cell>
          <table:table-cell office:value-type="string">
            <text:p>1793-2026</text:p>
          </table:table-cell>
        </table:table-row>
        <table:table-row table:style-name="ro1">
          <table:table-cell office:value-type="float" office:value="149">
            <text:p>149</text:p>
          </table:table-cell>
          <table:table-cell office:value-type="string">
            <text:p>Y0258LJT</text:p>
          </table:table-cell>
          <table:table-cell office:value-type="string">
            <text:p>202600004774OP</text:p>
          </table:table-cell>
          <table:table-cell office:value-type="string">
            <text:p>PINTURERIA ARGENTINA S.H</text:p>
          </table:table-cell>
          <table:table-cell office:value-type="float" office:value="241000">
            <text:p>241000</text:p>
          </table:table-cell>
          <table:table-cell office:value-type="string">
            <text:p>05/06/2026</text:p>
          </table:table-cell>
          <table:table-cell office:value-type="float" office:value="202600002593">
            <text:p>202600002593</text:p>
          </table:table-cell>
          <table:table-cell office:value-type="float" office:value="202600002064">
            <text:p>202600002064</text:p>
          </table:table-cell>
          <table:table-cell office:value-type="string">
            <text:p>110001100010010229 <text:s text:c="2"/>OTROS BIENES DE CONSUMO <text:s text:c="27"/>Programa: 0001 IMPUESTOS <text:s text:c="41"/>Secretaria: 10 SECRETARÍA DE PRODUCCIÓN Y EMPLEO <text:s text:c="17"/>11000110001001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2064-2026</text:p>
          </table:table-cell>
        </table:table-row>
        <table:table-row table:style-name="ro1">
          <table:table-cell office:value-type="float" office:value="150">
            <text:p>150</text:p>
          </table:table-cell>
          <table:table-cell office:value-type="string">
            <text:p>Y0258LJT</text:p>
          </table:table-cell>
          <table:table-cell office:value-type="string">
            <text:p>202600004775OP</text:p>
          </table:table-cell>
          <table:table-cell office:value-type="string">
            <text:p>SORIA <text:s text:c="24"/>JUAN CARLOS</text:p>
          </table:table-cell>
          <table:table-cell office:value-type="float" office:value="252770">
            <text:p>252770</text:p>
          </table:table-cell>
          <table:table-cell office:value-type="string">
            <text:p>05/06/2026</text:p>
          </table:table-cell>
          <table:table-cell office:value-type="float" office:value="202600002734">
            <text:p>202600002734</text:p>
          </table:table-cell>
          <table:table-cell office:value-type="float" office:value="202600002111">
            <text:p>202600002111</text:p>
          </table:table-cell>
          <table:table-cell office:value-type="string">
            <text:p>109141200771940221 <text:s text:c="2"/>PRODUCTOS ALIMENTICIOS AGROPECUARIO Y FORESTALES <text:s text:c="2"/>Programa: 0077 ORGANIZACION Y PARTICIPACION COMUNITARIA <text:s text:c="10"/>Secretaria: 09 SECRETARÍA DE CAPITAL HUMANO Y ACCIÓN SOCIAL</text:p>
          </table:table-cell>
          <table:table-cell office:value-type="string">
            <text:p>2111-2026</text:p>
          </table:table-cell>
        </table:table-row>
        <table:table-row table:style-name="ro1">
          <table:table-cell office:value-type="float" office:value="151">
            <text:p>151</text:p>
          </table:table-cell>
          <table:table-cell office:value-type="string">
            <text:p>Y0258LJT</text:p>
          </table:table-cell>
          <table:table-cell office:value-type="string">
            <text:p>202600004776OP</text:p>
          </table:table-cell>
          <table:table-cell office:value-type="string">
            <text:p>BURCAM SRL</text:p>
          </table:table-cell>
          <table:table-cell office:value-type="float" office:value="134300">
            <text:p>134300</text:p>
          </table:table-cell>
          <table:table-cell office:value-type="string">
            <text:p>05/06/2026</text:p>
          </table:table-cell>
          <table:table-cell office:value-type="float" office:value="202600002167">
            <text:p>202600002167</text:p>
          </table:table-cell>
          <table:table-cell office:value-type="float" office:value="202600001890">
            <text:p>202600001890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1890-2026</text:p>
          </table:table-cell>
        </table:table-row>
        <table:table-row table:style-name="ro1">
          <table:table-cell office:value-type="float" office:value="152">
            <text:p>152</text:p>
          </table:table-cell>
          <table:table-cell office:value-type="string">
            <text:p>Y0258LJT</text:p>
          </table:table-cell>
          <table:table-cell office:value-type="string">
            <text:p>202600004777OP</text:p>
          </table:table-cell>
          <table:table-cell office:value-type="string">
            <text:p>PAPER Y <text:s/>TOYS S.R.L.</text:p>
          </table:table-cell>
          <table:table-cell office:value-type="string">
            <text:p>191572.47</text:p>
          </table:table-cell>
          <table:table-cell office:value-type="string">
            <text:p>05/06/2026</text:p>
          </table:table-cell>
          <table:table-cell office:value-type="float" office:value="202600002405">
            <text:p>202600002405</text:p>
          </table:table-cell>
          <table:table-cell office:value-type="float" office:value="202600001928">
            <text:p>202600001928</text:p>
          </table:table-cell>
          <table:table-cell office:value-type="string">
            <text:p>108131100611560229 <text:s text:c="2"/>OTROS BIENES DE CONSUMO <text:s text:c="27"/>Programa: 0061 MANTENIMIENTO Y ACTUALIZACION DE OFICINAS <text:s text:c="9"/>Secretaria: 08 SECRETARÍA DE PLANEAMIENTO TERRITORIAL</text:p>
          </table:table-cell>
          <table:table-cell office:value-type="string">
            <text:p>1928-2026</text:p>
          </table:table-cell>
        </table:table-row>
        <table:table-row table:style-name="ro1">
          <table:table-cell office:value-type="float" office:value="153">
            <text:p>153</text:p>
          </table:table-cell>
          <table:table-cell office:value-type="string">
            <text:p>Y0258LJT</text:p>
          </table:table-cell>
          <table:table-cell office:value-type="string">
            <text:p>202600004779OP</text:p>
          </table:table-cell>
          <table:table-cell office:value-type="string">
            <text:p>MATCOM SAS</text:p>
          </table:table-cell>
          <table:table-cell office:value-type="string">
            <text:p>5773052.57</text:p>
          </table:table-cell>
          <table:table-cell office:value-type="string">
            <text:p>05/06/2026</text:p>
          </table:table-cell>
          <table:table-cell office:value-type="float" office:value="202600001375">
            <text:p>202600001375</text:p>
          </table:table-cell>
          <table:table-cell office:value-type="float" office:value="202600001165">
            <text:p>202600001165</text:p>
          </table:table-cell>
          <table:table-cell office:value-type="string">
            <text:p>102001100010010229 <text:s text:c="2"/>OTROS BIENES DE CONSUMO <text:s text:c="27"/>Programa: 0001 IMPUESTOS <text:s text:c="41"/>Secretaria: 02 SECRETARÍA DE COORDINACION DE OBRAS Y SERVICIOS <text:s text:c="3"/>1020011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1165-2026</text:p>
          </table:table-cell>
        </table:table-row>
        <table:table-row table:style-name="ro1">
          <table:table-cell office:value-type="float" office:value="154">
            <text:p>154</text:p>
          </table:table-cell>
          <table:table-cell office:value-type="string">
            <text:p>Y0258LJT</text:p>
          </table:table-cell>
          <table:table-cell office:value-type="string">
            <text:p>202600004781OP</text:p>
          </table:table-cell>
          <table:table-cell office:value-type="string">
            <text:p>ELVIRA <text:s text:c="23"/>JORGE DANIEL</text:p>
          </table:table-cell>
          <table:table-cell office:value-type="float" office:value="203499">
            <text:p>203499</text:p>
          </table:table-cell>
          <table:table-cell office:value-type="string">
            <text:p>05/06/2026</text:p>
          </table:table-cell>
          <table:table-cell office:value-type="float" office:value="202600002421">
            <text:p>202600002421</text:p>
          </table:table-cell>
          <table:table-cell office:value-type="float" office:value="202600001935">
            <text:p>202600001935</text:p>
          </table:table-cell>
          <table:table-cell office:value-type="string">
            <text:p>106001100011000443 <text:s text:c="2"/>MAQUINA Y EQUIPO <text:s text:c="34"/>Programa: 0001 IMPUESTOS <text:s text:c="41"/>Secretaria: 06 SECRETARÍA DE HACIENDA <text:s text:c="28"/>106001100011000443 <text:s text:c="2"/>MAQUINA Y EQUIPO <text:s text:c="34"/>Programa: 0001 SERVICIO ADMINISTRATIVO CENTRAL <text:s text:c="19"/>Secretaria: 06 SECRETARÍA DE HACIENDA</text:p>
          </table:table-cell>
          <table:table-cell office:value-type="string">
            <text:p>1935-2026</text:p>
          </table:table-cell>
        </table:table-row>
        <table:table-row table:style-name="ro1">
          <table:table-cell office:value-type="float" office:value="155">
            <text:p>155</text:p>
          </table:table-cell>
          <table:table-cell office:value-type="string">
            <text:p>Y0258LJT</text:p>
          </table:table-cell>
          <table:table-cell office:value-type="string">
            <text:p>202600004782OP</text:p>
          </table:table-cell>
          <table:table-cell office:value-type="string">
            <text:p>SOLUCIONES E IMPRESIONES S.R.L</text:p>
          </table:table-cell>
          <table:table-cell office:value-type="float" office:value="68400">
            <text:p>68400</text:p>
          </table:table-cell>
          <table:table-cell office:value-type="string">
            <text:p>05/06/2026</text:p>
          </table:table-cell>
          <table:table-cell office:value-type="float" office:value="202600001881">
            <text:p>202600001881</text:p>
          </table:table-cell>
          <table:table-cell office:value-type="float" office:value="202600001969">
            <text:p>202600001969</text:p>
          </table:table-cell>
          <table:table-cell office:value-type="string">
            <text:p>109142200822090223 <text:s text:c="2"/>PRODUCTOS DE PAPEL <text:s/>CARTON E IMPRESOS <text:s text:c="13"/>Programa: 0082 PROMOCION DE DERECHOS JOVENES <text:s text:c="21"/>Secretaria: 09 SECRETARÍA DE CAPITAL HUMANO Y ACCIÓN SOCIAL</text:p>
          </table:table-cell>
          <table:table-cell office:value-type="string">
            <text:p>1969-2026</text:p>
          </table:table-cell>
        </table:table-row>
        <table:table-row table:style-name="ro1">
          <table:table-cell office:value-type="float" office:value="156">
            <text:p>156</text:p>
          </table:table-cell>
          <table:table-cell office:value-type="string">
            <text:p>Y0258LJT</text:p>
          </table:table-cell>
          <table:table-cell office:value-type="string">
            <text:p>202600004784OP</text:p>
          </table:table-cell>
          <table:table-cell office:value-type="string">
            <text:p>LOPEZ <text:s text:c="24"/>GUSTAVO CARLOS</text:p>
          </table:table-cell>
          <table:table-cell office:value-type="string">
            <text:p>1394835.93</text:p>
          </table:table-cell>
          <table:table-cell office:value-type="string">
            <text:p>05/06/2026</text:p>
          </table:table-cell>
          <table:table-cell office:value-type="float" office:value="202600002502">
            <text:p>202600002502</text:p>
          </table:table-cell>
          <table:table-cell office:value-type="float" office:value="202600001994">
            <text:p>202600001994</text:p>
          </table:table-cell>
          <table:table-cell office:value-type="string">
            <text:p>11116110093240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1994-2026</text:p>
          </table:table-cell>
        </table:table-row>
        <table:table-row table:style-name="ro1">
          <table:table-cell office:value-type="float" office:value="157">
            <text:p>157</text:p>
          </table:table-cell>
          <table:table-cell office:value-type="string">
            <text:p>Y0258LJT</text:p>
          </table:table-cell>
          <table:table-cell office:value-type="string">
            <text:p>202600004785OP</text:p>
          </table:table-cell>
          <table:table-cell office:value-type="string">
            <text:p>MATCOM SAS</text:p>
          </table:table-cell>
          <table:table-cell office:value-type="string">
            <text:p>196218.42</text:p>
          </table:table-cell>
          <table:table-cell office:value-type="string">
            <text:p>05/06/2026</text:p>
          </table:table-cell>
          <table:table-cell office:value-type="float" office:value="202600002383">
            <text:p>202600002383</text:p>
          </table:table-cell>
          <table:table-cell office:value-type="float" office:value="202600001838">
            <text:p>202600001838</text:p>
          </table:table-cell>
          <table:table-cell office:value-type="string">
            <text:p>101001121940010442 <text:s text:c="2"/>CONSTRUCCIONES <text:s text:c="36"/>Programa: 2194 APOYO A PERSONAS CON DISCAPACIDAD <text:s text:c="17"/>Secretaria: 01 INTENDENCIA</text:p>
          </table:table-cell>
          <table:table-cell office:value-type="string">
            <text:p>1838-2026</text:p>
          </table:table-cell>
        </table:table-row>
        <table:table-row table:style-name="ro1">
          <table:table-cell office:value-type="float" office:value="158">
            <text:p>158</text:p>
          </table:table-cell>
          <table:table-cell office:value-type="string">
            <text:p>Y0258LJT</text:p>
          </table:table-cell>
          <table:table-cell office:value-type="string">
            <text:p>202600004786OP</text:p>
          </table:table-cell>
          <table:table-cell office:value-type="string">
            <text:p>BELLOC SUR S.A</text:p>
          </table:table-cell>
          <table:table-cell office:value-type="string">
            <text:p>1259406.72</text:p>
          </table:table-cell>
          <table:table-cell office:value-type="string">
            <text:p>05/06/2026</text:p>
          </table:table-cell>
          <table:table-cell office:value-type="float" office:value="202600001594">
            <text:p>202600001594</text:p>
          </table:table-cell>
          <table:table-cell office:value-type="float" office:value="202600001088">
            <text:p>202600001088</text:p>
          </table:table-cell>
          <table:table-cell office:value-type="string">
            <text:p>107091300010010222 <text:s text:c="2"/>TEXTILES Y VESTUARIOS <text:s text:c="29"/>Programa: 0001 IMPUESTOS <text:s text:c="41"/>Secretaria: 07 SECRETARÍA DE OBRAS Y SERVICIOS PÚBLICOS <text:s text:c="10"/>107091300010010222 <text:s text:c="2"/>TEXTILES Y VESTUARIOS <text:s text:c="29"/>Programa: 0001 SERVICIO ADMINISTRATIVO CENTRAL <text:s text:c="19"/>Secretaria: 07 SECRETARÍA DE OBRAS Y SERVICIOS PÚBLICOS</text:p>
          </table:table-cell>
          <table:table-cell office:value-type="string">
            <text:p>1088-2026</text:p>
          </table:table-cell>
        </table:table-row>
        <table:table-row table:style-name="ro1">
          <table:table-cell office:value-type="float" office:value="159">
            <text:p>159</text:p>
          </table:table-cell>
          <table:table-cell office:value-type="string">
            <text:p>Y0258LJT</text:p>
          </table:table-cell>
          <table:table-cell office:value-type="string">
            <text:p>202600004787OP</text:p>
          </table:table-cell>
          <table:table-cell office:value-type="string">
            <text:p>TROYON <text:s text:c="23"/>DARIO</text:p>
          </table:table-cell>
          <table:table-cell office:value-type="float" office:value="1170000">
            <text:p>1170000</text:p>
          </table:table-cell>
          <table:table-cell office:value-type="string">
            <text:p>05/06/2026</text:p>
          </table:table-cell>
          <table:table-cell office:value-type="float" office:value="202600001594">
            <text:p>202600001594</text:p>
          </table:table-cell>
          <table:table-cell office:value-type="float" office:value="202600001088">
            <text:p>202600001088</text:p>
          </table:table-cell>
          <table:table-cell office:value-type="string">
            <text:p>107091300010010222 <text:s text:c="2"/>TEXTILES Y VESTUARIOS <text:s text:c="29"/>Programa: 0001 IMPUESTOS <text:s text:c="41"/>Secretaria: 07 SECRETARÍA DE OBRAS Y SERVICIOS PÚBLICOS <text:s text:c="10"/>107091300010010222 <text:s text:c="2"/>TEXTILES Y VESTUARIOS <text:s text:c="29"/>Programa: 0001 SERVICIO ADMINISTRATIVO CENTRAL <text:s text:c="19"/>Secretaria: 07 SECRETARÍA DE OBRAS Y SERVICIOS PÚBLICOS</text:p>
          </table:table-cell>
          <table:table-cell office:value-type="string">
            <text:p>1088-2026</text:p>
          </table:table-cell>
        </table:table-row>
        <table:table-row table:style-name="ro1">
          <table:table-cell office:value-type="float" office:value="160">
            <text:p>160</text:p>
          </table:table-cell>
          <table:table-cell office:value-type="string">
            <text:p>Y0258LJT</text:p>
          </table:table-cell>
          <table:table-cell office:value-type="string">
            <text:p>202600004788OP</text:p>
          </table:table-cell>
          <table:table-cell office:value-type="string">
            <text:p>BURCAM SRL</text:p>
          </table:table-cell>
          <table:table-cell office:value-type="float" office:value="319900">
            <text:p>319900</text:p>
          </table:table-cell>
          <table:table-cell office:value-type="string">
            <text:p>05/06/2026</text:p>
          </table:table-cell>
          <table:table-cell office:value-type="float" office:value="202600001783">
            <text:p>202600001783</text:p>
          </table:table-cell>
          <table:table-cell office:value-type="float" office:value="202600001799">
            <text:p>202600001799</text:p>
          </table:table-cell>
          <table:table-cell office:value-type="string">
            <text:p>101001100130220333 <text:s text:c="2"/>MANTENIMIENTO <text:s/>REPARACION Y LIMPIEZA <text:s text:c="14"/>Programa: 0013 INTERESES <text:s text:c="41"/>Secretaria: 01 INTENDENCIA <text:s text:c="39"/>101001100130220333 <text:s text:c="2"/>MANTENIMIENTO <text:s/>REPARACION Y LIMPIEZA <text:s text:c="14"/>Programa: 0013 SERVICIOS VECINALES ZONA SUR <text:s text:c="22"/>Secretaria: 01 INTENDENCIA</text:p>
          </table:table-cell>
          <table:table-cell office:value-type="string">
            <text:p>1799-2026</text:p>
          </table:table-cell>
        </table:table-row>
        <table:table-row table:style-name="ro1">
          <table:table-cell office:value-type="float" office:value="161">
            <text:p>161</text:p>
          </table:table-cell>
          <table:table-cell office:value-type="string">
            <text:p>Y0258LJT</text:p>
          </table:table-cell>
          <table:table-cell office:value-type="string">
            <text:p>202600004791OP</text:p>
          </table:table-cell>
          <table:table-cell office:value-type="string">
            <text:p>MICIUDAS <text:s text:c="21"/>GRACIELA JUANA</text:p>
          </table:table-cell>
          <table:table-cell office:value-type="float" office:value="25000">
            <text:p>25000</text:p>
          </table:table-cell>
          <table:table-cell office:value-type="string">
            <text:p>08/06/2026</text:p>
          </table:table-cell>
          <table:table-cell office:value-type="float" office:value="202600002318">
            <text:p>202600002318</text:p>
          </table:table-cell>
          <table:table-cell office:value-type="float" office:value="202600001814">
            <text:p>202600001814</text:p>
          </table:table-cell>
          <table:table-cell office:value-type="string">
            <text:p>111151100982540229 <text:s text:c="2"/>OTROS BIENES DE CONSUMO <text:s text:c="27"/>Programa: 0098 PROMOCION DE LA SEGURIDAD EN LA CIUDAD <text:s text:c="12"/>Secretaria: 11 SECRETARÍA DE PROTECCIÓN CIUDADANA</text:p>
          </table:table-cell>
          <table:table-cell office:value-type="string">
            <text:p>1814-2026</text:p>
          </table:table-cell>
        </table:table-row>
        <table:table-row table:style-name="ro1">
          <table:table-cell office:value-type="float" office:value="162">
            <text:p>162</text:p>
          </table:table-cell>
          <table:table-cell office:value-type="string">
            <text:p>Y0258LJT</text:p>
          </table:table-cell>
          <table:table-cell office:value-type="string">
            <text:p>202600004794OP</text:p>
          </table:table-cell>
          <table:table-cell office:value-type="string">
            <text:p>CASA PALM S.A.C.I.I. Y A.</text:p>
          </table:table-cell>
          <table:table-cell office:value-type="string">
            <text:p>352723.65</text:p>
          </table:table-cell>
          <table:table-cell office:value-type="string">
            <text:p>08/06/2026</text:p>
          </table:table-cell>
          <table:table-cell office:value-type="float" office:value="202600002603">
            <text:p>202600002603</text:p>
          </table:table-cell>
          <table:table-cell office:value-type="float" office:value="202600002079">
            <text:p>202600002079</text:p>
          </table:table-cell>
          <table:table-cell office:value-type="string">
            <text:p>10700130050131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2079-2026</text:p>
          </table:table-cell>
        </table:table-row>
        <table:table-row table:style-name="ro1">
          <table:table-cell office:value-type="float" office:value="163">
            <text:p>163</text:p>
          </table:table-cell>
          <table:table-cell office:value-type="string">
            <text:p>Y0258LJT</text:p>
          </table:table-cell>
          <table:table-cell office:value-type="string">
            <text:p>202600004795OP</text:p>
          </table:table-cell>
          <table:table-cell office:value-type="string">
            <text:p>INDUSTRIAL PATAGONICA SAS</text:p>
          </table:table-cell>
          <table:table-cell office:value-type="string">
            <text:p>53120.8</text:p>
          </table:table-cell>
          <table:table-cell office:value-type="string">
            <text:p>08/06/2026</text:p>
          </table:table-cell>
          <table:table-cell office:value-type="float" office:value="202600002365">
            <text:p>202600002365</text:p>
          </table:table-cell>
          <table:table-cell office:value-type="float" office:value="202600001826">
            <text:p>202600001826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1826-2026</text:p>
          </table:table-cell>
        </table:table-row>
        <table:table-row table:style-name="ro1">
          <table:table-cell office:value-type="float" office:value="164">
            <text:p>164</text:p>
          </table:table-cell>
          <table:table-cell office:value-type="string">
            <text:p>Y0258LJT</text:p>
          </table:table-cell>
          <table:table-cell office:value-type="string">
            <text:p>202600004798OP</text:p>
          </table:table-cell>
          <table:table-cell office:value-type="string">
            <text:p>PASSERINI S.A.S</text:p>
          </table:table-cell>
          <table:table-cell office:value-type="float" office:value="593500">
            <text:p>593500</text:p>
          </table:table-cell>
          <table:table-cell office:value-type="string">
            <text:p>08/06/2026</text:p>
          </table:table-cell>
          <table:table-cell office:value-type="float" office:value="202600002628">
            <text:p>202600002628</text:p>
          </table:table-cell>
          <table:table-cell office:value-type="float" office:value="202600002104">
            <text:p>202600002104</text:p>
          </table:table-cell>
          <table:table-cell office:value-type="string">
            <text:p>111002100962500223 <text:s text:c="2"/>PRODUCTOS DE PAPEL <text:s/>CARTON E IMPRESOS <text:s text:c="13"/>Programa: 0096 CONTROL FAUNA URBANA <text:s text:c="30"/>Secretaria: 11 SECRETARÍA DE PROTECCIÓN CIUDADANA</text:p>
          </table:table-cell>
          <table:table-cell office:value-type="string">
            <text:p>2104-2026</text:p>
          </table:table-cell>
        </table:table-row>
        <table:table-row table:style-name="ro1">
          <table:table-cell office:value-type="float" office:value="165">
            <text:p>165</text:p>
          </table:table-cell>
          <table:table-cell office:value-type="string">
            <text:p>Y0258LJT</text:p>
          </table:table-cell>
          <table:table-cell office:value-type="string">
            <text:p>202600004799OP</text:p>
          </table:table-cell>
          <table:table-cell office:value-type="string">
            <text:p>BERNABEI <text:s text:c="21"/>JOSE LUIS</text:p>
          </table:table-cell>
          <table:table-cell office:value-type="float" office:value="189000">
            <text:p>189000</text:p>
          </table:table-cell>
          <table:table-cell office:value-type="string">
            <text:p>08/06/2026</text:p>
          </table:table-cell>
          <table:table-cell office:value-type="float" office:value="202600000096">
            <text:p>202600000096</text:p>
          </table:table-cell>
          <table:table-cell office:value-type="float" office:value="202600001712">
            <text:p>202600001712</text:p>
          </table:table-cell>
          <table:table-cell office:value-type="string">
            <text:p>109141200812030229 <text:s text:c="2"/>OTROS BIENES DE CONSUMO <text:s text:c="27"/>Programa: 0081 PROMOCIÓN DE DERECHOS DE LAS PERSONAS MAYORES <text:s text:c="5"/>Secretaria: 09 SECRETARÍA DE CAPITAL HUMANO Y ACCIÓN SOCIAL</text:p>
          </table:table-cell>
          <table:table-cell office:value-type="string">
            <text:p>1712-2026</text:p>
          </table:table-cell>
        </table:table-row>
        <table:table-row table:style-name="ro1">
          <table:table-cell office:value-type="float" office:value="166">
            <text:p>166</text:p>
          </table:table-cell>
          <table:table-cell office:value-type="string">
            <text:p>Y0258LJT</text:p>
          </table:table-cell>
          <table:table-cell office:value-type="string">
            <text:p>202600004801OP</text:p>
          </table:table-cell>
          <table:table-cell office:value-type="string">
            <text:p>ORLANDO <text:s text:c="22"/>GUILLERMO ARIEL</text:p>
          </table:table-cell>
          <table:table-cell office:value-type="float" office:value="368000">
            <text:p>368000</text:p>
          </table:table-cell>
          <table:table-cell office:value-type="string">
            <text:p>08/06/2026</text:p>
          </table:table-cell>
          <table:table-cell office:value-type="float" office:value="202600001949">
            <text:p>202600001949</text:p>
          </table:table-cell>
          <table:table-cell office:value-type="float" office:value="202600001434">
            <text:p>202600001434</text:p>
          </table:table-cell>
          <table:table-cell office:value-type="string">
            <text:p>101001100070090229 <text:s text:c="2"/>OTROS BIENES DE CONSUMO <text:s text:c="27"/>Programa: 0007 GESTION COMUNICACION Y GOBIERNO ABIERTO <text:s text:c="11"/>Secretaria: 01 INTENDENCIA <text:s text:c="39"/>101001100070090229 <text:s text:c="2"/>OTROS BIENES DE CONSUMO <text:s text:c="27"/>Programa: 0007 MULTAS <text:s text:c="44"/>Secretaria: 01 INTENDENCIA</text:p>
          </table:table-cell>
          <table:table-cell office:value-type="string">
            <text:p>1434-2026</text:p>
          </table:table-cell>
        </table:table-row>
        <table:table-row table:style-name="ro1">
          <table:table-cell office:value-type="float" office:value="167">
            <text:p>167</text:p>
          </table:table-cell>
          <table:table-cell office:value-type="string">
            <text:p>Y0258LJT</text:p>
          </table:table-cell>
          <table:table-cell office:value-type="string">
            <text:p>202600004803OP</text:p>
          </table:table-cell>
          <table:table-cell office:value-type="string">
            <text:p>SERVIDIO <text:s text:c="21"/>PABLO ANTONIO</text:p>
          </table:table-cell>
          <table:table-cell office:value-type="float" office:value="1240000">
            <text:p>1240000</text:p>
          </table:table-cell>
          <table:table-cell office:value-type="string">
            <text:p>08/06/2026</text:p>
          </table:table-cell>
          <table:table-cell office:value-type="float" office:value="202600002564">
            <text:p>202600002564</text:p>
          </table:table-cell>
          <table:table-cell office:value-type="float" office:value="202600002120">
            <text:p>202600002120</text:p>
          </table:table-cell>
          <table:table-cell office:value-type="string">
            <text:p>107081300441140443 <text:s text:c="2"/>MAQUINA Y EQUIPO <text:s text:c="34"/>Programa: 0044 GESTION DE ESPACIOS VERDES PARQUES Y JARDINES <text:s text:c="5"/>Secretaria: 07 SECRETARÍA DE OBRAS Y SERVICIOS PÚBLICOS</text:p>
          </table:table-cell>
          <table:table-cell office:value-type="string">
            <text:p>2120-2026</text:p>
          </table:table-cell>
        </table:table-row>
        <table:table-row table:style-name="ro1">
          <table:table-cell office:value-type="float" office:value="168">
            <text:p>168</text:p>
          </table:table-cell>
          <table:table-cell office:value-type="string">
            <text:p>Y0258LJT</text:p>
          </table:table-cell>
          <table:table-cell office:value-type="string">
            <text:p>202600004804OP</text:p>
          </table:table-cell>
          <table:table-cell office:value-type="string">
            <text:p>GONZALEZ <text:s text:c="21"/>JORGE ALBERTO</text:p>
          </table:table-cell>
          <table:table-cell office:value-type="float" office:value="2491220">
            <text:p>2491220</text:p>
          </table:table-cell>
          <table:table-cell office:value-type="string">
            <text:p>08/06/2026</text:p>
          </table:table-cell>
          <table:table-cell office:value-type="float" office:value="202600000482">
            <text:p>202600000482</text:p>
          </table:table-cell>
          <table:table-cell office:value-type="float" office:value="202600000200">
            <text:p>202600000200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200-2026</text:p>
          </table:table-cell>
        </table:table-row>
        <table:table-row table:style-name="ro1">
          <table:table-cell office:value-type="float" office:value="169">
            <text:p>169</text:p>
          </table:table-cell>
          <table:table-cell office:value-type="string">
            <text:p>Y0258LJT</text:p>
          </table:table-cell>
          <table:table-cell office:value-type="string">
            <text:p>202600004805OP</text:p>
          </table:table-cell>
          <table:table-cell office:value-type="string">
            <text:p>NORDEMAQ SA</text:p>
          </table:table-cell>
          <table:table-cell office:value-type="string">
            <text:p>1128778.29</text:p>
          </table:table-cell>
          <table:table-cell office:value-type="string">
            <text:p>08/06/2026</text:p>
          </table:table-cell>
          <table:table-cell office:value-type="float" office:value="202600002360">
            <text:p>202600002360</text:p>
          </table:table-cell>
          <table:table-cell office:value-type="float" office:value="202600001822">
            <text:p>202600001822</text:p>
          </table:table-cell>
          <table:table-cell office:value-type="string">
            <text:p>101001100130220229 <text:s text:c="2"/>OTROS BIENES DE CONSUMO <text:s text:c="27"/>Programa: 0013 INTERESES <text:s text:c="41"/>Secretaria: 01 INTENDENCIA <text:s text:c="39"/>101001100130220229 <text:s text:c="2"/>OTROS BIENES DE CONSUMO <text:s text:c="27"/>Programa: 0013 SERVICIOS VECINALES ZONA SUR <text:s text:c="22"/>Secretaria: 01 INTENDENCIA</text:p>
          </table:table-cell>
          <table:table-cell office:value-type="string">
            <text:p>1822-2026</text:p>
          </table:table-cell>
        </table:table-row>
        <table:table-row table:style-name="ro1">
          <table:table-cell office:value-type="float" office:value="170">
            <text:p>170</text:p>
          </table:table-cell>
          <table:table-cell office:value-type="string">
            <text:p>Y0258LJT</text:p>
          </table:table-cell>
          <table:table-cell office:value-type="string">
            <text:p>202600004807OP</text:p>
          </table:table-cell>
          <table:table-cell office:value-type="string">
            <text:p>BELLOC SUR S.A</text:p>
          </table:table-cell>
          <table:table-cell office:value-type="string">
            <text:p>579347.5</text:p>
          </table:table-cell>
          <table:table-cell office:value-type="string">
            <text:p>08/06/2026</text:p>
          </table:table-cell>
          <table:table-cell office:value-type="float" office:value="202600001819">
            <text:p>202600001819</text:p>
          </table:table-cell>
          <table:table-cell office:value-type="float" office:value="202600001479">
            <text:p>202600001479</text:p>
          </table:table-cell>
          <table:table-cell office:value-type="string">
            <text:p>101001100100220222 <text:s text:c="2"/>TEXTILES Y VESTUARIOS <text:s text:c="29"/>Programa: 0010 SERVICIOS VECINALES ZONA OESTE PUERTO MORENO <text:s text:c="6"/>Secretaria: 01 INTENDENCIA <text:s text:c="39"/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 <text:s text:c="39"/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 <text:s text:c="39"/>101001100130220229 <text:s text:c="2"/>OTROS BIENES DE CONSUMO <text:s text:c="27"/>Programa: 0013 INTERESES <text:s text:c="41"/>Secretaria: 01 INTENDENCIA <text:s text:c="39"/>101001100130220229 <text:s text:c="2"/>OTROS BIENES DE CONSUMO <text:s text:c="27"/>Programa: 0013 SERVICIOS VECINALES ZONA SUR <text:s text:c="22"/>Secretaria: 01 INTENDENCIA <text:s text:c="39"/>101001100140220229 <text:s text:c="2"/>OTROS BIENES DE CONSUMO <text:s text:c="27"/>Programa: 0014 OTROS NO TRIBUTARIOS <text:s text:c="30"/>Secretaria: 01 INTENDENCIA <text:s text:c="39"/>101001100140220229 <text:s text:c="2"/>OTROS BIENES DE CONSUMO <text:s text:c="27"/>Programa: 0014 SERVICIOS VECINALES ZONA CENTRO <text:s text:c="19"/>Secretaria: 01 INTENDENCIA <text:s text:c="39"/>101001100150220229 <text:s text:c="2"/>OTROS BIENES DE CONSUMO <text:s text:c="27"/>Programa: 0015 OBTENCION DE PRESTAMOS <text:s text:c="28"/>Secretaria: 01 INTENDENCIA <text:s text:c="39"/>101001100150220229 <text:s text:c="2"/>OTROS BIENES DE CONSUMO <text:s text:c="27"/>Programa: 0015 SERVICIOS VECINALES ZONA OESTE - CATEDRAL <text:s text:c="9"/>Secretaria: 01 INTENDENCIA <text:s text:c="39"/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1479-2026</text:p>
          </table:table-cell>
        </table:table-row>
        <table:table-row table:style-name="ro1">
          <table:table-cell office:value-type="float" office:value="171">
            <text:p>171</text:p>
          </table:table-cell>
          <table:table-cell office:value-type="string">
            <text:p>Y0258LJT</text:p>
          </table:table-cell>
          <table:table-cell office:value-type="string">
            <text:p>202600004809OP</text:p>
          </table:table-cell>
          <table:table-cell office:value-type="string">
            <text:p>TROYON <text:s text:c="23"/>DARIO</text:p>
          </table:table-cell>
          <table:table-cell office:value-type="float" office:value="606000">
            <text:p>606000</text:p>
          </table:table-cell>
          <table:table-cell office:value-type="string">
            <text:p>08/06/2026</text:p>
          </table:table-cell>
          <table:table-cell office:value-type="float" office:value="202600002502">
            <text:p>202600002502</text:p>
          </table:table-cell>
          <table:table-cell office:value-type="float" office:value="202600001994">
            <text:p>202600001994</text:p>
          </table:table-cell>
          <table:table-cell office:value-type="string">
            <text:p>11116110093240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1994-2026</text:p>
          </table:table-cell>
        </table:table-row>
        <table:table-row table:style-name="ro1">
          <table:table-cell office:value-type="float" office:value="172">
            <text:p>172</text:p>
          </table:table-cell>
          <table:table-cell office:value-type="string">
            <text:p>Y0258LJT</text:p>
          </table:table-cell>
          <table:table-cell office:value-type="string">
            <text:p>202600004811OP</text:p>
          </table:table-cell>
          <table:table-cell office:value-type="string">
            <text:p>BURCAM SRL</text:p>
          </table:table-cell>
          <table:table-cell office:value-type="float" office:value="269400">
            <text:p>269400</text:p>
          </table:table-cell>
          <table:table-cell office:value-type="string">
            <text:p>08/06/2026</text:p>
          </table:table-cell>
          <table:table-cell office:value-type="float" office:value="202600001629">
            <text:p>202600001629</text:p>
          </table:table-cell>
          <table:table-cell office:value-type="float" office:value="202600001795">
            <text:p>202600001795</text:p>
          </table:table-cell>
          <table:table-cell office:value-type="string">
            <text:p>107002300011340333 <text:s text:c="2"/>MANTENIMIENTO <text:s/>REPARACION Y LIMPIEZA <text:s text:c="14"/>Programa: 0001 IMPUESTOS <text:s text:c="41"/>Secretaria: 07 SECRETARÍA DE OBRAS Y SERVICIOS PÚBLICOS <text:s text:c="10"/>107002300011340333 <text:s text:c="2"/>MANTENIMIENTO <text:s/>REPARACION Y LIMPIEZA <text:s text:c="14"/>Programa: 0001 SERVICIO ADMINISTRATIVO CENTRAL <text:s text:c="19"/>Secretaria: 07 SECRETARÍA DE OBRAS Y SERVICIOS PÚBLICOS</text:p>
          </table:table-cell>
          <table:table-cell office:value-type="string">
            <text:p>1795-2026</text:p>
          </table:table-cell>
        </table:table-row>
        <table:table-row table:style-name="ro1">
          <table:table-cell office:value-type="float" office:value="173">
            <text:p>173</text:p>
          </table:table-cell>
          <table:table-cell office:value-type="string">
            <text:p>Y0258LJT</text:p>
          </table:table-cell>
          <table:table-cell office:value-type="string">
            <text:p>202600004813OP</text:p>
          </table:table-cell>
          <table:table-cell office:value-type="string">
            <text:p>BURCAM SRL</text:p>
          </table:table-cell>
          <table:table-cell office:value-type="float" office:value="319900">
            <text:p>319900</text:p>
          </table:table-cell>
          <table:table-cell office:value-type="string">
            <text:p>08/06/2026</text:p>
          </table:table-cell>
          <table:table-cell office:value-type="float" office:value="202600001782">
            <text:p>202600001782</text:p>
          </table:table-cell>
          <table:table-cell office:value-type="float" office:value="202600001798">
            <text:p>202600001798</text:p>
          </table:table-cell>
          <table:table-cell office:value-type="string">
            <text:p>101001100110220333 <text:s text:c="2"/>MANTENIMIENTO <text:s/>REPARACION Y LIMPIEZA <text:s text:c="14"/>Programa: 0011 COPARTICIPACION <text:s text:c="35"/>Secretaria: 01 INTENDENCIA <text:s text:c="39"/>101001100110220333 <text:s text:c="2"/>MANTENIMIENTO <text:s/>REPARACION Y LIMPIEZA <text:s text:c="14"/>Programa: 0011 SERVICIOS VECINALES ZONA ESTE- EL CONDOR <text:s text:c="10"/>Secretaria: 01 INTENDENCIA</text:p>
          </table:table-cell>
          <table:table-cell office:value-type="string">
            <text:p>1798-2026</text:p>
          </table:table-cell>
        </table:table-row>
        <table:table-row table:style-name="ro1">
          <table:table-cell office:value-type="float" office:value="174">
            <text:p>174</text:p>
          </table:table-cell>
          <table:table-cell office:value-type="string">
            <text:p>Y0258LJT</text:p>
          </table:table-cell>
          <table:table-cell office:value-type="string">
            <text:p>202600004814OP</text:p>
          </table:table-cell>
          <table:table-cell office:value-type="string">
            <text:p>BURCAM SRL</text:p>
          </table:table-cell>
          <table:table-cell office:value-type="float" office:value="266730">
            <text:p>266730</text:p>
          </table:table-cell>
          <table:table-cell office:value-type="string">
            <text:p>08/06/2026</text:p>
          </table:table-cell>
          <table:table-cell office:value-type="float" office:value="202600002164">
            <text:p>202600002164</text:p>
          </table:table-cell>
          <table:table-cell office:value-type="float" office:value="202600001888">
            <text:p>202600001888</text:p>
          </table:table-cell>
          <table:table-cell office:value-type="string">
            <text:p>101001100010010333 <text:s text:c="2"/>MANTENIMIENTO <text:s/>REPARACION Y LIMPIEZA <text:s text:c="14"/>Programa: 0001 IMPUESTOS <text:s text:c="41"/>Secretaria: 01 INTENDENCIA <text:s text:c="39"/>101001100010010333 <text:s text:c="2"/>MANTENIMIENTO <text:s/>REPARACION Y LIMPIEZA <text:s text:c="14"/>Programa: 0001 SERVICIO ADMINISTRATIVO CENTRAL <text:s text:c="19"/>Secretaria: 01 INTENDENCIA</text:p>
          </table:table-cell>
          <table:table-cell office:value-type="string">
            <text:p>1888-2026</text:p>
          </table:table-cell>
        </table:table-row>
        <table:table-row table:style-name="ro1">
          <table:table-cell office:value-type="float" office:value="175">
            <text:p>175</text:p>
          </table:table-cell>
          <table:table-cell office:value-type="string">
            <text:p>Y0258LJT</text:p>
          </table:table-cell>
          <table:table-cell office:value-type="string">
            <text:p>202600004816OP</text:p>
          </table:table-cell>
          <table:table-cell office:value-type="string">
            <text:p>ACUARELA S.R.L.</text:p>
          </table:table-cell>
          <table:table-cell office:value-type="string">
            <text:p>1345895.49</text:p>
          </table:table-cell>
          <table:table-cell office:value-type="string">
            <text:p>08/06/2026</text:p>
          </table:table-cell>
          <table:table-cell office:value-type="float" office:value="202600002184">
            <text:p>202600002184</text:p>
          </table:table-cell>
          <table:table-cell office:value-type="float" office:value="202600001898">
            <text:p>202600001898</text:p>
          </table:table-cell>
          <table:table-cell office:value-type="string">
            <text:p>109141200701770333 <text:s text:c="2"/>MANTENIMIENTO <text:s/>REPARACION Y LIMPIEZA <text:s text:c="14"/>Programa: 0070 APOYO A LA GESTION DE LOS CENTROS DE DESARROLLO <text:s text:c="3"/>Secretaria: 09 SECRETARÍA DE CAPITAL HUMANO Y ACCIÓN SOCIAL</text:p>
          </table:table-cell>
          <table:table-cell office:value-type="string">
            <text:p>1898-2026</text:p>
          </table:table-cell>
        </table:table-row>
        <table:table-row table:style-name="ro1">
          <table:table-cell office:value-type="float" office:value="176">
            <text:p>176</text:p>
          </table:table-cell>
          <table:table-cell office:value-type="string">
            <text:p>Y0258LJT</text:p>
          </table:table-cell>
          <table:table-cell office:value-type="string">
            <text:p>202600004817OP</text:p>
          </table:table-cell>
          <table:table-cell office:value-type="string">
            <text:p>ELVIRA <text:s text:c="23"/>JORGE DANIEL</text:p>
          </table:table-cell>
          <table:table-cell office:value-type="float" office:value="879999">
            <text:p>879999</text:p>
          </table:table-cell>
          <table:table-cell office:value-type="string">
            <text:p>08/06/2026</text:p>
          </table:table-cell>
          <table:table-cell office:value-type="float" office:value="202600002079">
            <text:p>202600002079</text:p>
          </table:table-cell>
          <table:table-cell office:value-type="float" office:value="202600001720">
            <text:p>202600001720</text:p>
          </table:table-cell>
          <table:table-cell office:value-type="string">
            <text:p>106001100010010443 <text:s text:c="2"/>MAQUINA Y EQUIPO <text:s text:c="34"/>Programa: 0001 IMPUESTOS <text:s text:c="41"/>Secretaria: 06 SECRETARÍA DE HACIENDA <text:s text:c="28"/>106001100010010443 <text:s text:c="2"/>MAQUINA Y EQUIPO <text:s text:c="34"/>Programa: 0001 SERVICIO ADMINISTRATIVO CENTRAL <text:s text:c="19"/>Secretaria: 06 SECRETARÍA DE HACIENDA</text:p>
          </table:table-cell>
          <table:table-cell office:value-type="string">
            <text:p>1720-2026</text:p>
          </table:table-cell>
        </table:table-row>
        <table:table-row table:style-name="ro1">
          <table:table-cell office:value-type="float" office:value="177">
            <text:p>177</text:p>
          </table:table-cell>
          <table:table-cell office:value-type="string">
            <text:p>Y0258LJT</text:p>
          </table:table-cell>
          <table:table-cell office:value-type="string">
            <text:p>202600004818OP</text:p>
          </table:table-cell>
          <table:table-cell office:value-type="string">
            <text:p>LOPEZ <text:s text:c="24"/>GUSTAVO CARLOS</text:p>
          </table:table-cell>
          <table:table-cell office:value-type="string">
            <text:p>1143151.84</text:p>
          </table:table-cell>
          <table:table-cell office:value-type="string">
            <text:p>08/06/2026</text:p>
          </table:table-cell>
          <table:table-cell office:value-type="float" office:value="202600001888">
            <text:p>202600001888</text:p>
          </table:table-cell>
          <table:table-cell office:value-type="float" office:value="202600001391">
            <text:p>202600001391</text:p>
          </table:table-cell>
          <table:table-cell office:value-type="string">
            <text:p>107081300441140442 <text:s text:c="2"/>CONSTRUCCIONES <text:s text:c="36"/>Programa: 0044 GESTION DE ESPACIOS VERDES PARQUES Y JARDINES <text:s text:c="5"/>Secretaria: 07 SECRETARÍA DE OBRAS Y SERVICIOS PÚBLICOS</text:p>
          </table:table-cell>
          <table:table-cell office:value-type="string">
            <text:p>1391-2026</text:p>
          </table:table-cell>
        </table:table-row>
        <table:table-row table:style-name="ro1">
          <table:table-cell office:value-type="float" office:value="178">
            <text:p>178</text:p>
          </table:table-cell>
          <table:table-cell office:value-type="string">
            <text:p>Y0258LJT</text:p>
          </table:table-cell>
          <table:table-cell office:value-type="string">
            <text:p>202600004820OP</text:p>
          </table:table-cell>
          <table:table-cell office:value-type="string">
            <text:p>GONZALEZ <text:s text:c="21"/>JORGE ALBERTO</text:p>
          </table:table-cell>
          <table:table-cell office:value-type="string">
            <text:p>152594.2</text:p>
          </table:table-cell>
          <table:table-cell office:value-type="string">
            <text:p>08/06/2026</text:p>
          </table:table-cell>
          <table:table-cell office:value-type="float" office:value="202600001512">
            <text:p>202600001512</text:p>
          </table:table-cell>
          <table:table-cell office:value-type="float" office:value="202600001175">
            <text:p>202600001175</text:p>
          </table:table-cell>
          <table:table-cell office:value-type="string">
            <text:p>109142200812020221 <text:s text:c="2"/>PRODUCTOS ALIMENTICIOS AGROPECUARIO Y FORESTALES <text:s text:c="2"/>Programa: 0081 PROMOCIÓN DE DERECHOS DE LAS PERSONAS MAYORES <text:s text:c="5"/>Secretaria: 09 SECRETARÍA DE CAPITAL HUMANO Y ACCIÓN SOCIAL <text:s text:c="6"/>109142200812050221 <text:s text:c="2"/>PRODUCTOS ALIMENTICIOS AGROPECUARIO Y FORESTALES <text:s text:c="2"/>Programa: 0081 PROMOCIÓN DE DERECHOS DE LAS PERSONAS MAYORES <text:s text:c="5"/>Secretaria: 09 SECRETARÍA DE CAPITAL HUMANO Y ACCIÓN SOCIAL</text:p>
          </table:table-cell>
          <table:table-cell office:value-type="string">
            <text:p>1175-2026</text:p>
          </table:table-cell>
        </table:table-row>
        <table:table-row table:style-name="ro1">
          <table:table-cell office:value-type="float" office:value="179">
            <text:p>179</text:p>
          </table:table-cell>
          <table:table-cell office:value-type="string">
            <text:p>Y0258LJT</text:p>
          </table:table-cell>
          <table:table-cell office:value-type="string">
            <text:p>202600004821OP</text:p>
          </table:table-cell>
          <table:table-cell office:value-type="string">
            <text:p>BURCAM SRL</text:p>
          </table:table-cell>
          <table:table-cell office:value-type="float" office:value="269400">
            <text:p>269400</text:p>
          </table:table-cell>
          <table:table-cell office:value-type="string">
            <text:p>08/06/2026</text:p>
          </table:table-cell>
          <table:table-cell office:value-type="float" office:value="202600001628">
            <text:p>202600001628</text:p>
          </table:table-cell>
          <table:table-cell office:value-type="float" office:value="202600001794">
            <text:p>202600001794</text:p>
          </table:table-cell>
          <table:table-cell office:value-type="string">
            <text:p>107002300011340333 <text:s text:c="2"/>MANTENIMIENTO <text:s/>REPARACION Y LIMPIEZA <text:s text:c="14"/>Programa: 0001 IMPUESTOS <text:s text:c="41"/>Secretaria: 07 SECRETARÍA DE OBRAS Y SERVICIOS PÚBLICOS <text:s text:c="10"/>107002300011340333 <text:s text:c="2"/>MANTENIMIENTO <text:s/>REPARACION Y LIMPIEZA <text:s text:c="14"/>Programa: 0001 SERVICIO ADMINISTRATIVO CENTRAL <text:s text:c="19"/>Secretaria: 07 SECRETARÍA DE OBRAS Y SERVICIOS PÚBLICOS</text:p>
          </table:table-cell>
          <table:table-cell office:value-type="string">
            <text:p>1794-2026</text:p>
          </table:table-cell>
        </table:table-row>
        <table:table-row table:style-name="ro1">
          <table:table-cell office:value-type="float" office:value="180">
            <text:p>180</text:p>
          </table:table-cell>
          <table:table-cell office:value-type="string">
            <text:p>Y0258LJT</text:p>
          </table:table-cell>
          <table:table-cell office:value-type="string">
            <text:p>202600004822OP</text:p>
          </table:table-cell>
          <table:table-cell office:value-type="string">
            <text:p>AIRELIFE SAS</text:p>
          </table:table-cell>
          <table:table-cell office:value-type="float" office:value="250000">
            <text:p>250000</text:p>
          </table:table-cell>
          <table:table-cell office:value-type="string">
            <text:p>08/06/2026</text:p>
          </table:table-cell>
          <table:table-cell office:value-type="float" office:value="202600001397">
            <text:p>202600001397</text:p>
          </table:table-cell>
          <table:table-cell office:value-type="float" office:value="202600000950">
            <text:p>202600000950</text:p>
          </table:table-cell>
          <table:table-cell office:value-type="string">
            <text:p>101001100070110336 <text:s text:c="2"/>PUBLICIDAD Y PROPAGANDA <text:s text:c="27"/>Programa: 0007 GESTION COMUNICACION Y GOBIERNO ABIERTO <text:s text:c="11"/>Secretaria: 01 INTENDENCIA <text:s text:c="39"/>101001100070110336 <text:s text:c="2"/>PUBLICIDAD Y PROPAGANDA <text:s text:c="27"/>Programa: 0007 MULTAS <text:s text:c="44"/>Secretaria: 01 INTENDENCIA</text:p>
          </table:table-cell>
          <table:table-cell office:value-type="string">
            <text:p>950-2026</text:p>
          </table:table-cell>
        </table:table-row>
        <table:table-row table:style-name="ro1">
          <table:table-cell office:value-type="float" office:value="181">
            <text:p>181</text:p>
          </table:table-cell>
          <table:table-cell office:value-type="string">
            <text:p>Y0258LJT</text:p>
          </table:table-cell>
          <table:table-cell office:value-type="string">
            <text:p>202600004824OP</text:p>
          </table:table-cell>
          <table:table-cell office:value-type="string">
            <text:p>ACCESORIOS Y REPUESTOS DON CAR</text:p>
          </table:table-cell>
          <table:table-cell office:value-type="string">
            <text:p>6013147.95</text:p>
          </table:table-cell>
          <table:table-cell office:value-type="string">
            <text:p>08/06/2026</text:p>
          </table:table-cell>
          <table:table-cell office:value-type="float" office:value="202600002604">
            <text:p>202600002604</text:p>
          </table:table-cell>
          <table:table-cell office:value-type="float" office:value="202600002066">
            <text:p>202600002066</text:p>
          </table:table-cell>
          <table:table-cell office:value-type="string">
            <text:p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</text:p>
          </table:table-cell>
          <table:table-cell office:value-type="string">
            <text:p>2066-2026</text:p>
          </table:table-cell>
        </table:table-row>
        <table:table-row table:style-name="ro1">
          <table:table-cell office:value-type="float" office:value="182">
            <text:p>182</text:p>
          </table:table-cell>
          <table:table-cell office:value-type="string">
            <text:p>Y0258LJT</text:p>
          </table:table-cell>
          <table:table-cell office:value-type="string">
            <text:p>202600004830OP</text:p>
          </table:table-cell>
          <table:table-cell office:value-type="string">
            <text:p>MATCOM SAS</text:p>
          </table:table-cell>
          <table:table-cell office:value-type="float" office:value="375000">
            <text:p>375000</text:p>
          </table:table-cell>
          <table:table-cell office:value-type="string">
            <text:p>08/06/2026</text:p>
          </table:table-cell>
          <table:table-cell office:value-type="float" office:value="202600002387">
            <text:p>202600002387</text:p>
          </table:table-cell>
          <table:table-cell office:value-type="float" office:value="202600001839">
            <text:p>202600001839</text:p>
          </table:table-cell>
          <table:table-cell office:value-type="string">
            <text:p>107002300481200442 <text:s text:c="2"/>CONSTRUCCIONES <text:s text:c="36"/>Programa: 0048 PROGRAMA INTEGRAL DE PAVIMENTACIÓN <text:s text:c="16"/>Secretaria: 07 SECRETARÍA DE OBRAS Y SERVICIOS PÚBLICOS</text:p>
          </table:table-cell>
          <table:table-cell office:value-type="string">
            <text:p>1839-2026</text:p>
          </table:table-cell>
        </table:table-row>
        <table:table-row table:style-name="ro1">
          <table:table-cell office:value-type="float" office:value="183">
            <text:p>183</text:p>
          </table:table-cell>
          <table:table-cell office:value-type="string">
            <text:p>Y0258LJT</text:p>
          </table:table-cell>
          <table:table-cell office:value-type="string">
            <text:p>202600004832OP</text:p>
          </table:table-cell>
          <table:table-cell office:value-type="string">
            <text:p>BERNABEI <text:s text:c="21"/>JOSE LUIS</text:p>
          </table:table-cell>
          <table:table-cell office:value-type="float" office:value="42000">
            <text:p>42000</text:p>
          </table:table-cell>
          <table:table-cell office:value-type="string">
            <text:p>08/06/2026</text:p>
          </table:table-cell>
          <table:table-cell office:value-type="float" office:value="202600001665">
            <text:p>202600001665</text:p>
          </table:table-cell>
          <table:table-cell office:value-type="float" office:value="202600001230">
            <text:p>202600001230</text:p>
          </table:table-cell>
          <table:table-cell office:value-type="string">
            <text:p>109142200812050229 <text:s text:c="2"/>OTROS BIENES DE CONSUMO <text:s text:c="27"/>Programa: 0081 PROMOCIÓN DE DERECHOS DE LAS PERSONAS MAYORES <text:s text:c="5"/>Secretaria: 09 SECRETARÍA DE CAPITAL HUMANO Y ACCIÓN SOCIAL</text:p>
          </table:table-cell>
          <table:table-cell office:value-type="string">
            <text:p>1230-2026</text:p>
          </table:table-cell>
        </table:table-row>
        <table:table-row table:style-name="ro1">
          <table:table-cell office:value-type="float" office:value="184">
            <text:p>184</text:p>
          </table:table-cell>
          <table:table-cell office:value-type="string">
            <text:p>Y0258LJT</text:p>
          </table:table-cell>
          <table:table-cell office:value-type="string">
            <text:p>202600004835OP</text:p>
          </table:table-cell>
          <table:table-cell office:value-type="string">
            <text:p>BURCAM SRL</text:p>
          </table:table-cell>
          <table:table-cell office:value-type="float" office:value="319900">
            <text:p>319900</text:p>
          </table:table-cell>
          <table:table-cell office:value-type="string">
            <text:p>08/06/2026</text:p>
          </table:table-cell>
          <table:table-cell office:value-type="float" office:value="202600001786">
            <text:p>202600001786</text:p>
          </table:table-cell>
          <table:table-cell office:value-type="float" office:value="202600001800">
            <text:p>202600001800</text:p>
          </table:table-cell>
          <table:table-cell office:value-type="string">
            <text:p>101001100100220333 <text:s text:c="2"/>MANTENIMIENTO <text:s/>REPARACION Y LIMPIEZA <text:s text:c="14"/>Programa: 0010 SERVICIOS VECINALES ZONA OESTE PUERTO MORENO <text:s text:c="6"/>Secretaria: 01 INTENDENCIA</text:p>
          </table:table-cell>
          <table:table-cell office:value-type="string">
            <text:p>1800-2026</text:p>
          </table:table-cell>
        </table:table-row>
        <table:table-row table:style-name="ro1">
          <table:table-cell office:value-type="float" office:value="185">
            <text:p>185</text:p>
          </table:table-cell>
          <table:table-cell office:value-type="string">
            <text:p>Y0258LJT</text:p>
          </table:table-cell>
          <table:table-cell office:value-type="string">
            <text:p>202600004836OP</text:p>
          </table:table-cell>
          <table:table-cell office:value-type="string">
            <text:p>VENTIMIGLIA S.R.L</text:p>
          </table:table-cell>
          <table:table-cell office:value-type="string">
            <text:p>35600.67</text:p>
          </table:table-cell>
          <table:table-cell office:value-type="string">
            <text:p>08/06/2026</text:p>
          </table:table-cell>
          <table:table-cell office:value-type="float" office:value="202600001866">
            <text:p>202600001866</text:p>
          </table:table-cell>
          <table:table-cell office:value-type="float" office:value="202600001380">
            <text:p>202600001380</text:p>
          </table:table-cell>
          <table:table-cell office:value-type="string">
            <text:p>101001121940010223 <text:s text:c="2"/>PRODUCTOS DE PAPEL <text:s/>CARTON E IMPRESOS <text:s text:c="13"/>Programa: 2194 APOYO A PERSONAS CON DISCAPACIDAD <text:s text:c="17"/>Secretaria: 01 INTENDENCIA</text:p>
          </table:table-cell>
          <table:table-cell office:value-type="string">
            <text:p>1380-2026</text:p>
          </table:table-cell>
        </table:table-row>
        <table:table-row table:style-name="ro1">
          <table:table-cell office:value-type="float" office:value="186">
            <text:p>186</text:p>
          </table:table-cell>
          <table:table-cell office:value-type="string">
            <text:p>Y0258LJT</text:p>
          </table:table-cell>
          <table:table-cell office:value-type="string">
            <text:p>202600004838OP</text:p>
          </table:table-cell>
          <table:table-cell office:value-type="string">
            <text:p>FERRETERIA BARBERIS S.R.L.</text:p>
          </table:table-cell>
          <table:table-cell office:value-type="float" office:value="91020">
            <text:p>91020</text:p>
          </table:table-cell>
          <table:table-cell office:value-type="string">
            <text:p>08/06/2026</text:p>
          </table:table-cell>
          <table:table-cell office:value-type="float" office:value="202600001305">
            <text:p>202600001305</text:p>
          </table:table-cell>
          <table:table-cell office:value-type="float" office:value="202600000927">
            <text:p>202600000927</text:p>
          </table:table-cell>
          <table:table-cell office:value-type="string">
            <text:p>107081300441140442 <text:s text:c="2"/>CONSTRUCCIONES <text:s text:c="36"/>Programa: 0044 GESTION DE ESPACIOS VERDES PARQUES Y JARDINES <text:s text:c="5"/>Secretaria: 07 SECRETARÍA DE OBRAS Y SERVICIOS PÚBLICOS</text:p>
          </table:table-cell>
          <table:table-cell office:value-type="string">
            <text:p>927-2026</text:p>
          </table:table-cell>
        </table:table-row>
        <table:table-row table:style-name="ro1">
          <table:table-cell office:value-type="float" office:value="187">
            <text:p>187</text:p>
          </table:table-cell>
          <table:table-cell office:value-type="string">
            <text:p>Y0258LJT</text:p>
          </table:table-cell>
          <table:table-cell office:value-type="string">
            <text:p>202600004839OP</text:p>
          </table:table-cell>
          <table:table-cell office:value-type="string">
            <text:p>LEKI S. CAP I SECC IV</text:p>
          </table:table-cell>
          <table:table-cell office:value-type="float" office:value="324200">
            <text:p>324200</text:p>
          </table:table-cell>
          <table:table-cell office:value-type="string">
            <text:p>08/06/2026</text:p>
          </table:table-cell>
          <table:table-cell office:value-type="float" office:value="202600000481">
            <text:p>202600000481</text:p>
          </table:table-cell>
          <table:table-cell office:value-type="float" office:value="202600000969">
            <text:p>202600000969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969-2026</text:p>
          </table:table-cell>
        </table:table-row>
        <table:table-row table:style-name="ro1">
          <table:table-cell office:value-type="float" office:value="188">
            <text:p>188</text:p>
          </table:table-cell>
          <table:table-cell office:value-type="string">
            <text:p>Y0258LJT</text:p>
          </table:table-cell>
          <table:table-cell office:value-type="string">
            <text:p>202600004841OP</text:p>
          </table:table-cell>
          <table:table-cell office:value-type="string">
            <text:p>ONE INDUMENTARIA S.A.S</text:p>
          </table:table-cell>
          <table:table-cell office:value-type="float" office:value="437500">
            <text:p>437500</text:p>
          </table:table-cell>
          <table:table-cell office:value-type="string">
            <text:p>08/06/2026</text:p>
          </table:table-cell>
          <table:table-cell office:value-type="float" office:value="202600001819">
            <text:p>202600001819</text:p>
          </table:table-cell>
          <table:table-cell office:value-type="float" office:value="202600001479">
            <text:p>202600001479</text:p>
          </table:table-cell>
          <table:table-cell office:value-type="string">
            <text:p>101001100100220222 <text:s text:c="2"/>TEXTILES Y VESTUARIOS <text:s text:c="29"/>Programa: 0010 SERVICIOS VECINALES ZONA OESTE PUERTO MORENO <text:s text:c="6"/>Secretaria: 01 INTENDENCIA <text:s text:c="39"/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 <text:s text:c="39"/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 <text:s text:c="39"/>101001100130220229 <text:s text:c="2"/>OTROS BIENES DE CONSUMO <text:s text:c="27"/>Programa: 0013 INTERESES <text:s text:c="41"/>Secretaria: 01 INTENDENCIA <text:s text:c="39"/>101001100130220229 <text:s text:c="2"/>OTROS BIENES DE CONSUMO <text:s text:c="27"/>Programa: 0013 SERVICIOS VECINALES ZONA SUR <text:s text:c="22"/>Secretaria: 01 INTENDENCIA <text:s text:c="39"/>101001100140220229 <text:s text:c="2"/>OTROS BIENES DE CONSUMO <text:s text:c="27"/>Programa: 0014 OTROS NO TRIBUTARIOS <text:s text:c="30"/>Secretaria: 01 INTENDENCIA <text:s text:c="39"/>101001100140220229 <text:s text:c="2"/>OTROS BIENES DE CONSUMO <text:s text:c="27"/>Programa: 0014 SERVICIOS VECINALES ZONA CENTRO <text:s text:c="19"/>Secretaria: 01 INTENDENCIA <text:s text:c="39"/>101001100150220229 <text:s text:c="2"/>OTROS BIENES DE CONSUMO <text:s text:c="27"/>Programa: 0015 OBTENCION DE PRESTAMOS <text:s text:c="28"/>Secretaria: 01 INTENDENCIA <text:s text:c="39"/>101001100150220229 <text:s text:c="2"/>OTROS BIENES DE CONSUMO <text:s text:c="27"/>Programa: 0015 SERVICIOS VECINALES ZONA OESTE - CATEDRAL <text:s text:c="9"/>Secretaria: 01 INTENDENCIA <text:s text:c="39"/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1479-2026</text:p>
          </table:table-cell>
        </table:table-row>
        <table:table-row table:style-name="ro1">
          <table:table-cell office:value-type="float" office:value="189">
            <text:p>189</text:p>
          </table:table-cell>
          <table:table-cell office:value-type="string">
            <text:p>Y0258LJT</text:p>
          </table:table-cell>
          <table:table-cell office:value-type="string">
            <text:p>202600004842OP</text:p>
          </table:table-cell>
          <table:table-cell office:value-type="string">
            <text:p>BURCAM SRL</text:p>
          </table:table-cell>
          <table:table-cell office:value-type="float" office:value="266730">
            <text:p>266730</text:p>
          </table:table-cell>
          <table:table-cell office:value-type="string">
            <text:p>08/06/2026</text:p>
          </table:table-cell>
          <table:table-cell office:value-type="float" office:value="202600002165">
            <text:p>202600002165</text:p>
          </table:table-cell>
          <table:table-cell office:value-type="float" office:value="202600001889">
            <text:p>202600001889</text:p>
          </table:table-cell>
          <table:table-cell office:value-type="string">
            <text:p>101001100010010333 <text:s text:c="2"/>MANTENIMIENTO <text:s/>REPARACION Y LIMPIEZA <text:s text:c="14"/>Programa: 0001 IMPUESTOS <text:s text:c="41"/>Secretaria: 01 INTENDENCIA <text:s text:c="39"/>101001100010010333 <text:s text:c="2"/>MANTENIMIENTO <text:s/>REPARACION Y LIMPIEZA <text:s text:c="14"/>Programa: 0001 SERVICIO ADMINISTRATIVO CENTRAL <text:s text:c="19"/>Secretaria: 01 INTENDENCIA</text:p>
          </table:table-cell>
          <table:table-cell office:value-type="string">
            <text:p>1889-2026</text:p>
          </table:table-cell>
        </table:table-row>
        <table:table-row table:style-name="ro1">
          <table:table-cell office:value-type="float" office:value="190">
            <text:p>190</text:p>
          </table:table-cell>
          <table:table-cell office:value-type="string">
            <text:p>Y0258LJT</text:p>
          </table:table-cell>
          <table:table-cell office:value-type="string">
            <text:p>202600004845OP</text:p>
          </table:table-cell>
          <table:table-cell office:value-type="string">
            <text:p>FERRETERIA BARBERIS S.R.L.</text:p>
          </table:table-cell>
          <table:table-cell office:value-type="float" office:value="105800">
            <text:p>105800</text:p>
          </table:table-cell>
          <table:table-cell office:value-type="string">
            <text:p>08/06/2026</text:p>
          </table:table-cell>
          <table:table-cell office:value-type="float" office:value="202600001504">
            <text:p>202600001504</text:p>
          </table:table-cell>
          <table:table-cell office:value-type="float" office:value="202600001065">
            <text:p>202600001065</text:p>
          </table:table-cell>
          <table:table-cell office:value-type="string">
            <text:p>101011100190310229 <text:s text:c="2"/>OTROS BIENES DE CONSUMO <text:s text:c="27"/>Programa: 0019 GESTION SEGURIDAD E HIGIENE TRABAJO <text:s text:c="15"/>Secretaria: 01 INTENDENCIA <text:s text:c="39"/>101011100190310229 <text:s text:c="2"/>OTROS BIENES DE CONSUMO <text:s text:c="27"/>Programa: 0019 SALDO LIQUIDO DE BANCO <text:s text:c="28"/>Secretaria: 01 INTENDENCIA</text:p>
          </table:table-cell>
          <table:table-cell office:value-type="string">
            <text:p>1065-2026</text:p>
          </table:table-cell>
        </table:table-row>
        <table:table-row table:style-name="ro1">
          <table:table-cell office:value-type="float" office:value="191">
            <text:p>191</text:p>
          </table:table-cell>
          <table:table-cell office:value-type="string">
            <text:p>Y0258LJT</text:p>
          </table:table-cell>
          <table:table-cell office:value-type="string">
            <text:p>202600004846OP</text:p>
          </table:table-cell>
          <table:table-cell office:value-type="string">
            <text:p>LOS TRES MOSQUETEROS S.R.L</text:p>
          </table:table-cell>
          <table:table-cell office:value-type="float" office:value="34400">
            <text:p>34400</text:p>
          </table:table-cell>
          <table:table-cell office:value-type="string">
            <text:p>08/06/2026</text:p>
          </table:table-cell>
          <table:table-cell office:value-type="float" office:value="202600001955">
            <text:p>202600001955</text:p>
          </table:table-cell>
          <table:table-cell office:value-type="float" office:value="202600001855">
            <text:p>202600001855</text:p>
          </table:table-cell>
          <table:table-cell office:value-type="string">
            <text:p>109001200012190229 <text:s text:c="2"/>OTROS BIENES DE CONSUMO <text:s text:c="27"/>Programa: 0001 IMPUESTOS <text:s text:c="41"/>Secretaria: 09 SECRETARÍA DE CAPITAL HUMANO Y ACCIÓN SOCIAL <text:s text:c="6"/>10900120001219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1855-2026</text:p>
          </table:table-cell>
        </table:table-row>
        <table:table-row table:style-name="ro1">
          <table:table-cell office:value-type="float" office:value="192">
            <text:p>192</text:p>
          </table:table-cell>
          <table:table-cell office:value-type="string">
            <text:p>Y0258LJT</text:p>
          </table:table-cell>
          <table:table-cell office:value-type="string">
            <text:p>202600004847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406591.04</text:p>
          </table:table-cell>
          <table:table-cell office:value-type="string">
            <text:p>08/06/2026</text:p>
          </table:table-cell>
          <table:table-cell office:value-type="float" office:value="202600001888">
            <text:p>202600001888</text:p>
          </table:table-cell>
          <table:table-cell office:value-type="float" office:value="202600001391">
            <text:p>202600001391</text:p>
          </table:table-cell>
          <table:table-cell office:value-type="string">
            <text:p>107081300441140442 <text:s text:c="2"/>CONSTRUCCIONES <text:s text:c="36"/>Programa: 0044 GESTION DE ESPACIOS VERDES PARQUES Y JARDINES <text:s text:c="5"/>Secretaria: 07 SECRETARÍA DE OBRAS Y SERVICIOS PÚBLICOS</text:p>
          </table:table-cell>
          <table:table-cell office:value-type="string">
            <text:p>1391-2026</text:p>
          </table:table-cell>
        </table:table-row>
        <table:table-row table:style-name="ro1">
          <table:table-cell office:value-type="float" office:value="193">
            <text:p>193</text:p>
          </table:table-cell>
          <table:table-cell office:value-type="string">
            <text:p>Y0258LJT</text:p>
          </table:table-cell>
          <table:table-cell office:value-type="string">
            <text:p>202600004849OP</text:p>
          </table:table-cell>
          <table:table-cell office:value-type="string">
            <text:p>PINTURERIA ARGENTINA S.H</text:p>
          </table:table-cell>
          <table:table-cell office:value-type="float" office:value="164680">
            <text:p>164680</text:p>
          </table:table-cell>
          <table:table-cell office:value-type="string">
            <text:p>08/06/2026</text:p>
          </table:table-cell>
          <table:table-cell office:value-type="float" office:value="202600001888">
            <text:p>202600001888</text:p>
          </table:table-cell>
          <table:table-cell office:value-type="float" office:value="202600001391">
            <text:p>202600001391</text:p>
          </table:table-cell>
          <table:table-cell office:value-type="string">
            <text:p>107081300441140442 <text:s text:c="2"/>CONSTRUCCIONES <text:s text:c="36"/>Programa: 0044 GESTION DE ESPACIOS VERDES PARQUES Y JARDINES <text:s text:c="5"/>Secretaria: 07 SECRETARÍA DE OBRAS Y SERVICIOS PÚBLICOS</text:p>
          </table:table-cell>
          <table:table-cell office:value-type="string">
            <text:p>1391-2026</text:p>
          </table:table-cell>
        </table:table-row>
        <table:table-row table:style-name="ro1">
          <table:table-cell office:value-type="float" office:value="194">
            <text:p>194</text:p>
          </table:table-cell>
          <table:table-cell office:value-type="string">
            <text:p>Y0258LJT</text:p>
          </table:table-cell>
          <table:table-cell office:value-type="string">
            <text:p>202600004850OP</text:p>
          </table:table-cell>
          <table:table-cell office:value-type="string">
            <text:p>MATCOM SAS</text:p>
          </table:table-cell>
          <table:table-cell office:value-type="string">
            <text:p>465471.97</text:p>
          </table:table-cell>
          <table:table-cell office:value-type="string">
            <text:p>08/06/2026</text:p>
          </table:table-cell>
          <table:table-cell office:value-type="float" office:value="202600001888">
            <text:p>202600001888</text:p>
          </table:table-cell>
          <table:table-cell office:value-type="float" office:value="202600001391">
            <text:p>202600001391</text:p>
          </table:table-cell>
          <table:table-cell office:value-type="string">
            <text:p>107081300441140442 <text:s text:c="2"/>CONSTRUCCIONES <text:s text:c="36"/>Programa: 0044 GESTION DE ESPACIOS VERDES PARQUES Y JARDINES <text:s text:c="5"/>Secretaria: 07 SECRETARÍA DE OBRAS Y SERVICIOS PÚBLICOS</text:p>
          </table:table-cell>
          <table:table-cell office:value-type="string">
            <text:p>1391-2026</text:p>
          </table:table-cell>
        </table:table-row>
        <table:table-row table:style-name="ro1">
          <table:table-cell office:value-type="float" office:value="195">
            <text:p>195</text:p>
          </table:table-cell>
          <table:table-cell office:value-type="string">
            <text:p>Y0258LJT</text:p>
          </table:table-cell>
          <table:table-cell office:value-type="string">
            <text:p>202600004852OP</text:p>
          </table:table-cell>
          <table:table-cell office:value-type="string">
            <text:p>PUELCHE SOCIEDAD ANONIMA INDUS</text:p>
          </table:table-cell>
          <table:table-cell office:value-type="string">
            <text:p>306280.06</text:p>
          </table:table-cell>
          <table:table-cell office:value-type="string">
            <text:p>08/06/2026</text:p>
          </table:table-cell>
          <table:table-cell office:value-type="float" office:value="202600002532">
            <text:p>202600002532</text:p>
          </table:table-cell>
          <table:table-cell office:value-type="float" office:value="202600002001">
            <text:p>202600002001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2001-2026</text:p>
          </table:table-cell>
        </table:table-row>
        <table:table-row table:style-name="ro1">
          <table:table-cell office:value-type="float" office:value="196">
            <text:p>196</text:p>
          </table:table-cell>
          <table:table-cell office:value-type="string">
            <text:p>Y0258LJT</text:p>
          </table:table-cell>
          <table:table-cell office:value-type="string">
            <text:p>202600004853OP</text:p>
          </table:table-cell>
          <table:table-cell office:value-type="string">
            <text:p>AMEC BARILOCHE</text:p>
          </table:table-cell>
          <table:table-cell office:value-type="float" office:value="8880000">
            <text:p>8880000</text:p>
          </table:table-cell>
          <table:table-cell office:value-type="string">
            <text:p>08/06/2026</text:p>
          </table:table-cell>
          <table:table-cell office:value-type="float" office:value="202600001486">
            <text:p>202600001486</text:p>
          </table:table-cell>
          <table:table-cell office:value-type="float" office:value="202600000998">
            <text:p>202600000998</text:p>
          </table:table-cell>
          <table:table-cell office:value-type="string">
            <text:p>109142200812050339 <text:s text:c="2"/>OTROS SERVICIOS <text:s text:c="35"/>Programa: 0081 PROMOCIÓN DE DERECHOS DE LAS PERSONAS MAYORES <text:s text:c="5"/>Secretaria: 09 SECRETARÍA DE CAPITAL HUMANO Y ACCIÓN SOCIAL</text:p>
          </table:table-cell>
          <table:table-cell office:value-type="string">
            <text:p>998-2026</text:p>
          </table:table-cell>
        </table:table-row>
        <table:table-row table:style-name="ro1">
          <table:table-cell office:value-type="float" office:value="197">
            <text:p>197</text:p>
          </table:table-cell>
          <table:table-cell office:value-type="string">
            <text:p>Y0258LJT</text:p>
          </table:table-cell>
          <table:table-cell office:value-type="string">
            <text:p>202600004854OP</text:p>
          </table:table-cell>
          <table:table-cell office:value-type="string">
            <text:p>ORLANDO <text:s text:c="22"/>GUILLERMO ARIEL</text:p>
          </table:table-cell>
          <table:table-cell office:value-type="float" office:value="39000">
            <text:p>39000</text:p>
          </table:table-cell>
          <table:table-cell office:value-type="string">
            <text:p>08/06/2026</text:p>
          </table:table-cell>
          <table:table-cell office:value-type="float" office:value="202600001496">
            <text:p>202600001496</text:p>
          </table:table-cell>
          <table:table-cell office:value-type="float" office:value="202600001312">
            <text:p>202600001312</text:p>
          </table:table-cell>
          <table:table-cell office:value-type="string">
            <text:p>101002100110210443 <text:s text:c="2"/>MAQUINA Y EQUIPO <text:s text:c="34"/>Programa: 0011 COPARTICIPACION <text:s text:c="35"/>Secretaria: 01 INTENDENCIA <text:s text:c="39"/>101002100110210443 <text:s text:c="2"/>MAQUINA Y EQUIPO <text:s text:c="34"/>Programa: 0011 SERVICIOS VECINALES ZONA ESTE- EL CONDOR <text:s text:c="10"/>Secretaria: 01 INTENDENCIA</text:p>
          </table:table-cell>
          <table:table-cell office:value-type="string">
            <text:p>1312-2026</text:p>
          </table:table-cell>
        </table:table-row>
        <table:table-row table:style-name="ro1">
          <table:table-cell office:value-type="float" office:value="198">
            <text:p>198</text:p>
          </table:table-cell>
          <table:table-cell office:value-type="string">
            <text:p>Y0258LJT</text:p>
          </table:table-cell>
          <table:table-cell office:value-type="string">
            <text:p>202600004855OP</text:p>
          </table:table-cell>
          <table:table-cell office:value-type="string">
            <text:p>CURIN <text:s text:c="24"/>CARLOS TOMAS</text:p>
          </table:table-cell>
          <table:table-cell office:value-type="float" office:value="2580000">
            <text:p>2580000</text:p>
          </table:table-cell>
          <table:table-cell office:value-type="string">
            <text:p>08/06/2026</text:p>
          </table:table-cell>
          <table:table-cell office:value-type="float" office:value="202600002571">
            <text:p>202600002571</text:p>
          </table:table-cell>
          <table:table-cell office:value-type="float" office:value="202600002043">
            <text:p>202600002043</text:p>
          </table:table-cell>
          <table:table-cell office:value-type="string">
            <text:p>108111100010010443 <text:s text:c="2"/>MAQUINA Y EQUIPO <text:s text:c="34"/>Programa: 0001 IMPUESTOS <text:s text:c="41"/>Secretaria: 08 SECRETARÍA DE PLANEAMIENTO TERRITORIAL <text:s text:c="12"/>108111100010010443 <text:s text:c="2"/>MAQUINA Y EQUIPO <text:s text:c="34"/>Programa: 0001 SERVICIO ADMINISTRATIVO CENTRAL <text:s text:c="19"/>Secretaria: 08 SECRETARÍA DE PLANEAMIENTO TERRITORIAL</text:p>
          </table:table-cell>
          <table:table-cell office:value-type="string">
            <text:p>2043-2026</text:p>
          </table:table-cell>
        </table:table-row>
        <table:table-row table:style-name="ro1">
          <table:table-cell office:value-type="float" office:value="199">
            <text:p>199</text:p>
          </table:table-cell>
          <table:table-cell office:value-type="string">
            <text:p>Y0258LJT</text:p>
          </table:table-cell>
          <table:table-cell office:value-type="string">
            <text:p>202600004858OP</text:p>
          </table:table-cell>
          <table:table-cell office:value-type="string">
            <text:p>ORLANDO <text:s text:c="22"/>GUILLERMO ARIEL</text:p>
          </table:table-cell>
          <table:table-cell office:value-type="float" office:value="89400">
            <text:p>89400</text:p>
          </table:table-cell>
          <table:table-cell office:value-type="string">
            <text:p>08/06/2026</text:p>
          </table:table-cell>
          <table:table-cell office:value-type="float" office:value="202600002212">
            <text:p>202600002212</text:p>
          </table:table-cell>
          <table:table-cell office:value-type="float" office:value="202600002054">
            <text:p>202600002054</text:p>
          </table:table-cell>
          <table:table-cell office:value-type="string">
            <text:p>105041100320780229 <text:s text:c="2"/>OTROS BIENES DE CONSUMO <text:s text:c="27"/>Programa: 0032 MANTENIMIENTO DE SISTEMAS <text:s text:c="25"/>Secretaria: 05 SECRETARÍA DE GESTIÓN ESTRATÉGICA Y MODERNIZACIÓN</text:p>
          </table:table-cell>
          <table:table-cell office:value-type="string">
            <text:p>2054-2026</text:p>
          </table:table-cell>
        </table:table-row>
        <table:table-row table:style-name="ro1">
          <table:table-cell office:value-type="float" office:value="200">
            <text:p>200</text:p>
          </table:table-cell>
          <table:table-cell office:value-type="string">
            <text:p>Y0258LJT</text:p>
          </table:table-cell>
          <table:table-cell office:value-type="string">
            <text:p>202600004859OP</text:p>
          </table:table-cell>
          <table:table-cell office:value-type="string">
            <text:p>ORLANDO <text:s text:c="22"/>GUILLERMO ARIEL</text:p>
          </table:table-cell>
          <table:table-cell office:value-type="float" office:value="405200">
            <text:p>405200</text:p>
          </table:table-cell>
          <table:table-cell office:value-type="string">
            <text:p>08/06/2026</text:p>
          </table:table-cell>
          <table:table-cell office:value-type="float" office:value="202600001580">
            <text:p>202600001580</text:p>
          </table:table-cell>
          <table:table-cell office:value-type="float" office:value="202600001220">
            <text:p>202600001220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1220-2026</text:p>
          </table:table-cell>
        </table:table-row>
        <table:table-row table:style-name="ro1">
          <table:table-cell office:value-type="float" office:value="201">
            <text:p>201</text:p>
          </table:table-cell>
          <table:table-cell office:value-type="string">
            <text:p>Y0258LJT</text:p>
          </table:table-cell>
          <table:table-cell office:value-type="string">
            <text:p>202600004861OP</text:p>
          </table:table-cell>
          <table:table-cell office:value-type="string">
            <text:p>GRUPO GIGABYTE S.A.S.</text:p>
          </table:table-cell>
          <table:table-cell office:value-type="string">
            <text:p>108297.7</text:p>
          </table:table-cell>
          <table:table-cell office:value-type="string">
            <text:p>08/06/2026</text:p>
          </table:table-cell>
          <table:table-cell office:value-type="float" office:value="202600001342">
            <text:p>202600001342</text:p>
          </table:table-cell>
          <table:table-cell office:value-type="float" office:value="202600000910">
            <text:p>202600000910</text:p>
          </table:table-cell>
          <table:table-cell office:value-type="string">
            <text:p>101011100010010229 <text:s text:c="2"/>OTROS BIENES DE CONSUMO <text:s text:c="27"/>Programa: 0001 IMPUESTOS <text:s text:c="41"/>Secretaria: 01 INTENDENCIA <text:s text:c="39"/>10101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910-2026</text:p>
          </table:table-cell>
        </table:table-row>
        <table:table-row table:style-name="ro1">
          <table:table-cell office:value-type="float" office:value="202">
            <text:p>202</text:p>
          </table:table-cell>
          <table:table-cell office:value-type="string">
            <text:p>Y0258LJT</text:p>
          </table:table-cell>
          <table:table-cell office:value-type="string">
            <text:p>202600004873OP</text:p>
          </table:table-cell>
          <table:table-cell office:value-type="string">
            <text:p>MUNIDIGITAL S.A</text:p>
          </table:table-cell>
          <table:table-cell office:value-type="string">
            <text:p>8166666.67</text:p>
          </table:table-cell>
          <table:table-cell office:value-type="string">
            <text:p>08/06/2026</text:p>
          </table:table-cell>
          <table:table-cell office:value-type="float" office:value="202500001640">
            <text:p>202500001640</text:p>
          </table:table-cell>
          <table:table-cell office:value-type="float" office:value="202500001159">
            <text:p>202500001159</text:p>
          </table:table-cell>
          <table:table-cell office:value-type="string">
            <text:p>105041100320790339 <text:s text:c="2"/>OTROS SERVICIOS <text:s text:c="35"/>Programa: 0032 MANTENIMIENTO DE SISTEMAS <text:s text:c="25"/>Secretaria: 05 SECRETARÍA DE GESTIÓN ESTRATÉGICA Y MODERNIZACIÓN <text:s/>105041100320800339 <text:s text:c="2"/>OTROS SERVICIOS <text:s text:c="35"/>Programa: 0032 MANTENIMIENTO DE SISTEMAS <text:s text:c="25"/>Secretaria: 05 SECRETARÍA DE GESTIÓN ESTRATÉGICA Y MODERNIZACIÓN</text:p>
          </table:table-cell>
          <table:table-cell office:value-type="string">
            <text:p>1159-2025</text:p>
          </table:table-cell>
        </table:table-row>
        <table:table-row table:style-name="ro1">
          <table:table-cell office:value-type="float" office:value="203">
            <text:p>203</text:p>
          </table:table-cell>
          <table:table-cell office:value-type="string">
            <text:p>Y0258LJT</text:p>
          </table:table-cell>
          <table:table-cell office:value-type="string">
            <text:p>202600004874OP</text:p>
          </table:table-cell>
          <table:table-cell office:value-type="string">
            <text:p>GONZALEZ <text:s text:c="21"/>JORGE ALBERTO</text:p>
          </table:table-cell>
          <table:table-cell office:value-type="float" office:value="24000">
            <text:p>24000</text:p>
          </table:table-cell>
          <table:table-cell office:value-type="string">
            <text:p>08/06/2026</text:p>
          </table:table-cell>
          <table:table-cell office:value-type="float" office:value="202600001636">
            <text:p>202600001636</text:p>
          </table:table-cell>
          <table:table-cell office:value-type="float" office:value="202600001186">
            <text:p>202600001186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186-2026</text:p>
          </table:table-cell>
        </table:table-row>
        <table:table-row table:style-name="ro1">
          <table:table-cell office:value-type="float" office:value="204">
            <text:p>204</text:p>
          </table:table-cell>
          <table:table-cell office:value-type="string">
            <text:p>Y0258LJT</text:p>
          </table:table-cell>
          <table:table-cell office:value-type="string">
            <text:p>202600004875OP</text:p>
          </table:table-cell>
          <table:table-cell office:value-type="string">
            <text:p>GONZALEZ <text:s text:c="21"/>JORGE ALBERTO</text:p>
          </table:table-cell>
          <table:table-cell office:value-type="float" office:value="204930">
            <text:p>204930</text:p>
          </table:table-cell>
          <table:table-cell office:value-type="string">
            <text:p>08/06/2026</text:p>
          </table:table-cell>
          <table:table-cell office:value-type="float" office:value="202600001508">
            <text:p>202600001508</text:p>
          </table:table-cell>
          <table:table-cell office:value-type="float" office:value="202600001172">
            <text:p>202600001172</text:p>
          </table:table-cell>
          <table:table-cell office:value-type="string">
            <text:p>109142200812060221 <text:s text:c="2"/>PRODUCTOS ALIMENTICIOS AGROPECUARIO Y FORESTALES <text:s text:c="2"/>Programa: 0081 PROMOCIÓN DE DERECHOS DE LAS PERSONAS MAYORES <text:s text:c="5"/>Secretaria: 09 SECRETARÍA DE CAPITAL HUMANO Y ACCIÓN SOCIAL</text:p>
          </table:table-cell>
          <table:table-cell office:value-type="string">
            <text:p>1172-2026</text:p>
          </table:table-cell>
        </table:table-row>
        <table:table-row table:style-name="ro1">
          <table:table-cell office:value-type="float" office:value="205">
            <text:p>205</text:p>
          </table:table-cell>
          <table:table-cell office:value-type="string">
            <text:p>Y0258LJT</text:p>
          </table:table-cell>
          <table:table-cell office:value-type="string">
            <text:p>202600004876OP</text:p>
          </table:table-cell>
          <table:table-cell office:value-type="string">
            <text:p>AIRELIFE SAS</text:p>
          </table:table-cell>
          <table:table-cell office:value-type="float" office:value="1936000">
            <text:p>1936000</text:p>
          </table:table-cell>
          <table:table-cell office:value-type="string">
            <text:p>08/06/2026</text:p>
          </table:table-cell>
          <table:table-cell office:value-type="float" office:value="202600001393">
            <text:p>202600001393</text:p>
          </table:table-cell>
          <table:table-cell office:value-type="float" office:value="202600000893">
            <text:p>202600000893</text:p>
          </table:table-cell>
          <table:table-cell office:value-type="string">
            <text:p>101001100070110334 <text:s text:c="2"/>SERVICIOS TECNICOS Y PROFESIONALES <text:s text:c="16"/>Programa: 0007 GESTION COMUNICACION Y GOBIERNO ABIERTO <text:s text:c="11"/>Secretaria: 01 INTENDENCIA <text:s text:c="39"/>101001100070110334 <text:s text:c="2"/>SERVICIOS TECNICOS Y PROFESIONALES <text:s text:c="16"/>Programa: 0007 MULTAS <text:s text:c="44"/>Secretaria: 01 INTENDENCIA</text:p>
          </table:table-cell>
          <table:table-cell office:value-type="string">
            <text:p>893-2026</text:p>
          </table:table-cell>
        </table:table-row>
        <table:table-row table:style-name="ro1">
          <table:table-cell office:value-type="float" office:value="206">
            <text:p>206</text:p>
          </table:table-cell>
          <table:table-cell office:value-type="string">
            <text:p>Y0258LJT</text:p>
          </table:table-cell>
          <table:table-cell office:value-type="string">
            <text:p>202600004877OP</text:p>
          </table:table-cell>
          <table:table-cell office:value-type="string">
            <text:p>TROYON <text:s text:c="23"/>CLAUDIO</text:p>
          </table:table-cell>
          <table:table-cell office:value-type="float" office:value="352000">
            <text:p>352000</text:p>
          </table:table-cell>
          <table:table-cell office:value-type="string">
            <text:p>08/06/2026</text:p>
          </table:table-cell>
          <table:table-cell office:value-type="float" office:value="202600002563">
            <text:p>202600002563</text:p>
          </table:table-cell>
          <table:table-cell office:value-type="float" office:value="202600002040">
            <text:p>202600002040</text:p>
          </table:table-cell>
          <table:table-cell office:value-type="string">
            <text:p>107001300481210229 <text:s text:c="2"/>OTROS BIENES DE CONSUMO <text:s text:c="27"/>Programa: 0048 PROGRAMA INTEGRAL DE PAVIMENTACIÓN <text:s text:c="16"/>Secretaria: 07 SECRETARÍA DE OBRAS Y SERVICIOS PÚBLICOS</text:p>
          </table:table-cell>
          <table:table-cell office:value-type="string">
            <text:p>2040-2026</text:p>
          </table:table-cell>
        </table:table-row>
        <table:table-row table:style-name="ro1">
          <table:table-cell office:value-type="float" office:value="207">
            <text:p>207</text:p>
          </table:table-cell>
          <table:table-cell office:value-type="string">
            <text:p>Y0258LJT</text:p>
          </table:table-cell>
          <table:table-cell office:value-type="string">
            <text:p>202600004884OP</text:p>
          </table:table-cell>
          <table:table-cell office:value-type="string">
            <text:p>COOPERATIVA DE TRABAJO <text:s text:c="7"/>SOLUCIONAR LIMITADA</text:p>
          </table:table-cell>
          <table:table-cell office:value-type="float" office:value="3036960">
            <text:p>3036960</text:p>
          </table:table-cell>
          <table:table-cell office:value-type="string">
            <text:p>09/06/2026</text:p>
          </table:table-cell>
          <table:table-cell office:value-type="float" office:value="202600000088">
            <text:p>202600000088</text:p>
          </table:table-cell>
          <table:table-cell office:value-type="float" office:value="202600000069">
            <text:p>202600000069</text:p>
          </table:table-cell>
          <table:table-cell office:value-type="string">
            <text:p>106001100010010339 <text:s text:c="2"/>OTROS SERVICIOS <text:s text:c="35"/>Programa: 0001 IMPUESTOS <text:s text:c="41"/>Secretaria: 06 SECRETARÍA DE HACIENDA <text:s text:c="28"/>106001100010010339 <text:s text:c="2"/>OTROS SERVICIOS <text:s text:c="35"/>Programa: 0001 SERVICIO ADMINISTRATIVO CENTRAL <text:s text:c="19"/>Secretaria: 06 SECRETARÍA DE HACIENDA</text:p>
          </table:table-cell>
          <table:table-cell office:value-type="string">
            <text:p>69-2026</text:p>
          </table:table-cell>
        </table:table-row>
        <table:table-row table:style-name="ro1">
          <table:table-cell office:value-type="float" office:value="208">
            <text:p>208</text:p>
          </table:table-cell>
          <table:table-cell office:value-type="string">
            <text:p>Y0258LJT</text:p>
          </table:table-cell>
          <table:table-cell office:value-type="string">
            <text:p>202600004885OP</text:p>
          </table:table-cell>
          <table:table-cell office:value-type="string">
            <text:p>CASA PALM S.A.C.I.I. Y A.</text:p>
          </table:table-cell>
          <table:table-cell office:value-type="float" office:value="1826580">
            <text:p>1826580</text:p>
          </table:table-cell>
          <table:table-cell office:value-type="string">
            <text:p>09/06/2026</text:p>
          </table:table-cell>
          <table:table-cell office:value-type="float" office:value="202600002693">
            <text:p>202600002693</text:p>
          </table:table-cell>
          <table:table-cell office:value-type="float" office:value="202600002091">
            <text:p>202600002091</text:p>
          </table:table-cell>
          <table:table-cell office:value-type="string">
            <text:p>101001100100220229 <text:s text:c="2"/>OTROS BIENES DE CONSUMO <text:s text:c="27"/>Programa: 0010 SERVICIOS VECINALES ZONA OESTE PUERTO MORENO <text:s text:c="6"/>Secretaria: 01 INTENDENCIA <text:s text:c="39"/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 <text:s text:c="39"/>101001100130220229 <text:s text:c="2"/>OTROS BIENES DE CONSUMO <text:s text:c="27"/>Programa: 0013 INTERESES <text:s text:c="41"/>Secretaria: 01 INTENDENCIA <text:s text:c="39"/>101001100130220229 <text:s text:c="2"/>OTROS BIENES DE CONSUMO <text:s text:c="27"/>Programa: 0013 SERVICIOS VECINALES ZONA SUR <text:s text:c="22"/>Secretaria: 01 INTENDENCIA <text:s text:c="39"/>101001100140220229 <text:s text:c="2"/>OTROS BIENES DE CONSUMO <text:s text:c="27"/>Programa: 0014 OTROS NO TRIBUTARIOS <text:s text:c="30"/>Secretaria: 01 INTENDENCIA <text:s text:c="39"/>101001100140220229 <text:s text:c="2"/>OTROS BIENES DE CONSUMO <text:s text:c="27"/>Programa: 0014 SERVICIOS VECINALES ZONA CENTRO <text:s text:c="19"/>Secretaria: 01 INTENDENCIA <text:s text:c="39"/>101002100120210229 <text:s text:c="2"/>OTROS BIENES DE CONSUMO <text:s text:c="27"/>Programa: 0012 REMANENTE EJERCICIOS ANTERIORES <text:s text:c="19"/>Secretaria: 01 INTENDENCIA <text:s text:c="39"/>101002100120210229 <text:s text:c="2"/>OTROS BIENES DE CONSUMO <text:s text:c="27"/>Programa: 0012 SERVICIO VECINAL ZONA OESTE MELIPAL CERRO OTTO <text:s text:c="4"/>Secretaria: 01 INTENDENCIA</text:p>
          </table:table-cell>
          <table:table-cell office:value-type="string">
            <text:p>2091-2026</text:p>
          </table:table-cell>
        </table:table-row>
        <table:table-row table:style-name="ro1">
          <table:table-cell office:value-type="float" office:value="209">
            <text:p>209</text:p>
          </table:table-cell>
          <table:table-cell office:value-type="string">
            <text:p>Y0258LJT</text:p>
          </table:table-cell>
          <table:table-cell office:value-type="string">
            <text:p>202600004886OP</text:p>
          </table:table-cell>
          <table:table-cell office:value-type="string">
            <text:p>JUAN OLIVES Y CIA S.R.L.</text:p>
          </table:table-cell>
          <table:table-cell office:value-type="float" office:value="1502820">
            <text:p>1502820</text:p>
          </table:table-cell>
          <table:table-cell office:value-type="string">
            <text:p>09/06/2026</text:p>
          </table:table-cell>
          <table:table-cell office:value-type="float" office:value="202600001664">
            <text:p>202600001664</text:p>
          </table:table-cell>
          <table:table-cell office:value-type="float" office:value="202600001117">
            <text:p>202600001117</text:p>
          </table:table-cell>
          <table:table-cell office:value-type="string">
            <text:p>101002100130210229 <text:s text:c="2"/>OTROS BIENES DE CONSUMO <text:s text:c="27"/>Programa: 0013 INTERESES <text:s text:c="41"/>Secretaria: 01 INTENDENCIA <text:s text:c="39"/>101002100130210229 <text:s text:c="2"/>OTROS BIENES DE CONSUMO <text:s text:c="27"/>Programa: 0013 SERVICIOS VECINALES ZONA SUR <text:s text:c="22"/>Secretaria: 01 INTENDENCIA</text:p>
          </table:table-cell>
          <table:table-cell office:value-type="string">
            <text:p>1117-2026</text:p>
          </table:table-cell>
        </table:table-row>
        <table:table-row table:style-name="ro1">
          <table:table-cell office:value-type="float" office:value="210">
            <text:p>210</text:p>
          </table:table-cell>
          <table:table-cell office:value-type="string">
            <text:p>Y0258LJT</text:p>
          </table:table-cell>
          <table:table-cell office:value-type="string">
            <text:p>202600004887OP</text:p>
          </table:table-cell>
          <table:table-cell office:value-type="string">
            <text:p>HYD EMPRENDIMIENTOS S.A.S</text:p>
          </table:table-cell>
          <table:table-cell office:value-type="float" office:value="540600">
            <text:p>540600</text:p>
          </table:table-cell>
          <table:table-cell office:value-type="string">
            <text:p>09/06/2026</text:p>
          </table:table-cell>
          <table:table-cell office:value-type="float" office:value="202600001908">
            <text:p>202600001908</text:p>
          </table:table-cell>
          <table:table-cell office:value-type="float" office:value="202600001645">
            <text:p>202600001645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1645-2026</text:p>
          </table:table-cell>
        </table:table-row>
        <table:table-row table:style-name="ro1">
          <table:table-cell office:value-type="float" office:value="211">
            <text:p>211</text:p>
          </table:table-cell>
          <table:table-cell office:value-type="string">
            <text:p>Y0258LJT</text:p>
          </table:table-cell>
          <table:table-cell office:value-type="string">
            <text:p>202600004888OP</text:p>
          </table:table-cell>
          <table:table-cell office:value-type="string">
            <text:p>PUELCHE SOCIEDAD ANONIMA INDUS</text:p>
          </table:table-cell>
          <table:table-cell office:value-type="float" office:value="3492000">
            <text:p>3492000</text:p>
          </table:table-cell>
          <table:table-cell office:value-type="string">
            <text:p>09/06/2026</text:p>
          </table:table-cell>
          <table:table-cell office:value-type="float" office:value="202600002004">
            <text:p>202600002004</text:p>
          </table:table-cell>
          <table:table-cell office:value-type="float" office:value="202600001502">
            <text:p>202600001502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502-2026</text:p>
          </table:table-cell>
        </table:table-row>
        <table:table-row table:style-name="ro1">
          <table:table-cell office:value-type="float" office:value="212">
            <text:p>212</text:p>
          </table:table-cell>
          <table:table-cell office:value-type="string">
            <text:p>Y0258LJT</text:p>
          </table:table-cell>
          <table:table-cell office:value-type="string">
            <text:p>202600004889OP</text:p>
          </table:table-cell>
          <table:table-cell office:value-type="string">
            <text:p>PEREZ RONDA <text:s text:c="18"/>ENRIQUE Y EDUARDO</text:p>
          </table:table-cell>
          <table:table-cell office:value-type="float" office:value="15352480">
            <text:p>15352480</text:p>
          </table:table-cell>
          <table:table-cell office:value-type="string">
            <text:p>09/06/2026</text:p>
          </table:table-cell>
          <table:table-cell office:value-type="float" office:value="202600001905">
            <text:p>202600001905</text:p>
          </table:table-cell>
          <table:table-cell office:value-type="float" office:value="202600001415">
            <text:p>202600001415</text:p>
          </table:table-cell>
          <table:table-cell office:value-type="string">
            <text:p>107071300011330229 <text:s text:c="2"/>OTROS BIENES DE CONSUMO <text:s text:c="27"/>Programa: 0001 IMPUESTOS <text:s text:c="41"/>Secretaria: 07 SECRETARÍA DE OBRAS Y SERVICIOS PÚBLICOS <text:s text:c="10"/>10707130001133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1415-2026</text:p>
          </table:table-cell>
        </table:table-row>
        <table:table-row table:style-name="ro1">
          <table:table-cell office:value-type="float" office:value="213">
            <text:p>213</text:p>
          </table:table-cell>
          <table:table-cell office:value-type="string">
            <text:p>Y0258LJT</text:p>
          </table:table-cell>
          <table:table-cell office:value-type="string">
            <text:p>202600004890OP</text:p>
          </table:table-cell>
          <table:table-cell office:value-type="string">
            <text:p>HYD EMPRENDIMIENTOS S.A.S</text:p>
          </table:table-cell>
          <table:table-cell office:value-type="float" office:value="33900">
            <text:p>33900</text:p>
          </table:table-cell>
          <table:table-cell office:value-type="string">
            <text:p>09/06/2026</text:p>
          </table:table-cell>
          <table:table-cell office:value-type="float" office:value="202600002486">
            <text:p>202600002486</text:p>
          </table:table-cell>
          <table:table-cell office:value-type="float" office:value="202600001992">
            <text:p>202600001992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1992-2026</text:p>
          </table:table-cell>
        </table:table-row>
        <table:table-row table:style-name="ro1">
          <table:table-cell office:value-type="float" office:value="214">
            <text:p>214</text:p>
          </table:table-cell>
          <table:table-cell office:value-type="string">
            <text:p>Y0258LJT</text:p>
          </table:table-cell>
          <table:table-cell office:value-type="string">
            <text:p>202600004891OP</text:p>
          </table:table-cell>
          <table:table-cell office:value-type="string">
            <text:p>HYD EMPRENDIMIENTOS S.A.S</text:p>
          </table:table-cell>
          <table:table-cell office:value-type="float" office:value="366190">
            <text:p>366190</text:p>
          </table:table-cell>
          <table:table-cell office:value-type="string">
            <text:p>09/06/2026</text:p>
          </table:table-cell>
          <table:table-cell office:value-type="float" office:value="202600002486">
            <text:p>202600002486</text:p>
          </table:table-cell>
          <table:table-cell office:value-type="float" office:value="202600001992">
            <text:p>202600001992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1992-2026</text:p>
          </table:table-cell>
        </table:table-row>
        <table:table-row table:style-name="ro1">
          <table:table-cell office:value-type="float" office:value="215">
            <text:p>215</text:p>
          </table:table-cell>
          <table:table-cell office:value-type="string">
            <text:p>Y0258LJT</text:p>
          </table:table-cell>
          <table:table-cell office:value-type="string">
            <text:p>202600004893OP</text:p>
          </table:table-cell>
          <table:table-cell office:value-type="string">
            <text:p>INDUSTRIAL PATAGONICA SAS</text:p>
          </table:table-cell>
          <table:table-cell office:value-type="string">
            <text:p>242905.83</text:p>
          </table:table-cell>
          <table:table-cell office:value-type="string">
            <text:p>09/06/2026</text:p>
          </table:table-cell>
          <table:table-cell office:value-type="float" office:value="202600002376">
            <text:p>202600002376</text:p>
          </table:table-cell>
          <table:table-cell office:value-type="float" office:value="202600001837">
            <text:p>202600001837</text:p>
          </table:table-cell>
          <table:table-cell office:value-type="string">
            <text:p>107001300481210226 <text:s text:c="2"/>PRODUCTO METALICOS <text:s text:c="32"/>Programa: 0048 PROGRAMA INTEGRAL DE PAVIMENTACIÓN <text:s text:c="16"/>Secretaria: 07 SECRETARÍA DE OBRAS Y SERVICIOS PÚBLICOS</text:p>
          </table:table-cell>
          <table:table-cell office:value-type="string">
            <text:p>1837-2026</text:p>
          </table:table-cell>
        </table:table-row>
        <table:table-row table:style-name="ro1">
          <table:table-cell office:value-type="float" office:value="216">
            <text:p>216</text:p>
          </table:table-cell>
          <table:table-cell office:value-type="string">
            <text:p>Y0258LJT</text:p>
          </table:table-cell>
          <table:table-cell office:value-type="string">
            <text:p>202600004896OP</text:p>
          </table:table-cell>
          <table:table-cell office:value-type="string">
            <text:p>PAPER Y <text:s/>TOYS S.R.L.</text:p>
          </table:table-cell>
          <table:table-cell office:value-type="string">
            <text:p>19999.6</text:p>
          </table:table-cell>
          <table:table-cell office:value-type="string">
            <text:p>09/06/2026</text:p>
          </table:table-cell>
          <table:table-cell office:value-type="float" office:value="202600001578">
            <text:p>202600001578</text:p>
          </table:table-cell>
          <table:table-cell office:value-type="float" office:value="202600001451">
            <text:p>202600001451</text:p>
          </table:table-cell>
          <table:table-cell office:value-type="string">
            <text:p>111171100992560223 <text:s text:c="2"/>PRODUCTOS DE PAPEL <text:s/>CARTON E IMPRESOS <text:s text:c="13"/>Programa: 0099 SERVICIO DE INSPECCION <text:s text:c="28"/>Secretaria: 11 SECRETARÍA DE PROTECCIÓN CIUDADANA</text:p>
          </table:table-cell>
          <table:table-cell office:value-type="string">
            <text:p>1451-2026</text:p>
          </table:table-cell>
        </table:table-row>
        <table:table-row table:style-name="ro1">
          <table:table-cell office:value-type="float" office:value="217">
            <text:p>217</text:p>
          </table:table-cell>
          <table:table-cell office:value-type="string">
            <text:p>Y0258LJT</text:p>
          </table:table-cell>
          <table:table-cell office:value-type="string">
            <text:p>202600004902OP</text:p>
          </table:table-cell>
          <table:table-cell office:value-type="string">
            <text:p>STEELWOOD SERVICIOS DE INGENIE</text:p>
          </table:table-cell>
          <table:table-cell office:value-type="float" office:value="1130040">
            <text:p>1130040</text:p>
          </table:table-cell>
          <table:table-cell office:value-type="string">
            <text:p>09/06/2026</text:p>
          </table:table-cell>
          <table:table-cell office:value-type="float" office:value="202600002488">
            <text:p>202600002488</text:p>
          </table:table-cell>
          <table:table-cell office:value-type="float" office:value="202600001981">
            <text:p>202600001981</text:p>
          </table:table-cell>
          <table:table-cell office:value-type="string">
            <text:p>102001100010010339 <text:s text:c="2"/>OTROS SERVICIOS <text:s text:c="35"/>Programa: 0001 IMPUESTOS <text:s text:c="41"/>Secretaria: 02 SECRETARÍA DE COORDINACION DE OBRAS Y SERVICIOS <text:s text:c="3"/>102001100010010339 <text:s text:c="2"/>OTROS SERVICIOS <text:s text:c="35"/>Programa: 0001 SERVICIO ADMINISTRATIVO CENTRAL <text:s text:c="19"/>Secretaria: 02 SECRETARÍA DE COORDINACION DE OBRAS Y SERVICIOS</text:p>
          </table:table-cell>
          <table:table-cell office:value-type="string">
            <text:p>1981-2026</text:p>
          </table:table-cell>
        </table:table-row>
        <table:table-row table:style-name="ro1">
          <table:table-cell office:value-type="float" office:value="218">
            <text:p>218</text:p>
          </table:table-cell>
          <table:table-cell office:value-type="string">
            <text:p>Y0258LJT</text:p>
          </table:table-cell>
          <table:table-cell office:value-type="string">
            <text:p>202600004903OP</text:p>
          </table:table-cell>
          <table:table-cell office:value-type="string">
            <text:p>MAGUNA <text:s text:c="23"/>DIEGO SEBASTIAN</text:p>
          </table:table-cell>
          <table:table-cell office:value-type="float" office:value="440650">
            <text:p>440650</text:p>
          </table:table-cell>
          <table:table-cell office:value-type="string">
            <text:p>09/06/2026</text:p>
          </table:table-cell>
          <table:table-cell office:value-type="float" office:value="202600002618">
            <text:p>202600002618</text:p>
          </table:table-cell>
          <table:table-cell office:value-type="float" office:value="202600002125">
            <text:p>202600002125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125-2026</text:p>
          </table:table-cell>
        </table:table-row>
        <table:table-row table:style-name="ro1">
          <table:table-cell office:value-type="float" office:value="219">
            <text:p>219</text:p>
          </table:table-cell>
          <table:table-cell office:value-type="string">
            <text:p>Y0258LJT</text:p>
          </table:table-cell>
          <table:table-cell office:value-type="string">
            <text:p>202600004904OP</text:p>
          </table:table-cell>
          <table:table-cell office:value-type="string">
            <text:p>MILLA NEUMATICOS NEUQUEN S.R.L</text:p>
          </table:table-cell>
          <table:table-cell office:value-type="float" office:value="200000">
            <text:p>200000</text:p>
          </table:table-cell>
          <table:table-cell office:value-type="string">
            <text:p>09/06/2026</text:p>
          </table:table-cell>
          <table:table-cell office:value-type="float" office:value="202600001626">
            <text:p>202600001626</text:p>
          </table:table-cell>
          <table:table-cell office:value-type="float" office:value="202600001847">
            <text:p>202600001847</text:p>
          </table:table-cell>
          <table:table-cell office:value-type="string">
            <text:p>108132100631600229 <text:s text:c="2"/>OTROS BIENES DE CONSUMO <text:s text:c="27"/>Programa: 0063 MOVILIDAD INSPECCIONES <text:s text:c="28"/>Secretaria: 08 SECRETARÍA DE PLANEAMIENTO TERRITORIAL</text:p>
          </table:table-cell>
          <table:table-cell office:value-type="string">
            <text:p>1847-2026</text:p>
          </table:table-cell>
        </table:table-row>
        <table:table-row table:style-name="ro1">
          <table:table-cell office:value-type="float" office:value="220">
            <text:p>220</text:p>
          </table:table-cell>
          <table:table-cell office:value-type="string">
            <text:p>Y0258LJT</text:p>
          </table:table-cell>
          <table:table-cell office:value-type="string">
            <text:p>202600004905OP</text:p>
          </table:table-cell>
          <table:table-cell office:value-type="string">
            <text:p>BLACHE <text:s text:c="23"/>CARLOS ALBERTO</text:p>
          </table:table-cell>
          <table:table-cell office:value-type="float" office:value="170000">
            <text:p>170000</text:p>
          </table:table-cell>
          <table:table-cell office:value-type="string">
            <text:p>09/06/2026</text:p>
          </table:table-cell>
          <table:table-cell office:value-type="float" office:value="202600001626">
            <text:p>202600001626</text:p>
          </table:table-cell>
          <table:table-cell office:value-type="float" office:value="202600001847">
            <text:p>202600001847</text:p>
          </table:table-cell>
          <table:table-cell office:value-type="string">
            <text:p>108132100631600229 <text:s text:c="2"/>OTROS BIENES DE CONSUMO <text:s text:c="27"/>Programa: 0063 MOVILIDAD INSPECCIONES <text:s text:c="28"/>Secretaria: 08 SECRETARÍA DE PLANEAMIENTO TERRITORIAL</text:p>
          </table:table-cell>
          <table:table-cell office:value-type="string">
            <text:p>1847-2026</text:p>
          </table:table-cell>
        </table:table-row>
        <table:table-row table:style-name="ro1">
          <table:table-cell office:value-type="float" office:value="221">
            <text:p>221</text:p>
          </table:table-cell>
          <table:table-cell office:value-type="string">
            <text:p>Y0258LJT</text:p>
          </table:table-cell>
          <table:table-cell office:value-type="string">
            <text:p>202600004906OP</text:p>
          </table:table-cell>
          <table:table-cell office:value-type="string">
            <text:p>KIBYSH <text:s text:c="23"/>VIKTOR</text:p>
          </table:table-cell>
          <table:table-cell office:value-type="float" office:value="111300">
            <text:p>111300</text:p>
          </table:table-cell>
          <table:table-cell office:value-type="string">
            <text:p>09/06/2026</text:p>
          </table:table-cell>
          <table:table-cell office:value-type="float" office:value="202600002376">
            <text:p>202600002376</text:p>
          </table:table-cell>
          <table:table-cell office:value-type="float" office:value="202600001837">
            <text:p>202600001837</text:p>
          </table:table-cell>
          <table:table-cell office:value-type="string">
            <text:p>107001300481210226 <text:s text:c="2"/>PRODUCTO METALICOS <text:s text:c="32"/>Programa: 0048 PROGRAMA INTEGRAL DE PAVIMENTACIÓN <text:s text:c="16"/>Secretaria: 07 SECRETARÍA DE OBRAS Y SERVICIOS PÚBLICOS</text:p>
          </table:table-cell>
          <table:table-cell office:value-type="string">
            <text:p>1837-2026</text:p>
          </table:table-cell>
        </table:table-row>
        <table:table-row table:style-name="ro1">
          <table:table-cell office:value-type="float" office:value="222">
            <text:p>222</text:p>
          </table:table-cell>
          <table:table-cell office:value-type="string">
            <text:p>Y0258LJT</text:p>
          </table:table-cell>
          <table:table-cell office:value-type="string">
            <text:p>202600004907OP</text:p>
          </table:table-cell>
          <table:table-cell office:value-type="string">
            <text:p>GRUPO GIGABYTE S.A.S.</text:p>
          </table:table-cell>
          <table:table-cell office:value-type="string">
            <text:p>71996.8</text:p>
          </table:table-cell>
          <table:table-cell office:value-type="string">
            <text:p>09/06/2026</text:p>
          </table:table-cell>
          <table:table-cell office:value-type="float" office:value="202600002079">
            <text:p>202600002079</text:p>
          </table:table-cell>
          <table:table-cell office:value-type="float" office:value="202600001720">
            <text:p>202600001720</text:p>
          </table:table-cell>
          <table:table-cell office:value-type="string">
            <text:p>106001100010010443 <text:s text:c="2"/>MAQUINA Y EQUIPO <text:s text:c="34"/>Programa: 0001 IMPUESTOS <text:s text:c="41"/>Secretaria: 06 SECRETARÍA DE HACIENDA <text:s text:c="28"/>106001100010010443 <text:s text:c="2"/>MAQUINA Y EQUIPO <text:s text:c="34"/>Programa: 0001 SERVICIO ADMINISTRATIVO CENTRAL <text:s text:c="19"/>Secretaria: 06 SECRETARÍA DE HACIENDA</text:p>
          </table:table-cell>
          <table:table-cell office:value-type="string">
            <text:p>1720-2026</text:p>
          </table:table-cell>
        </table:table-row>
        <table:table-row table:style-name="ro1">
          <table:table-cell office:value-type="float" office:value="223">
            <text:p>223</text:p>
          </table:table-cell>
          <table:table-cell office:value-type="string">
            <text:p>Y0258LJT</text:p>
          </table:table-cell>
          <table:table-cell office:value-type="string">
            <text:p>202600004908OP</text:p>
          </table:table-cell>
          <table:table-cell office:value-type="string">
            <text:p>CENTURION <text:s text:c="20"/>ORNELA ALEJANDRA</text:p>
          </table:table-cell>
          <table:table-cell office:value-type="float" office:value="842037">
            <text:p>842037</text:p>
          </table:table-cell>
          <table:table-cell office:value-type="string">
            <text:p>09/06/2026</text:p>
          </table:table-cell>
          <table:table-cell office:value-type="float" office:value="202600002665">
            <text:p>202600002665</text:p>
          </table:table-cell>
          <table:table-cell office:value-type="float" office:value="202600002105">
            <text:p>202600002105</text:p>
          </table:table-cell>
          <table:table-cell office:value-type="string">
            <text:p>111002100962470443 <text:s text:c="2"/>MAQUINA Y EQUIPO <text:s text:c="34"/>Programa: 0096 CONTROL FAUNA URBANA <text:s text:c="30"/>Secretaria: 11 SECRETARÍA DE PROTECCIÓN CIUDADANA</text:p>
          </table:table-cell>
          <table:table-cell office:value-type="string">
            <text:p>2105-2026</text:p>
          </table:table-cell>
        </table:table-row>
        <table:table-row table:style-name="ro1">
          <table:table-cell office:value-type="float" office:value="224">
            <text:p>224</text:p>
          </table:table-cell>
          <table:table-cell office:value-type="string">
            <text:p>Y0258LJT</text:p>
          </table:table-cell>
          <table:table-cell office:value-type="string">
            <text:p>202600004909OP</text:p>
          </table:table-cell>
          <table:table-cell office:value-type="string">
            <text:p>BELLOC SUR S.A</text:p>
          </table:table-cell>
          <table:table-cell office:value-type="string">
            <text:p>94321.92</text:p>
          </table:table-cell>
          <table:table-cell office:value-type="string">
            <text:p>09/06/2026</text:p>
          </table:table-cell>
          <table:table-cell office:value-type="float" office:value="202600000629">
            <text:p>202600000629</text:p>
          </table:table-cell>
          <table:table-cell office:value-type="float" office:value="202600000981">
            <text:p>202600000981</text:p>
          </table:table-cell>
          <table:table-cell office:value-type="string">
            <text:p>104031100010010229 <text:s text:c="2"/>OTROS BIENES DE CONSUMO <text:s text:c="27"/>Programa: 0001 IMPUESTOS <text:s text:c="41"/>Secretaria: 04 SECRETARÍA DE DEPORTES <text:s text:c="28"/>104031100010010229 <text:s text:c="2"/>OTROS BIENES DE CONSUMO <text:s text:c="27"/>Programa: 0001 SERVICIO ADMINISTRATIVO CENTRAL <text:s text:c="19"/>Secretaria: 04 SECRETARÍA DE DEPORTES</text:p>
          </table:table-cell>
          <table:table-cell office:value-type="string">
            <text:p>981-2026</text:p>
          </table:table-cell>
        </table:table-row>
        <table:table-row table:style-name="ro1">
          <table:table-cell office:value-type="float" office:value="225">
            <text:p>225</text:p>
          </table:table-cell>
          <table:table-cell office:value-type="string">
            <text:p>Y0258LJT</text:p>
          </table:table-cell>
          <table:table-cell office:value-type="string">
            <text:p>202600004910OP</text:p>
          </table:table-cell>
          <table:table-cell office:value-type="string">
            <text:p>PUELCHE SOCIEDAD ANONIMA INDUS</text:p>
          </table:table-cell>
          <table:table-cell office:value-type="string">
            <text:p>12208311.95</text:p>
          </table:table-cell>
          <table:table-cell office:value-type="string">
            <text:p>09/06/2026</text:p>
          </table:table-cell>
          <table:table-cell office:value-type="float" office:value="202600002899">
            <text:p>202600002899</text:p>
          </table:table-cell>
          <table:table-cell office:value-type="float" office:value="202600002233">
            <text:p>202600002233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2233-2026</text:p>
          </table:table-cell>
        </table:table-row>
        <table:table-row table:style-name="ro1">
          <table:table-cell office:value-type="float" office:value="226">
            <text:p>226</text:p>
          </table:table-cell>
          <table:table-cell office:value-type="string">
            <text:p>Y0258LJT</text:p>
          </table:table-cell>
          <table:table-cell office:value-type="string">
            <text:p>202600004911OP</text:p>
          </table:table-cell>
          <table:table-cell office:value-type="string">
            <text:p>PUELCHE SOCIEDAD ANONIMA INDUS</text:p>
          </table:table-cell>
          <table:table-cell office:value-type="string">
            <text:p>1793972.16</text:p>
          </table:table-cell>
          <table:table-cell office:value-type="string">
            <text:p>09/06/2026</text:p>
          </table:table-cell>
          <table:table-cell office:value-type="float" office:value="202600002900">
            <text:p>202600002900</text:p>
          </table:table-cell>
          <table:table-cell office:value-type="float" office:value="202600002234">
            <text:p>202600002234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2234-2026</text:p>
          </table:table-cell>
        </table:table-row>
        <table:table-row table:style-name="ro1">
          <table:table-cell office:value-type="float" office:value="227">
            <text:p>227</text:p>
          </table:table-cell>
          <table:table-cell office:value-type="string">
            <text:p>Y0258LJT</text:p>
          </table:table-cell>
          <table:table-cell office:value-type="string">
            <text:p>202600004912OP</text:p>
          </table:table-cell>
          <table:table-cell office:value-type="string">
            <text:p>PUELCHE SOCIEDAD ANONIMA INDUS</text:p>
          </table:table-cell>
          <table:table-cell office:value-type="string">
            <text:p>2484142.15</text:p>
          </table:table-cell>
          <table:table-cell office:value-type="string">
            <text:p>09/06/2026</text:p>
          </table:table-cell>
          <table:table-cell office:value-type="float" office:value="202600002902">
            <text:p>202600002902</text:p>
          </table:table-cell>
          <table:table-cell office:value-type="float" office:value="202600002235">
            <text:p>202600002235</text:p>
          </table:table-cell>
          <table:table-cell office:value-type="string">
            <text:p>10914220084216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2235-2026</text:p>
          </table:table-cell>
        </table:table-row>
        <table:table-row table:style-name="ro1">
          <table:table-cell office:value-type="float" office:value="228">
            <text:p>228</text:p>
          </table:table-cell>
          <table:table-cell office:value-type="string">
            <text:p>Y0258LJT</text:p>
          </table:table-cell>
          <table:table-cell office:value-type="string">
            <text:p>202600004913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8190.5</text:p>
          </table:table-cell>
          <table:table-cell office:value-type="string">
            <text:p>09/06/2026</text:p>
          </table:table-cell>
          <table:table-cell office:value-type="float" office:value="202600000525">
            <text:p>202600000525</text:p>
          </table:table-cell>
          <table:table-cell office:value-type="float" office:value="202600001586">
            <text:p>202600001586</text:p>
          </table:table-cell>
          <table:table-cell office:value-type="string">
            <text:p>109001200010010443 <text:s text:c="2"/>MAQUINA Y EQUIPO <text:s text:c="34"/>Programa: 0001 IMPUESTOS <text:s text:c="41"/>Secretaria: 09 SECRETARÍA DE CAPITAL HUMANO Y ACCIÓN SOCIAL <text:s text:c="6"/>109001200010010443 <text:s text:c="2"/>MAQUINA Y EQUIPO <text:s text:c="34"/>Programa: 0001 SERVICIO ADMINISTRATIVO CENTRAL <text:s text:c="19"/>Secretaria: 09 SECRETARÍA DE CAPITAL HUMANO Y ACCIÓN SOCIAL</text:p>
          </table:table-cell>
          <table:table-cell office:value-type="string">
            <text:p>1586-2026</text:p>
          </table:table-cell>
        </table:table-row>
        <table:table-row table:style-name="ro1">
          <table:table-cell office:value-type="float" office:value="229">
            <text:p>229</text:p>
          </table:table-cell>
          <table:table-cell office:value-type="string">
            <text:p>Y0258LJT</text:p>
          </table:table-cell>
          <table:table-cell office:value-type="string">
            <text:p>202600004914OP</text:p>
          </table:table-cell>
          <table:table-cell office:value-type="string">
            <text:p>VENTIMIGLIA S.R.L</text:p>
          </table:table-cell>
          <table:table-cell office:value-type="string">
            <text:p>6798.22</text:p>
          </table:table-cell>
          <table:table-cell office:value-type="string">
            <text:p>09/06/2026</text:p>
          </table:table-cell>
          <table:table-cell office:value-type="float" office:value="202600001433">
            <text:p>202600001433</text:p>
          </table:table-cell>
          <table:table-cell office:value-type="float" office:value="202600001306">
            <text:p>202600001306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1306-2026</text:p>
          </table:table-cell>
        </table:table-row>
        <table:table-row table:style-name="ro1">
          <table:table-cell office:value-type="float" office:value="230">
            <text:p>230</text:p>
          </table:table-cell>
          <table:table-cell office:value-type="string">
            <text:p>Y0258LJT</text:p>
          </table:table-cell>
          <table:table-cell office:value-type="string">
            <text:p>202600004915OP</text:p>
          </table:table-cell>
          <table:table-cell office:value-type="string">
            <text:p>CENTRO ELECTRICO BARILOCHE S.R.L</text:p>
          </table:table-cell>
          <table:table-cell office:value-type="string">
            <text:p>2023096.74</text:p>
          </table:table-cell>
          <table:table-cell office:value-type="string">
            <text:p>09/06/2026</text:p>
          </table:table-cell>
          <table:table-cell office:value-type="float" office:value="202600002133">
            <text:p>202600002133</text:p>
          </table:table-cell>
          <table:table-cell office:value-type="float" office:value="202600001618">
            <text:p>202600001618</text:p>
          </table:table-cell>
          <table:table-cell office:value-type="string">
            <text:p>10700130050128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1618-2026</text:p>
          </table:table-cell>
        </table:table-row>
        <table:table-row table:style-name="ro1">
          <table:table-cell office:value-type="float" office:value="231">
            <text:p>231</text:p>
          </table:table-cell>
          <table:table-cell office:value-type="string">
            <text:p>Y0258LJT</text:p>
          </table:table-cell>
          <table:table-cell office:value-type="string">
            <text:p>202600004916OP</text:p>
          </table:table-cell>
          <table:table-cell office:value-type="string">
            <text:p>ORLANDO <text:s text:c="22"/>GUILLERMO ARIEL</text:p>
          </table:table-cell>
          <table:table-cell office:value-type="float" office:value="27200">
            <text:p>27200</text:p>
          </table:table-cell>
          <table:table-cell office:value-type="string">
            <text:p>09/06/2026</text:p>
          </table:table-cell>
          <table:table-cell office:value-type="float" office:value="202600001467">
            <text:p>202600001467</text:p>
          </table:table-cell>
          <table:table-cell office:value-type="float" office:value="202600001308">
            <text:p>202600001308</text:p>
          </table:table-cell>
          <table:table-cell office:value-type="string">
            <text:p>105041100010010229 <text:s text:c="2"/>OTROS BIENES DE CONSUMO <text:s text:c="27"/>Programa: 0001 IMPUESTOS <text:s text:c="41"/>Secretaria: 05 SECRETARÍA DE GESTIÓN ESTRATÉGICA Y MODERNIZACIÓN <text:s/>105041100010010229 <text:s text:c="2"/>OTROS BIENES DE CONSUMO <text:s text:c="27"/>Programa: 0001 SERVICIO ADMINISTRATIVO CENTRAL <text:s text:c="19"/>Secretaria: 05 SECRETARÍA DE GESTIÓN ESTRATÉGICA Y MODERNIZACIÓN</text:p>
          </table:table-cell>
          <table:table-cell office:value-type="string">
            <text:p>1308-2026</text:p>
          </table:table-cell>
        </table:table-row>
        <table:table-row table:style-name="ro1">
          <table:table-cell office:value-type="float" office:value="232">
            <text:p>232</text:p>
          </table:table-cell>
          <table:table-cell office:value-type="string">
            <text:p>Y0258LJT</text:p>
          </table:table-cell>
          <table:table-cell office:value-type="string">
            <text:p>202600004917OP</text:p>
          </table:table-cell>
          <table:table-cell office:value-type="string">
            <text:p>ORLANDO <text:s text:c="22"/>GUILLERMO ARIEL</text:p>
          </table:table-cell>
          <table:table-cell office:value-type="float" office:value="60600">
            <text:p>60600</text:p>
          </table:table-cell>
          <table:table-cell office:value-type="string">
            <text:p>09/06/2026</text:p>
          </table:table-cell>
          <table:table-cell office:value-type="float" office:value="202600001604">
            <text:p>202600001604</text:p>
          </table:table-cell>
          <table:table-cell office:value-type="float" office:value="202600001221">
            <text:p>202600001221</text:p>
          </table:table-cell>
          <table:table-cell office:value-type="string">
            <text:p>111171100992580229 <text:s text:c="2"/>OTROS BIENES DE CONSUMO <text:s text:c="27"/>Programa: 0099 SERVICIO DE INSPECCION <text:s text:c="28"/>Secretaria: 11 SECRETARÍA DE PROTECCIÓN CIUDADANA</text:p>
          </table:table-cell>
          <table:table-cell office:value-type="string">
            <text:p>1221-2026</text:p>
          </table:table-cell>
        </table:table-row>
        <table:table-row table:style-name="ro1">
          <table:table-cell office:value-type="float" office:value="233">
            <text:p>233</text:p>
          </table:table-cell>
          <table:table-cell office:value-type="string">
            <text:p>Y0258LJT</text:p>
          </table:table-cell>
          <table:table-cell office:value-type="string">
            <text:p>202600004929OP</text:p>
          </table:table-cell>
          <table:table-cell office:value-type="string">
            <text:p>ORLANDO <text:s text:c="22"/>GUILLERMO ARIEL</text:p>
          </table:table-cell>
          <table:table-cell office:value-type="float" office:value="321600">
            <text:p>321600</text:p>
          </table:table-cell>
          <table:table-cell office:value-type="string">
            <text:p>09/06/2026</text:p>
          </table:table-cell>
          <table:table-cell office:value-type="float" office:value="202600001627">
            <text:p>202600001627</text:p>
          </table:table-cell>
          <table:table-cell office:value-type="float" office:value="202600001322">
            <text:p>202600001322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1322-2026</text:p>
          </table:table-cell>
        </table:table-row>
        <table:table-row table:style-name="ro1">
          <table:table-cell office:value-type="float" office:value="234">
            <text:p>234</text:p>
          </table:table-cell>
          <table:table-cell office:value-type="string">
            <text:p>Y0258LJT</text:p>
          </table:table-cell>
          <table:table-cell office:value-type="string">
            <text:p>202600004930OP</text:p>
          </table:table-cell>
          <table:table-cell office:value-type="string">
            <text:p>MADECO S.A.C.I.</text:p>
          </table:table-cell>
          <table:table-cell office:value-type="float" office:value="170800">
            <text:p>170800</text:p>
          </table:table-cell>
          <table:table-cell office:value-type="string">
            <text:p>09/06/2026</text:p>
          </table:table-cell>
          <table:table-cell office:value-type="float" office:value="202600002554">
            <text:p>202600002554</text:p>
          </table:table-cell>
          <table:table-cell office:value-type="float" office:value="202600002155">
            <text:p>202600002155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155-2026</text:p>
          </table:table-cell>
        </table:table-row>
        <table:table-row table:style-name="ro1">
          <table:table-cell office:value-type="float" office:value="235">
            <text:p>235</text:p>
          </table:table-cell>
          <table:table-cell office:value-type="string">
            <text:p>Y0258LJT</text:p>
          </table:table-cell>
          <table:table-cell office:value-type="string">
            <text:p>202600004933OP</text:p>
          </table:table-cell>
          <table:table-cell office:value-type="string">
            <text:p>BRACCO SAS</text:p>
          </table:table-cell>
          <table:table-cell office:value-type="float" office:value="700000">
            <text:p>700000</text:p>
          </table:table-cell>
          <table:table-cell office:value-type="string">
            <text:p>09/06/2026</text:p>
          </table:table-cell>
          <table:table-cell office:value-type="float" office:value="202600000040">
            <text:p>202600000040</text:p>
          </table:table-cell>
          <table:table-cell office:value-type="float" office:value="202600000022">
            <text:p>202600000022</text:p>
          </table:table-cell>
          <table:table-cell office:value-type="string">
            <text:p>109141200741830339 <text:s text:c="2"/>OTROS SERVICIOS <text:s text:c="35"/>Programa: 0074 FAMILIAS/CONSTRUYENDO IDENTIDADES <text:s text:c="17"/>Secretaria: 09 SECRETARÍA DE CAPITAL HUMANO Y ACCIÓN SOCIAL</text:p>
          </table:table-cell>
          <table:table-cell office:value-type="string">
            <text:p>22-2026</text:p>
          </table:table-cell>
        </table:table-row>
        <table:table-row table:style-name="ro1">
          <table:table-cell office:value-type="float" office:value="236">
            <text:p>236</text:p>
          </table:table-cell>
          <table:table-cell office:value-type="string">
            <text:p>Y0258LJT</text:p>
          </table:table-cell>
          <table:table-cell office:value-type="string">
            <text:p>202600004942OP</text:p>
          </table:table-cell>
          <table:table-cell office:value-type="string">
            <text:p>BURCAM SRL</text:p>
          </table:table-cell>
          <table:table-cell office:value-type="float" office:value="286000">
            <text:p>286000</text:p>
          </table:table-cell>
          <table:table-cell office:value-type="string">
            <text:p>10/06/2026</text:p>
          </table:table-cell>
          <table:table-cell office:value-type="float" office:value="202600002747">
            <text:p>202600002747</text:p>
          </table:table-cell>
          <table:table-cell office:value-type="float" office:value="202600002141">
            <text:p>202600002141</text:p>
          </table:table-cell>
          <table:table-cell office:value-type="string">
            <text:p>101001100010010333 <text:s text:c="2"/>MANTENIMIENTO <text:s/>REPARACION Y LIMPIEZA <text:s text:c="14"/>Programa: 0001 IMPUESTOS <text:s text:c="41"/>Secretaria: 01 INTENDENCIA <text:s text:c="39"/>101001100010010333 <text:s text:c="2"/>MANTENIMIENTO <text:s/>REPARACION Y LIMPIEZA <text:s text:c="14"/>Programa: 0001 SERVICIO ADMINISTRATIVO CENTRAL <text:s text:c="19"/>Secretaria: 01 INTENDENCIA</text:p>
          </table:table-cell>
          <table:table-cell office:value-type="string">
            <text:p>2141-2026</text:p>
          </table:table-cell>
        </table:table-row>
        <table:table-row table:style-name="ro1">
          <table:table-cell office:value-type="float" office:value="237">
            <text:p>237</text:p>
          </table:table-cell>
          <table:table-cell office:value-type="string">
            <text:p>Y0258LJT</text:p>
          </table:table-cell>
          <table:table-cell office:value-type="string">
            <text:p>202600004944OP</text:p>
          </table:table-cell>
          <table:table-cell office:value-type="string">
            <text:p>REOLON <text:s text:c="23"/>MARIANO GASTON</text:p>
          </table:table-cell>
          <table:table-cell office:value-type="float" office:value="192000">
            <text:p>192000</text:p>
          </table:table-cell>
          <table:table-cell office:value-type="string">
            <text:p>10/06/2026</text:p>
          </table:table-cell>
          <table:table-cell office:value-type="float" office:value="202600002001">
            <text:p>202600002001</text:p>
          </table:table-cell>
          <table:table-cell office:value-type="float" office:value="202600001655">
            <text:p>202600001655</text:p>
          </table:table-cell>
          <table:table-cell office:value-type="string">
            <text:p>111181100010020229 <text:s text:c="2"/>OTROS BIENES DE CONSUMO <text:s text:c="27"/>Programa: 0001 IMPUESTOS <text:s text:c="41"/>Secretaria: 11 SECRETARÍA DE PROTECCIÓN CIUDADANA <text:s text:c="16"/>11118110001002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1655-2026</text:p>
          </table:table-cell>
        </table:table-row>
        <table:table-row table:style-name="ro1">
          <table:table-cell office:value-type="float" office:value="238">
            <text:p>238</text:p>
          </table:table-cell>
          <table:table-cell office:value-type="string">
            <text:p>Y0258LJT</text:p>
          </table:table-cell>
          <table:table-cell office:value-type="string">
            <text:p>202600004945OP</text:p>
          </table:table-cell>
          <table:table-cell office:value-type="string">
            <text:p>RAD INDUSTRIAL SAS</text:p>
          </table:table-cell>
          <table:table-cell office:value-type="float" office:value="191370">
            <text:p>191370</text:p>
          </table:table-cell>
          <table:table-cell office:value-type="string">
            <text:p>10/06/2026</text:p>
          </table:table-cell>
          <table:table-cell office:value-type="float" office:value="202600002417">
            <text:p>202600002417</text:p>
          </table:table-cell>
          <table:table-cell office:value-type="float" office:value="202600001934">
            <text:p>202600001934</text:p>
          </table:table-cell>
          <table:table-cell office:value-type="string">
            <text:p>107002300481200229 <text:s text:c="2"/>OTROS BIENES DE CONSUMO <text:s text:c="27"/>Programa: 0048 PROGRAMA INTEGRAL DE PAVIMENTACIÓN <text:s text:c="16"/>Secretaria: 07 SECRETARÍA DE OBRAS Y SERVICIOS PÚBLICOS</text:p>
          </table:table-cell>
          <table:table-cell office:value-type="string">
            <text:p>1934-2026</text:p>
          </table:table-cell>
        </table:table-row>
        <table:table-row table:style-name="ro1">
          <table:table-cell office:value-type="float" office:value="239">
            <text:p>239</text:p>
          </table:table-cell>
          <table:table-cell office:value-type="string">
            <text:p>Y0258LJT</text:p>
          </table:table-cell>
          <table:table-cell office:value-type="string">
            <text:p>202600004946OP</text:p>
          </table:table-cell>
          <table:table-cell office:value-type="string">
            <text:p>MENDEZ <text:s text:c="23"/>SANDRA VERONICA</text:p>
          </table:table-cell>
          <table:table-cell office:value-type="float" office:value="4192500">
            <text:p>4192500</text:p>
          </table:table-cell>
          <table:table-cell office:value-type="string">
            <text:p>10/06/2026</text:p>
          </table:table-cell>
          <table:table-cell office:value-type="float" office:value="202600001141">
            <text:p>202600001141</text:p>
          </table:table-cell>
          <table:table-cell office:value-type="float" office:value="202600000774">
            <text:p>202600000774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774-2026</text:p>
          </table:table-cell>
        </table:table-row>
        <table:table-row table:style-name="ro1">
          <table:table-cell office:value-type="float" office:value="240">
            <text:p>240</text:p>
          </table:table-cell>
          <table:table-cell office:value-type="string">
            <text:p>Y0258LJT</text:p>
          </table:table-cell>
          <table:table-cell office:value-type="string">
            <text:p>202600004948OP</text:p>
          </table:table-cell>
          <table:table-cell office:value-type="string">
            <text:p>FERRETERIA BARBERIS S.R.L.</text:p>
          </table:table-cell>
          <table:table-cell office:value-type="float" office:value="234150">
            <text:p>234150</text:p>
          </table:table-cell>
          <table:table-cell office:value-type="string">
            <text:p>10/06/2026</text:p>
          </table:table-cell>
          <table:table-cell office:value-type="float" office:value="202600000624">
            <text:p>202600000624</text:p>
          </table:table-cell>
          <table:table-cell office:value-type="float" office:value="202600000978">
            <text:p>202600000978</text:p>
          </table:table-cell>
          <table:table-cell office:value-type="string">
            <text:p>104031100290570229 <text:s text:c="2"/>OTROS BIENES DE CONSUMO <text:s text:c="27"/>Programa: 0029 FORMACIÓN CULTURAL <text:s text:c="32"/>Secretaria: 04 SECRETARÍA DE DEPORTES <text:s text:c="28"/>104031100290580229 <text:s text:c="2"/>OTROS BIENES DE CONSUMO <text:s text:c="27"/>Programa: 0029 FORMACIÓN CULTURAL <text:s text:c="32"/>Secretaria: 04 SECRETARÍA DE DEPORTES</text:p>
          </table:table-cell>
          <table:table-cell office:value-type="string">
            <text:p>978-2026</text:p>
          </table:table-cell>
        </table:table-row>
        <table:table-row table:style-name="ro1">
          <table:table-cell office:value-type="float" office:value="241">
            <text:p>241</text:p>
          </table:table-cell>
          <table:table-cell office:value-type="string">
            <text:p>Y0258LJT</text:p>
          </table:table-cell>
          <table:table-cell office:value-type="string">
            <text:p>202600004949OP</text:p>
          </table:table-cell>
          <table:table-cell office:value-type="string">
            <text:p>PAPER Y <text:s/>TOYS S.R.L.</text:p>
          </table:table-cell>
          <table:table-cell office:value-type="string">
            <text:p>1539586.2</text:p>
          </table:table-cell>
          <table:table-cell office:value-type="string">
            <text:p>10/06/2026</text:p>
          </table:table-cell>
          <table:table-cell office:value-type="float" office:value="202600002378">
            <text:p>202600002378</text:p>
          </table:table-cell>
          <table:table-cell office:value-type="float" office:value="202600001943">
            <text:p>202600001943</text:p>
          </table:table-cell>
          <table:table-cell office:value-type="string">
            <text:p>111181130372610443 <text:s text:c="2"/>MAQUINA Y EQUIPO <text:s text:c="34"/>Programa: 3037 CONTROL DE TRANSITO <text:s text:c="31"/>Secretaria: 11 SECRETARÍA DE PROTECCIÓN CIUDADANA</text:p>
          </table:table-cell>
          <table:table-cell office:value-type="string">
            <text:p>1943-2026</text:p>
          </table:table-cell>
        </table:table-row>
        <table:table-row table:style-name="ro1">
          <table:table-cell office:value-type="float" office:value="242">
            <text:p>242</text:p>
          </table:table-cell>
          <table:table-cell office:value-type="string">
            <text:p>Y0258LJT</text:p>
          </table:table-cell>
          <table:table-cell office:value-type="string">
            <text:p>202600004951OP</text:p>
          </table:table-cell>
          <table:table-cell office:value-type="string">
            <text:p>MEYER <text:s text:c="24"/>ELIZABETH IRENE</text:p>
          </table:table-cell>
          <table:table-cell office:value-type="float" office:value="1250000">
            <text:p>1250000</text:p>
          </table:table-cell>
          <table:table-cell office:value-type="string">
            <text:p>10/06/2026</text:p>
          </table:table-cell>
          <table:table-cell office:value-type="float" office:value="202600003045">
            <text:p>202600003045</text:p>
          </table:table-cell>
          <table:table-cell office:value-type="float" office:value="202600002283">
            <text:p>202600002283</text:p>
          </table:table-cell>
          <table:table-cell office:value-type="string">
            <text:p>111002100010010221 <text:s text:c="2"/>PRODUCTOS ALIMENTICIOS AGROPECUARIO Y FORESTALES <text:s text:c="2"/>Programa: 0001 IMPUESTOS <text:s text:c="41"/>Secretaria: 11 SECRETARÍA DE PROTECCIÓN CIUDADANA <text:s text:c="16"/>111002100010010221 <text:s text:c="2"/>PRODUCTOS ALIMENTICIOS AGROPECUARIO Y FORESTALES <text:s text:c="2"/>Programa: 0001 SERVICIO ADMINISTRATIVO CENTRAL <text:s text:c="19"/>Secretaria: 11 SECRETARÍA DE PROTECCIÓN CIUDADANA</text:p>
          </table:table-cell>
          <table:table-cell office:value-type="string">
            <text:p>2283-2026</text:p>
          </table:table-cell>
        </table:table-row>
        <table:table-row table:style-name="ro1">
          <table:table-cell office:value-type="float" office:value="243">
            <text:p>243</text:p>
          </table:table-cell>
          <table:table-cell office:value-type="string">
            <text:p>Y0258LJT</text:p>
          </table:table-cell>
          <table:table-cell office:value-type="string">
            <text:p>202600004952OP</text:p>
          </table:table-cell>
          <table:table-cell office:value-type="string">
            <text:p>LA ESQUINA SA</text:p>
          </table:table-cell>
          <table:table-cell office:value-type="float" office:value="3865350">
            <text:p>3865350</text:p>
          </table:table-cell>
          <table:table-cell office:value-type="string">
            <text:p>10/06/2026</text:p>
          </table:table-cell>
          <table:table-cell office:value-type="float" office:value="202600002868">
            <text:p>202600002868</text:p>
          </table:table-cell>
          <table:table-cell office:value-type="float" office:value="202600002215">
            <text:p>202600002215</text:p>
          </table:table-cell>
          <table:table-cell office:value-type="string">
            <text:p>107001300010010221 <text:s text:c="2"/>PRODUCTOS ALIMENTICIOS AGROPECUARIO Y FORESTALES <text:s text:c="2"/>Programa: 0001 IMPUESTOS <text:s text:c="41"/>Secretaria: 07 SECRETARÍA DE OBRAS Y SERVICIOS PÚBLICOS <text:s text:c="10"/>107001300010010221 <text:s text:c="2"/>PRODUCTOS ALIMENTICIOS AGROPECUARIO Y FORESTALES <text:s text:c="2"/>Programa: 0001 SERVICIO ADMINISTRATIVO CENTRAL <text:s text:c="19"/>Secretaria: 07 SECRETARÍA DE OBRAS Y SERVICIOS PÚBLICOS</text:p>
          </table:table-cell>
          <table:table-cell office:value-type="string">
            <text:p>2215-2026</text:p>
          </table:table-cell>
        </table:table-row>
        <table:table-row table:style-name="ro1">
          <table:table-cell office:value-type="float" office:value="244">
            <text:p>244</text:p>
          </table:table-cell>
          <table:table-cell office:value-type="string">
            <text:p>Y0258LJT</text:p>
          </table:table-cell>
          <table:table-cell office:value-type="string">
            <text:p>202600004953OP</text:p>
          </table:table-cell>
          <table:table-cell office:value-type="string">
            <text:p>VALDERRAMA <text:s text:c="19"/>ANA</text:p>
          </table:table-cell>
          <table:table-cell office:value-type="float" office:value="117500">
            <text:p>117500</text:p>
          </table:table-cell>
          <table:table-cell office:value-type="string">
            <text:p>10/06/2026</text:p>
          </table:table-cell>
          <table:table-cell office:value-type="float" office:value="202600003038">
            <text:p>202600003038</text:p>
          </table:table-cell>
          <table:table-cell office:value-type="float" office:value="202600002287">
            <text:p>202600002287</text:p>
          </table:table-cell>
          <table:table-cell office:value-type="string">
            <text:p>111002100010010221 <text:s text:c="2"/>PRODUCTOS ALIMENTICIOS AGROPECUARIO Y FORESTALES <text:s text:c="2"/>Programa: 0001 IMPUESTOS <text:s text:c="41"/>Secretaria: 11 SECRETARÍA DE PROTECCIÓN CIUDADANA <text:s text:c="16"/>111002100010010221 <text:s text:c="2"/>PRODUCTOS ALIMENTICIOS AGROPECUARIO Y FORESTALES <text:s text:c="2"/>Programa: 0001 SERVICIO ADMINISTRATIVO CENTRAL <text:s text:c="19"/>Secretaria: 11 SECRETARÍA DE PROTECCIÓN CIUDADANA</text:p>
          </table:table-cell>
          <table:table-cell office:value-type="string">
            <text:p>2287-2026</text:p>
          </table:table-cell>
        </table:table-row>
        <table:table-row table:style-name="ro1">
          <table:table-cell office:value-type="float" office:value="245">
            <text:p>245</text:p>
          </table:table-cell>
          <table:table-cell office:value-type="string">
            <text:p>Y0258LJT</text:p>
          </table:table-cell>
          <table:table-cell office:value-type="string">
            <text:p>202600004958OP</text:p>
          </table:table-cell>
          <table:table-cell office:value-type="string">
            <text:p>GONZALEZ <text:s text:c="21"/>JORGE ALBERTO</text:p>
          </table:table-cell>
          <table:table-cell office:value-type="float" office:value="54500">
            <text:p>54500</text:p>
          </table:table-cell>
          <table:table-cell office:value-type="string">
            <text:p>10/06/2026</text:p>
          </table:table-cell>
          <table:table-cell office:value-type="float" office:value="202600002549">
            <text:p>202600002549</text:p>
          </table:table-cell>
          <table:table-cell office:value-type="float" office:value="202600002035">
            <text:p>202600002035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2035-2026</text:p>
          </table:table-cell>
        </table:table-row>
        <table:table-row table:style-name="ro1">
          <table:table-cell office:value-type="float" office:value="246">
            <text:p>246</text:p>
          </table:table-cell>
          <table:table-cell office:value-type="string">
            <text:p>Y0258LJT</text:p>
          </table:table-cell>
          <table:table-cell office:value-type="string">
            <text:p>202600004959OP</text:p>
          </table:table-cell>
          <table:table-cell office:value-type="string">
            <text:p>KRISTINE S.A</text:p>
          </table:table-cell>
          <table:table-cell office:value-type="float" office:value="6439356">
            <text:p>6439356</text:p>
          </table:table-cell>
          <table:table-cell office:value-type="string">
            <text:p>10/06/2026</text:p>
          </table:table-cell>
          <table:table-cell office:value-type="float" office:value="202600002416">
            <text:p>202600002416</text:p>
          </table:table-cell>
          <table:table-cell office:value-type="float" office:value="202600001976">
            <text:p>202600001976</text:p>
          </table:table-cell>
          <table:table-cell office:value-type="string">
            <text:p>108132100641610442 <text:s text:c="2"/>CONSTRUCCIONES <text:s text:c="36"/>Programa: 0064 OBRA CALLE BROWN Y COLIHUES <text:s text:c="23"/>Secretaria: 08 SECRETARÍA DE PLANEAMIENTO TERRITORIAL</text:p>
          </table:table-cell>
          <table:table-cell office:value-type="string">
            <text:p>1976-2026</text:p>
          </table:table-cell>
        </table:table-row>
        <table:table-row table:style-name="ro1">
          <table:table-cell office:value-type="float" office:value="247">
            <text:p>247</text:p>
          </table:table-cell>
          <table:table-cell office:value-type="string">
            <text:p>Y0258LJT</text:p>
          </table:table-cell>
          <table:table-cell office:value-type="string">
            <text:p>202600004960OP</text:p>
          </table:table-cell>
          <table:table-cell office:value-type="string">
            <text:p>CORTES <text:s text:c="23"/>LUIS ALBERTO</text:p>
          </table:table-cell>
          <table:table-cell office:value-type="float" office:value="450000">
            <text:p>450000</text:p>
          </table:table-cell>
          <table:table-cell office:value-type="string">
            <text:p>10/06/2026</text:p>
          </table:table-cell>
          <table:table-cell office:value-type="float" office:value="202600002801">
            <text:p>202600002801</text:p>
          </table:table-cell>
          <table:table-cell office:value-type="float" office:value="202600002146">
            <text:p>202600002146</text:p>
          </table:table-cell>
          <table:table-cell office:value-type="string">
            <text:p>111171100010010333 <text:s text:c="2"/>MANTENIMIENTO <text:s/>REPARACION Y LIMPIEZA <text:s text:c="14"/>Programa: 0001 IMPUESTOS <text:s text:c="41"/>Secretaria: 11 SECRETARÍA DE PROTECCIÓN CIUDADANA <text:s text:c="16"/>111171100010010333 <text:s text:c="2"/>MANTENIMIENTO <text:s/>REPARACION Y LIMPIEZA <text:s text:c="14"/>Programa: 0001 SERVICIO ADMINISTRATIVO CENTRAL <text:s text:c="19"/>Secretaria: 11 SECRETARÍA DE PROTECCIÓN CIUDADANA</text:p>
          </table:table-cell>
          <table:table-cell office:value-type="string">
            <text:p>2146-2026</text:p>
          </table:table-cell>
        </table:table-row>
        <table:table-row table:style-name="ro1">
          <table:table-cell office:value-type="float" office:value="248">
            <text:p>248</text:p>
          </table:table-cell>
          <table:table-cell office:value-type="string">
            <text:p>Y0258LJT</text:p>
          </table:table-cell>
          <table:table-cell office:value-type="string">
            <text:p>202600004961OP</text:p>
          </table:table-cell>
          <table:table-cell office:value-type="string">
            <text:p>CORTES <text:s text:c="23"/>LUIS ALBERTO</text:p>
          </table:table-cell>
          <table:table-cell office:value-type="float" office:value="120000">
            <text:p>120000</text:p>
          </table:table-cell>
          <table:table-cell office:value-type="string">
            <text:p>10/06/2026</text:p>
          </table:table-cell>
          <table:table-cell office:value-type="float" office:value="202600002487">
            <text:p>202600002487</text:p>
          </table:table-cell>
          <table:table-cell office:value-type="float" office:value="202600002014">
            <text:p>202600002014</text:p>
          </table:table-cell>
          <table:table-cell office:value-type="string">
            <text:p>111181101062720333 <text:s text:c="2"/>MANTENIMIENTO <text:s/>REPARACION Y LIMPIEZA <text:s text:c="14"/>Programa: 0106 SERVICIOS DE PLAYON Y BANOS QUIMICOS <text:s text:c="14"/>Secretaria: 11 SECRETARÍA DE PROTECCIÓN CIUDADANA</text:p>
          </table:table-cell>
          <table:table-cell office:value-type="string">
            <text:p>2014-2026</text:p>
          </table:table-cell>
        </table:table-row>
        <table:table-row table:style-name="ro1">
          <table:table-cell office:value-type="float" office:value="249">
            <text:p>249</text:p>
          </table:table-cell>
          <table:table-cell office:value-type="string">
            <text:p>Y0258LJT</text:p>
          </table:table-cell>
          <table:table-cell office:value-type="string">
            <text:p>202600004962OP</text:p>
          </table:table-cell>
          <table:table-cell office:value-type="string">
            <text:p>CORTES <text:s text:c="23"/>LUIS ALBERTO</text:p>
          </table:table-cell>
          <table:table-cell office:value-type="float" office:value="100000">
            <text:p>100000</text:p>
          </table:table-cell>
          <table:table-cell office:value-type="string">
            <text:p>10/06/2026</text:p>
          </table:table-cell>
          <table:table-cell office:value-type="float" office:value="202600002803">
            <text:p>202600002803</text:p>
          </table:table-cell>
          <table:table-cell office:value-type="float" office:value="202600002186">
            <text:p>202600002186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186-2026</text:p>
          </table:table-cell>
        </table:table-row>
        <table:table-row table:style-name="ro1">
          <table:table-cell office:value-type="float" office:value="250">
            <text:p>250</text:p>
          </table:table-cell>
          <table:table-cell office:value-type="string">
            <text:p>Y0258LJT</text:p>
          </table:table-cell>
          <table:table-cell office:value-type="string">
            <text:p>202600004963OP</text:p>
          </table:table-cell>
          <table:table-cell office:value-type="string">
            <text:p>CASA PALM S.A.C.I.I. Y A.</text:p>
          </table:table-cell>
          <table:table-cell office:value-type="float" office:value="1143385">
            <text:p>1143385</text:p>
          </table:table-cell>
          <table:table-cell office:value-type="string">
            <text:p>10/06/2026</text:p>
          </table:table-cell>
          <table:table-cell office:value-type="float" office:value="202600002600">
            <text:p>202600002600</text:p>
          </table:table-cell>
          <table:table-cell office:value-type="float" office:value="202600002078">
            <text:p>202600002078</text:p>
          </table:table-cell>
          <table:table-cell office:value-type="string">
            <text:p>10700130050131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2078-2026</text:p>
          </table:table-cell>
        </table:table-row>
        <table:table-row table:style-name="ro1">
          <table:table-cell office:value-type="float" office:value="251">
            <text:p>251</text:p>
          </table:table-cell>
          <table:table-cell office:value-type="string">
            <text:p>Y0258LJT</text:p>
          </table:table-cell>
          <table:table-cell office:value-type="string">
            <text:p>202600004964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516112.26</text:p>
          </table:table-cell>
          <table:table-cell office:value-type="string">
            <text:p>10/06/2026</text:p>
          </table:table-cell>
          <table:table-cell office:value-type="float" office:value="202600001813">
            <text:p>202600001813</text:p>
          </table:table-cell>
          <table:table-cell office:value-type="float" office:value="202600001851">
            <text:p>202600001851</text:p>
          </table:table-cell>
          <table:table-cell office:value-type="string">
            <text:p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</text:p>
          </table:table-cell>
          <table:table-cell office:value-type="string">
            <text:p>1851-2026</text:p>
          </table:table-cell>
        </table:table-row>
        <table:table-row table:style-name="ro1">
          <table:table-cell office:value-type="float" office:value="252">
            <text:p>252</text:p>
          </table:table-cell>
          <table:table-cell office:value-type="string">
            <text:p>Y0258LJT</text:p>
          </table:table-cell>
          <table:table-cell office:value-type="string">
            <text:p>202600004966OP</text:p>
          </table:table-cell>
          <table:table-cell office:value-type="string">
            <text:p>INDUSTRIAL PATAGONICA SAS</text:p>
          </table:table-cell>
          <table:table-cell office:value-type="string">
            <text:p>861160.92</text:p>
          </table:table-cell>
          <table:table-cell office:value-type="string">
            <text:p>10/06/2026</text:p>
          </table:table-cell>
          <table:table-cell office:value-type="float" office:value="202600002278">
            <text:p>202600002278</text:p>
          </table:table-cell>
          <table:table-cell office:value-type="float" office:value="202600001735">
            <text:p>202600001735</text:p>
          </table:table-cell>
          <table:table-cell office:value-type="string">
            <text:p>107071300010010442 <text:s text:c="2"/>CONSTRUCCIONES <text:s text:c="36"/>Programa: 0001 IMPUESTOS <text:s text:c="41"/>Secretaria: 07 SECRETARÍA DE OBRAS Y SERVICIOS PÚBLICOS <text:s text:c="10"/>107071300010010442 <text:s text:c="2"/>CONSTRUCCIONES <text:s text:c="36"/>Programa: 0001 SERVICIO ADMINISTRATIVO CENTRAL <text:s text:c="19"/>Secretaria: 07 SECRETARÍA DE OBRAS Y SERVICIOS PÚBLICOS</text:p>
          </table:table-cell>
          <table:table-cell office:value-type="string">
            <text:p>1735-2026</text:p>
          </table:table-cell>
        </table:table-row>
        <table:table-row table:style-name="ro1">
          <table:table-cell office:value-type="float" office:value="253">
            <text:p>253</text:p>
          </table:table-cell>
          <table:table-cell office:value-type="string">
            <text:p>Y0258LJT</text:p>
          </table:table-cell>
          <table:table-cell office:value-type="string">
            <text:p>202600004967OP</text:p>
          </table:table-cell>
          <table:table-cell office:value-type="string">
            <text:p>BURCAM SRL</text:p>
          </table:table-cell>
          <table:table-cell office:value-type="float" office:value="103135">
            <text:p>103135</text:p>
          </table:table-cell>
          <table:table-cell office:value-type="string">
            <text:p>10/06/2026</text:p>
          </table:table-cell>
          <table:table-cell office:value-type="float" office:value="202600002445">
            <text:p>202600002445</text:p>
          </table:table-cell>
          <table:table-cell office:value-type="float" office:value="202600002010">
            <text:p>202600002010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010-2026</text:p>
          </table:table-cell>
        </table:table-row>
        <table:table-row table:style-name="ro1">
          <table:table-cell office:value-type="float" office:value="254">
            <text:p>254</text:p>
          </table:table-cell>
          <table:table-cell office:value-type="string">
            <text:p>Y0258LJT</text:p>
          </table:table-cell>
          <table:table-cell office:value-type="string">
            <text:p>202600004968OP</text:p>
          </table:table-cell>
          <table:table-cell office:value-type="string">
            <text:p>BURCAM SRL</text:p>
          </table:table-cell>
          <table:table-cell office:value-type="float" office:value="724800">
            <text:p>724800</text:p>
          </table:table-cell>
          <table:table-cell office:value-type="string">
            <text:p>10/06/2026</text:p>
          </table:table-cell>
          <table:table-cell office:value-type="float" office:value="202600002507">
            <text:p>202600002507</text:p>
          </table:table-cell>
          <table:table-cell office:value-type="float" office:value="202600002018">
            <text:p>202600002018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018-2026</text:p>
          </table:table-cell>
        </table:table-row>
        <table:table-row table:style-name="ro1">
          <table:table-cell office:value-type="float" office:value="255">
            <text:p>255</text:p>
          </table:table-cell>
          <table:table-cell office:value-type="string">
            <text:p>Y0258LJT</text:p>
          </table:table-cell>
          <table:table-cell office:value-type="string">
            <text:p>202600004969OP</text:p>
          </table:table-cell>
          <table:table-cell office:value-type="string">
            <text:p>BURCAM SRL</text:p>
          </table:table-cell>
          <table:table-cell office:value-type="float" office:value="88900">
            <text:p>88900</text:p>
          </table:table-cell>
          <table:table-cell office:value-type="string">
            <text:p>10/06/2026</text:p>
          </table:table-cell>
          <table:table-cell office:value-type="float" office:value="202600002193">
            <text:p>202600002193</text:p>
          </table:table-cell>
          <table:table-cell office:value-type="float" office:value="202600001900">
            <text:p>202600001900</text:p>
          </table:table-cell>
          <table:table-cell office:value-type="string">
            <text:p>101001100110220333 <text:s text:c="2"/>MANTENIMIENTO <text:s/>REPARACION Y LIMPIEZA <text:s text:c="14"/>Programa: 0011 COPARTICIPACION <text:s text:c="35"/>Secretaria: 01 INTENDENCIA <text:s text:c="39"/>101001100110220333 <text:s text:c="2"/>MANTENIMIENTO <text:s/>REPARACION Y LIMPIEZA <text:s text:c="14"/>Programa: 0011 SERVICIOS VECINALES ZONA ESTE- EL CONDOR <text:s text:c="10"/>Secretaria: 01 INTENDENCIA</text:p>
          </table:table-cell>
          <table:table-cell office:value-type="string">
            <text:p>1900-2026</text:p>
          </table:table-cell>
        </table:table-row>
        <table:table-row table:style-name="ro1">
          <table:table-cell office:value-type="float" office:value="256">
            <text:p>256</text:p>
          </table:table-cell>
          <table:table-cell office:value-type="string">
            <text:p>Y0258LJT</text:p>
          </table:table-cell>
          <table:table-cell office:value-type="string">
            <text:p>202600004970OP</text:p>
          </table:table-cell>
          <table:table-cell office:value-type="string">
            <text:p>BURCAM SRL</text:p>
          </table:table-cell>
          <table:table-cell office:value-type="float" office:value="989650">
            <text:p>989650</text:p>
          </table:table-cell>
          <table:table-cell office:value-type="string">
            <text:p>10/06/2026</text:p>
          </table:table-cell>
          <table:table-cell office:value-type="float" office:value="202600002559">
            <text:p>202600002559</text:p>
          </table:table-cell>
          <table:table-cell office:value-type="float" office:value="202600002075">
            <text:p>202600002075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075-2026</text:p>
          </table:table-cell>
        </table:table-row>
        <table:table-row table:style-name="ro1">
          <table:table-cell office:value-type="float" office:value="257">
            <text:p>257</text:p>
          </table:table-cell>
          <table:table-cell office:value-type="string">
            <text:p>Y0258LJT</text:p>
          </table:table-cell>
          <table:table-cell office:value-type="string">
            <text:p>202600004971OP</text:p>
          </table:table-cell>
          <table:table-cell office:value-type="string">
            <text:p>PUELCHE SOCIEDAD ANONIMA INDUS</text:p>
          </table:table-cell>
          <table:table-cell office:value-type="float" office:value="2487000">
            <text:p>2487000</text:p>
          </table:table-cell>
          <table:table-cell office:value-type="string">
            <text:p>10/06/2026</text:p>
          </table:table-cell>
          <table:table-cell office:value-type="float" office:value="202600002004">
            <text:p>202600002004</text:p>
          </table:table-cell>
          <table:table-cell office:value-type="float" office:value="202600001502">
            <text:p>202600001502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502-2026</text:p>
          </table:table-cell>
        </table:table-row>
        <table:table-row table:style-name="ro1">
          <table:table-cell office:value-type="float" office:value="258">
            <text:p>258</text:p>
          </table:table-cell>
          <table:table-cell office:value-type="string">
            <text:p>Y0258LJT</text:p>
          </table:table-cell>
          <table:table-cell office:value-type="string">
            <text:p>202600004972OP</text:p>
          </table:table-cell>
          <table:table-cell office:value-type="string">
            <text:p>REOLON <text:s text:c="23"/>MARIANO GASTON</text:p>
          </table:table-cell>
          <table:table-cell office:value-type="float" office:value="192000">
            <text:p>192000</text:p>
          </table:table-cell>
          <table:table-cell office:value-type="string">
            <text:p>10/06/2026</text:p>
          </table:table-cell>
          <table:table-cell office:value-type="float" office:value="202600002003">
            <text:p>202600002003</text:p>
          </table:table-cell>
          <table:table-cell office:value-type="float" office:value="202600001656">
            <text:p>202600001656</text:p>
          </table:table-cell>
          <table:table-cell office:value-type="string">
            <text:p>111181100010020229 <text:s text:c="2"/>OTROS BIENES DE CONSUMO <text:s text:c="27"/>Programa: 0001 IMPUESTOS <text:s text:c="41"/>Secretaria: 11 SECRETARÍA DE PROTECCIÓN CIUDADANA <text:s text:c="16"/>11118110001002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1656-2026</text:p>
          </table:table-cell>
        </table:table-row>
        <table:table-row table:style-name="ro1">
          <table:table-cell office:value-type="float" office:value="259">
            <text:p>259</text:p>
          </table:table-cell>
          <table:table-cell office:value-type="string">
            <text:p>Y0258LJT</text:p>
          </table:table-cell>
          <table:table-cell office:value-type="string">
            <text:p>202600004973OP</text:p>
          </table:table-cell>
          <table:table-cell office:value-type="string">
            <text:p>BELLOC SUR S.A</text:p>
          </table:table-cell>
          <table:table-cell office:value-type="string">
            <text:p>1969842.54</text:p>
          </table:table-cell>
          <table:table-cell office:value-type="string">
            <text:p>10/06/2026</text:p>
          </table:table-cell>
          <table:table-cell office:value-type="float" office:value="202600001594">
            <text:p>202600001594</text:p>
          </table:table-cell>
          <table:table-cell office:value-type="float" office:value="202600001088">
            <text:p>202600001088</text:p>
          </table:table-cell>
          <table:table-cell office:value-type="string">
            <text:p>107091300010010222 <text:s text:c="2"/>TEXTILES Y VESTUARIOS <text:s text:c="29"/>Programa: 0001 IMPUESTOS <text:s text:c="41"/>Secretaria: 07 SECRETARÍA DE OBRAS Y SERVICIOS PÚBLICOS <text:s text:c="10"/>107091300010010222 <text:s text:c="2"/>TEXTILES Y VESTUARIOS <text:s text:c="29"/>Programa: 0001 SERVICIO ADMINISTRATIVO CENTRAL <text:s text:c="19"/>Secretaria: 07 SECRETARÍA DE OBRAS Y SERVICIOS PÚBLICOS</text:p>
          </table:table-cell>
          <table:table-cell office:value-type="string">
            <text:p>1088-2026</text:p>
          </table:table-cell>
        </table:table-row>
        <table:table-row table:style-name="ro1">
          <table:table-cell office:value-type="float" office:value="260">
            <text:p>260</text:p>
          </table:table-cell>
          <table:table-cell office:value-type="string">
            <text:p>Y0258LJT</text:p>
          </table:table-cell>
          <table:table-cell office:value-type="string">
            <text:p>202600004974OP</text:p>
          </table:table-cell>
          <table:table-cell office:value-type="string">
            <text:p>TROYON <text:s text:c="23"/>DARIO</text:p>
          </table:table-cell>
          <table:table-cell office:value-type="float" office:value="780000">
            <text:p>780000</text:p>
          </table:table-cell>
          <table:table-cell office:value-type="string">
            <text:p>10/06/2026</text:p>
          </table:table-cell>
          <table:table-cell office:value-type="float" office:value="202600001594">
            <text:p>202600001594</text:p>
          </table:table-cell>
          <table:table-cell office:value-type="float" office:value="202600001088">
            <text:p>202600001088</text:p>
          </table:table-cell>
          <table:table-cell office:value-type="string">
            <text:p>107091300010010222 <text:s text:c="2"/>TEXTILES Y VESTUARIOS <text:s text:c="29"/>Programa: 0001 IMPUESTOS <text:s text:c="41"/>Secretaria: 07 SECRETARÍA DE OBRAS Y SERVICIOS PÚBLICOS <text:s text:c="10"/>107091300010010222 <text:s text:c="2"/>TEXTILES Y VESTUARIOS <text:s text:c="29"/>Programa: 0001 SERVICIO ADMINISTRATIVO CENTRAL <text:s text:c="19"/>Secretaria: 07 SECRETARÍA DE OBRAS Y SERVICIOS PÚBLICOS</text:p>
          </table:table-cell>
          <table:table-cell office:value-type="string">
            <text:p>1088-2026</text:p>
          </table:table-cell>
        </table:table-row>
        <table:table-row table:style-name="ro1">
          <table:table-cell office:value-type="float" office:value="261">
            <text:p>261</text:p>
          </table:table-cell>
          <table:table-cell office:value-type="string">
            <text:p>Y0258LJT</text:p>
          </table:table-cell>
          <table:table-cell office:value-type="string">
            <text:p>202600004976OP</text:p>
          </table:table-cell>
          <table:table-cell office:value-type="string">
            <text:p>LEGIONMAT SRL</text:p>
          </table:table-cell>
          <table:table-cell office:value-type="float" office:value="1862190">
            <text:p>1862190</text:p>
          </table:table-cell>
          <table:table-cell office:value-type="string">
            <text:p>10/06/2026</text:p>
          </table:table-cell>
          <table:table-cell office:value-type="float" office:value="202600002789">
            <text:p>202600002789</text:p>
          </table:table-cell>
          <table:table-cell office:value-type="float" office:value="202600002145">
            <text:p>202600002145</text:p>
          </table:table-cell>
          <table:table-cell office:value-type="string">
            <text:p>107001300481210442 <text:s text:c="2"/>CONSTRUCCIONES <text:s text:c="36"/>Programa: 0048 PROGRAMA INTEGRAL DE PAVIMENTACIÓN <text:s text:c="16"/>Secretaria: 07 SECRETARÍA DE OBRAS Y SERVICIOS PÚBLICOS</text:p>
          </table:table-cell>
          <table:table-cell office:value-type="string">
            <text:p>2145-2026</text:p>
          </table:table-cell>
        </table:table-row>
        <table:table-row table:style-name="ro1">
          <table:table-cell office:value-type="float" office:value="262">
            <text:p>262</text:p>
          </table:table-cell>
          <table:table-cell office:value-type="string">
            <text:p>Y0258LJT</text:p>
          </table:table-cell>
          <table:table-cell office:value-type="string">
            <text:p>202600004977OP</text:p>
          </table:table-cell>
          <table:table-cell office:value-type="string">
            <text:p>PETCOFF <text:s text:c="22"/>MARIA BELEN</text:p>
          </table:table-cell>
          <table:table-cell office:value-type="float" office:value="67500">
            <text:p>67500</text:p>
          </table:table-cell>
          <table:table-cell office:value-type="string">
            <text:p>10/06/2026</text:p>
          </table:table-cell>
          <table:table-cell office:value-type="float" office:value="202600002633">
            <text:p>202600002633</text:p>
          </table:table-cell>
          <table:table-cell office:value-type="float" office:value="202600002126">
            <text:p>202600002126</text:p>
          </table:table-cell>
          <table:table-cell office:value-type="string">
            <text:p>110001100912340229 <text:s text:c="2"/>OTROS BIENES DE CONSUMO <text:s text:c="27"/>Programa: 0091 PROMOCION DE EMPRENDIMIENTOS Y PYMES <text:s text:c="14"/>Secretaria: 10 SECRETARÍA DE PRODUCCIÓN Y EMPLEO</text:p>
          </table:table-cell>
          <table:table-cell office:value-type="string">
            <text:p>2126-2026</text:p>
          </table:table-cell>
        </table:table-row>
        <table:table-row table:style-name="ro1">
          <table:table-cell office:value-type="float" office:value="263">
            <text:p>263</text:p>
          </table:table-cell>
          <table:table-cell office:value-type="string">
            <text:p>Y0258LJT</text:p>
          </table:table-cell>
          <table:table-cell office:value-type="string">
            <text:p>202600004978OP</text:p>
          </table:table-cell>
          <table:table-cell office:value-type="string">
            <text:p>UNIDAD REGIONAL III</text:p>
          </table:table-cell>
          <table:table-cell office:value-type="string">
            <text:p>580396.11</text:p>
          </table:table-cell>
          <table:table-cell office:value-type="string">
            <text:p>11/06/2026</text:p>
          </table:table-cell>
          <table:table-cell office:value-type="float" office:value="202600001986">
            <text:p>202600001986</text:p>
          </table:table-cell>
          <table:table-cell office:value-type="float" office:value="202600001494">
            <text:p>202600001494</text:p>
          </table:table-cell>
          <table:table-cell office:value-type="string">
            <text:p>111181130372620339 <text:s text:c="2"/>OTROS SERVICIOS <text:s text:c="35"/>Programa: 3037 CONTROL DE TRANSITO <text:s text:c="31"/>Secretaria: 11 SECRETARÍA DE PROTECCIÓN CIUDADANA</text:p>
          </table:table-cell>
          <table:table-cell office:value-type="string">
            <text:p>1494-2026</text:p>
          </table:table-cell>
        </table:table-row>
        <table:table-row table:style-name="ro1">
          <table:table-cell office:value-type="float" office:value="264">
            <text:p>264</text:p>
          </table:table-cell>
          <table:table-cell office:value-type="string">
            <text:p>Y0258LJT</text:p>
          </table:table-cell>
          <table:table-cell office:value-type="string">
            <text:p>202600004979OP</text:p>
          </table:table-cell>
          <table:table-cell office:value-type="string">
            <text:p>VENTIMIGLIA S.R.L</text:p>
          </table:table-cell>
          <table:table-cell office:value-type="string">
            <text:p>15301.1</text:p>
          </table:table-cell>
          <table:table-cell office:value-type="string">
            <text:p>11/06/2026</text:p>
          </table:table-cell>
          <table:table-cell office:value-type="float" office:value="202600002424">
            <text:p>202600002424</text:p>
          </table:table-cell>
          <table:table-cell office:value-type="float" office:value="202600002008">
            <text:p>202600002008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008-2026</text:p>
          </table:table-cell>
        </table:table-row>
        <table:table-row table:style-name="ro1">
          <table:table-cell office:value-type="float" office:value="265">
            <text:p>265</text:p>
          </table:table-cell>
          <table:table-cell office:value-type="string">
            <text:p>Y0258LJT</text:p>
          </table:table-cell>
          <table:table-cell office:value-type="string">
            <text:p>202600004980OP</text:p>
          </table:table-cell>
          <table:table-cell office:value-type="string">
            <text:p>CASA PALM S.A.C.I.I. Y A.</text:p>
          </table:table-cell>
          <table:table-cell office:value-type="string">
            <text:p>439138.28</text:p>
          </table:table-cell>
          <table:table-cell office:value-type="string">
            <text:p>11/06/2026</text:p>
          </table:table-cell>
          <table:table-cell office:value-type="float" office:value="202600002263">
            <text:p>202600002263</text:p>
          </table:table-cell>
          <table:table-cell office:value-type="float" office:value="202600001810">
            <text:p>202600001810</text:p>
          </table:table-cell>
          <table:table-cell office:value-type="string">
            <text:p>10700130050128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1810-2026</text:p>
          </table:table-cell>
        </table:table-row>
        <table:table-row table:style-name="ro1">
          <table:table-cell office:value-type="float" office:value="266">
            <text:p>266</text:p>
          </table:table-cell>
          <table:table-cell office:value-type="string">
            <text:p>Y0258LJT</text:p>
          </table:table-cell>
          <table:table-cell office:value-type="string">
            <text:p>202600004981OP</text:p>
          </table:table-cell>
          <table:table-cell office:value-type="string">
            <text:p>SOLIDO S.R.L</text:p>
          </table:table-cell>
          <table:table-cell office:value-type="string">
            <text:p>78458.75</text:p>
          </table:table-cell>
          <table:table-cell office:value-type="string">
            <text:p>11/06/2026</text:p>
          </table:table-cell>
          <table:table-cell office:value-type="float" office:value="202600002653">
            <text:p>202600002653</text:p>
          </table:table-cell>
          <table:table-cell office:value-type="float" office:value="202600002085">
            <text:p>202600002085</text:p>
          </table:table-cell>
          <table:table-cell office:value-type="string">
            <text:p>101002100140210229 <text:s text:c="2"/>OTROS BIENES DE CONSUMO <text:s text:c="27"/>Programa: 0014 OTROS NO TRIBUTARIOS <text:s text:c="30"/>Secretaria: 01 INTENDENCIA <text:s text:c="39"/>101002100140210229 <text:s text:c="2"/>OTROS BIENES DE CONSUMO <text:s text:c="27"/>Programa: 0014 SERVICIOS VECINALES ZONA CENTRO <text:s text:c="19"/>Secretaria: 01 INTENDENCIA</text:p>
          </table:table-cell>
          <table:table-cell office:value-type="string">
            <text:p>2085-2026</text:p>
          </table:table-cell>
        </table:table-row>
        <table:table-row table:style-name="ro1">
          <table:table-cell office:value-type="float" office:value="267">
            <text:p>267</text:p>
          </table:table-cell>
          <table:table-cell office:value-type="string">
            <text:p>Y0258LJT</text:p>
          </table:table-cell>
          <table:table-cell office:value-type="string">
            <text:p>202600004982OP</text:p>
          </table:table-cell>
          <table:table-cell office:value-type="string">
            <text:p>PINTURERIA ARGENTINA S.H</text:p>
          </table:table-cell>
          <table:table-cell office:value-type="float" office:value="72360">
            <text:p>72360</text:p>
          </table:table-cell>
          <table:table-cell office:value-type="string">
            <text:p>11/06/2026</text:p>
          </table:table-cell>
          <table:table-cell office:value-type="float" office:value="202600002184">
            <text:p>202600002184</text:p>
          </table:table-cell>
          <table:table-cell office:value-type="float" office:value="202600001898">
            <text:p>202600001898</text:p>
          </table:table-cell>
          <table:table-cell office:value-type="string">
            <text:p>109141200701770333 <text:s text:c="2"/>MANTENIMIENTO <text:s/>REPARACION Y LIMPIEZA <text:s text:c="14"/>Programa: 0070 APOYO A LA GESTION DE LOS CENTROS DE DESARROLLO <text:s text:c="3"/>Secretaria: 09 SECRETARÍA DE CAPITAL HUMANO Y ACCIÓN SOCIAL</text:p>
          </table:table-cell>
          <table:table-cell office:value-type="string">
            <text:p>1898-2026</text:p>
          </table:table-cell>
        </table:table-row>
        <table:table-row table:style-name="ro1">
          <table:table-cell office:value-type="float" office:value="268">
            <text:p>268</text:p>
          </table:table-cell>
          <table:table-cell office:value-type="string">
            <text:p>Y0258LJT</text:p>
          </table:table-cell>
          <table:table-cell office:value-type="string">
            <text:p>202600004983OP</text:p>
          </table:table-cell>
          <table:table-cell office:value-type="string">
            <text:p>DISTRIBUIDORA PATAGONIA SRL</text:p>
          </table:table-cell>
          <table:table-cell office:value-type="float" office:value="1041000">
            <text:p>1041000</text:p>
          </table:table-cell>
          <table:table-cell office:value-type="string">
            <text:p>11/06/2026</text:p>
          </table:table-cell>
          <table:table-cell office:value-type="float" office:value="202600002524">
            <text:p>202600002524</text:p>
          </table:table-cell>
          <table:table-cell office:value-type="float" office:value="202600002152">
            <text:p>202600002152</text:p>
          </table:table-cell>
          <table:table-cell office:value-type="string">
            <text:p>101011100190310443 <text:s text:c="2"/>MAQUINA Y EQUIPO <text:s text:c="34"/>Programa: 0019 GESTION SEGURIDAD E HIGIENE TRABAJO <text:s text:c="15"/>Secretaria: 01 INTENDENCIA <text:s text:c="39"/>101011100190310443 <text:s text:c="2"/>MAQUINA Y EQUIPO <text:s text:c="34"/>Programa: 0019 SALDO LIQUIDO DE BANCO <text:s text:c="28"/>Secretaria: 01 INTENDENCIA</text:p>
          </table:table-cell>
          <table:table-cell office:value-type="string">
            <text:p>2152-2026</text:p>
          </table:table-cell>
        </table:table-row>
        <table:table-row table:style-name="ro1">
          <table:table-cell office:value-type="float" office:value="269">
            <text:p>269</text:p>
          </table:table-cell>
          <table:table-cell office:value-type="string">
            <text:p>Y0258LJT</text:p>
          </table:table-cell>
          <table:table-cell office:value-type="string">
            <text:p>202600004984OP</text:p>
          </table:table-cell>
          <table:table-cell office:value-type="string">
            <text:p>NORDEMAQ SA</text:p>
          </table:table-cell>
          <table:table-cell office:value-type="string">
            <text:p>1128778.29</text:p>
          </table:table-cell>
          <table:table-cell office:value-type="string">
            <text:p>11/06/2026</text:p>
          </table:table-cell>
          <table:table-cell office:value-type="float" office:value="202600002362">
            <text:p>202600002362</text:p>
          </table:table-cell>
          <table:table-cell office:value-type="float" office:value="202600001823">
            <text:p>202600001823</text:p>
          </table:table-cell>
          <table:table-cell office:value-type="string">
            <text:p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</text:p>
          </table:table-cell>
          <table:table-cell office:value-type="string">
            <text:p>1823-2026</text:p>
          </table:table-cell>
        </table:table-row>
        <table:table-row table:style-name="ro1">
          <table:table-cell office:value-type="float" office:value="270">
            <text:p>270</text:p>
          </table:table-cell>
          <table:table-cell office:value-type="string">
            <text:p>Y0258LJT</text:p>
          </table:table-cell>
          <table:table-cell office:value-type="string">
            <text:p>202600004985OP</text:p>
          </table:table-cell>
          <table:table-cell office:value-type="string">
            <text:p>DISTRIBUIDORA PATAGONIA SRL</text:p>
          </table:table-cell>
          <table:table-cell office:value-type="float" office:value="20400">
            <text:p>20400</text:p>
          </table:table-cell>
          <table:table-cell office:value-type="string">
            <text:p>11/06/2026</text:p>
          </table:table-cell>
          <table:table-cell office:value-type="float" office:value="202600002619">
            <text:p>202600002619</text:p>
          </table:table-cell>
          <table:table-cell office:value-type="float" office:value="202600002162">
            <text:p>202600002162</text:p>
          </table:table-cell>
          <table:table-cell office:value-type="string">
            <text:p>106061100380980229 <text:s text:c="2"/>OTROS BIENES DE CONSUMO <text:s text:c="27"/>Programa: 0038 GESTION DE LOS INGRESOS PUBLICOS <text:s text:c="18"/>Secretaria: 06 SECRETARÍA DE HACIENDA</text:p>
          </table:table-cell>
          <table:table-cell office:value-type="string">
            <text:p>2162-2026</text:p>
          </table:table-cell>
        </table:table-row>
        <table:table-row table:style-name="ro1">
          <table:table-cell office:value-type="float" office:value="271">
            <text:p>271</text:p>
          </table:table-cell>
          <table:table-cell office:value-type="string">
            <text:p>Y0258LJT</text:p>
          </table:table-cell>
          <table:table-cell office:value-type="string">
            <text:p>202600004986OP</text:p>
          </table:table-cell>
          <table:table-cell office:value-type="string">
            <text:p>CASPANI Y CIA S.R.L.</text:p>
          </table:table-cell>
          <table:table-cell office:value-type="string">
            <text:p>440979.04</text:p>
          </table:table-cell>
          <table:table-cell office:value-type="string">
            <text:p>11/06/2026</text:p>
          </table:table-cell>
          <table:table-cell office:value-type="float" office:value="202600002570">
            <text:p>202600002570</text:p>
          </table:table-cell>
          <table:table-cell office:value-type="float" office:value="202600002042">
            <text:p>202600002042</text:p>
          </table:table-cell>
          <table:table-cell office:value-type="string">
            <text:p>110001100892260443 <text:s text:c="2"/>MAQUINA Y EQUIPO <text:s text:c="34"/>Programa: 0089 FORTALECIMIENTO DE FERIAS COMUNITARIAS <text:s text:c="12"/>Secretaria: 10 SECRETARÍA DE PRODUCCIÓN Y EMPLEO</text:p>
          </table:table-cell>
          <table:table-cell office:value-type="string">
            <text:p>2042-2026</text:p>
          </table:table-cell>
        </table:table-row>
        <table:table-row table:style-name="ro1">
          <table:table-cell office:value-type="float" office:value="272">
            <text:p>272</text:p>
          </table:table-cell>
          <table:table-cell office:value-type="string">
            <text:p>Y0258LJT</text:p>
          </table:table-cell>
          <table:table-cell office:value-type="string">
            <text:p>202600004987OP</text:p>
          </table:table-cell>
          <table:table-cell office:value-type="string">
            <text:p>DISTRIBUIDORA PATAGONIA SRL</text:p>
          </table:table-cell>
          <table:table-cell office:value-type="float" office:value="102000">
            <text:p>102000</text:p>
          </table:table-cell>
          <table:table-cell office:value-type="string">
            <text:p>11/06/2026</text:p>
          </table:table-cell>
          <table:table-cell office:value-type="float" office:value="202600002610">
            <text:p>202600002610</text:p>
          </table:table-cell>
          <table:table-cell office:value-type="float" office:value="202600002159">
            <text:p>202600002159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159-2026</text:p>
          </table:table-cell>
        </table:table-row>
        <table:table-row table:style-name="ro1">
          <table:table-cell office:value-type="float" office:value="273">
            <text:p>273</text:p>
          </table:table-cell>
          <table:table-cell office:value-type="string">
            <text:p>Y0258LJT</text:p>
          </table:table-cell>
          <table:table-cell office:value-type="string">
            <text:p>202600004988OP</text:p>
          </table:table-cell>
          <table:table-cell office:value-type="string">
            <text:p>CORTES <text:s text:c="23"/>LUIS ALBERTO</text:p>
          </table:table-cell>
          <table:table-cell office:value-type="float" office:value="900000">
            <text:p>900000</text:p>
          </table:table-cell>
          <table:table-cell office:value-type="string">
            <text:p>11/06/2026</text:p>
          </table:table-cell>
          <table:table-cell office:value-type="float" office:value="202600002343">
            <text:p>202600002343</text:p>
          </table:table-cell>
          <table:table-cell office:value-type="float" office:value="202600001789">
            <text:p>202600001789</text:p>
          </table:table-cell>
          <table:table-cell office:value-type="string">
            <text:p>101011100010010229 <text:s text:c="2"/>OTROS BIENES DE CONSUMO <text:s text:c="27"/>Programa: 0001 IMPUESTOS <text:s text:c="41"/>Secretaria: 01 INTENDENCIA <text:s text:c="39"/>10101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1789-2026</text:p>
          </table:table-cell>
        </table:table-row>
        <table:table-row table:style-name="ro1">
          <table:table-cell office:value-type="float" office:value="274">
            <text:p>274</text:p>
          </table:table-cell>
          <table:table-cell office:value-type="string">
            <text:p>Y0258LJT</text:p>
          </table:table-cell>
          <table:table-cell office:value-type="string">
            <text:p>202600004989OP</text:p>
          </table:table-cell>
          <table:table-cell office:value-type="string">
            <text:p>CORTES <text:s text:c="23"/>LUIS ALBERTO</text:p>
          </table:table-cell>
          <table:table-cell office:value-type="float" office:value="95000">
            <text:p>95000</text:p>
          </table:table-cell>
          <table:table-cell office:value-type="string">
            <text:p>11/06/2026</text:p>
          </table:table-cell>
          <table:table-cell office:value-type="float" office:value="202600002171">
            <text:p>202600002171</text:p>
          </table:table-cell>
          <table:table-cell office:value-type="float" office:value="202600001627">
            <text:p>202600001627</text:p>
          </table:table-cell>
          <table:table-cell office:value-type="string">
            <text:p>110001100010010339 <text:s text:c="2"/>OTROS SERVICIOS <text:s text:c="35"/>Programa: 0001 IMPUESTOS <text:s text:c="41"/>Secretaria: 10 SECRETARÍA DE PRODUCCIÓN Y EMPLEO <text:s text:c="17"/>110001100010010339 <text:s text:c="2"/>OTROS SERVICIOS <text:s text:c="35"/>Programa: 0001 SERVICIO ADMINISTRATIVO CENTRAL <text:s text:c="19"/>Secretaria: 10 SECRETARÍA DE PRODUCCIÓN Y EMPLEO</text:p>
          </table:table-cell>
          <table:table-cell office:value-type="string">
            <text:p>1627-2026</text:p>
          </table:table-cell>
        </table:table-row>
        <table:table-row table:style-name="ro1">
          <table:table-cell office:value-type="float" office:value="275">
            <text:p>275</text:p>
          </table:table-cell>
          <table:table-cell office:value-type="string">
            <text:p>Y0258LJT</text:p>
          </table:table-cell>
          <table:table-cell office:value-type="string">
            <text:p>202600004990OP</text:p>
          </table:table-cell>
          <table:table-cell office:value-type="string">
            <text:p>CORTES <text:s text:c="23"/>LUIS ALBERTO</text:p>
          </table:table-cell>
          <table:table-cell office:value-type="float" office:value="120000">
            <text:p>120000</text:p>
          </table:table-cell>
          <table:table-cell office:value-type="string">
            <text:p>11/06/2026</text:p>
          </table:table-cell>
          <table:table-cell office:value-type="float" office:value="202600002410">
            <text:p>202600002410</text:p>
          </table:table-cell>
          <table:table-cell office:value-type="float" office:value="202600001931">
            <text:p>202600001931</text:p>
          </table:table-cell>
          <table:table-cell office:value-type="string">
            <text:p>107071300010010333 <text:s text:c="2"/>MANTENIMIENTO <text:s/>REPARACION Y LIMPIEZA <text:s text:c="14"/>Programa: 0001 IMPUESTOS <text:s text:c="41"/>Secretaria: 07 SECRETARÍA DE OBRAS Y SERVICIOS PÚBLICOS <text:s text:c="10"/>107071300010010333 <text:s text:c="2"/>MANTENIMIENTO <text:s/>REPARACION Y LIMPIEZA <text:s text:c="14"/>Programa: 0001 SERVICIO ADMINISTRATIVO CENTRAL <text:s text:c="19"/>Secretaria: 07 SECRETARÍA DE OBRAS Y SERVICIOS PÚBLICOS</text:p>
          </table:table-cell>
          <table:table-cell office:value-type="string">
            <text:p>1931-2026</text:p>
          </table:table-cell>
        </table:table-row>
        <table:table-row table:style-name="ro1">
          <table:table-cell office:value-type="float" office:value="276">
            <text:p>276</text:p>
          </table:table-cell>
          <table:table-cell office:value-type="string">
            <text:p>Y0258LJT</text:p>
          </table:table-cell>
          <table:table-cell office:value-type="string">
            <text:p>202600004992OP</text:p>
          </table:table-cell>
          <table:table-cell office:value-type="string">
            <text:p>CASA PALM S.A.C.I.I. Y A.</text:p>
          </table:table-cell>
          <table:table-cell office:value-type="string">
            <text:p>3411017.28</text:p>
          </table:table-cell>
          <table:table-cell office:value-type="string">
            <text:p>11/06/2026</text:p>
          </table:table-cell>
          <table:table-cell office:value-type="float" office:value="202600002556">
            <text:p>202600002556</text:p>
          </table:table-cell>
          <table:table-cell office:value-type="float" office:value="202600002038">
            <text:p>202600002038</text:p>
          </table:table-cell>
          <table:table-cell office:value-type="string">
            <text:p>106001100010010442 <text:s text:c="2"/>CONSTRUCCIONES <text:s text:c="36"/>Programa: 0001 IMPUESTOS <text:s text:c="41"/>Secretaria: 06 SECRETARÍA DE HACIENDA <text:s text:c="28"/>106001100010010442 <text:s text:c="2"/>CONSTRUCCIONES <text:s text:c="36"/>Programa: 0001 SERVICIO ADMINISTRATIVO CENTRAL <text:s text:c="19"/>Secretaria: 06 SECRETARÍA DE HACIENDA</text:p>
          </table:table-cell>
          <table:table-cell office:value-type="string">
            <text:p>2038-2026</text:p>
          </table:table-cell>
        </table:table-row>
        <table:table-row table:style-name="ro1">
          <table:table-cell office:value-type="float" office:value="277">
            <text:p>277</text:p>
          </table:table-cell>
          <table:table-cell office:value-type="string">
            <text:p>Y0258LJT</text:p>
          </table:table-cell>
          <table:table-cell office:value-type="string">
            <text:p>202600004994OP</text:p>
          </table:table-cell>
          <table:table-cell office:value-type="string">
            <text:p>RAD INDUSTRIAL SAS</text:p>
          </table:table-cell>
          <table:table-cell office:value-type="float" office:value="506500">
            <text:p>506500</text:p>
          </table:table-cell>
          <table:table-cell office:value-type="string">
            <text:p>11/06/2026</text:p>
          </table:table-cell>
          <table:table-cell office:value-type="float" office:value="202600001813">
            <text:p>202600001813</text:p>
          </table:table-cell>
          <table:table-cell office:value-type="float" office:value="202600001851">
            <text:p>202600001851</text:p>
          </table:table-cell>
          <table:table-cell office:value-type="string">
            <text:p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</text:p>
          </table:table-cell>
          <table:table-cell office:value-type="string">
            <text:p>1851-2026</text:p>
          </table:table-cell>
        </table:table-row>
        <table:table-row table:style-name="ro1">
          <table:table-cell office:value-type="float" office:value="278">
            <text:p>278</text:p>
          </table:table-cell>
          <table:table-cell office:value-type="string">
            <text:p>Y0258LJT</text:p>
          </table:table-cell>
          <table:table-cell office:value-type="string">
            <text:p>202600004995OP</text:p>
          </table:table-cell>
          <table:table-cell office:value-type="string">
            <text:p>ORLANDO <text:s text:c="22"/>GUILLERMO ARIEL</text:p>
          </table:table-cell>
          <table:table-cell office:value-type="float" office:value="368900">
            <text:p>368900</text:p>
          </table:table-cell>
          <table:table-cell office:value-type="string">
            <text:p>11/06/2026</text:p>
          </table:table-cell>
          <table:table-cell office:value-type="float" office:value="202600002215">
            <text:p>202600002215</text:p>
          </table:table-cell>
          <table:table-cell office:value-type="float" office:value="202600001699">
            <text:p>202600001699</text:p>
          </table:table-cell>
          <table:table-cell office:value-type="string">
            <text:p>101001100070090339 <text:s text:c="2"/>OTROS SERVICIOS <text:s text:c="35"/>Programa: 0007 GESTION COMUNICACION Y GOBIERNO ABIERTO <text:s text:c="11"/>Secretaria: 01 INTENDENCIA <text:s text:c="39"/>101001100070090339 <text:s text:c="2"/>OTROS SERVICIOS <text:s text:c="35"/>Programa: 0007 MULTAS <text:s text:c="44"/>Secretaria: 01 INTENDENCIA</text:p>
          </table:table-cell>
          <table:table-cell office:value-type="string">
            <text:p>1699-2026</text:p>
          </table:table-cell>
        </table:table-row>
        <table:table-row table:style-name="ro1">
          <table:table-cell office:value-type="float" office:value="279">
            <text:p>279</text:p>
          </table:table-cell>
          <table:table-cell office:value-type="string">
            <text:p>Y0258LJT</text:p>
          </table:table-cell>
          <table:table-cell office:value-type="string">
            <text:p>202600004996OP</text:p>
          </table:table-cell>
          <table:table-cell office:value-type="string">
            <text:p>NIPPON CAR S.R.L</text:p>
          </table:table-cell>
          <table:table-cell office:value-type="string">
            <text:p>2116933.62</text:p>
          </table:table-cell>
          <table:table-cell office:value-type="string">
            <text:p>11/06/2026</text:p>
          </table:table-cell>
          <table:table-cell office:value-type="float" office:value="202600002719">
            <text:p>202600002719</text:p>
          </table:table-cell>
          <table:table-cell office:value-type="float" office:value="202600002240">
            <text:p>202600002240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240-2026</text:p>
          </table:table-cell>
        </table:table-row>
        <table:table-row table:style-name="ro1">
          <table:table-cell office:value-type="float" office:value="280">
            <text:p>280</text:p>
          </table:table-cell>
          <table:table-cell office:value-type="string">
            <text:p>Y0258LJT</text:p>
          </table:table-cell>
          <table:table-cell office:value-type="string">
            <text:p>202600004997OP</text:p>
          </table:table-cell>
          <table:table-cell office:value-type="string">
            <text:p>LA TECNICA SRL</text:p>
          </table:table-cell>
          <table:table-cell office:value-type="float" office:value="450900">
            <text:p>450900</text:p>
          </table:table-cell>
          <table:table-cell office:value-type="string">
            <text:p>11/06/2026</text:p>
          </table:table-cell>
          <table:table-cell office:value-type="float" office:value="202600002475">
            <text:p>202600002475</text:p>
          </table:table-cell>
          <table:table-cell office:value-type="float" office:value="202600002100">
            <text:p>202600002100</text:p>
          </table:table-cell>
          <table:table-cell office:value-type="string">
            <text:p>111002100962470443 <text:s text:c="2"/>MAQUINA Y EQUIPO <text:s text:c="34"/>Programa: 0096 CONTROL FAUNA URBANA <text:s text:c="30"/>Secretaria: 11 SECRETARÍA DE PROTECCIÓN CIUDADANA</text:p>
          </table:table-cell>
          <table:table-cell office:value-type="string">
            <text:p>2100-2026</text:p>
          </table:table-cell>
        </table:table-row>
        <table:table-row table:style-name="ro1">
          <table:table-cell office:value-type="float" office:value="281">
            <text:p>281</text:p>
          </table:table-cell>
          <table:table-cell office:value-type="string">
            <text:p>Y0258LJT</text:p>
          </table:table-cell>
          <table:table-cell office:value-type="string">
            <text:p>202600004998OP</text:p>
          </table:table-cell>
          <table:table-cell office:value-type="string">
            <text:p>BURCAM SRL</text:p>
          </table:table-cell>
          <table:table-cell office:value-type="float" office:value="48000">
            <text:p>48000</text:p>
          </table:table-cell>
          <table:table-cell office:value-type="string">
            <text:p>11/06/2026</text:p>
          </table:table-cell>
          <table:table-cell office:value-type="float" office:value="202600002444">
            <text:p>202600002444</text:p>
          </table:table-cell>
          <table:table-cell office:value-type="float" office:value="202600002009">
            <text:p>202600002009</text:p>
          </table:table-cell>
          <table:table-cell office:value-type="string">
            <text:p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</text:p>
          </table:table-cell>
          <table:table-cell office:value-type="string">
            <text:p>2009-2026</text:p>
          </table:table-cell>
        </table:table-row>
        <table:table-row table:style-name="ro1">
          <table:table-cell office:value-type="float" office:value="282">
            <text:p>282</text:p>
          </table:table-cell>
          <table:table-cell office:value-type="string">
            <text:p>Y0258LJT</text:p>
          </table:table-cell>
          <table:table-cell office:value-type="string">
            <text:p>202600004999OP</text:p>
          </table:table-cell>
          <table:table-cell office:value-type="string">
            <text:p>BURCAM SRL</text:p>
          </table:table-cell>
          <table:table-cell office:value-type="float" office:value="195700">
            <text:p>195700</text:p>
          </table:table-cell>
          <table:table-cell office:value-type="string">
            <text:p>11/06/2026</text:p>
          </table:table-cell>
          <table:table-cell office:value-type="float" office:value="202600002449">
            <text:p>202600002449</text:p>
          </table:table-cell>
          <table:table-cell office:value-type="float" office:value="202600002011">
            <text:p>202600002011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011-2026</text:p>
          </table:table-cell>
        </table:table-row>
        <table:table-row table:style-name="ro1">
          <table:table-cell office:value-type="float" office:value="283">
            <text:p>283</text:p>
          </table:table-cell>
          <table:table-cell office:value-type="string">
            <text:p>Y0258LJT</text:p>
          </table:table-cell>
          <table:table-cell office:value-type="string">
            <text:p>202600005001OP</text:p>
          </table:table-cell>
          <table:table-cell office:value-type="string">
            <text:p>BURCAM SRL</text:p>
          </table:table-cell>
          <table:table-cell office:value-type="float" office:value="53000">
            <text:p>53000</text:p>
          </table:table-cell>
          <table:table-cell office:value-type="string">
            <text:p>11/06/2026</text:p>
          </table:table-cell>
          <table:table-cell office:value-type="float" office:value="202600002033">
            <text:p>202600002033</text:p>
          </table:table-cell>
          <table:table-cell office:value-type="float" office:value="202600001660">
            <text:p>202600001660</text:p>
          </table:table-cell>
          <table:table-cell office:value-type="string">
            <text:p>10709130051135 <text:s text:c="6"/>SERVICIOS TÉCNICOS CAMIONES RECOLECTORES <text:s text:c="10"/>Programa: 0051 SERVICIO DE RECOLECCIÓN DE RESIDUOS <text:s text:c="15"/>Secretaria: 07 SECRETARÍA DE OBRAS Y SERVICIOS PÚBLICOS</text:p>
          </table:table-cell>
          <table:table-cell office:value-type="string">
            <text:p>1660-2026</text:p>
          </table:table-cell>
        </table:table-row>
        <table:table-row table:style-name="ro1">
          <table:table-cell office:value-type="float" office:value="284">
            <text:p>284</text:p>
          </table:table-cell>
          <table:table-cell office:value-type="string">
            <text:p>Y0258LJT</text:p>
          </table:table-cell>
          <table:table-cell office:value-type="string">
            <text:p>202600005003OP</text:p>
          </table:table-cell>
          <table:table-cell office:value-type="string">
            <text:p>FERBA SRL</text:p>
          </table:table-cell>
          <table:table-cell office:value-type="float" office:value="1653470">
            <text:p>1653470</text:p>
          </table:table-cell>
          <table:table-cell office:value-type="string">
            <text:p>11/06/2026</text:p>
          </table:table-cell>
          <table:table-cell office:value-type="float" office:value="202600002314">
            <text:p>202600002314</text:p>
          </table:table-cell>
          <table:table-cell office:value-type="float" office:value="202600002007">
            <text:p>202600002007</text:p>
          </table:table-cell>
          <table:table-cell office:value-type="string">
            <text:p>101001100040040441 <text:s text:c="2"/>BIENES PREEXISTENTES <text:s text:c="30"/>Programa: 0004 GESTION VECINAL <text:s text:c="35"/>Secretaria: 01 INTENDENCIA <text:s text:c="39"/>101001100040040441 <text:s text:c="2"/>BIENES PREEXISTENTES <text:s text:c="30"/>Programa: 0004 REGALIAS <text:s text:c="42"/>Secretaria: 01 INTENDENCIA</text:p>
          </table:table-cell>
          <table:table-cell office:value-type="string">
            <text:p>2007-2026</text:p>
          </table:table-cell>
        </table:table-row>
        <table:table-row table:style-name="ro1">
          <table:table-cell office:value-type="float" office:value="285">
            <text:p>285</text:p>
          </table:table-cell>
          <table:table-cell office:value-type="string">
            <text:p>Y0258LJT</text:p>
          </table:table-cell>
          <table:table-cell office:value-type="string">
            <text:p>202600005005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26557.62</text:p>
          </table:table-cell>
          <table:table-cell office:value-type="string">
            <text:p>11/06/2026</text:p>
          </table:table-cell>
          <table:table-cell office:value-type="float" office:value="202600002214">
            <text:p>202600002214</text:p>
          </table:table-cell>
          <table:table-cell office:value-type="float" office:value="202600001718">
            <text:p>202600001718</text:p>
          </table:table-cell>
          <table:table-cell office:value-type="string">
            <text:p>110002100012350229 <text:s text:c="2"/>OTROS BIENES DE CONSUMO <text:s text:c="27"/>Programa: 0001 IMPUESTOS <text:s text:c="41"/>Secretaria: 10 SECRETARÍA DE PRODUCCIÓN Y EMPLEO <text:s text:c="17"/>11000210001235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718-2026</text:p>
          </table:table-cell>
        </table:table-row>
        <table:table-row table:style-name="ro1">
          <table:table-cell office:value-type="float" office:value="286">
            <text:p>286</text:p>
          </table:table-cell>
          <table:table-cell office:value-type="string">
            <text:p>Y0258LJT</text:p>
          </table:table-cell>
          <table:table-cell office:value-type="string">
            <text:p>202600005007OP</text:p>
          </table:table-cell>
          <table:table-cell office:value-type="string">
            <text:p>RAD INDUSTRIAL SAS</text:p>
          </table:table-cell>
          <table:table-cell office:value-type="float" office:value="2069100">
            <text:p>2069100</text:p>
          </table:table-cell>
          <table:table-cell office:value-type="string">
            <text:p>12/06/2026</text:p>
          </table:table-cell>
          <table:table-cell office:value-type="float" office:value="202600001820">
            <text:p>202600001820</text:p>
          </table:table-cell>
          <table:table-cell office:value-type="float" office:value="202600001372">
            <text:p>202600001372</text:p>
          </table:table-cell>
          <table:table-cell office:value-type="string">
            <text:p>107071300011330225 <text:s text:c="2"/>PRODUCTOS QUIMICOS <text:s/>COMBUSTIBLES Y LUBRICANTES <text:s text:c="4"/>Programa: 0001 IMPUESTOS <text:s text:c="41"/>Secretaria: 07 SECRETARÍA DE OBRAS Y SERVICIOS PÚBLICOS <text:s text:c="10"/>107071300011330225 <text:s text:c="2"/>PRODUCTOS QUIMICOS <text:s/>COMBUSTIBLES Y LUBRICANTES <text:s text:c="4"/>Programa: 0001 SERVICIO ADMINISTRATIVO CENTRAL <text:s text:c="19"/>Secretaria: 07 SECRETARÍA DE OBRAS Y SERVICIOS PÚBLICOS</text:p>
          </table:table-cell>
          <table:table-cell office:value-type="string">
            <text:p>1372-2026</text:p>
          </table:table-cell>
        </table:table-row>
        <table:table-row table:style-name="ro1">
          <table:table-cell office:value-type="float" office:value="287">
            <text:p>287</text:p>
          </table:table-cell>
          <table:table-cell office:value-type="string">
            <text:p>Y0258LJT</text:p>
          </table:table-cell>
          <table:table-cell office:value-type="string">
            <text:p>202600005008OP</text:p>
          </table:table-cell>
          <table:table-cell office:value-type="string">
            <text:p>WLASIUK <text:s text:c="22"/>RODOLFO CARLOS</text:p>
          </table:table-cell>
          <table:table-cell office:value-type="float" office:value="215000">
            <text:p>215000</text:p>
          </table:table-cell>
          <table:table-cell office:value-type="string">
            <text:p>12/06/2026</text:p>
          </table:table-cell>
          <table:table-cell office:value-type="float" office:value="202600002870">
            <text:p>202600002870</text:p>
          </table:table-cell>
          <table:table-cell office:value-type="float" office:value="202600002214">
            <text:p>202600002214</text:p>
          </table:table-cell>
          <table:table-cell office:value-type="string">
            <text:p>103001100260460336 <text:s text:c="2"/>PUBLICIDAD Y PROPAGANDA <text:s text:c="27"/>Programa: 0026 SUBSIDIO TRANSPORTE URBANO DE PASAJERO <text:s text:c="12"/>Secretaria: 03 SECRETARIA LEGAL Y TECNICA</text:p>
          </table:table-cell>
          <table:table-cell office:value-type="string">
            <text:p>2214-2026</text:p>
          </table:table-cell>
        </table:table-row>
        <table:table-row table:style-name="ro1">
          <table:table-cell office:value-type="float" office:value="288">
            <text:p>288</text:p>
          </table:table-cell>
          <table:table-cell office:value-type="string">
            <text:p>Y0258LJT</text:p>
          </table:table-cell>
          <table:table-cell office:value-type="string">
            <text:p>202600005010OP</text:p>
          </table:table-cell>
          <table:table-cell office:value-type="string">
            <text:p>POPPE <text:s text:c="24"/>FRANCISCO JAVIER</text:p>
          </table:table-cell>
          <table:table-cell office:value-type="float" office:value="225000">
            <text:p>225000</text:p>
          </table:table-cell>
          <table:table-cell office:value-type="string">
            <text:p>12/06/2026</text:p>
          </table:table-cell>
          <table:table-cell office:value-type="float" office:value="202600002870">
            <text:p>202600002870</text:p>
          </table:table-cell>
          <table:table-cell office:value-type="float" office:value="202600002214">
            <text:p>202600002214</text:p>
          </table:table-cell>
          <table:table-cell office:value-type="string">
            <text:p>103001100260460336 <text:s text:c="2"/>PUBLICIDAD Y PROPAGANDA <text:s text:c="27"/>Programa: 0026 SUBSIDIO TRANSPORTE URBANO DE PASAJERO <text:s text:c="12"/>Secretaria: 03 SECRETARIA LEGAL Y TECNICA</text:p>
          </table:table-cell>
          <table:table-cell office:value-type="string">
            <text:p>2214-2026</text:p>
          </table:table-cell>
        </table:table-row>
        <table:table-row table:style-name="ro1">
          <table:table-cell office:value-type="float" office:value="289">
            <text:p>289</text:p>
          </table:table-cell>
          <table:table-cell office:value-type="string">
            <text:p>Y0258LJT</text:p>
          </table:table-cell>
          <table:table-cell office:value-type="string">
            <text:p>202600005011OP</text:p>
          </table:table-cell>
          <table:table-cell office:value-type="string">
            <text:p>AGENCIA DE MEDIOS PATAGONIA <text:s text:c="2"/>S.R.L</text:p>
          </table:table-cell>
          <table:table-cell office:value-type="float" office:value="230000">
            <text:p>230000</text:p>
          </table:table-cell>
          <table:table-cell office:value-type="string">
            <text:p>12/06/2026</text:p>
          </table:table-cell>
          <table:table-cell office:value-type="float" office:value="202600002870">
            <text:p>202600002870</text:p>
          </table:table-cell>
          <table:table-cell office:value-type="float" office:value="202600002214">
            <text:p>202600002214</text:p>
          </table:table-cell>
          <table:table-cell office:value-type="string">
            <text:p>103001100260460336 <text:s text:c="2"/>PUBLICIDAD Y PROPAGANDA <text:s text:c="27"/>Programa: 0026 SUBSIDIO TRANSPORTE URBANO DE PASAJERO <text:s text:c="12"/>Secretaria: 03 SECRETARIA LEGAL Y TECNICA</text:p>
          </table:table-cell>
          <table:table-cell office:value-type="string">
            <text:p>2214-2026</text:p>
          </table:table-cell>
        </table:table-row>
        <table:table-row table:style-name="ro1">
          <table:table-cell office:value-type="float" office:value="290">
            <text:p>290</text:p>
          </table:table-cell>
          <table:table-cell office:value-type="string">
            <text:p>Y0258LJT</text:p>
          </table:table-cell>
          <table:table-cell office:value-type="string">
            <text:p>202600005012OP</text:p>
          </table:table-cell>
          <table:table-cell office:value-type="string">
            <text:p>TRANSPORTES Y DISTRIBUIDORA <text:s text:c="2"/>DABI S.A.</text:p>
          </table:table-cell>
          <table:table-cell office:value-type="float" office:value="56000">
            <text:p>56000</text:p>
          </table:table-cell>
          <table:table-cell office:value-type="string">
            <text:p>12/06/2026</text:p>
          </table:table-cell>
          <table:table-cell office:value-type="float" office:value="202600000523">
            <text:p>202600000523</text:p>
          </table:table-cell>
          <table:table-cell office:value-type="float" office:value="202600000492">
            <text:p>202600000492</text:p>
          </table:table-cell>
          <table:table-cell office:value-type="string">
            <text:p>109001200010010225 <text:s text:c="2"/>PRODUCTOS QUIMICOS <text:s/>COMBUSTIBLES Y LUBRICANTES <text:s text:c="4"/>Programa: 0001 IMPUESTOS <text:s text:c="41"/>Secretaria: 09 SECRETARÍA DE CAPITAL HUMANO Y ACCIÓN SOCIAL <text:s text:c="6"/>109001200010010225 <text:s text:c="2"/>PRODUCTOS QUIMICOS <text:s/>COMBUSTIBLES Y LUBRICANTES <text:s text:c="4"/>Programa: 0001 SERVICIO ADMINISTRATIVO CENTRAL <text:s text:c="19"/>Secretaria: 09 SECRETARÍA DE CAPITAL HUMANO Y ACCIÓN SOCIAL</text:p>
          </table:table-cell>
          <table:table-cell office:value-type="string">
            <text:p>492-2026</text:p>
          </table:table-cell>
        </table:table-row>
        <table:table-row table:style-name="ro1">
          <table:table-cell office:value-type="float" office:value="291">
            <text:p>291</text:p>
          </table:table-cell>
          <table:table-cell office:value-type="string">
            <text:p>Y0258LJT</text:p>
          </table:table-cell>
          <table:table-cell office:value-type="string">
            <text:p>202600005013OP</text:p>
          </table:table-cell>
          <table:table-cell office:value-type="string">
            <text:p>PAPER Y <text:s/>TOYS S.R.L.</text:p>
          </table:table-cell>
          <table:table-cell office:value-type="string">
            <text:p>2864.68</text:p>
          </table:table-cell>
          <table:table-cell office:value-type="string">
            <text:p>12/06/2026</text:p>
          </table:table-cell>
          <table:table-cell office:value-type="float" office:value="202600002424">
            <text:p>202600002424</text:p>
          </table:table-cell>
          <table:table-cell office:value-type="float" office:value="202600002008">
            <text:p>202600002008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008-2026</text:p>
          </table:table-cell>
        </table:table-row>
        <table:table-row table:style-name="ro1">
          <table:table-cell office:value-type="float" office:value="292">
            <text:p>292</text:p>
          </table:table-cell>
          <table:table-cell office:value-type="string">
            <text:p>Y0258LJT</text:p>
          </table:table-cell>
          <table:table-cell office:value-type="string">
            <text:p>202600005014OP</text:p>
          </table:table-cell>
          <table:table-cell office:value-type="string">
            <text:p>PUELCHE SOCIEDAD ANONIMA INDUS</text:p>
          </table:table-cell>
          <table:table-cell office:value-type="string">
            <text:p>4210235.18</text:p>
          </table:table-cell>
          <table:table-cell office:value-type="string">
            <text:p>12/06/2026</text:p>
          </table:table-cell>
          <table:table-cell office:value-type="float" office:value="202600002649">
            <text:p>202600002649</text:p>
          </table:table-cell>
          <table:table-cell office:value-type="float" office:value="202600002070">
            <text:p>202600002070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070-2026</text:p>
          </table:table-cell>
        </table:table-row>
        <table:table-row table:style-name="ro1">
          <table:table-cell office:value-type="float" office:value="293">
            <text:p>293</text:p>
          </table:table-cell>
          <table:table-cell office:value-type="string">
            <text:p>Y0258LJT</text:p>
          </table:table-cell>
          <table:table-cell office:value-type="string">
            <text:p>202600005015OP</text:p>
          </table:table-cell>
          <table:table-cell office:value-type="string">
            <text:p>GHIGLIA TITACCIA <text:s text:c="13"/>CRISTIAN Y FEDERICO S.H.</text:p>
          </table:table-cell>
          <table:table-cell office:value-type="float" office:value="223700">
            <text:p>223700</text:p>
          </table:table-cell>
          <table:table-cell office:value-type="string">
            <text:p>12/06/2026</text:p>
          </table:table-cell>
          <table:table-cell office:value-type="float" office:value="202600002653">
            <text:p>202600002653</text:p>
          </table:table-cell>
          <table:table-cell office:value-type="float" office:value="202600002085">
            <text:p>202600002085</text:p>
          </table:table-cell>
          <table:table-cell office:value-type="string">
            <text:p>101002100140210229 <text:s text:c="2"/>OTROS BIENES DE CONSUMO <text:s text:c="27"/>Programa: 0014 OTROS NO TRIBUTARIOS <text:s text:c="30"/>Secretaria: 01 INTENDENCIA <text:s text:c="39"/>101002100140210229 <text:s text:c="2"/>OTROS BIENES DE CONSUMO <text:s text:c="27"/>Programa: 0014 SERVICIOS VECINALES ZONA CENTRO <text:s text:c="19"/>Secretaria: 01 INTENDENCIA</text:p>
          </table:table-cell>
          <table:table-cell office:value-type="string">
            <text:p>2085-2026</text:p>
          </table:table-cell>
        </table:table-row>
        <table:table-row table:style-name="ro1">
          <table:table-cell office:value-type="float" office:value="294">
            <text:p>294</text:p>
          </table:table-cell>
          <table:table-cell office:value-type="string">
            <text:p>Y0258LJT</text:p>
          </table:table-cell>
          <table:table-cell office:value-type="string">
            <text:p>202600005016OP</text:p>
          </table:table-cell>
          <table:table-cell office:value-type="string">
            <text:p>SORIA <text:s text:c="24"/>JUAN CARLOS</text:p>
          </table:table-cell>
          <table:table-cell office:value-type="float" office:value="287280">
            <text:p>287280</text:p>
          </table:table-cell>
          <table:table-cell office:value-type="string">
            <text:p>12/06/2026</text:p>
          </table:table-cell>
          <table:table-cell office:value-type="float" office:value="202600002649">
            <text:p>202600002649</text:p>
          </table:table-cell>
          <table:table-cell office:value-type="float" office:value="202600002070">
            <text:p>202600002070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070-2026</text:p>
          </table:table-cell>
        </table:table-row>
        <table:table-row table:style-name="ro1">
          <table:table-cell office:value-type="float" office:value="295">
            <text:p>295</text:p>
          </table:table-cell>
          <table:table-cell office:value-type="string">
            <text:p>Y0258LJT</text:p>
          </table:table-cell>
          <table:table-cell office:value-type="string">
            <text:p>202600005017OP</text:p>
          </table:table-cell>
          <table:table-cell office:value-type="string">
            <text:p>SOSA <text:s text:c="25"/>GUSTAVO DANIEL</text:p>
          </table:table-cell>
          <table:table-cell office:value-type="float" office:value="5700000">
            <text:p>5700000</text:p>
          </table:table-cell>
          <table:table-cell office:value-type="string">
            <text:p>12/06/2026</text:p>
          </table:table-cell>
          <table:table-cell office:value-type="float" office:value="202600002752">
            <text:p>202600002752</text:p>
          </table:table-cell>
          <table:table-cell office:value-type="float" office:value="202600002218">
            <text:p>202600002218</text:p>
          </table:table-cell>
          <table:table-cell office:value-type="string">
            <text:p>107071300011330333 <text:s text:c="2"/>MANTENIMIENTO <text:s/>REPARACION Y LIMPIEZA <text:s text:c="14"/>Programa: 0001 IMPUESTOS <text:s text:c="41"/>Secretaria: 07 SECRETARÍA DE OBRAS Y SERVICIOS PÚBLICOS <text:s text:c="10"/>107071300011330333 <text:s text:c="2"/>MANTENIMIENTO <text:s/>REPARACION Y LIMPIEZA <text:s text:c="14"/>Programa: 0001 SERVICIO ADMINISTRATIVO CENTRAL <text:s text:c="19"/>Secretaria: 07 SECRETARÍA DE OBRAS Y SERVICIOS PÚBLICOS</text:p>
          </table:table-cell>
          <table:table-cell office:value-type="string">
            <text:p>2218-2026</text:p>
          </table:table-cell>
        </table:table-row>
        <table:table-row table:style-name="ro1">
          <table:table-cell office:value-type="float" office:value="296">
            <text:p>296</text:p>
          </table:table-cell>
          <table:table-cell office:value-type="string">
            <text:p>Y0258LJT</text:p>
          </table:table-cell>
          <table:table-cell office:value-type="string">
            <text:p>202600005018OP</text:p>
          </table:table-cell>
          <table:table-cell office:value-type="string">
            <text:p>PAPER Y <text:s/>TOYS S.R.L.</text:p>
          </table:table-cell>
          <table:table-cell office:value-type="string">
            <text:p>39172.58</text:p>
          </table:table-cell>
          <table:table-cell office:value-type="string">
            <text:p>12/06/2026</text:p>
          </table:table-cell>
          <table:table-cell office:value-type="float" office:value="202600002253">
            <text:p>202600002253</text:p>
          </table:table-cell>
          <table:table-cell office:value-type="float" office:value="202600001905">
            <text:p>202600001905</text:p>
          </table:table-cell>
          <table:table-cell office:value-type="string">
            <text:p>111181101032660229 <text:s text:c="2"/>OTROS BIENES DE CONSUMO <text:s text:c="27"/>Programa: 0103 OPERATIVOS DE PREVENCION VIAL <text:s text:c="21"/>Secretaria: 11 SECRETARÍA DE PROTECCIÓN CIUDADANA</text:p>
          </table:table-cell>
          <table:table-cell office:value-type="string">
            <text:p>1905-2026</text:p>
          </table:table-cell>
        </table:table-row>
        <table:table-row table:style-name="ro1">
          <table:table-cell office:value-type="float" office:value="297">
            <text:p>297</text:p>
          </table:table-cell>
          <table:table-cell office:value-type="string">
            <text:p>Y0258LJT</text:p>
          </table:table-cell>
          <table:table-cell office:value-type="string">
            <text:p>202600005019OP</text:p>
          </table:table-cell>
          <table:table-cell office:value-type="string">
            <text:p>DISTRIBUIDORA PATAGONIA SRL</text:p>
          </table:table-cell>
          <table:table-cell office:value-type="float" office:value="950000">
            <text:p>950000</text:p>
          </table:table-cell>
          <table:table-cell office:value-type="string">
            <text:p>12/06/2026</text:p>
          </table:table-cell>
          <table:table-cell office:value-type="float" office:value="202600002105">
            <text:p>202600002105</text:p>
          </table:table-cell>
          <table:table-cell office:value-type="float" office:value="202600002193">
            <text:p>202600002193</text:p>
          </table:table-cell>
          <table:table-cell office:value-type="string">
            <text:p>107071300010010443 <text:s text:c="2"/>MAQUINA Y EQUIPO <text:s text:c="34"/>Programa: 0001 IMPUESTOS <text:s text:c="41"/>Secretaria: 07 SECRETARÍA DE OBRAS Y SERVICIOS PÚBLICOS <text:s text:c="10"/>107071300010010443 <text:s text:c="2"/>MAQUINA Y EQUIPO <text:s text:c="34"/>Programa: 0001 SERVICIO ADMINISTRATIVO CENTRAL <text:s text:c="19"/>Secretaria: 07 SECRETARÍA DE OBRAS Y SERVICIOS PÚBLICOS</text:p>
          </table:table-cell>
          <table:table-cell office:value-type="string">
            <text:p>2193-2026</text:p>
          </table:table-cell>
        </table:table-row>
        <table:table-row table:style-name="ro1">
          <table:table-cell office:value-type="float" office:value="298">
            <text:p>298</text:p>
          </table:table-cell>
          <table:table-cell office:value-type="string">
            <text:p>Y0258LJT</text:p>
          </table:table-cell>
          <table:table-cell office:value-type="string">
            <text:p>202600005020OP</text:p>
          </table:table-cell>
          <table:table-cell office:value-type="string">
            <text:p>TRAJANO S.R.L.</text:p>
          </table:table-cell>
          <table:table-cell office:value-type="float" office:value="3297020">
            <text:p>3297020</text:p>
          </table:table-cell>
          <table:table-cell office:value-type="string">
            <text:p>12/06/2026</text:p>
          </table:table-cell>
          <table:table-cell office:value-type="float" office:value="202600000707">
            <text:p>202600000707</text:p>
          </table:table-cell>
          <table:table-cell office:value-type="float" office:value="202600000482">
            <text:p>202600000482</text:p>
          </table:table-cell>
          <table:table-cell office:value-type="string">
            <text:p>102001100010340225 <text:s text:c="2"/>PRODUCTOS QUIMICOS <text:s/>COMBUSTIBLES Y LUBRICANTES <text:s text:c="4"/>Programa: 0001 IMPUESTOS <text:s text:c="41"/>Secretaria: 02 SECRETARÍA DE COORDINACION DE OBRAS Y SERVICIOS <text:s text:c="3"/>102001100010340225 <text:s text:c="2"/>PRODUCTOS QUIMICOS <text:s/>COMBUSTIBLES Y LUBRICANTES <text:s text:c="4"/>Programa: 0001 SERVICIO ADMINISTRATIVO CENTRAL <text:s text:c="19"/>Secretaria: 02 SECRETARÍA DE COORDINACION DE OBRAS Y SERVICIOS</text:p>
          </table:table-cell>
          <table:table-cell office:value-type="string">
            <text:p>482-2026</text:p>
          </table:table-cell>
        </table:table-row>
        <table:table-row table:style-name="ro1">
          <table:table-cell office:value-type="float" office:value="299">
            <text:p>299</text:p>
          </table:table-cell>
          <table:table-cell office:value-type="string">
            <text:p>Y0258LJT</text:p>
          </table:table-cell>
          <table:table-cell office:value-type="string">
            <text:p>202600005022OP</text:p>
          </table:table-cell>
          <table:table-cell office:value-type="string">
            <text:p>AGUA Y GAS S.R.L.</text:p>
          </table:table-cell>
          <table:table-cell office:value-type="string">
            <text:p>3426846.62</text:p>
          </table:table-cell>
          <table:table-cell office:value-type="string">
            <text:p>12/06/2026</text:p>
          </table:table-cell>
          <table:table-cell office:value-type="float" office:value="202600002437">
            <text:p>202600002437</text:p>
          </table:table-cell>
          <table:table-cell office:value-type="float" office:value="202600002150">
            <text:p>202600002150</text:p>
          </table:table-cell>
          <table:table-cell office:value-type="string">
            <text:p>10700130050128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2150-2026</text:p>
          </table:table-cell>
        </table:table-row>
        <table:table-row table:style-name="ro1">
          <table:table-cell office:value-type="float" office:value="300">
            <text:p>300</text:p>
          </table:table-cell>
          <table:table-cell office:value-type="string">
            <text:p>Y0258LJT</text:p>
          </table:table-cell>
          <table:table-cell office:value-type="string">
            <text:p>202600005023OP</text:p>
          </table:table-cell>
          <table:table-cell office:value-type="string">
            <text:p>DISTRIBUIDORA PATAGONIA SRL</text:p>
          </table:table-cell>
          <table:table-cell office:value-type="float" office:value="367400">
            <text:p>367400</text:p>
          </table:table-cell>
          <table:table-cell office:value-type="string">
            <text:p>12/06/2026</text:p>
          </table:table-cell>
          <table:table-cell office:value-type="float" office:value="202600002666">
            <text:p>202600002666</text:p>
          </table:table-cell>
          <table:table-cell office:value-type="float" office:value="202600002167">
            <text:p>202600002167</text:p>
          </table:table-cell>
          <table:table-cell office:value-type="string">
            <text:p>111181101052690443 <text:s text:c="2"/>MAQUINA Y EQUIPO <text:s text:c="34"/>Programa: 0105 SENALIZACION <text:s text:c="38"/>Secretaria: 11 SECRETARÍA DE PROTECCIÓN CIUDADANA</text:p>
          </table:table-cell>
          <table:table-cell office:value-type="string">
            <text:p>2167-2026</text:p>
          </table:table-cell>
        </table:table-row>
        <table:table-row table:style-name="ro1">
          <table:table-cell office:value-type="float" office:value="301">
            <text:p>301</text:p>
          </table:table-cell>
          <table:table-cell office:value-type="string">
            <text:p>Y0258LJT</text:p>
          </table:table-cell>
          <table:table-cell office:value-type="string">
            <text:p>202600005024OP</text:p>
          </table:table-cell>
          <table:table-cell office:value-type="string">
            <text:p>CENTRO ELECTRICO BARILOCHE S.R.L</text:p>
          </table:table-cell>
          <table:table-cell office:value-type="string">
            <text:p>571217.42</text:p>
          </table:table-cell>
          <table:table-cell office:value-type="string">
            <text:p>12/06/2026</text:p>
          </table:table-cell>
          <table:table-cell office:value-type="float" office:value="202600002594">
            <text:p>202600002594</text:p>
          </table:table-cell>
          <table:table-cell office:value-type="float" office:value="202600002077">
            <text:p>202600002077</text:p>
          </table:table-cell>
          <table:table-cell office:value-type="string">
            <text:p>10700130050129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2077-2026</text:p>
          </table:table-cell>
        </table:table-row>
        <table:table-row table:style-name="ro1">
          <table:table-cell office:value-type="float" office:value="302">
            <text:p>302</text:p>
          </table:table-cell>
          <table:table-cell office:value-type="string">
            <text:p>Y0258LJT</text:p>
          </table:table-cell>
          <table:table-cell office:value-type="string">
            <text:p>202600005025OP</text:p>
          </table:table-cell>
          <table:table-cell office:value-type="string">
            <text:p>DISTRIBUIDORA PATAGONIA SRL</text:p>
          </table:table-cell>
          <table:table-cell office:value-type="float" office:value="142800">
            <text:p>142800</text:p>
          </table:table-cell>
          <table:table-cell office:value-type="string">
            <text:p>12/06/2026</text:p>
          </table:table-cell>
          <table:table-cell office:value-type="float" office:value="202600002602">
            <text:p>202600002602</text:p>
          </table:table-cell>
          <table:table-cell office:value-type="float" office:value="202600002158">
            <text:p>202600002158</text:p>
          </table:table-cell>
          <table:table-cell office:value-type="string">
            <text:p>104031100010010229 <text:s text:c="2"/>OTROS BIENES DE CONSUMO <text:s text:c="27"/>Programa: 0001 IMPUESTOS <text:s text:c="41"/>Secretaria: 04 SECRETARÍA DE DEPORTES <text:s text:c="28"/>104031100010010229 <text:s text:c="2"/>OTROS BIENES DE CONSUMO <text:s text:c="27"/>Programa: 0001 SERVICIO ADMINISTRATIVO CENTRAL <text:s text:c="19"/>Secretaria: 04 SECRETARÍA DE DEPORTES</text:p>
          </table:table-cell>
          <table:table-cell office:value-type="string">
            <text:p>2158-2026</text:p>
          </table:table-cell>
        </table:table-row>
        <table:table-row table:style-name="ro1">
          <table:table-cell office:value-type="float" office:value="303">
            <text:p>303</text:p>
          </table:table-cell>
          <table:table-cell office:value-type="string">
            <text:p>Y0258LJT</text:p>
          </table:table-cell>
          <table:table-cell office:value-type="string">
            <text:p>202600005026OP</text:p>
          </table:table-cell>
          <table:table-cell office:value-type="string">
            <text:p>DISTRIBUIDORA OLIVOS S.R.L.</text:p>
          </table:table-cell>
          <table:table-cell office:value-type="float" office:value="101610">
            <text:p>101610</text:p>
          </table:table-cell>
          <table:table-cell office:value-type="string">
            <text:p>12/06/2026</text:p>
          </table:table-cell>
          <table:table-cell office:value-type="float" office:value="202600001895">
            <text:p>202600001895</text:p>
          </table:table-cell>
          <table:table-cell office:value-type="float" office:value="202600001952">
            <text:p>202600001952</text:p>
          </table:table-cell>
          <table:table-cell office:value-type="string">
            <text:p>101011100010010229 <text:s text:c="2"/>OTROS BIENES DE CONSUMO <text:s text:c="27"/>Programa: 0001 IMPUESTOS <text:s text:c="41"/>Secretaria: 01 INTENDENCIA <text:s text:c="39"/>10101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1952-2026</text:p>
          </table:table-cell>
        </table:table-row>
        <table:table-row table:style-name="ro1">
          <table:table-cell office:value-type="float" office:value="304">
            <text:p>304</text:p>
          </table:table-cell>
          <table:table-cell office:value-type="string">
            <text:p>Y0258LJT</text:p>
          </table:table-cell>
          <table:table-cell office:value-type="string">
            <text:p>202600005028OP</text:p>
          </table:table-cell>
          <table:table-cell office:value-type="string">
            <text:p>LOS TRES MOSQUETEROS S.R.L</text:p>
          </table:table-cell>
          <table:table-cell office:value-type="float" office:value="284000">
            <text:p>284000</text:p>
          </table:table-cell>
          <table:table-cell office:value-type="string">
            <text:p>12/06/2026</text:p>
          </table:table-cell>
          <table:table-cell office:value-type="float" office:value="202600002535">
            <text:p>202600002535</text:p>
          </table:table-cell>
          <table:table-cell office:value-type="float" office:value="202600002028">
            <text:p>202600002028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028-2026</text:p>
          </table:table-cell>
        </table:table-row>
        <table:table-row table:style-name="ro1">
          <table:table-cell office:value-type="float" office:value="305">
            <text:p>305</text:p>
          </table:table-cell>
          <table:table-cell office:value-type="string">
            <text:p>Y0258LJT</text:p>
          </table:table-cell>
          <table:table-cell office:value-type="string">
            <text:p>202600005029OP</text:p>
          </table:table-cell>
          <table:table-cell office:value-type="string">
            <text:p>PUELCHE SOCIEDAD ANONIMA INDUS</text:p>
          </table:table-cell>
          <table:table-cell office:value-type="string">
            <text:p>87670.16</text:p>
          </table:table-cell>
          <table:table-cell office:value-type="string">
            <text:p>12/06/2026</text:p>
          </table:table-cell>
          <table:table-cell office:value-type="float" office:value="202600002431">
            <text:p>202600002431</text:p>
          </table:table-cell>
          <table:table-cell office:value-type="float" office:value="202600001960">
            <text:p>202600001960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960-2026</text:p>
          </table:table-cell>
        </table:table-row>
        <table:table-row table:style-name="ro1">
          <table:table-cell office:value-type="float" office:value="306">
            <text:p>306</text:p>
          </table:table-cell>
          <table:table-cell office:value-type="string">
            <text:p>Y0258LJT</text:p>
          </table:table-cell>
          <table:table-cell office:value-type="string">
            <text:p>202600005030OP</text:p>
          </table:table-cell>
          <table:table-cell office:value-type="string">
            <text:p>PAPER Y <text:s/>TOYS S.R.L.</text:p>
          </table:table-cell>
          <table:table-cell office:value-type="string">
            <text:p>393138.22</text:p>
          </table:table-cell>
          <table:table-cell office:value-type="string">
            <text:p>12/06/2026</text:p>
          </table:table-cell>
          <table:table-cell office:value-type="float" office:value="202600001895">
            <text:p>202600001895</text:p>
          </table:table-cell>
          <table:table-cell office:value-type="float" office:value="202600001952">
            <text:p>202600001952</text:p>
          </table:table-cell>
          <table:table-cell office:value-type="string">
            <text:p>101011100010010229 <text:s text:c="2"/>OTROS BIENES DE CONSUMO <text:s text:c="27"/>Programa: 0001 IMPUESTOS <text:s text:c="41"/>Secretaria: 01 INTENDENCIA <text:s text:c="39"/>10101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1952-2026</text:p>
          </table:table-cell>
        </table:table-row>
        <table:table-row table:style-name="ro1">
          <table:table-cell office:value-type="float" office:value="307">
            <text:p>307</text:p>
          </table:table-cell>
          <table:table-cell office:value-type="string">
            <text:p>Y0258LJT</text:p>
          </table:table-cell>
          <table:table-cell office:value-type="string">
            <text:p>202600005031OP</text:p>
          </table:table-cell>
          <table:table-cell office:value-type="string">
            <text:p>AMEC BARILOCHE</text:p>
          </table:table-cell>
          <table:table-cell office:value-type="float" office:value="4320000">
            <text:p>4320000</text:p>
          </table:table-cell>
          <table:table-cell office:value-type="string">
            <text:p>12/06/2026</text:p>
          </table:table-cell>
          <table:table-cell office:value-type="float" office:value="202600002298">
            <text:p>202600002298</text:p>
          </table:table-cell>
          <table:table-cell office:value-type="float" office:value="202600001784">
            <text:p>202600001784</text:p>
          </table:table-cell>
          <table:table-cell office:value-type="string">
            <text:p>109141200771910339 <text:s text:c="2"/>OTROS SERVICIOS <text:s text:c="35"/>Programa: 0077 ORGANIZACION Y PARTICIPACION COMUNITARIA <text:s text:c="10"/>Secretaria: 09 SECRETARÍA DE CAPITAL HUMANO Y ACCIÓN SOCIAL <text:s text:c="6"/>109141200771940337 <text:s text:c="2"/>PASAJES Y VIATICOS <text:s text:c="32"/>Programa: 0077 ORGANIZACION Y PARTICIPACION COMUNITARIA <text:s text:c="10"/>Secretaria: 09 SECRETARÍA DE CAPITAL HUMANO Y ACCIÓN SOCIAL</text:p>
          </table:table-cell>
          <table:table-cell office:value-type="string">
            <text:p>1784-2026</text:p>
          </table:table-cell>
        </table:table-row>
        <table:table-row table:style-name="ro1">
          <table:table-cell office:value-type="float" office:value="308">
            <text:p>308</text:p>
          </table:table-cell>
          <table:table-cell office:value-type="string">
            <text:p>Y0258LJT</text:p>
          </table:table-cell>
          <table:table-cell office:value-type="string">
            <text:p>202600005032OP</text:p>
          </table:table-cell>
          <table:table-cell office:value-type="string">
            <text:p>PAPER Y <text:s/>TOYS S.R.L.</text:p>
          </table:table-cell>
          <table:table-cell office:value-type="string">
            <text:p>219143.34</text:p>
          </table:table-cell>
          <table:table-cell office:value-type="string">
            <text:p>12/06/2026</text:p>
          </table:table-cell>
          <table:table-cell office:value-type="float" office:value="202600002579">
            <text:p>202600002579</text:p>
          </table:table-cell>
          <table:table-cell office:value-type="float" office:value="202600002061">
            <text:p>202600002061</text:p>
          </table:table-cell>
          <table:table-cell office:value-type="string">
            <text:p>101011100010010229 <text:s text:c="2"/>OTROS BIENES DE CONSUMO <text:s text:c="27"/>Programa: 0001 IMPUESTOS <text:s text:c="41"/>Secretaria: 01 INTENDENCIA <text:s text:c="39"/>10101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061-2026</text:p>
          </table:table-cell>
        </table:table-row>
        <table:table-row table:style-name="ro1">
          <table:table-cell office:value-type="float" office:value="309">
            <text:p>309</text:p>
          </table:table-cell>
          <table:table-cell office:value-type="string">
            <text:p>Y0258LJT</text:p>
          </table:table-cell>
          <table:table-cell office:value-type="string">
            <text:p>202600005033OP</text:p>
          </table:table-cell>
          <table:table-cell office:value-type="string">
            <text:p>SIMIAND <text:s text:c="22"/>MARTA BEATRIZ</text:p>
          </table:table-cell>
          <table:table-cell office:value-type="float" office:value="120000">
            <text:p>120000</text:p>
          </table:table-cell>
          <table:table-cell office:value-type="string">
            <text:p>12/06/2026</text:p>
          </table:table-cell>
          <table:table-cell office:value-type="float" office:value="202600002957">
            <text:p>202600002957</text:p>
          </table:table-cell>
          <table:table-cell office:value-type="float" office:value="202600002256">
            <text:p>202600002256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256-2026</text:p>
          </table:table-cell>
        </table:table-row>
        <table:table-row table:style-name="ro1">
          <table:table-cell office:value-type="float" office:value="310">
            <text:p>310</text:p>
          </table:table-cell>
          <table:table-cell office:value-type="string">
            <text:p>Y0258LJT</text:p>
          </table:table-cell>
          <table:table-cell office:value-type="string">
            <text:p>202600005034OP</text:p>
          </table:table-cell>
          <table:table-cell office:value-type="string">
            <text:p>RUCA CURA S.R.L.</text:p>
          </table:table-cell>
          <table:table-cell office:value-type="float" office:value="128000">
            <text:p>128000</text:p>
          </table:table-cell>
          <table:table-cell office:value-type="string">
            <text:p>12/06/2026</text:p>
          </table:table-cell>
          <table:table-cell office:value-type="float" office:value="202600002963">
            <text:p>202600002963</text:p>
          </table:table-cell>
          <table:table-cell office:value-type="float" office:value="202600002289">
            <text:p>202600002289</text:p>
          </table:table-cell>
          <table:table-cell office:value-type="string">
            <text:p>10700130050131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2289-2026</text:p>
          </table:table-cell>
        </table:table-row>
        <table:table-row table:style-name="ro1">
          <table:table-cell office:value-type="float" office:value="311">
            <text:p>311</text:p>
          </table:table-cell>
          <table:table-cell office:value-type="string">
            <text:p>Y0258LJT</text:p>
          </table:table-cell>
          <table:table-cell office:value-type="string">
            <text:p>202600005035OP</text:p>
          </table:table-cell>
          <table:table-cell office:value-type="string">
            <text:p>CENTRO ELECTRICO BARILOCHE S.R.L</text:p>
          </table:table-cell>
          <table:table-cell office:value-type="string">
            <text:p>1203126.11</text:p>
          </table:table-cell>
          <table:table-cell office:value-type="string">
            <text:p>12/06/2026</text:p>
          </table:table-cell>
          <table:table-cell office:value-type="float" office:value="202600001133">
            <text:p>202600001133</text:p>
          </table:table-cell>
          <table:table-cell office:value-type="float" office:value="202600001777">
            <text:p>202600001777</text:p>
          </table:table-cell>
          <table:table-cell office:value-type="string">
            <text:p>107081300441140229 <text:s text:c="2"/>OTROS BIENES DE CONSUMO <text:s text:c="27"/>Programa: 0044 GESTION DE ESPACIOS VERDES PARQUES Y JARDINES <text:s text:c="5"/>Secretaria: 07 SECRETARÍA DE OBRAS Y SERVICIOS PÚBLICOS</text:p>
          </table:table-cell>
          <table:table-cell office:value-type="string">
            <text:p>1777-2026</text:p>
          </table:table-cell>
        </table:table-row>
        <table:table-row table:style-name="ro1">
          <table:table-cell office:value-type="float" office:value="312">
            <text:p>312</text:p>
          </table:table-cell>
          <table:table-cell office:value-type="string">
            <text:p>Y0258LJT</text:p>
          </table:table-cell>
          <table:table-cell office:value-type="string">
            <text:p>202600005037OP</text:p>
          </table:table-cell>
          <table:table-cell office:value-type="string">
            <text:p>PAPER Y <text:s/>TOYS S.R.L.</text:p>
          </table:table-cell>
          <table:table-cell office:value-type="string">
            <text:p>194757.9</text:p>
          </table:table-cell>
          <table:table-cell office:value-type="string">
            <text:p>12/06/2026</text:p>
          </table:table-cell>
          <table:table-cell office:value-type="float" office:value="202600002831">
            <text:p>202600002831</text:p>
          </table:table-cell>
          <table:table-cell office:value-type="float" office:value="202600002206">
            <text:p>202600002206</text:p>
          </table:table-cell>
          <table:table-cell office:value-type="string">
            <text:p>111161100932410223 <text:s text:c="2"/>PRODUCTOS DE PAPEL <text:s/>CARTON E IMPRESOS <text:s text:c="13"/>Programa: 0093 ATENCION Y PREVENCION DE EMERGENCIAS <text:s text:c="14"/>Secretaria: 11 SECRETARÍA DE PROTECCIÓN CIUDADANA</text:p>
          </table:table-cell>
          <table:table-cell office:value-type="string">
            <text:p>2206-2026</text:p>
          </table:table-cell>
        </table:table-row>
        <table:table-row table:style-name="ro1">
          <table:table-cell office:value-type="float" office:value="313">
            <text:p>313</text:p>
          </table:table-cell>
          <table:table-cell office:value-type="string">
            <text:p>Y0258LJT</text:p>
          </table:table-cell>
          <table:table-cell office:value-type="string">
            <text:p>202600005042OP</text:p>
          </table:table-cell>
          <table:table-cell office:value-type="string">
            <text:p>TESORERIA GRAL RIO NEGRO</text:p>
          </table:table-cell>
          <table:table-cell office:value-type="float" office:value="307480">
            <text:p>307480</text:p>
          </table:table-cell>
          <table:table-cell office:value-type="string">
            <text:p>12/06/2026</text:p>
          </table:table-cell>
          <table:table-cell office:value-type="float" office:value="202600003163">
            <text:p>202600003163</text:p>
          </table:table-cell>
          <table:table-cell office:value-type="float" office:value="202600002335">
            <text:p>202600002335</text:p>
          </table:table-cell>
          <table:table-cell office:value-type="string">
            <text:p>102001301523530229 <text:s text:c="2"/>OTROS BIENES DE CONSUMO <text:s text:c="27"/>Programa: 0152 ARIDOS Y VIALES <text:s text:c="35"/>Secretaria: 02 SECRETARÍA DE COORDINACION DE OBRAS Y SERVICIOS</text:p>
          </table:table-cell>
          <table:table-cell office:value-type="string">
            <text:p>2335-2026</text:p>
          </table:table-cell>
        </table:table-row>
        <table:table-row table:style-name="ro1">
          <table:table-cell office:value-type="float" office:value="314">
            <text:p>314</text:p>
          </table:table-cell>
          <table:table-cell office:value-type="string">
            <text:p>Y0258LJT</text:p>
          </table:table-cell>
          <table:table-cell office:value-type="string">
            <text:p>202600005053OP</text:p>
          </table:table-cell>
          <table:table-cell office:value-type="string">
            <text:p>CASA PALM S.A.C.I.I. Y A.</text:p>
          </table:table-cell>
          <table:table-cell office:value-type="string">
            <text:p>1436861.66</text:p>
          </table:table-cell>
          <table:table-cell office:value-type="string">
            <text:p>12/06/2026</text:p>
          </table:table-cell>
          <table:table-cell office:value-type="float" office:value="202600002521">
            <text:p>202600002521</text:p>
          </table:table-cell>
          <table:table-cell office:value-type="float" office:value="202600002022">
            <text:p>202600002022</text:p>
          </table:table-cell>
          <table:table-cell office:value-type="string">
            <text:p>10700130050131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2022-2026</text:p>
          </table:table-cell>
        </table:table-row>
        <table:table-row table:style-name="ro1">
          <table:table-cell office:value-type="float" office:value="315">
            <text:p>315</text:p>
          </table:table-cell>
          <table:table-cell office:value-type="string">
            <text:p>Y0258LJT</text:p>
          </table:table-cell>
          <table:table-cell office:value-type="string">
            <text:p>202600005078OP</text:p>
          </table:table-cell>
          <table:table-cell office:value-type="string">
            <text:p>KELOKE SRL</text:p>
          </table:table-cell>
          <table:table-cell office:value-type="float" office:value="5607800">
            <text:p>5607800</text:p>
          </table:table-cell>
          <table:table-cell office:value-type="string">
            <text:p>16/06/2026</text:p>
          </table:table-cell>
          <table:table-cell office:value-type="float" office:value="202600000076">
            <text:p>202600000076</text:p>
          </table:table-cell>
          <table:table-cell office:value-type="float" office:value="202600000059">
            <text:p>202600000059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59-2026</text:p>
          </table:table-cell>
        </table:table-row>
        <table:table-row table:style-name="ro1">
          <table:table-cell office:value-type="float" office:value="316">
            <text:p>316</text:p>
          </table:table-cell>
          <table:table-cell office:value-type="string">
            <text:p>Y0258LJT</text:p>
          </table:table-cell>
          <table:table-cell office:value-type="string">
            <text:p>202600005087OP</text:p>
          </table:table-cell>
          <table:table-cell office:value-type="string">
            <text:p>TECMAQ SRL</text:p>
          </table:table-cell>
          <table:table-cell office:value-type="string">
            <text:p>3119439.15</text:p>
          </table:table-cell>
          <table:table-cell office:value-type="string">
            <text:p>16/06/2026</text:p>
          </table:table-cell>
          <table:table-cell office:value-type="float" office:value="202600001804">
            <text:p>202600001804</text:p>
          </table:table-cell>
          <table:table-cell office:value-type="float" office:value="202600001347">
            <text:p>202600001347</text:p>
          </table:table-cell>
          <table:table-cell office:value-type="string">
            <text:p>101001100010010226 <text:s text:c="2"/>PRODUCTO METALICOS <text:s text:c="32"/>Programa: 0001 IMPUESTOS <text:s text:c="41"/>Secretaria: 01 INTENDENCIA <text:s text:c="39"/>101001100010010226 <text:s text:c="2"/>PRODUCTO METALICOS <text:s text:c="32"/>Programa: 0001 SERVICIO ADMINISTRATIVO CENTRAL <text:s text:c="19"/>Secretaria: 01 INTENDENCIA</text:p>
          </table:table-cell>
          <table:table-cell office:value-type="string">
            <text:p>1347-2026</text:p>
          </table:table-cell>
        </table:table-row>
        <table:table-row table:style-name="ro1">
          <table:table-cell office:value-type="float" office:value="317">
            <text:p>317</text:p>
          </table:table-cell>
          <table:table-cell office:value-type="string">
            <text:p>Y0258LJT</text:p>
          </table:table-cell>
          <table:table-cell office:value-type="string">
            <text:p>202600005088OP</text:p>
          </table:table-cell>
          <table:table-cell office:value-type="string">
            <text:p>FORRAJERA SUD S.R.L.</text:p>
          </table:table-cell>
          <table:table-cell office:value-type="float" office:value="1185000">
            <text:p>1185000</text:p>
          </table:table-cell>
          <table:table-cell office:value-type="string">
            <text:p>16/06/2026</text:p>
          </table:table-cell>
          <table:table-cell office:value-type="float" office:value="202600002202">
            <text:p>202600002202</text:p>
          </table:table-cell>
          <table:table-cell office:value-type="float" office:value="202600001902">
            <text:p>202600001902</text:p>
          </table:table-cell>
          <table:table-cell office:value-type="string">
            <text:p>11100210096250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1902-2026</text:p>
          </table:table-cell>
        </table:table-row>
        <table:table-row table:style-name="ro1">
          <table:table-cell office:value-type="float" office:value="318">
            <text:p>318</text:p>
          </table:table-cell>
          <table:table-cell office:value-type="string">
            <text:p>Y0258LJT</text:p>
          </table:table-cell>
          <table:table-cell office:value-type="string">
            <text:p>202600005090OP</text:p>
          </table:table-cell>
          <table:table-cell office:value-type="string">
            <text:p>TREVISAN SRL</text:p>
          </table:table-cell>
          <table:table-cell office:value-type="float" office:value="56400">
            <text:p>56400</text:p>
          </table:table-cell>
          <table:table-cell office:value-type="string">
            <text:p>16/06/2026</text:p>
          </table:table-cell>
          <table:table-cell office:value-type="float" office:value="202600002735">
            <text:p>202600002735</text:p>
          </table:table-cell>
          <table:table-cell office:value-type="float" office:value="202600002112">
            <text:p>202600002112</text:p>
          </table:table-cell>
          <table:table-cell office:value-type="string">
            <text:p>109141200771940221 <text:s text:c="2"/>PRODUCTOS ALIMENTICIOS AGROPECUARIO Y FORESTALES <text:s text:c="2"/>Programa: 0077 ORGANIZACION Y PARTICIPACION COMUNITARIA <text:s text:c="10"/>Secretaria: 09 SECRETARÍA DE CAPITAL HUMANO Y ACCIÓN SOCIAL</text:p>
          </table:table-cell>
          <table:table-cell office:value-type="string">
            <text:p>2112-2026</text:p>
          </table:table-cell>
        </table:table-row>
        <table:table-row table:style-name="ro1">
          <table:table-cell office:value-type="float" office:value="319">
            <text:p>319</text:p>
          </table:table-cell>
          <table:table-cell office:value-type="string">
            <text:p>Y0258LJT</text:p>
          </table:table-cell>
          <table:table-cell office:value-type="string">
            <text:p>202600005092OP</text:p>
          </table:table-cell>
          <table:table-cell office:value-type="string">
            <text:p>AGUA Y GAS S.R.L.</text:p>
          </table:table-cell>
          <table:table-cell office:value-type="string">
            <text:p>22617.08</text:p>
          </table:table-cell>
          <table:table-cell office:value-type="string">
            <text:p>16/06/2026</text:p>
          </table:table-cell>
          <table:table-cell office:value-type="float" office:value="202600002511">
            <text:p>202600002511</text:p>
          </table:table-cell>
          <table:table-cell office:value-type="float" office:value="202600001996">
            <text:p>202600001996</text:p>
          </table:table-cell>
          <table:table-cell office:value-type="string">
            <text:p>110001100892260229 <text:s text:c="2"/>OTROS BIENES DE CONSUMO <text:s text:c="27"/>Programa: 0089 FORTALECIMIENTO DE FERIAS COMUNITARIAS <text:s text:c="12"/>Secretaria: 10 SECRETARÍA DE PRODUCCIÓN Y EMPLEO</text:p>
          </table:table-cell>
          <table:table-cell office:value-type="string">
            <text:p>1996-2026</text:p>
          </table:table-cell>
        </table:table-row>
        <table:table-row table:style-name="ro1">
          <table:table-cell office:value-type="float" office:value="320">
            <text:p>320</text:p>
          </table:table-cell>
          <table:table-cell office:value-type="string">
            <text:p>Y0258LJT</text:p>
          </table:table-cell>
          <table:table-cell office:value-type="string">
            <text:p>202600005093OP</text:p>
          </table:table-cell>
          <table:table-cell office:value-type="string">
            <text:p>VENTIMIGLIA S.R.L</text:p>
          </table:table-cell>
          <table:table-cell office:value-type="string">
            <text:p>45164.1</text:p>
          </table:table-cell>
          <table:table-cell office:value-type="string">
            <text:p>16/06/2026</text:p>
          </table:table-cell>
          <table:table-cell office:value-type="float" office:value="202600002072">
            <text:p>202600002072</text:p>
          </table:table-cell>
          <table:table-cell office:value-type="float" office:value="202600001874">
            <text:p>202600001874</text:p>
          </table:table-cell>
          <table:table-cell office:value-type="string">
            <text:p>101011100180300229 <text:s text:c="2"/>OTROS BIENES DE CONSUMO <text:s text:c="27"/>Programa: 0018 GESTIÓN INTEGRAL DE LA SALUD EN EL TRABAJO <text:s text:c="8"/>Secretaria: 01 INTENDENCIA <text:s text:c="39"/>101011100180300229 <text:s text:c="2"/>OTROS BIENES DE CONSUMO <text:s text:c="27"/>Programa: 0018 SALDO LIQUIDO DE CAJA <text:s text:c="29"/>Secretaria: 01 INTENDENCIA</text:p>
          </table:table-cell>
          <table:table-cell office:value-type="string">
            <text:p>1874-2026</text:p>
          </table:table-cell>
        </table:table-row>
        <table:table-row table:style-name="ro1">
          <table:table-cell office:value-type="float" office:value="321">
            <text:p>321</text:p>
          </table:table-cell>
          <table:table-cell office:value-type="string">
            <text:p>Y0258LJT</text:p>
          </table:table-cell>
          <table:table-cell office:value-type="string">
            <text:p>202600005094OP</text:p>
          </table:table-cell>
          <table:table-cell office:value-type="string">
            <text:p>CENTRO ELECTRICO BARILOCHE S.R.L</text:p>
          </table:table-cell>
          <table:table-cell office:value-type="string">
            <text:p>1582650.8</text:p>
          </table:table-cell>
          <table:table-cell office:value-type="string">
            <text:p>16/06/2026</text:p>
          </table:table-cell>
          <table:table-cell office:value-type="float" office:value="202600002511">
            <text:p>202600002511</text:p>
          </table:table-cell>
          <table:table-cell office:value-type="float" office:value="202600001996">
            <text:p>202600001996</text:p>
          </table:table-cell>
          <table:table-cell office:value-type="string">
            <text:p>110001100892260229 <text:s text:c="2"/>OTROS BIENES DE CONSUMO <text:s text:c="27"/>Programa: 0089 FORTALECIMIENTO DE FERIAS COMUNITARIAS <text:s text:c="12"/>Secretaria: 10 SECRETARÍA DE PRODUCCIÓN Y EMPLEO</text:p>
          </table:table-cell>
          <table:table-cell office:value-type="string">
            <text:p>1996-2026</text:p>
          </table:table-cell>
        </table:table-row>
        <table:table-row table:style-name="ro1">
          <table:table-cell office:value-type="float" office:value="322">
            <text:p>322</text:p>
          </table:table-cell>
          <table:table-cell office:value-type="string">
            <text:p>Y0258LJT</text:p>
          </table:table-cell>
          <table:table-cell office:value-type="string">
            <text:p>202600005095OP</text:p>
          </table:table-cell>
          <table:table-cell office:value-type="string">
            <text:p>ENERGIA S.R.L.</text:p>
          </table:table-cell>
          <table:table-cell office:value-type="string">
            <text:p>996998.25</text:p>
          </table:table-cell>
          <table:table-cell office:value-type="string">
            <text:p>16/06/2026</text:p>
          </table:table-cell>
          <table:table-cell office:value-type="float" office:value="202600001446">
            <text:p>202600001446</text:p>
          </table:table-cell>
          <table:table-cell office:value-type="float" office:value="202600001846">
            <text:p>202600001846</text:p>
          </table:table-cell>
          <table:table-cell office:value-type="string">
            <text:p>108111100550010229 <text:s text:c="2"/>OTROS BIENES DE CONSUMO <text:s text:c="27"/>Programa: 0055 EFICIENCIA ENERGETICA CAMBIO CLIMATICO INFRAESTRUC Secretaria: 08 SECRETARÍA DE PLANEAMIENTO TERRITORIAL</text:p>
          </table:table-cell>
          <table:table-cell office:value-type="string">
            <text:p>1846-2026</text:p>
          </table:table-cell>
        </table:table-row>
        <table:table-row table:style-name="ro1">
          <table:table-cell office:value-type="float" office:value="323">
            <text:p>323</text:p>
          </table:table-cell>
          <table:table-cell office:value-type="string">
            <text:p>Y0258LJT</text:p>
          </table:table-cell>
          <table:table-cell office:value-type="string">
            <text:p>202600005096OP</text:p>
          </table:table-cell>
          <table:table-cell office:value-type="string">
            <text:p>SOLUCIONES E IMPRESIONES S.R.L</text:p>
          </table:table-cell>
          <table:table-cell office:value-type="float" office:value="159600">
            <text:p>159600</text:p>
          </table:table-cell>
          <table:table-cell office:value-type="string">
            <text:p>16/06/2026</text:p>
          </table:table-cell>
          <table:table-cell office:value-type="float" office:value="202600002699">
            <text:p>202600002699</text:p>
          </table:table-cell>
          <table:table-cell office:value-type="float" office:value="202600002174">
            <text:p>202600002174</text:p>
          </table:table-cell>
          <table:table-cell office:value-type="string">
            <text:p>110001100912340229 <text:s text:c="2"/>OTROS BIENES DE CONSUMO <text:s text:c="27"/>Programa: 0091 PROMOCION DE EMPRENDIMIENTOS Y PYMES <text:s text:c="14"/>Secretaria: 10 SECRETARÍA DE PRODUCCIÓN Y EMPLEO</text:p>
          </table:table-cell>
          <table:table-cell office:value-type="string">
            <text:p>2174-2026</text:p>
          </table:table-cell>
        </table:table-row>
        <table:table-row table:style-name="ro1">
          <table:table-cell office:value-type="float" office:value="324">
            <text:p>324</text:p>
          </table:table-cell>
          <table:table-cell office:value-type="string">
            <text:p>Y0258LJT</text:p>
          </table:table-cell>
          <table:table-cell office:value-type="string">
            <text:p>202600005097OP</text:p>
          </table:table-cell>
          <table:table-cell office:value-type="string">
            <text:p>KIBYSH <text:s text:c="23"/>VIKTOR</text:p>
          </table:table-cell>
          <table:table-cell office:value-type="float" office:value="160000">
            <text:p>160000</text:p>
          </table:table-cell>
          <table:table-cell office:value-type="string">
            <text:p>16/06/2026</text:p>
          </table:table-cell>
          <table:table-cell office:value-type="float" office:value="202600002243">
            <text:p>202600002243</text:p>
          </table:table-cell>
          <table:table-cell office:value-type="float" office:value="202600001954">
            <text:p>202600001954</text:p>
          </table:table-cell>
          <table:table-cell office:value-type="string">
            <text:p>109001200010010333 <text:s text:c="2"/>MANTENIMIENTO <text:s/>REPARACION Y LIMPIEZA <text:s text:c="14"/>Programa: 0001 IMPUESTOS <text:s text:c="41"/>Secretaria: 09 SECRETARÍA DE CAPITAL HUMANO Y ACCIÓN SOCIAL <text:s text:c="6"/>109001200010010333 <text:s text:c="2"/>MANTENIMIENTO <text:s/>REPARACION Y LIMPIEZA <text:s text:c="14"/>Programa: 0001 SERVICIO ADMINISTRATIVO CENTRAL <text:s text:c="19"/>Secretaria: 09 SECRETARÍA DE CAPITAL HUMANO Y ACCIÓN SOCIAL</text:p>
          </table:table-cell>
          <table:table-cell office:value-type="string">
            <text:p>1954-2026</text:p>
          </table:table-cell>
        </table:table-row>
        <table:table-row table:style-name="ro1">
          <table:table-cell office:value-type="float" office:value="325">
            <text:p>325</text:p>
          </table:table-cell>
          <table:table-cell office:value-type="string">
            <text:p>Y0258LJT</text:p>
          </table:table-cell>
          <table:table-cell office:value-type="string">
            <text:p>202600005098OP</text:p>
          </table:table-cell>
          <table:table-cell office:value-type="string">
            <text:p>LA TECNICA SRL</text:p>
          </table:table-cell>
          <table:table-cell office:value-type="float" office:value="602150">
            <text:p>602150</text:p>
          </table:table-cell>
          <table:table-cell office:value-type="string">
            <text:p>16/06/2026</text:p>
          </table:table-cell>
          <table:table-cell office:value-type="float" office:value="202600002822">
            <text:p>202600002822</text:p>
          </table:table-cell>
          <table:table-cell office:value-type="float" office:value="202600002204">
            <text:p>202600002204</text:p>
          </table:table-cell>
          <table:table-cell office:value-type="string">
            <text:p>107001300010010441 <text:s text:c="2"/>BIENES PREEXISTENTES <text:s text:c="30"/>Programa: 0001 IMPUESTOS <text:s text:c="41"/>Secretaria: 07 SECRETARÍA DE OBRAS Y SERVICIOS PÚBLICOS <text:s text:c="10"/>107001300010010441 <text:s text:c="2"/>BIENES PREEXISTENTES <text:s text:c="30"/>Programa: 0001 SERVICIO ADMINISTRATIVO CENTRAL <text:s text:c="19"/>Secretaria: 07 SECRETARÍA DE OBRAS Y SERVICIOS PÚBLICOS <text:s text:c="10"/>107001300501290441 <text:s text:c="2"/>BIENES PREEXISTENTES <text:s text:c="30"/>Programa: 0050 REORDENAMIENTO DEL CEMENTERIO MUNICIPAL <text:s text:c="11"/>Secretaria: 07 SECRETARÍA DE OBRAS Y SERVICIOS PÚBLICOS</text:p>
          </table:table-cell>
          <table:table-cell office:value-type="string">
            <text:p>2204-2026</text:p>
          </table:table-cell>
        </table:table-row>
        <table:table-row table:style-name="ro1">
          <table:table-cell office:value-type="float" office:value="326">
            <text:p>326</text:p>
          </table:table-cell>
          <table:table-cell office:value-type="string">
            <text:p>Y0258LJT</text:p>
          </table:table-cell>
          <table:table-cell office:value-type="string">
            <text:p>202600005099OP</text:p>
          </table:table-cell>
          <table:table-cell office:value-type="string">
            <text:p>LOPEZ <text:s text:c="24"/>GUSTAVO CARLOS</text:p>
          </table:table-cell>
          <table:table-cell office:value-type="float" office:value="1201265">
            <text:p>1201265</text:p>
          </table:table-cell>
          <table:table-cell office:value-type="string">
            <text:p>16/06/2026</text:p>
          </table:table-cell>
          <table:table-cell office:value-type="float" office:value="202600002904">
            <text:p>202600002904</text:p>
          </table:table-cell>
          <table:table-cell office:value-type="float" office:value="202600002232">
            <text:p>202600002232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232-2026</text:p>
          </table:table-cell>
        </table:table-row>
        <table:table-row table:style-name="ro1">
          <table:table-cell office:value-type="float" office:value="327">
            <text:p>327</text:p>
          </table:table-cell>
          <table:table-cell office:value-type="string">
            <text:p>Y0258LJT</text:p>
          </table:table-cell>
          <table:table-cell office:value-type="string">
            <text:p>202600005100OP</text:p>
          </table:table-cell>
          <table:table-cell office:value-type="string">
            <text:p>INDUSTRIAL PATAGONICA SAS</text:p>
          </table:table-cell>
          <table:table-cell office:value-type="string">
            <text:p>341705.31</text:p>
          </table:table-cell>
          <table:table-cell office:value-type="string">
            <text:p>16/06/2026</text:p>
          </table:table-cell>
          <table:table-cell office:value-type="float" office:value="202600002800">
            <text:p>202600002800</text:p>
          </table:table-cell>
          <table:table-cell office:value-type="float" office:value="202600002185">
            <text:p>202600002185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185-2026</text:p>
          </table:table-cell>
        </table:table-row>
        <table:table-row table:style-name="ro1">
          <table:table-cell office:value-type="float" office:value="328">
            <text:p>328</text:p>
          </table:table-cell>
          <table:table-cell office:value-type="string">
            <text:p>Y0258LJT</text:p>
          </table:table-cell>
          <table:table-cell office:value-type="string">
            <text:p>202600005101OP</text:p>
          </table:table-cell>
          <table:table-cell office:value-type="string">
            <text:p>NALDO LOMBARDI S.A</text:p>
          </table:table-cell>
          <table:table-cell office:value-type="float" office:value="38849">
            <text:p>38849</text:p>
          </table:table-cell>
          <table:table-cell office:value-type="string">
            <text:p>16/06/2026</text:p>
          </table:table-cell>
          <table:table-cell office:value-type="float" office:value="202600002635">
            <text:p>202600002635</text:p>
          </table:table-cell>
          <table:table-cell office:value-type="float" office:value="202600002127">
            <text:p>202600002127</text:p>
          </table:table-cell>
          <table:table-cell office:value-type="string">
            <text:p>110001100912340229 <text:s text:c="2"/>OTROS BIENES DE CONSUMO <text:s text:c="27"/>Programa: 0091 PROMOCION DE EMPRENDIMIENTOS Y PYMES <text:s text:c="14"/>Secretaria: 10 SECRETARÍA DE PRODUCCIÓN Y EMPLEO</text:p>
          </table:table-cell>
          <table:table-cell office:value-type="string">
            <text:p>2127-2026</text:p>
          </table:table-cell>
        </table:table-row>
        <table:table-row table:style-name="ro1">
          <table:table-cell office:value-type="float" office:value="329">
            <text:p>329</text:p>
          </table:table-cell>
          <table:table-cell office:value-type="string">
            <text:p>Y0258LJT</text:p>
          </table:table-cell>
          <table:table-cell office:value-type="string">
            <text:p>202600005102OP</text:p>
          </table:table-cell>
          <table:table-cell office:value-type="string">
            <text:p>TOTAL CLIMA SRL</text:p>
          </table:table-cell>
          <table:table-cell office:value-type="string">
            <text:p>338099.97</text:p>
          </table:table-cell>
          <table:table-cell office:value-type="string">
            <text:p>16/06/2026</text:p>
          </table:table-cell>
          <table:table-cell office:value-type="float" office:value="202600003031">
            <text:p>202600003031</text:p>
          </table:table-cell>
          <table:table-cell office:value-type="float" office:value="202600002280">
            <text:p>202600002280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280-2026</text:p>
          </table:table-cell>
        </table:table-row>
        <table:table-row table:style-name="ro1">
          <table:table-cell office:value-type="float" office:value="330">
            <text:p>330</text:p>
          </table:table-cell>
          <table:table-cell office:value-type="string">
            <text:p>Y0258LJT</text:p>
          </table:table-cell>
          <table:table-cell office:value-type="string">
            <text:p>202600005103OP</text:p>
          </table:table-cell>
          <table:table-cell office:value-type="string">
            <text:p>GONZALEZ <text:s text:c="21"/>JORGE ALBERTO</text:p>
          </table:table-cell>
          <table:table-cell office:value-type="float" office:value="285900">
            <text:p>285900</text:p>
          </table:table-cell>
          <table:table-cell office:value-type="string">
            <text:p>16/06/2026</text:p>
          </table:table-cell>
          <table:table-cell office:value-type="float" office:value="202600002649">
            <text:p>202600002649</text:p>
          </table:table-cell>
          <table:table-cell office:value-type="float" office:value="202600002070">
            <text:p>202600002070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070-2026</text:p>
          </table:table-cell>
        </table:table-row>
        <table:table-row table:style-name="ro1">
          <table:table-cell office:value-type="float" office:value="331">
            <text:p>331</text:p>
          </table:table-cell>
          <table:table-cell office:value-type="string">
            <text:p>Y0258LJT</text:p>
          </table:table-cell>
          <table:table-cell office:value-type="string">
            <text:p>202600005104OP</text:p>
          </table:table-cell>
          <table:table-cell office:value-type="string">
            <text:p>GONZALEZ <text:s text:c="21"/>JORGE ALBERTO</text:p>
          </table:table-cell>
          <table:table-cell office:value-type="float" office:value="24000">
            <text:p>24000</text:p>
          </table:table-cell>
          <table:table-cell office:value-type="string">
            <text:p>16/06/2026</text:p>
          </table:table-cell>
          <table:table-cell office:value-type="float" office:value="202600001636">
            <text:p>202600001636</text:p>
          </table:table-cell>
          <table:table-cell office:value-type="float" office:value="202600001186">
            <text:p>202600001186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186-2026</text:p>
          </table:table-cell>
        </table:table-row>
        <table:table-row table:style-name="ro1">
          <table:table-cell office:value-type="float" office:value="332">
            <text:p>332</text:p>
          </table:table-cell>
          <table:table-cell office:value-type="string">
            <text:p>Y0258LJT</text:p>
          </table:table-cell>
          <table:table-cell office:value-type="string">
            <text:p>202600005105OP</text:p>
          </table:table-cell>
          <table:table-cell office:value-type="string">
            <text:p>REOLON <text:s text:c="23"/>MARIANO GASTON</text:p>
          </table:table-cell>
          <table:table-cell office:value-type="float" office:value="1795000">
            <text:p>1795000</text:p>
          </table:table-cell>
          <table:table-cell office:value-type="string">
            <text:p>16/06/2026</text:p>
          </table:table-cell>
          <table:table-cell office:value-type="float" office:value="202600002828">
            <text:p>202600002828</text:p>
          </table:table-cell>
          <table:table-cell office:value-type="float" office:value="202600002192">
            <text:p>202600002192</text:p>
          </table:table-cell>
          <table:table-cell office:value-type="string">
            <text:p>107001300431100443 <text:s text:c="2"/>MAQUINA Y EQUIPO <text:s text:c="34"/>Programa: 0043 FUNCIONAMIENTO TALLER <text:s text:c="29"/>Secretaria: 07 SECRETARÍA DE OBRAS Y SERVICIOS PÚBLICOS</text:p>
          </table:table-cell>
          <table:table-cell office:value-type="string">
            <text:p>2192-2026</text:p>
          </table:table-cell>
        </table:table-row>
        <table:table-row table:style-name="ro1">
          <table:table-cell office:value-type="float" office:value="333">
            <text:p>333</text:p>
          </table:table-cell>
          <table:table-cell office:value-type="string">
            <text:p>Y0258LJT</text:p>
          </table:table-cell>
          <table:table-cell office:value-type="string">
            <text:p>202600005107OP</text:p>
          </table:table-cell>
          <table:table-cell office:value-type="string">
            <text:p>CASPANI Y CIA S.R.L.</text:p>
          </table:table-cell>
          <table:table-cell office:value-type="string">
            <text:p>339612.4</text:p>
          </table:table-cell>
          <table:table-cell office:value-type="string">
            <text:p>16/06/2026</text:p>
          </table:table-cell>
          <table:table-cell office:value-type="float" office:value="202600001446">
            <text:p>202600001446</text:p>
          </table:table-cell>
          <table:table-cell office:value-type="float" office:value="202600001846">
            <text:p>202600001846</text:p>
          </table:table-cell>
          <table:table-cell office:value-type="string">
            <text:p>108111100550010229 <text:s text:c="2"/>OTROS BIENES DE CONSUMO <text:s text:c="27"/>Programa: 0055 EFICIENCIA ENERGETICA CAMBIO CLIMATICO INFRAESTRUC Secretaria: 08 SECRETARÍA DE PLANEAMIENTO TERRITORIAL</text:p>
          </table:table-cell>
          <table:table-cell office:value-type="string">
            <text:p>1846-2026</text:p>
          </table:table-cell>
        </table:table-row>
        <table:table-row table:style-name="ro1">
          <table:table-cell office:value-type="float" office:value="334">
            <text:p>334</text:p>
          </table:table-cell>
          <table:table-cell office:value-type="string">
            <text:p>Y0258LJT</text:p>
          </table:table-cell>
          <table:table-cell office:value-type="string">
            <text:p>202600005110OP</text:p>
          </table:table-cell>
          <table:table-cell office:value-type="string">
            <text:p>MENDEZ <text:s text:c="23"/>SANDRA VERONICA</text:p>
          </table:table-cell>
          <table:table-cell office:value-type="float" office:value="3589000">
            <text:p>3589000</text:p>
          </table:table-cell>
          <table:table-cell office:value-type="string">
            <text:p>16/06/2026</text:p>
          </table:table-cell>
          <table:table-cell office:value-type="float" office:value="202600001141">
            <text:p>202600001141</text:p>
          </table:table-cell>
          <table:table-cell office:value-type="float" office:value="202600000774">
            <text:p>202600000774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774-2026</text:p>
          </table:table-cell>
        </table:table-row>
        <table:table-row table:style-name="ro1">
          <table:table-cell office:value-type="float" office:value="335">
            <text:p>335</text:p>
          </table:table-cell>
          <table:table-cell office:value-type="string">
            <text:p>Y0258LJT</text:p>
          </table:table-cell>
          <table:table-cell office:value-type="string">
            <text:p>202600005111OP</text:p>
          </table:table-cell>
          <table:table-cell office:value-type="string">
            <text:p>ENERGIA S.R.L.</text:p>
          </table:table-cell>
          <table:table-cell office:value-type="string">
            <text:p>485769.13</text:p>
          </table:table-cell>
          <table:table-cell office:value-type="string">
            <text:p>16/06/2026</text:p>
          </table:table-cell>
          <table:table-cell office:value-type="float" office:value="202600002327">
            <text:p>202600002327</text:p>
          </table:table-cell>
          <table:table-cell office:value-type="float" office:value="202600001911">
            <text:p>202600001911</text:p>
          </table:table-cell>
          <table:table-cell office:value-type="string">
            <text:p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4001100010010229 <text:s text:c="2"/>OTROS BIENES DE CONSUMO <text:s text:c="27"/>Programa: 0001 IMPUESTOS <text:s text:c="41"/>Secretaria: 04 SECRETARÍA DE DEPORTES <text:s text:c="28"/>104001100010010229 <text:s text:c="2"/>OTROS BIENES DE CONSUMO <text:s text:c="27"/>Programa: 0001 SERVICIO ADMINISTRATIVO CENTRAL <text:s text:c="19"/>Secretaria: 04 SECRETARÍA DE DEPORTES</text:p>
          </table:table-cell>
          <table:table-cell office:value-type="string">
            <text:p>1911-2026</text:p>
          </table:table-cell>
        </table:table-row>
        <table:table-row table:style-name="ro1">
          <table:table-cell office:value-type="float" office:value="336">
            <text:p>336</text:p>
          </table:table-cell>
          <table:table-cell office:value-type="string">
            <text:p>Y0258LJT</text:p>
          </table:table-cell>
          <table:table-cell office:value-type="string">
            <text:p>202600005112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9958.49</text:p>
          </table:table-cell>
          <table:table-cell office:value-type="string">
            <text:p>16/06/2026</text:p>
          </table:table-cell>
          <table:table-cell office:value-type="float" office:value="202600002552">
            <text:p>202600002552</text:p>
          </table:table-cell>
          <table:table-cell office:value-type="float" office:value="202600002154">
            <text:p>202600002154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154-2026</text:p>
          </table:table-cell>
        </table:table-row>
        <table:table-row table:style-name="ro1">
          <table:table-cell office:value-type="float" office:value="337">
            <text:p>337</text:p>
          </table:table-cell>
          <table:table-cell office:value-type="string">
            <text:p>Y0258LJT</text:p>
          </table:table-cell>
          <table:table-cell office:value-type="string">
            <text:p>202600005115OP</text:p>
          </table:table-cell>
          <table:table-cell office:value-type="string">
            <text:p>FORRAJERA SUD S.R.L.</text:p>
          </table:table-cell>
          <table:table-cell office:value-type="float" office:value="510000">
            <text:p>510000</text:p>
          </table:table-cell>
          <table:table-cell office:value-type="string">
            <text:p>16/06/2026</text:p>
          </table:table-cell>
          <table:table-cell office:value-type="float" office:value="202600002017">
            <text:p>202600002017</text:p>
          </table:table-cell>
          <table:table-cell office:value-type="float" office:value="202600001864">
            <text:p>202600001864</text:p>
          </table:table-cell>
          <table:table-cell office:value-type="string">
            <text:p>11100210096250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1864-2026</text:p>
          </table:table-cell>
        </table:table-row>
        <table:table-row table:style-name="ro1">
          <table:table-cell office:value-type="float" office:value="338">
            <text:p>338</text:p>
          </table:table-cell>
          <table:table-cell office:value-type="string">
            <text:p>Y0258LJT</text:p>
          </table:table-cell>
          <table:table-cell office:value-type="string">
            <text:p>202600005116OP</text:p>
          </table:table-cell>
          <table:table-cell office:value-type="string">
            <text:p>AMEC BARILOCHE</text:p>
          </table:table-cell>
          <table:table-cell office:value-type="float" office:value="8880000">
            <text:p>8880000</text:p>
          </table:table-cell>
          <table:table-cell office:value-type="string">
            <text:p>16/06/2026</text:p>
          </table:table-cell>
          <table:table-cell office:value-type="float" office:value="202600002420">
            <text:p>202600002420</text:p>
          </table:table-cell>
          <table:table-cell office:value-type="float" office:value="202600001959">
            <text:p>202600001959</text:p>
          </table:table-cell>
          <table:table-cell office:value-type="string">
            <text:p>109142200812000339 <text:s text:c="2"/>OTROS SERVICIOS <text:s text:c="35"/>Programa: 0081 PROMOCIÓN DE DERECHOS DE LAS PERSONAS MAYORES <text:s text:c="5"/>Secretaria: 09 SECRETARÍA DE CAPITAL HUMANO Y ACCIÓN SOCIAL</text:p>
          </table:table-cell>
          <table:table-cell office:value-type="string">
            <text:p>1959-2026</text:p>
          </table:table-cell>
        </table:table-row>
        <table:table-row table:style-name="ro1">
          <table:table-cell office:value-type="float" office:value="339">
            <text:p>339</text:p>
          </table:table-cell>
          <table:table-cell office:value-type="string">
            <text:p>Y0258LJT</text:p>
          </table:table-cell>
          <table:table-cell office:value-type="string">
            <text:p>202600005117OP</text:p>
          </table:table-cell>
          <table:table-cell office:value-type="string">
            <text:p>LOPEZ <text:s text:c="24"/>GUSTAVO CARLOS</text:p>
          </table:table-cell>
          <table:table-cell office:value-type="string">
            <text:p>502058.2</text:p>
          </table:table-cell>
          <table:table-cell office:value-type="string">
            <text:p>16/06/2026</text:p>
          </table:table-cell>
          <table:table-cell office:value-type="float" office:value="202600002772">
            <text:p>202600002772</text:p>
          </table:table-cell>
          <table:table-cell office:value-type="float" office:value="202600002181">
            <text:p>202600002181</text:p>
          </table:table-cell>
          <table:table-cell office:value-type="string">
            <text:p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 <text:s text:c="10"/>107071300010010227 <text:s text:c="2"/>PRODUCTOS DE LA MINERIA <text:s/>PETROLEO Y SUS DERIVADOS <text:s/>Programa: 0001 IMPUESTOS <text:s text:c="41"/>Secretaria: 07 SECRETARÍA DE OBRAS Y SERVICIOS PÚBLICOS <text:s text:c="10"/>107071300010010227 <text:s text:c="2"/>PRODUCTOS DE LA MINERIA <text:s/>PETROLEO Y SUS DERIVADOS <text:s/>Programa: 0001 SERVICIO ADMINISTRATIVO CENTRAL <text:s text:c="19"/>Secretaria: 07 SECRETARÍA DE OBRAS Y SERVICIOS PÚBLICOS</text:p>
          </table:table-cell>
          <table:table-cell office:value-type="string">
            <text:p>2181-2026</text:p>
          </table:table-cell>
        </table:table-row>
        <table:table-row table:style-name="ro1">
          <table:table-cell office:value-type="float" office:value="340">
            <text:p>340</text:p>
          </table:table-cell>
          <table:table-cell office:value-type="string">
            <text:p>Y0258LJT</text:p>
          </table:table-cell>
          <table:table-cell office:value-type="string">
            <text:p>202600005118OP</text:p>
          </table:table-cell>
          <table:table-cell office:value-type="string">
            <text:p>ENERGIA S.R.L.</text:p>
          </table:table-cell>
          <table:table-cell office:value-type="float" office:value="291272">
            <text:p>291272</text:p>
          </table:table-cell>
          <table:table-cell office:value-type="string">
            <text:p>16/06/2026</text:p>
          </table:table-cell>
          <table:table-cell office:value-type="float" office:value="202600002301">
            <text:p>202600002301</text:p>
          </table:table-cell>
          <table:table-cell office:value-type="float" office:value="202600001812">
            <text:p>202600001812</text:p>
          </table:table-cell>
          <table:table-cell office:value-type="string">
            <text:p>102001100010340229 <text:s text:c="2"/>OTROS BIENES DE CONSUMO <text:s text:c="27"/>Programa: 0001 IMPUESTOS <text:s text:c="41"/>Secretaria: 02 SECRETARÍA DE COORDINACION DE OBRAS Y SERVICIOS <text:s text:c="3"/>10200110001034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1812-2026</text:p>
          </table:table-cell>
        </table:table-row>
        <table:table-row table:style-name="ro1">
          <table:table-cell office:value-type="float" office:value="341">
            <text:p>341</text:p>
          </table:table-cell>
          <table:table-cell office:value-type="string">
            <text:p>Y0258LJT</text:p>
          </table:table-cell>
          <table:table-cell office:value-type="string">
            <text:p>202600005119OP</text:p>
          </table:table-cell>
          <table:table-cell office:value-type="string">
            <text:p>GHIGLIA TITACCIA <text:s text:c="13"/>CRISTIAN Y FEDERICO S.H.</text:p>
          </table:table-cell>
          <table:table-cell office:value-type="float" office:value="139800">
            <text:p>139800</text:p>
          </table:table-cell>
          <table:table-cell office:value-type="string">
            <text:p>16/06/2026</text:p>
          </table:table-cell>
          <table:table-cell office:value-type="float" office:value="202600002819">
            <text:p>202600002819</text:p>
          </table:table-cell>
          <table:table-cell office:value-type="float" office:value="202600002190">
            <text:p>202600002190</text:p>
          </table:table-cell>
          <table:table-cell office:value-type="string">
            <text:p>107001300010010226 <text:s text:c="2"/>PRODUCTO METALICOS <text:s text:c="32"/>Programa: 0001 IMPUESTOS <text:s text:c="41"/>Secretaria: 07 SECRETARÍA DE OBRAS Y SERVICIOS PÚBLICOS <text:s text:c="10"/>107001300010010226 <text:s text:c="2"/>PRODUCTO METALICOS <text:s text:c="32"/>Programa: 0001 SERVICIO ADMINISTRATIVO CENTRAL <text:s text:c="19"/>Secretaria: 07 SECRETARÍA DE OBRAS Y SERVICIOS PÚBLICOS</text:p>
          </table:table-cell>
          <table:table-cell office:value-type="string">
            <text:p>2190-2026</text:p>
          </table:table-cell>
        </table:table-row>
        <table:table-row table:style-name="ro1">
          <table:table-cell office:value-type="float" office:value="342">
            <text:p>342</text:p>
          </table:table-cell>
          <table:table-cell office:value-type="string">
            <text:p>Y0258LJT</text:p>
          </table:table-cell>
          <table:table-cell office:value-type="string">
            <text:p>202600005120OP</text:p>
          </table:table-cell>
          <table:table-cell office:value-type="string">
            <text:p>ORLANDO <text:s text:c="22"/>GUILLERMO ARIEL</text:p>
          </table:table-cell>
          <table:table-cell office:value-type="float" office:value="11800">
            <text:p>11800</text:p>
          </table:table-cell>
          <table:table-cell office:value-type="string">
            <text:p>16/06/2026</text:p>
          </table:table-cell>
          <table:table-cell office:value-type="float" office:value="202600002680">
            <text:p>202600002680</text:p>
          </table:table-cell>
          <table:table-cell office:value-type="float" office:value="202600002172">
            <text:p>202600002172</text:p>
          </table:table-cell>
          <table:table-cell office:value-type="string">
            <text:p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</text:p>
          </table:table-cell>
          <table:table-cell office:value-type="string">
            <text:p>2172-2026</text:p>
          </table:table-cell>
        </table:table-row>
        <table:table-row table:style-name="ro1">
          <table:table-cell office:value-type="float" office:value="343">
            <text:p>343</text:p>
          </table:table-cell>
          <table:table-cell office:value-type="string">
            <text:p>Y0258LJT</text:p>
          </table:table-cell>
          <table:table-cell office:value-type="string">
            <text:p>202600005121OP</text:p>
          </table:table-cell>
          <table:table-cell office:value-type="string">
            <text:p>ORLANDO <text:s text:c="22"/>GUILLERMO ARIEL</text:p>
          </table:table-cell>
          <table:table-cell office:value-type="float" office:value="276000">
            <text:p>276000</text:p>
          </table:table-cell>
          <table:table-cell office:value-type="string">
            <text:p>16/06/2026</text:p>
          </table:table-cell>
          <table:table-cell office:value-type="float" office:value="202600001950">
            <text:p>202600001950</text:p>
          </table:table-cell>
          <table:table-cell office:value-type="float" office:value="202600001435">
            <text:p>202600001435</text:p>
          </table:table-cell>
          <table:table-cell office:value-type="string">
            <text:p>101001100070110229 <text:s text:c="2"/>OTROS BIENES DE CONSUMO <text:s text:c="27"/>Programa: 0007 GESTION COMUNICACION Y GOBIERNO ABIERTO <text:s text:c="11"/>Secretaria: 01 INTENDENCIA <text:s text:c="39"/>101001100070110229 <text:s text:c="2"/>OTROS BIENES DE CONSUMO <text:s text:c="27"/>Programa: 0007 MULTAS <text:s text:c="44"/>Secretaria: 01 INTENDENCIA</text:p>
          </table:table-cell>
          <table:table-cell office:value-type="string">
            <text:p>1435-2026</text:p>
          </table:table-cell>
        </table:table-row>
        <table:table-row table:style-name="ro1">
          <table:table-cell office:value-type="float" office:value="344">
            <text:p>344</text:p>
          </table:table-cell>
          <table:table-cell office:value-type="string">
            <text:p>Y0258LJT</text:p>
          </table:table-cell>
          <table:table-cell office:value-type="string">
            <text:p>202600005124OP</text:p>
          </table:table-cell>
          <table:table-cell office:value-type="string">
            <text:p>PINTURERIA ARGENTINA S.H</text:p>
          </table:table-cell>
          <table:table-cell office:value-type="float" office:value="123266">
            <text:p>123266</text:p>
          </table:table-cell>
          <table:table-cell office:value-type="string">
            <text:p>17/06/2026</text:p>
          </table:table-cell>
          <table:table-cell office:value-type="float" office:value="202600002800">
            <text:p>202600002800</text:p>
          </table:table-cell>
          <table:table-cell office:value-type="float" office:value="202600002185">
            <text:p>202600002185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185-2026</text:p>
          </table:table-cell>
        </table:table-row>
        <table:table-row table:style-name="ro1">
          <table:table-cell office:value-type="float" office:value="345">
            <text:p>345</text:p>
          </table:table-cell>
          <table:table-cell office:value-type="string">
            <text:p>Y0258LJT</text:p>
          </table:table-cell>
          <table:table-cell office:value-type="string">
            <text:p>202600005125OP</text:p>
          </table:table-cell>
          <table:table-cell office:value-type="string">
            <text:p>INDUSTRIAL PATAGONICA SAS</text:p>
          </table:table-cell>
          <table:table-cell office:value-type="string">
            <text:p>146241.11</text:p>
          </table:table-cell>
          <table:table-cell office:value-type="string">
            <text:p>17/06/2026</text:p>
          </table:table-cell>
          <table:table-cell office:value-type="float" office:value="202600002552">
            <text:p>202600002552</text:p>
          </table:table-cell>
          <table:table-cell office:value-type="float" office:value="202600002154">
            <text:p>202600002154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154-2026</text:p>
          </table:table-cell>
        </table:table-row>
        <table:table-row table:style-name="ro1">
          <table:table-cell office:value-type="float" office:value="346">
            <text:p>346</text:p>
          </table:table-cell>
          <table:table-cell office:value-type="string">
            <text:p>Y0258LJT</text:p>
          </table:table-cell>
          <table:table-cell office:value-type="string">
            <text:p>202600005126OP</text:p>
          </table:table-cell>
          <table:table-cell office:value-type="string">
            <text:p>GONZALEZ <text:s text:c="21"/>JORGE ALBERTO</text:p>
          </table:table-cell>
          <table:table-cell office:value-type="float" office:value="73165">
            <text:p>73165</text:p>
          </table:table-cell>
          <table:table-cell office:value-type="string">
            <text:p>17/06/2026</text:p>
          </table:table-cell>
          <table:table-cell office:value-type="float" office:value="202600001512">
            <text:p>202600001512</text:p>
          </table:table-cell>
          <table:table-cell office:value-type="float" office:value="202600001175">
            <text:p>202600001175</text:p>
          </table:table-cell>
          <table:table-cell office:value-type="string">
            <text:p>109142200812020221 <text:s text:c="2"/>PRODUCTOS ALIMENTICIOS AGROPECUARIO Y FORESTALES <text:s text:c="2"/>Programa: 0081 PROMOCIÓN DE DERECHOS DE LAS PERSONAS MAYORES <text:s text:c="5"/>Secretaria: 09 SECRETARÍA DE CAPITAL HUMANO Y ACCIÓN SOCIAL <text:s text:c="6"/>109142200812050221 <text:s text:c="2"/>PRODUCTOS ALIMENTICIOS AGROPECUARIO Y FORESTALES <text:s text:c="2"/>Programa: 0081 PROMOCIÓN DE DERECHOS DE LAS PERSONAS MAYORES <text:s text:c="5"/>Secretaria: 09 SECRETARÍA DE CAPITAL HUMANO Y ACCIÓN SOCIAL</text:p>
          </table:table-cell>
          <table:table-cell office:value-type="string">
            <text:p>1175-2026</text:p>
          </table:table-cell>
        </table:table-row>
        <table:table-row table:style-name="ro1">
          <table:table-cell office:value-type="float" office:value="347">
            <text:p>347</text:p>
          </table:table-cell>
          <table:table-cell office:value-type="string">
            <text:p>Y0258LJT</text:p>
          </table:table-cell>
          <table:table-cell office:value-type="string">
            <text:p>202600005129OP</text:p>
          </table:table-cell>
          <table:table-cell office:value-type="string">
            <text:p>GONZALEZ <text:s text:c="21"/>JORGE ALBERTO</text:p>
          </table:table-cell>
          <table:table-cell office:value-type="float" office:value="240355">
            <text:p>240355</text:p>
          </table:table-cell>
          <table:table-cell office:value-type="string">
            <text:p>17/06/2026</text:p>
          </table:table-cell>
          <table:table-cell office:value-type="float" office:value="202600001508">
            <text:p>202600001508</text:p>
          </table:table-cell>
          <table:table-cell office:value-type="float" office:value="202600001172">
            <text:p>202600001172</text:p>
          </table:table-cell>
          <table:table-cell office:value-type="string">
            <text:p>109142200812060221 <text:s text:c="2"/>PRODUCTOS ALIMENTICIOS AGROPECUARIO Y FORESTALES <text:s text:c="2"/>Programa: 0081 PROMOCIÓN DE DERECHOS DE LAS PERSONAS MAYORES <text:s text:c="5"/>Secretaria: 09 SECRETARÍA DE CAPITAL HUMANO Y ACCIÓN SOCIAL</text:p>
          </table:table-cell>
          <table:table-cell office:value-type="string">
            <text:p>1172-2026</text:p>
          </table:table-cell>
        </table:table-row>
        <table:table-row table:style-name="ro1">
          <table:table-cell office:value-type="float" office:value="348">
            <text:p>348</text:p>
          </table:table-cell>
          <table:table-cell office:value-type="string">
            <text:p>Y0258LJT</text:p>
          </table:table-cell>
          <table:table-cell office:value-type="string">
            <text:p>202600005133OP</text:p>
          </table:table-cell>
          <table:table-cell office:value-type="string">
            <text:p>AGUA Y GAS S.R.L.</text:p>
          </table:table-cell>
          <table:table-cell office:value-type="string">
            <text:p>207227.02</text:p>
          </table:table-cell>
          <table:table-cell office:value-type="string">
            <text:p>17/06/2026</text:p>
          </table:table-cell>
          <table:table-cell office:value-type="float" office:value="202600002437">
            <text:p>202600002437</text:p>
          </table:table-cell>
          <table:table-cell office:value-type="float" office:value="202600002150">
            <text:p>202600002150</text:p>
          </table:table-cell>
          <table:table-cell office:value-type="string">
            <text:p>10700130050128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2150-2026</text:p>
          </table:table-cell>
        </table:table-row>
        <table:table-row table:style-name="ro1">
          <table:table-cell office:value-type="float" office:value="349">
            <text:p>349</text:p>
          </table:table-cell>
          <table:table-cell office:value-type="string">
            <text:p>Y0258LJT</text:p>
          </table:table-cell>
          <table:table-cell office:value-type="string">
            <text:p>202600005134OP</text:p>
          </table:table-cell>
          <table:table-cell office:value-type="string">
            <text:p>REOLON <text:s text:c="23"/>MARIANO GASTON</text:p>
          </table:table-cell>
          <table:table-cell office:value-type="float" office:value="1127800">
            <text:p>1127800</text:p>
          </table:table-cell>
          <table:table-cell office:value-type="string">
            <text:p>17/06/2026</text:p>
          </table:table-cell>
          <table:table-cell office:value-type="float" office:value="202600001173">
            <text:p>202600001173</text:p>
          </table:table-cell>
          <table:table-cell office:value-type="float" office:value="202600002045">
            <text:p>202600002045</text:p>
          </table:table-cell>
          <table:table-cell office:value-type="string">
            <text:p>107001300431100229 <text:s text:c="2"/>OTROS BIENES DE CONSUMO <text:s text:c="27"/>Programa: 0043 FUNCIONAMIENTO TALLER <text:s text:c="29"/>Secretaria: 07 SECRETARÍA DE OBRAS Y SERVICIOS PÚBLICOS</text:p>
          </table:table-cell>
          <table:table-cell office:value-type="string">
            <text:p>2045-2026</text:p>
          </table:table-cell>
        </table:table-row>
        <table:table-row table:style-name="ro1">
          <table:table-cell office:value-type="float" office:value="350">
            <text:p>350</text:p>
          </table:table-cell>
          <table:table-cell office:value-type="string">
            <text:p>Y0258LJT</text:p>
          </table:table-cell>
          <table:table-cell office:value-type="string">
            <text:p>202600005135OP</text:p>
          </table:table-cell>
          <table:table-cell office:value-type="string">
            <text:p>GHIGLIA TITACCIA <text:s text:c="13"/>CRISTIAN Y FEDERICO S.H.</text:p>
          </table:table-cell>
          <table:table-cell office:value-type="float" office:value="86700">
            <text:p>86700</text:p>
          </table:table-cell>
          <table:table-cell office:value-type="string">
            <text:p>17/06/2026</text:p>
          </table:table-cell>
          <table:table-cell office:value-type="float" office:value="202600002408">
            <text:p>202600002408</text:p>
          </table:table-cell>
          <table:table-cell office:value-type="float" office:value="202600001929">
            <text:p>202600001929</text:p>
          </table:table-cell>
          <table:table-cell office:value-type="string">
            <text:p>101001100150220443 <text:s text:c="2"/>MAQUINA Y EQUIPO <text:s text:c="34"/>Programa: 0015 OBTENCION DE PRESTAMOS <text:s text:c="28"/>Secretaria: 01 INTENDENCIA <text:s text:c="39"/>101001100150220443 <text:s text:c="2"/>MAQUINA Y EQUIPO <text:s text:c="34"/>Programa: 0015 SERVICIOS VECINALES ZONA OESTE - CATEDRAL <text:s text:c="9"/>Secretaria: 01 INTENDENCIA</text:p>
          </table:table-cell>
          <table:table-cell office:value-type="string">
            <text:p>1929-2026</text:p>
          </table:table-cell>
        </table:table-row>
        <table:table-row table:style-name="ro1">
          <table:table-cell office:value-type="float" office:value="351">
            <text:p>351</text:p>
          </table:table-cell>
          <table:table-cell office:value-type="string">
            <text:p>Y0258LJT</text:p>
          </table:table-cell>
          <table:table-cell office:value-type="string">
            <text:p>202600005137OP</text:p>
          </table:table-cell>
          <table:table-cell office:value-type="string">
            <text:p>FORRAJERA SUD S.R.L.</text:p>
          </table:table-cell>
          <table:table-cell office:value-type="float" office:value="274000">
            <text:p>274000</text:p>
          </table:table-cell>
          <table:table-cell office:value-type="string">
            <text:p>17/06/2026</text:p>
          </table:table-cell>
          <table:table-cell office:value-type="float" office:value="202600002848">
            <text:p>202600002848</text:p>
          </table:table-cell>
          <table:table-cell office:value-type="float" office:value="202600002212">
            <text:p>202600002212</text:p>
          </table:table-cell>
          <table:table-cell office:value-type="string">
            <text:p>11100210096250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2212-2026</text:p>
          </table:table-cell>
        </table:table-row>
        <table:table-row table:style-name="ro1">
          <table:table-cell office:value-type="float" office:value="352">
            <text:p>352</text:p>
          </table:table-cell>
          <table:table-cell office:value-type="string">
            <text:p>Y0258LJT</text:p>
          </table:table-cell>
          <table:table-cell office:value-type="string">
            <text:p>202600005139OP</text:p>
          </table:table-cell>
          <table:table-cell office:value-type="string">
            <text:p>CASA PALM S.A.C.I.I. Y A.</text:p>
          </table:table-cell>
          <table:table-cell office:value-type="string">
            <text:p>2572507.77</text:p>
          </table:table-cell>
          <table:table-cell office:value-type="string">
            <text:p>17/06/2026</text:p>
          </table:table-cell>
          <table:table-cell office:value-type="float" office:value="202600000547">
            <text:p>202600000547</text:p>
          </table:table-cell>
          <table:table-cell office:value-type="float" office:value="202600000442">
            <text:p>202600000442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442-2026</text:p>
          </table:table-cell>
        </table:table-row>
        <table:table-row table:style-name="ro1">
          <table:table-cell office:value-type="float" office:value="353">
            <text:p>353</text:p>
          </table:table-cell>
          <table:table-cell office:value-type="string">
            <text:p>Y0258LJT</text:p>
          </table:table-cell>
          <table:table-cell office:value-type="string">
            <text:p>202600005140OP</text:p>
          </table:table-cell>
          <table:table-cell office:value-type="string">
            <text:p>LOS TRES MOSQUETEROS S.R.L</text:p>
          </table:table-cell>
          <table:table-cell office:value-type="float" office:value="838000">
            <text:p>838000</text:p>
          </table:table-cell>
          <table:table-cell office:value-type="string">
            <text:p>17/06/2026</text:p>
          </table:table-cell>
          <table:table-cell office:value-type="float" office:value="202600002030">
            <text:p>202600002030</text:p>
          </table:table-cell>
          <table:table-cell office:value-type="float" office:value="202600001865">
            <text:p>202600001865</text:p>
          </table:table-cell>
          <table:table-cell office:value-type="string">
            <text:p>111181100010010229 <text:s text:c="2"/>OTROS BIENES DE CONSUMO <text:s text:c="27"/>Programa: 0001 IMPUESTOS <text:s text:c="41"/>Secretaria: 11 SECRETARÍA DE PROTECCIÓN CIUDADANA <text:s text:c="16"/>111181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1865-2026</text:p>
          </table:table-cell>
        </table:table-row>
        <table:table-row table:style-name="ro1">
          <table:table-cell office:value-type="float" office:value="354">
            <text:p>354</text:p>
          </table:table-cell>
          <table:table-cell office:value-type="string">
            <text:p>Y0258LJT</text:p>
          </table:table-cell>
          <table:table-cell office:value-type="string">
            <text:p>202600005141OP</text:p>
          </table:table-cell>
          <table:table-cell office:value-type="string">
            <text:p>CODISTEL S.A.</text:p>
          </table:table-cell>
          <table:table-cell office:value-type="string">
            <text:p>72768203.61</text:p>
          </table:table-cell>
          <table:table-cell office:value-type="string">
            <text:p>17/06/2026</text:p>
          </table:table-cell>
          <table:table-cell table:number-columns-repeated="2" office:value-type="float" office:value="202600000004">
            <text:p>202600000004</text:p>
          </table:table-cell>
          <table:table-cell office:value-type="string">
            <text:p>108132100651630442 <text:s text:c="2"/>CONSTRUCCIONES <text:s text:c="36"/>Programa: 0065 OBRAS INFRAESTRUCTURAS <text:s text:c="28"/>Secretaria: 08 SECRETARÍA DE PLANEAMIENTO TERRITORIAL</text:p>
          </table:table-cell>
          <table:table-cell office:value-type="string">
            <text:p>4-2026</text:p>
          </table:table-cell>
        </table:table-row>
        <table:table-row table:style-name="ro1">
          <table:table-cell office:value-type="float" office:value="355">
            <text:p>355</text:p>
          </table:table-cell>
          <table:table-cell office:value-type="string">
            <text:p>Y0258LJT</text:p>
          </table:table-cell>
          <table:table-cell office:value-type="string">
            <text:p>202600005142OP</text:p>
          </table:table-cell>
          <table:table-cell office:value-type="string">
            <text:p>GRUPO GIGABYTE S.A.S.</text:p>
          </table:table-cell>
          <table:table-cell office:value-type="string">
            <text:p>9735.66</text:p>
          </table:table-cell>
          <table:table-cell office:value-type="string">
            <text:p>17/06/2026</text:p>
          </table:table-cell>
          <table:table-cell office:value-type="float" office:value="202600002674">
            <text:p>202600002674</text:p>
          </table:table-cell>
          <table:table-cell office:value-type="float" office:value="202600002169">
            <text:p>202600002169</text:p>
          </table:table-cell>
          <table:table-cell office:value-type="string">
            <text:p>102001100010010443 <text:s text:c="2"/>MAQUINA Y EQUIPO <text:s text:c="34"/>Programa: 0001 IMPUESTOS <text:s text:c="41"/>Secretaria: 02 SECRETARÍA DE COORDINACION DE OBRAS Y SERVICIOS <text:s text:c="3"/>102001100010010443 <text:s text:c="2"/>MAQUINA Y EQUIPO <text:s text:c="34"/>Programa: 0001 SERVICIO ADMINISTRATIVO CENTRAL <text:s text:c="19"/>Secretaria: 02 SECRETARÍA DE COORDINACION DE OBRAS Y SERVICIOS</text:p>
          </table:table-cell>
          <table:table-cell office:value-type="string">
            <text:p>2169-2026</text:p>
          </table:table-cell>
        </table:table-row>
        <table:table-row table:style-name="ro1">
          <table:table-cell office:value-type="float" office:value="356">
            <text:p>356</text:p>
          </table:table-cell>
          <table:table-cell office:value-type="string">
            <text:p>Y0258LJT</text:p>
          </table:table-cell>
          <table:table-cell office:value-type="string">
            <text:p>202600005143OP</text:p>
          </table:table-cell>
          <table:table-cell office:value-type="string">
            <text:p>GONZALEZ <text:s text:c="21"/>JORGE ALBERTO</text:p>
          </table:table-cell>
          <table:table-cell office:value-type="float" office:value="92380">
            <text:p>92380</text:p>
          </table:table-cell>
          <table:table-cell office:value-type="string">
            <text:p>17/06/2026</text:p>
          </table:table-cell>
          <table:table-cell office:value-type="float" office:value="202600002252">
            <text:p>202600002252</text:p>
          </table:table-cell>
          <table:table-cell office:value-type="float" office:value="202600001957">
            <text:p>202600001957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957-2026</text:p>
          </table:table-cell>
        </table:table-row>
        <table:table-row table:style-name="ro1">
          <table:table-cell office:value-type="float" office:value="357">
            <text:p>357</text:p>
          </table:table-cell>
          <table:table-cell office:value-type="string">
            <text:p>Y0258LJT</text:p>
          </table:table-cell>
          <table:table-cell office:value-type="string">
            <text:p>202600005144OP</text:p>
          </table:table-cell>
          <table:table-cell office:value-type="string">
            <text:p>CONTACTO SOCIEDAD SIMPLE</text:p>
          </table:table-cell>
          <table:table-cell office:value-type="float" office:value="33000">
            <text:p>33000</text:p>
          </table:table-cell>
          <table:table-cell office:value-type="string">
            <text:p>17/06/2026</text:p>
          </table:table-cell>
          <table:table-cell office:value-type="float" office:value="202600002454">
            <text:p>202600002454</text:p>
          </table:table-cell>
          <table:table-cell office:value-type="float" office:value="202600002012">
            <text:p>202600002012</text:p>
          </table:table-cell>
          <table:table-cell office:value-type="string">
            <text:p>111181100010010229 <text:s text:c="2"/>OTROS BIENES DE CONSUMO <text:s text:c="27"/>Programa: 0001 IMPUESTOS <text:s text:c="41"/>Secretaria: 11 SECRETARÍA DE PROTECCIÓN CIUDADANA <text:s text:c="16"/>111181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012-2026</text:p>
          </table:table-cell>
        </table:table-row>
        <table:table-row table:style-name="ro1">
          <table:table-cell office:value-type="float" office:value="358">
            <text:p>358</text:p>
          </table:table-cell>
          <table:table-cell office:value-type="string">
            <text:p>Y0258LJT</text:p>
          </table:table-cell>
          <table:table-cell office:value-type="string">
            <text:p>202600005145OP</text:p>
          </table:table-cell>
          <table:table-cell office:value-type="string">
            <text:p>ENERGIA S.R.L.</text:p>
          </table:table-cell>
          <table:table-cell office:value-type="string">
            <text:p>34987.05</text:p>
          </table:table-cell>
          <table:table-cell office:value-type="string">
            <text:p>17/06/2026</text:p>
          </table:table-cell>
          <table:table-cell office:value-type="float" office:value="202600002327">
            <text:p>202600002327</text:p>
          </table:table-cell>
          <table:table-cell office:value-type="float" office:value="202600001911">
            <text:p>202600001911</text:p>
          </table:table-cell>
          <table:table-cell office:value-type="string">
            <text:p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4001100010010229 <text:s text:c="2"/>OTROS BIENES DE CONSUMO <text:s text:c="27"/>Programa: 0001 IMPUESTOS <text:s text:c="41"/>Secretaria: 04 SECRETARÍA DE DEPORTES <text:s text:c="28"/>104001100010010229 <text:s text:c="2"/>OTROS BIENES DE CONSUMO <text:s text:c="27"/>Programa: 0001 SERVICIO ADMINISTRATIVO CENTRAL <text:s text:c="19"/>Secretaria: 04 SECRETARÍA DE DEPORTES</text:p>
          </table:table-cell>
          <table:table-cell office:value-type="string">
            <text:p>1911-2026</text:p>
          </table:table-cell>
        </table:table-row>
        <table:table-row table:style-name="ro1">
          <table:table-cell office:value-type="float" office:value="359">
            <text:p>359</text:p>
          </table:table-cell>
          <table:table-cell office:value-type="string">
            <text:p>Y0258LJT</text:p>
          </table:table-cell>
          <table:table-cell office:value-type="string">
            <text:p>202600005148OP</text:p>
          </table:table-cell>
          <table:table-cell office:value-type="string">
            <text:p>GRAZIOSI <text:s text:c="21"/>MARCELO ANTONIO</text:p>
          </table:table-cell>
          <table:table-cell office:value-type="float" office:value="225000">
            <text:p>225000</text:p>
          </table:table-cell>
          <table:table-cell office:value-type="string">
            <text:p>17/06/2026</text:p>
          </table:table-cell>
          <table:table-cell office:value-type="float" office:value="202600002553">
            <text:p>202600002553</text:p>
          </table:table-cell>
          <table:table-cell office:value-type="float" office:value="202600002036">
            <text:p>202600002036</text:p>
          </table:table-cell>
          <table:table-cell office:value-type="string">
            <text:p>106051100370950229 <text:s text:c="2"/>OTROS BIENES DE CONSUMO <text:s text:c="27"/>Programa: 0037 GESTION DE COMPRAS Y CONTRATACIONES <text:s text:c="15"/>Secretaria: 06 SECRETARÍA DE HACIENDA</text:p>
          </table:table-cell>
          <table:table-cell office:value-type="string">
            <text:p>2036-2026</text:p>
          </table:table-cell>
        </table:table-row>
        <table:table-row table:style-name="ro1">
          <table:table-cell office:value-type="float" office:value="360">
            <text:p>360</text:p>
          </table:table-cell>
          <table:table-cell office:value-type="string">
            <text:p>Y0258LJT</text:p>
          </table:table-cell>
          <table:table-cell office:value-type="string">
            <text:p>202600005150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12772.39</text:p>
          </table:table-cell>
          <table:table-cell office:value-type="string">
            <text:p>17/06/2026</text:p>
          </table:table-cell>
          <table:table-cell office:value-type="float" office:value="202600002778">
            <text:p>202600002778</text:p>
          </table:table-cell>
          <table:table-cell office:value-type="float" office:value="202600002199">
            <text:p>202600002199</text:p>
          </table:table-cell>
          <table:table-cell office:value-type="string">
            <text:p>102002100010390229 <text:s text:c="2"/>OTROS BIENES DE CONSUMO <text:s text:c="27"/>Programa: 0001 IMPUESTOS <text:s text:c="41"/>Secretaria: 02 SECRETARÍA DE COORDINACION DE OBRAS Y SERVICIOS <text:s text:c="3"/>10200210001039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199-2026</text:p>
          </table:table-cell>
        </table:table-row>
        <table:table-row table:style-name="ro1">
          <table:table-cell office:value-type="float" office:value="361">
            <text:p>361</text:p>
          </table:table-cell>
          <table:table-cell office:value-type="string">
            <text:p>Y0258LJT</text:p>
          </table:table-cell>
          <table:table-cell office:value-type="string">
            <text:p>202600005153OP</text:p>
          </table:table-cell>
          <table:table-cell office:value-type="string">
            <text:p>MATERIALES BUTALO SRL</text:p>
          </table:table-cell>
          <table:table-cell office:value-type="string">
            <text:p>235611.6</text:p>
          </table:table-cell>
          <table:table-cell office:value-type="string">
            <text:p>17/06/2026</text:p>
          </table:table-cell>
          <table:table-cell office:value-type="float" office:value="202600002437">
            <text:p>202600002437</text:p>
          </table:table-cell>
          <table:table-cell office:value-type="float" office:value="202600002150">
            <text:p>202600002150</text:p>
          </table:table-cell>
          <table:table-cell office:value-type="string">
            <text:p>10700130050128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2150-2026</text:p>
          </table:table-cell>
        </table:table-row>
        <table:table-row table:style-name="ro1">
          <table:table-cell office:value-type="float" office:value="362">
            <text:p>362</text:p>
          </table:table-cell>
          <table:table-cell office:value-type="string">
            <text:p>Y0258LJT</text:p>
          </table:table-cell>
          <table:table-cell office:value-type="string">
            <text:p>202600005155OP</text:p>
          </table:table-cell>
          <table:table-cell office:value-type="string">
            <text:p>SOLIDO S.R.L</text:p>
          </table:table-cell>
          <table:table-cell office:value-type="float" office:value="29766">
            <text:p>29766</text:p>
          </table:table-cell>
          <table:table-cell office:value-type="string">
            <text:p>17/06/2026</text:p>
          </table:table-cell>
          <table:table-cell office:value-type="float" office:value="202600002408">
            <text:p>202600002408</text:p>
          </table:table-cell>
          <table:table-cell office:value-type="float" office:value="202600001929">
            <text:p>202600001929</text:p>
          </table:table-cell>
          <table:table-cell office:value-type="string">
            <text:p>101001100150220443 <text:s text:c="2"/>MAQUINA Y EQUIPO <text:s text:c="34"/>Programa: 0015 OBTENCION DE PRESTAMOS <text:s text:c="28"/>Secretaria: 01 INTENDENCIA <text:s text:c="39"/>101001100150220443 <text:s text:c="2"/>MAQUINA Y EQUIPO <text:s text:c="34"/>Programa: 0015 SERVICIOS VECINALES ZONA OESTE - CATEDRAL <text:s text:c="9"/>Secretaria: 01 INTENDENCIA</text:p>
          </table:table-cell>
          <table:table-cell office:value-type="string">
            <text:p>1929-2026</text:p>
          </table:table-cell>
        </table:table-row>
        <table:table-row table:style-name="ro1">
          <table:table-cell office:value-type="float" office:value="363">
            <text:p>363</text:p>
          </table:table-cell>
          <table:table-cell office:value-type="string">
            <text:p>Y0258LJT</text:p>
          </table:table-cell>
          <table:table-cell office:value-type="string">
            <text:p>202600005156OP</text:p>
          </table:table-cell>
          <table:table-cell office:value-type="string">
            <text:p>ELVIRA <text:s text:c="23"/>JORGE DANIEL</text:p>
          </table:table-cell>
          <table:table-cell office:value-type="float" office:value="2098794">
            <text:p>2098794</text:p>
          </table:table-cell>
          <table:table-cell office:value-type="string">
            <text:p>17/06/2026</text:p>
          </table:table-cell>
          <table:table-cell office:value-type="float" office:value="202600000525">
            <text:p>202600000525</text:p>
          </table:table-cell>
          <table:table-cell office:value-type="float" office:value="202600001586">
            <text:p>202600001586</text:p>
          </table:table-cell>
          <table:table-cell office:value-type="string">
            <text:p>109001200010010443 <text:s text:c="2"/>MAQUINA Y EQUIPO <text:s text:c="34"/>Programa: 0001 IMPUESTOS <text:s text:c="41"/>Secretaria: 09 SECRETARÍA DE CAPITAL HUMANO Y ACCIÓN SOCIAL <text:s text:c="6"/>109001200010010443 <text:s text:c="2"/>MAQUINA Y EQUIPO <text:s text:c="34"/>Programa: 0001 SERVICIO ADMINISTRATIVO CENTRAL <text:s text:c="19"/>Secretaria: 09 SECRETARÍA DE CAPITAL HUMANO Y ACCIÓN SOCIAL</text:p>
          </table:table-cell>
          <table:table-cell office:value-type="string">
            <text:p>1586-2026</text:p>
          </table:table-cell>
        </table:table-row>
        <table:table-row table:style-name="ro1">
          <table:table-cell office:value-type="float" office:value="364">
            <text:p>364</text:p>
          </table:table-cell>
          <table:table-cell office:value-type="string">
            <text:p>Y0258LJT</text:p>
          </table:table-cell>
          <table:table-cell office:value-type="string">
            <text:p>202600005158OP</text:p>
          </table:table-cell>
          <table:table-cell office:value-type="string">
            <text:p>PAPER Y <text:s/>TOYS S.R.L.</text:p>
          </table:table-cell>
          <table:table-cell office:value-type="string">
            <text:p>25100.01</text:p>
          </table:table-cell>
          <table:table-cell office:value-type="string">
            <text:p>17/06/2026</text:p>
          </table:table-cell>
          <table:table-cell office:value-type="float" office:value="202600000476">
            <text:p>202600000476</text:p>
          </table:table-cell>
          <table:table-cell office:value-type="float" office:value="202600000968">
            <text:p>202600000968</text:p>
          </table:table-cell>
          <table:table-cell office:value-type="string">
            <text:p>104031100290570229 <text:s text:c="2"/>OTROS BIENES DE CONSUMO <text:s text:c="27"/>Programa: 0029 FORMACIÓN CULTURAL <text:s text:c="32"/>Secretaria: 04 SECRETARÍA DE DEPORTES <text:s text:c="28"/>104031100290580229 <text:s text:c="2"/>OTROS BIENES DE CONSUMO <text:s text:c="27"/>Programa: 0029 FORMACIÓN CULTURAL <text:s text:c="32"/>Secretaria: 04 SECRETARÍA DE DEPORTES</text:p>
          </table:table-cell>
          <table:table-cell office:value-type="string">
            <text:p>968-2026</text:p>
          </table:table-cell>
        </table:table-row>
        <table:table-row table:style-name="ro1">
          <table:table-cell office:value-type="float" office:value="365">
            <text:p>365</text:p>
          </table:table-cell>
          <table:table-cell office:value-type="string">
            <text:p>Y0258LJT</text:p>
          </table:table-cell>
          <table:table-cell office:value-type="string">
            <text:p>202600005159OP</text:p>
          </table:table-cell>
          <table:table-cell office:value-type="string">
            <text:p>NALDO LOMBARDI S.A</text:p>
          </table:table-cell>
          <table:table-cell office:value-type="float" office:value="921898">
            <text:p>921898</text:p>
          </table:table-cell>
          <table:table-cell office:value-type="string">
            <text:p>17/06/2026</text:p>
          </table:table-cell>
          <table:table-cell office:value-type="float" office:value="202600002674">
            <text:p>202600002674</text:p>
          </table:table-cell>
          <table:table-cell office:value-type="float" office:value="202600002169">
            <text:p>202600002169</text:p>
          </table:table-cell>
          <table:table-cell office:value-type="string">
            <text:p>102001100010010443 <text:s text:c="2"/>MAQUINA Y EQUIPO <text:s text:c="34"/>Programa: 0001 IMPUESTOS <text:s text:c="41"/>Secretaria: 02 SECRETARÍA DE COORDINACION DE OBRAS Y SERVICIOS <text:s text:c="3"/>102001100010010443 <text:s text:c="2"/>MAQUINA Y EQUIPO <text:s text:c="34"/>Programa: 0001 SERVICIO ADMINISTRATIVO CENTRAL <text:s text:c="19"/>Secretaria: 02 SECRETARÍA DE COORDINACION DE OBRAS Y SERVICIOS</text:p>
          </table:table-cell>
          <table:table-cell office:value-type="string">
            <text:p>2169-2026</text:p>
          </table:table-cell>
        </table:table-row>
        <table:table-row table:style-name="ro1">
          <table:table-cell office:value-type="float" office:value="366">
            <text:p>366</text:p>
          </table:table-cell>
          <table:table-cell office:value-type="string">
            <text:p>Y0258LJT</text:p>
          </table:table-cell>
          <table:table-cell office:value-type="string">
            <text:p>202600005160OP</text:p>
          </table:table-cell>
          <table:table-cell office:value-type="string">
            <text:p>MEYER <text:s text:c="24"/>ELIZABETH IRENE</text:p>
          </table:table-cell>
          <table:table-cell office:value-type="float" office:value="1250000">
            <text:p>1250000</text:p>
          </table:table-cell>
          <table:table-cell office:value-type="string">
            <text:p>17/06/2026</text:p>
          </table:table-cell>
          <table:table-cell office:value-type="float" office:value="202600003045">
            <text:p>202600003045</text:p>
          </table:table-cell>
          <table:table-cell office:value-type="float" office:value="202600002283">
            <text:p>202600002283</text:p>
          </table:table-cell>
          <table:table-cell office:value-type="string">
            <text:p>111002100010010221 <text:s text:c="2"/>PRODUCTOS ALIMENTICIOS AGROPECUARIO Y FORESTALES <text:s text:c="2"/>Programa: 0001 IMPUESTOS <text:s text:c="41"/>Secretaria: 11 SECRETARÍA DE PROTECCIÓN CIUDADANA <text:s text:c="16"/>111002100010010221 <text:s text:c="2"/>PRODUCTOS ALIMENTICIOS AGROPECUARIO Y FORESTALES <text:s text:c="2"/>Programa: 0001 SERVICIO ADMINISTRATIVO CENTRAL <text:s text:c="19"/>Secretaria: 11 SECRETARÍA DE PROTECCIÓN CIUDADANA</text:p>
          </table:table-cell>
          <table:table-cell office:value-type="string">
            <text:p>2283-2026</text:p>
          </table:table-cell>
        </table:table-row>
        <table:table-row table:style-name="ro1">
          <table:table-cell office:value-type="float" office:value="367">
            <text:p>367</text:p>
          </table:table-cell>
          <table:table-cell office:value-type="string">
            <text:p>Y0258LJT</text:p>
          </table:table-cell>
          <table:table-cell office:value-type="string">
            <text:p>202600005161OP</text:p>
          </table:table-cell>
          <table:table-cell office:value-type="string">
            <text:p>SOLUCIONES E IMPRESIONES S.R.L</text:p>
          </table:table-cell>
          <table:table-cell office:value-type="float" office:value="350000">
            <text:p>350000</text:p>
          </table:table-cell>
          <table:table-cell office:value-type="string">
            <text:p>17/06/2026</text:p>
          </table:table-cell>
          <table:table-cell office:value-type="float" office:value="202600002642">
            <text:p>202600002642</text:p>
          </table:table-cell>
          <table:table-cell office:value-type="float" office:value="202600002163">
            <text:p>202600002163</text:p>
          </table:table-cell>
          <table:table-cell office:value-type="string">
            <text:p>101001100070090339 <text:s text:c="2"/>OTROS SERVICIOS <text:s text:c="35"/>Programa: 0007 GESTION COMUNICACION Y GOBIERNO ABIERTO <text:s text:c="11"/>Secretaria: 01 INTENDENCIA <text:s text:c="39"/>101001100070090339 <text:s text:c="2"/>OTROS SERVICIOS <text:s text:c="35"/>Programa: 0007 MULTAS <text:s text:c="44"/>Secretaria: 01 INTENDENCIA</text:p>
          </table:table-cell>
          <table:table-cell office:value-type="string">
            <text:p>2163-2026</text:p>
          </table:table-cell>
        </table:table-row>
        <table:table-row table:style-name="ro1">
          <table:table-cell office:value-type="float" office:value="368">
            <text:p>368</text:p>
          </table:table-cell>
          <table:table-cell office:value-type="string">
            <text:p>Y0258LJT</text:p>
          </table:table-cell>
          <table:table-cell office:value-type="string">
            <text:p>202600005163OP</text:p>
          </table:table-cell>
          <table:table-cell office:value-type="string">
            <text:p>SOLUCIONES E IMPRESIONES S.R.L</text:p>
          </table:table-cell>
          <table:table-cell office:value-type="float" office:value="1590000">
            <text:p>1590000</text:p>
          </table:table-cell>
          <table:table-cell office:value-type="string">
            <text:p>17/06/2026</text:p>
          </table:table-cell>
          <table:table-cell office:value-type="float" office:value="202600002359">
            <text:p>202600002359</text:p>
          </table:table-cell>
          <table:table-cell office:value-type="float" office:value="202600001942">
            <text:p>202600001942</text:p>
          </table:table-cell>
          <table:table-cell office:value-type="string">
            <text:p>111181130372610223 <text:s text:c="2"/>PRODUCTOS DE PAPEL <text:s/>CARTON E IMPRESOS <text:s text:c="13"/>Programa: 3037 CONTROL DE TRANSITO <text:s text:c="31"/>Secretaria: 11 SECRETARÍA DE PROTECCIÓN CIUDADANA</text:p>
          </table:table-cell>
          <table:table-cell office:value-type="string">
            <text:p>1942-2026</text:p>
          </table:table-cell>
        </table:table-row>
        <table:table-row table:style-name="ro1">
          <table:table-cell office:value-type="float" office:value="369">
            <text:p>369</text:p>
          </table:table-cell>
          <table:table-cell office:value-type="string">
            <text:p>Y0258LJT</text:p>
          </table:table-cell>
          <table:table-cell office:value-type="string">
            <text:p>202600005167OP</text:p>
          </table:table-cell>
          <table:table-cell office:value-type="string">
            <text:p>GONZALEZ <text:s text:c="21"/>JORGE ALBERTO</text:p>
          </table:table-cell>
          <table:table-cell office:value-type="float" office:value="2527430">
            <text:p>2527430</text:p>
          </table:table-cell>
          <table:table-cell office:value-type="string">
            <text:p>18/06/2026</text:p>
          </table:table-cell>
          <table:table-cell office:value-type="float" office:value="202600000482">
            <text:p>202600000482</text:p>
          </table:table-cell>
          <table:table-cell office:value-type="float" office:value="202600000200">
            <text:p>202600000200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200-2026</text:p>
          </table:table-cell>
        </table:table-row>
        <table:table-row table:style-name="ro1">
          <table:table-cell office:value-type="float" office:value="370">
            <text:p>370</text:p>
          </table:table-cell>
          <table:table-cell office:value-type="string">
            <text:p>Y0258LJT</text:p>
          </table:table-cell>
          <table:table-cell office:value-type="string">
            <text:p>202600005168OP</text:p>
          </table:table-cell>
          <table:table-cell office:value-type="string">
            <text:p>GONZALEZ <text:s text:c="21"/>JORGE ALBERTO</text:p>
          </table:table-cell>
          <table:table-cell office:value-type="float" office:value="2124600">
            <text:p>2124600</text:p>
          </table:table-cell>
          <table:table-cell office:value-type="string">
            <text:p>18/06/2026</text:p>
          </table:table-cell>
          <table:table-cell office:value-type="float" office:value="202600000482">
            <text:p>202600000482</text:p>
          </table:table-cell>
          <table:table-cell office:value-type="float" office:value="202600000200">
            <text:p>202600000200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200-2026</text:p>
          </table:table-cell>
        </table:table-row>
        <table:table-row table:style-name="ro1">
          <table:table-cell office:value-type="float" office:value="371">
            <text:p>371</text:p>
          </table:table-cell>
          <table:table-cell office:value-type="string">
            <text:p>Y0258LJT</text:p>
          </table:table-cell>
          <table:table-cell office:value-type="string">
            <text:p>202600005172OP</text:p>
          </table:table-cell>
          <table:table-cell office:value-type="string">
            <text:p>STEELWOOD SERVICIOS DE INGENIE</text:p>
          </table:table-cell>
          <table:table-cell office:value-type="float" office:value="753360">
            <text:p>753360</text:p>
          </table:table-cell>
          <table:table-cell office:value-type="string">
            <text:p>18/06/2026</text:p>
          </table:table-cell>
          <table:table-cell office:value-type="float" office:value="202600002488">
            <text:p>202600002488</text:p>
          </table:table-cell>
          <table:table-cell office:value-type="float" office:value="202600001981">
            <text:p>202600001981</text:p>
          </table:table-cell>
          <table:table-cell office:value-type="string">
            <text:p>102001100010010339 <text:s text:c="2"/>OTROS SERVICIOS <text:s text:c="35"/>Programa: 0001 IMPUESTOS <text:s text:c="41"/>Secretaria: 02 SECRETARÍA DE COORDINACION DE OBRAS Y SERVICIOS <text:s text:c="3"/>102001100010010339 <text:s text:c="2"/>OTROS SERVICIOS <text:s text:c="35"/>Programa: 0001 SERVICIO ADMINISTRATIVO CENTRAL <text:s text:c="19"/>Secretaria: 02 SECRETARÍA DE COORDINACION DE OBRAS Y SERVICIOS</text:p>
          </table:table-cell>
          <table:table-cell office:value-type="string">
            <text:p>1981-2026</text:p>
          </table:table-cell>
        </table:table-row>
        <table:table-row table:style-name="ro1">
          <table:table-cell office:value-type="float" office:value="372">
            <text:p>372</text:p>
          </table:table-cell>
          <table:table-cell office:value-type="string">
            <text:p>Y0258LJT</text:p>
          </table:table-cell>
          <table:table-cell office:value-type="string">
            <text:p>202600005176OP</text:p>
          </table:table-cell>
          <table:table-cell office:value-type="string">
            <text:p>SOLUCIONES E IMPRESIONES S.R.L</text:p>
          </table:table-cell>
          <table:table-cell office:value-type="float" office:value="83250">
            <text:p>83250</text:p>
          </table:table-cell>
          <table:table-cell office:value-type="string">
            <text:p>18/06/2026</text:p>
          </table:table-cell>
          <table:table-cell office:value-type="float" office:value="202600002859">
            <text:p>202600002859</text:p>
          </table:table-cell>
          <table:table-cell office:value-type="float" office:value="202600002225">
            <text:p>202600002225</text:p>
          </table:table-cell>
          <table:table-cell office:value-type="string">
            <text:p>111151100982550336 <text:s text:c="2"/>PUBLICIDAD Y PROPAGANDA <text:s text:c="27"/>Programa: 0098 PROMOCION DE LA SEGURIDAD EN LA CIUDAD <text:s text:c="12"/>Secretaria: 11 SECRETARÍA DE PROTECCIÓN CIUDADANA</text:p>
          </table:table-cell>
          <table:table-cell office:value-type="string">
            <text:p>2225-2026</text:p>
          </table:table-cell>
        </table:table-row>
        <table:table-row table:style-name="ro1">
          <table:table-cell office:value-type="float" office:value="373">
            <text:p>373</text:p>
          </table:table-cell>
          <table:table-cell office:value-type="string">
            <text:p>Y0258LJT</text:p>
          </table:table-cell>
          <table:table-cell office:value-type="string">
            <text:p>202600005178OP</text:p>
          </table:table-cell>
          <table:table-cell office:value-type="string">
            <text:p>RUNCO S.A.</text:p>
          </table:table-cell>
          <table:table-cell office:value-type="float" office:value="3193700">
            <text:p>3193700</text:p>
          </table:table-cell>
          <table:table-cell office:value-type="string">
            <text:p>18/06/2026</text:p>
          </table:table-cell>
          <table:table-cell office:value-type="float" office:value="202600002010">
            <text:p>202600002010</text:p>
          </table:table-cell>
          <table:table-cell office:value-type="float" office:value="202600001551">
            <text:p>202600001551</text:p>
          </table:table-cell>
          <table:table-cell office:value-type="string">
            <text:p>108122100561440443 <text:s text:c="2"/>MAQUINA Y EQUIPO <text:s text:c="34"/>Programa: 0056 EMISION DE LICENCIAS DE CONSTRUCCION <text:s text:c="14"/>Secretaria: 08 SECRETARÍA DE PLANEAMIENTO TERRITORIAL</text:p>
          </table:table-cell>
          <table:table-cell office:value-type="string">
            <text:p>1551-2026</text:p>
          </table:table-cell>
        </table:table-row>
        <table:table-row table:style-name="ro1">
          <table:table-cell office:value-type="float" office:value="374">
            <text:p>374</text:p>
          </table:table-cell>
          <table:table-cell office:value-type="string">
            <text:p>Y0258LJT</text:p>
          </table:table-cell>
          <table:table-cell office:value-type="string">
            <text:p>202600005181OP</text:p>
          </table:table-cell>
          <table:table-cell office:value-type="string">
            <text:p>VERA <text:s text:c="25"/>MAURO AUGUSTO</text:p>
          </table:table-cell>
          <table:table-cell office:value-type="float" office:value="1695000">
            <text:p>1695000</text:p>
          </table:table-cell>
          <table:table-cell office:value-type="string">
            <text:p>18/06/2026</text:p>
          </table:table-cell>
          <table:table-cell office:value-type="float" office:value="202600002016">
            <text:p>202600002016</text:p>
          </table:table-cell>
          <table:table-cell office:value-type="float" office:value="202600001543">
            <text:p>202600001543</text:p>
          </table:table-cell>
          <table:table-cell office:value-type="string">
            <text:p>107001300501280333 <text:s text:c="2"/>MANTENIMIENTO <text:s/>REPARACION Y LIMPIEZA <text:s text:c="14"/>Programa: 0050 REORDENAMIENTO DEL CEMENTERIO MUNICIPAL <text:s text:c="11"/>Secretaria: 07 SECRETARÍA DE OBRAS Y SERVICIOS PÚBLICOS</text:p>
          </table:table-cell>
          <table:table-cell office:value-type="string">
            <text:p>1543-2026</text:p>
          </table:table-cell>
        </table:table-row>
        <table:table-row table:style-name="ro1">
          <table:table-cell office:value-type="float" office:value="375">
            <text:p>375</text:p>
          </table:table-cell>
          <table:table-cell office:value-type="string">
            <text:p>Y0258LJT</text:p>
          </table:table-cell>
          <table:table-cell office:value-type="string">
            <text:p>202600005188OP</text:p>
          </table:table-cell>
          <table:table-cell office:value-type="string">
            <text:p>BARISUR SOC.CAP.ISECC.IV</text:p>
          </table:table-cell>
          <table:table-cell office:value-type="float" office:value="2173290">
            <text:p>2173290</text:p>
          </table:table-cell>
          <table:table-cell office:value-type="string">
            <text:p>18/06/2026</text:p>
          </table:table-cell>
          <table:table-cell office:value-type="float" office:value="202600001383">
            <text:p>202600001383</text:p>
          </table:table-cell>
          <table:table-cell office:value-type="float" office:value="202600000883">
            <text:p>202600000883</text:p>
          </table:table-cell>
          <table:table-cell office:value-type="string">
            <text:p>107071300010010442 <text:s text:c="2"/>CONSTRUCCIONES <text:s text:c="36"/>Programa: 0001 IMPUESTOS <text:s text:c="41"/>Secretaria: 07 SECRETARÍA DE OBRAS Y SERVICIOS PÚBLICOS <text:s text:c="10"/>107071300010010442 <text:s text:c="2"/>CONSTRUCCIONES <text:s text:c="36"/>Programa: 0001 SERVICIO ADMINISTRATIVO CENTRAL <text:s text:c="19"/>Secretaria: 07 SECRETARÍA DE OBRAS Y SERVICIOS PÚBLICOS</text:p>
          </table:table-cell>
          <table:table-cell office:value-type="string">
            <text:p>883-2026</text:p>
          </table:table-cell>
        </table:table-row>
        <table:table-row table:style-name="ro1">
          <table:table-cell office:value-type="float" office:value="376">
            <text:p>376</text:p>
          </table:table-cell>
          <table:table-cell office:value-type="string">
            <text:p>Y0258LJT</text:p>
          </table:table-cell>
          <table:table-cell office:value-type="string">
            <text:p>202600005189OP</text:p>
          </table:table-cell>
          <table:table-cell office:value-type="string">
            <text:p>PUELCHE SOCIEDAD ANONIMA INDUS</text:p>
          </table:table-cell>
          <table:table-cell office:value-type="string">
            <text:p>112702.41</text:p>
          </table:table-cell>
          <table:table-cell office:value-type="string">
            <text:p>18/06/2026</text:p>
          </table:table-cell>
          <table:table-cell office:value-type="float" office:value="202600002913">
            <text:p>202600002913</text:p>
          </table:table-cell>
          <table:table-cell office:value-type="float" office:value="202600002249">
            <text:p>202600002249</text:p>
          </table:table-cell>
          <table:table-cell office:value-type="string">
            <text:p>109141200751880221 <text:s text:c="2"/>PRODUCTOS ALIMENTICIOS AGROPECUARIO Y FORESTALES <text:s text:c="2"/>Programa: 0075 GENERO <text:s/>MASCULINIDADES Y DIVERSIDAD SEXUAL <text:s text:c="8"/>Secretaria: 09 SECRETARÍA DE CAPITAL HUMANO Y ACCIÓN SOCIAL</text:p>
          </table:table-cell>
          <table:table-cell office:value-type="string">
            <text:p>2249-2026</text:p>
          </table:table-cell>
        </table:table-row>
        <table:table-row table:style-name="ro1">
          <table:table-cell office:value-type="float" office:value="377">
            <text:p>377</text:p>
          </table:table-cell>
          <table:table-cell office:value-type="string">
            <text:p>Y0258LJT</text:p>
          </table:table-cell>
          <table:table-cell office:value-type="string">
            <text:p>202600005190OP</text:p>
          </table:table-cell>
          <table:table-cell office:value-type="string">
            <text:p>ORLANDO <text:s text:c="22"/>GUILLERMO ARIEL</text:p>
          </table:table-cell>
          <table:table-cell office:value-type="float" office:value="400000">
            <text:p>400000</text:p>
          </table:table-cell>
          <table:table-cell office:value-type="string">
            <text:p>18/06/2026</text:p>
          </table:table-cell>
          <table:table-cell office:value-type="float" office:value="202600001967">
            <text:p>202600001967</text:p>
          </table:table-cell>
          <table:table-cell office:value-type="float" office:value="202600001487">
            <text:p>202600001487</text:p>
          </table:table-cell>
          <table:table-cell office:value-type="string">
            <text:p>108122100011710229 <text:s text:c="2"/>OTROS BIENES DE CONSUMO <text:s text:c="27"/>Programa: 0001 IMPUESTOS <text:s text:c="41"/>Secretaria: 08 SECRETARÍA DE PLANEAMIENTO TERRITORIAL <text:s text:c="12"/>108122100011710229 <text:s text:c="2"/>OTROS BIENES DE CONSUMO <text:s text:c="27"/>Programa: 0001 SERVICIO ADMINISTRATIVO CENTRAL <text:s text:c="19"/>Secretaria: 08 SECRETARÍA DE PLANEAMIENTO TERRITORIAL</text:p>
          </table:table-cell>
          <table:table-cell office:value-type="string">
            <text:p>1487-2026</text:p>
          </table:table-cell>
        </table:table-row>
        <table:table-row table:style-name="ro1">
          <table:table-cell office:value-type="float" office:value="378">
            <text:p>378</text:p>
          </table:table-cell>
          <table:table-cell office:value-type="string">
            <text:p>Y0258LJT</text:p>
          </table:table-cell>
          <table:table-cell office:value-type="string">
            <text:p>202600005193OP</text:p>
          </table:table-cell>
          <table:table-cell office:value-type="string">
            <text:p>RAD INDUSTRIAL SAS</text:p>
          </table:table-cell>
          <table:table-cell office:value-type="float" office:value="71250">
            <text:p>71250</text:p>
          </table:table-cell>
          <table:table-cell office:value-type="string">
            <text:p>18/06/2026</text:p>
          </table:table-cell>
          <table:table-cell office:value-type="float" office:value="202600002807">
            <text:p>202600002807</text:p>
          </table:table-cell>
          <table:table-cell office:value-type="float" office:value="202600002147">
            <text:p>202600002147</text:p>
          </table:table-cell>
          <table:table-cell office:value-type="string">
            <text:p>107002300481200442 <text:s text:c="2"/>CONSTRUCCIONES <text:s text:c="36"/>Programa: 0048 PROGRAMA INTEGRAL DE PAVIMENTACIÓN <text:s text:c="16"/>Secretaria: 07 SECRETARÍA DE OBRAS Y SERVICIOS PÚBLICOS</text:p>
          </table:table-cell>
          <table:table-cell office:value-type="string">
            <text:p>2147-2026</text:p>
          </table:table-cell>
        </table:table-row>
        <table:table-row table:style-name="ro1">
          <table:table-cell office:value-type="float" office:value="379">
            <text:p>379</text:p>
          </table:table-cell>
          <table:table-cell office:value-type="string">
            <text:p>Y0258LJT</text:p>
          </table:table-cell>
          <table:table-cell office:value-type="string">
            <text:p>202600005194OP</text:p>
          </table:table-cell>
          <table:table-cell office:value-type="string">
            <text:p>ORLANDO <text:s text:c="22"/>GUILLERMO ARIEL</text:p>
          </table:table-cell>
          <table:table-cell office:value-type="float" office:value="250000">
            <text:p>250000</text:p>
          </table:table-cell>
          <table:table-cell office:value-type="string">
            <text:p>18/06/2026</text:p>
          </table:table-cell>
          <table:table-cell office:value-type="float" office:value="202600001643">
            <text:p>202600001643</text:p>
          </table:table-cell>
          <table:table-cell office:value-type="float" office:value="202600001223">
            <text:p>202600001223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1223-2026</text:p>
          </table:table-cell>
        </table:table-row>
        <table:table-row table:style-name="ro1">
          <table:table-cell office:value-type="float" office:value="380">
            <text:p>380</text:p>
          </table:table-cell>
          <table:table-cell office:value-type="string">
            <text:p>Y0258LJT</text:p>
          </table:table-cell>
          <table:table-cell office:value-type="string">
            <text:p>202600005195OP</text:p>
          </table:table-cell>
          <table:table-cell office:value-type="string">
            <text:p>MADECO S.A.C.I.</text:p>
          </table:table-cell>
          <table:table-cell office:value-type="float" office:value="175107">
            <text:p>175107</text:p>
          </table:table-cell>
          <table:table-cell office:value-type="string">
            <text:p>18/06/2026</text:p>
          </table:table-cell>
          <table:table-cell office:value-type="float" office:value="202600002485">
            <text:p>202600002485</text:p>
          </table:table-cell>
          <table:table-cell office:value-type="float" office:value="202600001991">
            <text:p>202600001991</text:p>
          </table:table-cell>
          <table:table-cell office:value-type="string">
            <text:p>11000110001001 <text:s text:c="6"/>GESTION ADMINISTRATIVA <text:s text:c="28"/>Programa: 0001 IMPUESTOS <text:s text:c="41"/>Secretaria: 10 SECRETARÍA DE PRODUCCIÓN Y EMPLEO <text:s text:c="17"/>11000110001001 <text:s text:c="6"/>GESTION ADMINISTRATIVA <text:s text:c="28"/>Programa: 0001 SERVICIO ADMINISTRATIVO CENTRAL <text:s text:c="19"/>Secretaria: 10 SECRETARÍA DE PRODUCCIÓN Y EMPLEO</text:p>
          </table:table-cell>
          <table:table-cell office:value-type="string">
            <text:p>1991-2026</text:p>
          </table:table-cell>
        </table:table-row>
        <table:table-row table:style-name="ro1">
          <table:table-cell office:value-type="float" office:value="381">
            <text:p>381</text:p>
          </table:table-cell>
          <table:table-cell office:value-type="string">
            <text:p>Y0258LJT</text:p>
          </table:table-cell>
          <table:table-cell office:value-type="string">
            <text:p>202600005200OP</text:p>
          </table:table-cell>
          <table:table-cell office:value-type="string">
            <text:p>FERRETERIA BARBERIS S.R.L.</text:p>
          </table:table-cell>
          <table:table-cell office:value-type="float" office:value="119200">
            <text:p>119200</text:p>
          </table:table-cell>
          <table:table-cell office:value-type="string">
            <text:p>18/06/2026</text:p>
          </table:table-cell>
          <table:table-cell office:value-type="float" office:value="202600002807">
            <text:p>202600002807</text:p>
          </table:table-cell>
          <table:table-cell office:value-type="float" office:value="202600002147">
            <text:p>202600002147</text:p>
          </table:table-cell>
          <table:table-cell office:value-type="string">
            <text:p>107002300481200442 <text:s text:c="2"/>CONSTRUCCIONES <text:s text:c="36"/>Programa: 0048 PROGRAMA INTEGRAL DE PAVIMENTACIÓN <text:s text:c="16"/>Secretaria: 07 SECRETARÍA DE OBRAS Y SERVICIOS PÚBLICOS</text:p>
          </table:table-cell>
          <table:table-cell office:value-type="string">
            <text:p>2147-2026</text:p>
          </table:table-cell>
        </table:table-row>
        <table:table-row table:style-name="ro1">
          <table:table-cell office:value-type="float" office:value="382">
            <text:p>382</text:p>
          </table:table-cell>
          <table:table-cell office:value-type="string">
            <text:p>Y0258LJT</text:p>
          </table:table-cell>
          <table:table-cell office:value-type="string">
            <text:p>202600005206OP</text:p>
          </table:table-cell>
          <table:table-cell office:value-type="string">
            <text:p>AGUA Y GAS S.R.L.</text:p>
          </table:table-cell>
          <table:table-cell office:value-type="string">
            <text:p>594949.33</text:p>
          </table:table-cell>
          <table:table-cell office:value-type="string">
            <text:p>18/06/2026</text:p>
          </table:table-cell>
          <table:table-cell office:value-type="float" office:value="202600002682">
            <text:p>202600002682</text:p>
          </table:table-cell>
          <table:table-cell office:value-type="float" office:value="202600002173">
            <text:p>202600002173</text:p>
          </table:table-cell>
          <table:table-cell office:value-type="string">
            <text:p>10700130050132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2173-2026</text:p>
          </table:table-cell>
        </table:table-row>
        <table:table-row table:style-name="ro1">
          <table:table-cell office:value-type="float" office:value="383">
            <text:p>383</text:p>
          </table:table-cell>
          <table:table-cell office:value-type="string">
            <text:p>Y0258LJT</text:p>
          </table:table-cell>
          <table:table-cell office:value-type="string">
            <text:p>202600005207OP</text:p>
          </table:table-cell>
          <table:table-cell office:value-type="string">
            <text:p>ORLANDO <text:s text:c="22"/>GUILLERMO ARIEL</text:p>
          </table:table-cell>
          <table:table-cell office:value-type="float" office:value="246000">
            <text:p>246000</text:p>
          </table:table-cell>
          <table:table-cell office:value-type="string">
            <text:p>18/06/2026</text:p>
          </table:table-cell>
          <table:table-cell office:value-type="float" office:value="202600001667">
            <text:p>202600001667</text:p>
          </table:table-cell>
          <table:table-cell office:value-type="float" office:value="202600001231">
            <text:p>202600001231</text:p>
          </table:table-cell>
          <table:table-cell office:value-type="string">
            <text:p>106061100380970229 <text:s text:c="2"/>OTROS BIENES DE CONSUMO <text:s text:c="27"/>Programa: 0038 GESTION DE LOS INGRESOS PUBLICOS <text:s text:c="18"/>Secretaria: 06 SECRETARÍA DE HACIENDA</text:p>
          </table:table-cell>
          <table:table-cell office:value-type="string">
            <text:p>1231-2026</text:p>
          </table:table-cell>
        </table:table-row>
        <table:table-row table:style-name="ro1">
          <table:table-cell office:value-type="float" office:value="384">
            <text:p>384</text:p>
          </table:table-cell>
          <table:table-cell office:value-type="string">
            <text:p>Y0258LJT</text:p>
          </table:table-cell>
          <table:table-cell office:value-type="string">
            <text:p>202600005208OP</text:p>
          </table:table-cell>
          <table:table-cell office:value-type="string">
            <text:p>VICTOR MASSON TRANSPORTES CRUZS.A</text:p>
          </table:table-cell>
          <table:table-cell office:value-type="string">
            <text:p>266291.48</text:p>
          </table:table-cell>
          <table:table-cell office:value-type="string">
            <text:p>18/06/2026</text:p>
          </table:table-cell>
          <table:table-cell office:value-type="float" office:value="202600002879">
            <text:p>202600002879</text:p>
          </table:table-cell>
          <table:table-cell office:value-type="float" office:value="202600002275">
            <text:p>202600002275</text:p>
          </table:table-cell>
          <table:table-cell office:value-type="string">
            <text:p>111181101052690333 <text:s text:c="2"/>MANTENIMIENTO <text:s/>REPARACION Y LIMPIEZA <text:s text:c="14"/>Programa: 0105 SENALIZACION <text:s text:c="38"/>Secretaria: 11 SECRETARÍA DE PROTECCIÓN CIUDADANA</text:p>
          </table:table-cell>
          <table:table-cell office:value-type="string">
            <text:p>2275-2026</text:p>
          </table:table-cell>
        </table:table-row>
        <table:table-row table:style-name="ro1">
          <table:table-cell office:value-type="float" office:value="385">
            <text:p>385</text:p>
          </table:table-cell>
          <table:table-cell office:value-type="string">
            <text:p>Y0258LJT</text:p>
          </table:table-cell>
          <table:table-cell office:value-type="string">
            <text:p>202600005212OP</text:p>
          </table:table-cell>
          <table:table-cell office:value-type="string">
            <text:p>FERRETERIA BARBERIS S.R.L.</text:p>
          </table:table-cell>
          <table:table-cell office:value-type="float" office:value="269020">
            <text:p>269020</text:p>
          </table:table-cell>
          <table:table-cell office:value-type="string">
            <text:p>19/06/2026</text:p>
          </table:table-cell>
          <table:table-cell office:value-type="float" office:value="202600000476">
            <text:p>202600000476</text:p>
          </table:table-cell>
          <table:table-cell office:value-type="float" office:value="202600000968">
            <text:p>202600000968</text:p>
          </table:table-cell>
          <table:table-cell office:value-type="string">
            <text:p>104031100290570229 <text:s text:c="2"/>OTROS BIENES DE CONSUMO <text:s text:c="27"/>Programa: 0029 FORMACIÓN CULTURAL <text:s text:c="32"/>Secretaria: 04 SECRETARÍA DE DEPORTES <text:s text:c="28"/>104031100290580229 <text:s text:c="2"/>OTROS BIENES DE CONSUMO <text:s text:c="27"/>Programa: 0029 FORMACIÓN CULTURAL <text:s text:c="32"/>Secretaria: 04 SECRETARÍA DE DEPORTES</text:p>
          </table:table-cell>
          <table:table-cell office:value-type="string">
            <text:p>968-2026</text:p>
          </table:table-cell>
        </table:table-row>
        <table:table-row table:style-name="ro1">
          <table:table-cell office:value-type="float" office:value="386">
            <text:p>386</text:p>
          </table:table-cell>
          <table:table-cell office:value-type="string">
            <text:p>Y0258LJT</text:p>
          </table:table-cell>
          <table:table-cell office:value-type="string">
            <text:p>202600005214OP</text:p>
          </table:table-cell>
          <table:table-cell office:value-type="string">
            <text:p>CORTES <text:s text:c="23"/>LUIS ALBERTO</text:p>
          </table:table-cell>
          <table:table-cell office:value-type="float" office:value="90000">
            <text:p>90000</text:p>
          </table:table-cell>
          <table:table-cell office:value-type="string">
            <text:p>19/06/2026</text:p>
          </table:table-cell>
          <table:table-cell office:value-type="float" office:value="202600002926">
            <text:p>202600002926</text:p>
          </table:table-cell>
          <table:table-cell office:value-type="float" office:value="202600002254">
            <text:p>202600002254</text:p>
          </table:table-cell>
          <table:table-cell office:value-type="string">
            <text:p>111181101062730333 <text:s text:c="2"/>MANTENIMIENTO <text:s/>REPARACION Y LIMPIEZA <text:s text:c="14"/>Programa: 0106 SERVICIOS DE PLAYON Y BANOS QUIMICOS <text:s text:c="14"/>Secretaria: 11 SECRETARÍA DE PROTECCIÓN CIUDADANA</text:p>
          </table:table-cell>
          <table:table-cell office:value-type="string">
            <text:p>2254-2026</text:p>
          </table:table-cell>
        </table:table-row>
        <table:table-row table:style-name="ro1">
          <table:table-cell office:value-type="float" office:value="387">
            <text:p>387</text:p>
          </table:table-cell>
          <table:table-cell office:value-type="string">
            <text:p>Y0258LJT</text:p>
          </table:table-cell>
          <table:table-cell office:value-type="string">
            <text:p>202600005215OP</text:p>
          </table:table-cell>
          <table:table-cell office:value-type="string">
            <text:p>MAGUNA <text:s text:c="23"/>DIEGO SEBASTIAN</text:p>
          </table:table-cell>
          <table:table-cell office:value-type="string">
            <text:p>326908.29</text:p>
          </table:table-cell>
          <table:table-cell office:value-type="string">
            <text:p>19/06/2026</text:p>
          </table:table-cell>
          <table:table-cell office:value-type="float" office:value="202600002506">
            <text:p>202600002506</text:p>
          </table:table-cell>
          <table:table-cell office:value-type="float" office:value="202600002017">
            <text:p>202600002017</text:p>
          </table:table-cell>
          <table:table-cell office:value-type="string">
            <text:p>105041100010010229 <text:s text:c="2"/>OTROS BIENES DE CONSUMO <text:s text:c="27"/>Programa: 0001 IMPUESTOS <text:s text:c="41"/>Secretaria: 05 SECRETARÍA DE GESTIÓN ESTRATÉGICA Y MODERNIZACIÓN <text:s/>105041100010010229 <text:s text:c="2"/>OTROS BIENES DE CONSUMO <text:s text:c="27"/>Programa: 0001 SERVICIO ADMINISTRATIVO CENTRAL <text:s text:c="19"/>Secretaria: 05 SECRETARÍA DE GESTIÓN ESTRATÉGICA Y MODERNIZACIÓN</text:p>
          </table:table-cell>
          <table:table-cell office:value-type="string">
            <text:p>2017-2026</text:p>
          </table:table-cell>
        </table:table-row>
        <table:table-row table:style-name="ro1">
          <table:table-cell office:value-type="float" office:value="388">
            <text:p>388</text:p>
          </table:table-cell>
          <table:table-cell office:value-type="string">
            <text:p>Y0258LJT</text:p>
          </table:table-cell>
          <table:table-cell office:value-type="string">
            <text:p>202600005216OP</text:p>
          </table:table-cell>
          <table:table-cell office:value-type="string">
            <text:p>ENERGIA S.R.L.</text:p>
          </table:table-cell>
          <table:table-cell office:value-type="string">
            <text:p>2221401.01</text:p>
          </table:table-cell>
          <table:table-cell office:value-type="string">
            <text:p>19/06/2026</text:p>
          </table:table-cell>
          <table:table-cell office:value-type="float" office:value="202600001882">
            <text:p>202600001882</text:p>
          </table:table-cell>
          <table:table-cell office:value-type="float" office:value="202600001970">
            <text:p>202600001970</text:p>
          </table:table-cell>
          <table:table-cell office:value-type="string">
            <text:p>102002100010390229 <text:s text:c="2"/>OTROS BIENES DE CONSUMO <text:s text:c="27"/>Programa: 0001 IMPUESTOS <text:s text:c="41"/>Secretaria: 02 SECRETARÍA DE COORDINACION DE OBRAS Y SERVICIOS <text:s text:c="3"/>10200210001039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1970-2026</text:p>
          </table:table-cell>
        </table:table-row>
        <table:table-row table:style-name="ro1">
          <table:table-cell office:value-type="float" office:value="389">
            <text:p>389</text:p>
          </table:table-cell>
          <table:table-cell office:value-type="string">
            <text:p>Y0258LJT</text:p>
          </table:table-cell>
          <table:table-cell office:value-type="string">
            <text:p>202600005217OP</text:p>
          </table:table-cell>
          <table:table-cell office:value-type="string">
            <text:p>MICIUDAS <text:s text:c="21"/>GRACIELA JUANA</text:p>
          </table:table-cell>
          <table:table-cell office:value-type="float" office:value="85000">
            <text:p>85000</text:p>
          </table:table-cell>
          <table:table-cell office:value-type="string">
            <text:p>19/06/2026</text:p>
          </table:table-cell>
          <table:table-cell office:value-type="float" office:value="202600002677">
            <text:p>202600002677</text:p>
          </table:table-cell>
          <table:table-cell office:value-type="float" office:value="202600002170">
            <text:p>202600002170</text:p>
          </table:table-cell>
          <table:table-cell office:value-type="string">
            <text:p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2170-2026</text:p>
          </table:table-cell>
        </table:table-row>
        <table:table-row table:style-name="ro1">
          <table:table-cell office:value-type="float" office:value="390">
            <text:p>390</text:p>
          </table:table-cell>
          <table:table-cell office:value-type="string">
            <text:p>Y0258LJT</text:p>
          </table:table-cell>
          <table:table-cell office:value-type="string">
            <text:p>202600005218OP</text:p>
          </table:table-cell>
          <table:table-cell office:value-type="string">
            <text:p>BLACHE <text:s text:c="23"/>CARLOS ALBERTO</text:p>
          </table:table-cell>
          <table:table-cell office:value-type="float" office:value="552000">
            <text:p>552000</text:p>
          </table:table-cell>
          <table:table-cell office:value-type="string">
            <text:p>19/06/2026</text:p>
          </table:table-cell>
          <table:table-cell office:value-type="float" office:value="202600002531">
            <text:p>202600002531</text:p>
          </table:table-cell>
          <table:table-cell office:value-type="float" office:value="202600002025">
            <text:p>202600002025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025-2026</text:p>
          </table:table-cell>
        </table:table-row>
        <table:table-row table:style-name="ro1">
          <table:table-cell office:value-type="float" office:value="391">
            <text:p>391</text:p>
          </table:table-cell>
          <table:table-cell office:value-type="string">
            <text:p>Y0258LJT</text:p>
          </table:table-cell>
          <table:table-cell office:value-type="string">
            <text:p>202600005219OP</text:p>
          </table:table-cell>
          <table:table-cell office:value-type="string">
            <text:p>PRODITAL SRL</text:p>
          </table:table-cell>
          <table:table-cell office:value-type="float" office:value="679500">
            <text:p>679500</text:p>
          </table:table-cell>
          <table:table-cell office:value-type="string">
            <text:p>19/06/2026</text:p>
          </table:table-cell>
          <table:table-cell office:value-type="float" office:value="202600001305">
            <text:p>202600001305</text:p>
          </table:table-cell>
          <table:table-cell office:value-type="float" office:value="202600000927">
            <text:p>202600000927</text:p>
          </table:table-cell>
          <table:table-cell office:value-type="string">
            <text:p>107081300441140442 <text:s text:c="2"/>CONSTRUCCIONES <text:s text:c="36"/>Programa: 0044 GESTION DE ESPACIOS VERDES PARQUES Y JARDINES <text:s text:c="5"/>Secretaria: 07 SECRETARÍA DE OBRAS Y SERVICIOS PÚBLICOS</text:p>
          </table:table-cell>
          <table:table-cell office:value-type="string">
            <text:p>927-2026</text:p>
          </table:table-cell>
        </table:table-row>
        <table:table-row table:style-name="ro1">
          <table:table-cell office:value-type="float" office:value="392">
            <text:p>392</text:p>
          </table:table-cell>
          <table:table-cell office:value-type="string">
            <text:p>Y0258LJT</text:p>
          </table:table-cell>
          <table:table-cell office:value-type="string">
            <text:p>202600005222OP</text:p>
          </table:table-cell>
          <table:table-cell office:value-type="string">
            <text:p>MATERIALES BUTALO SRL</text:p>
          </table:table-cell>
          <table:table-cell office:value-type="string">
            <text:p>176445.58</text:p>
          </table:table-cell>
          <table:table-cell office:value-type="string">
            <text:p>19/06/2026</text:p>
          </table:table-cell>
          <table:table-cell office:value-type="float" office:value="202600002825">
            <text:p>202600002825</text:p>
          </table:table-cell>
          <table:table-cell office:value-type="float" office:value="202600002222">
            <text:p>202600002222</text:p>
          </table:table-cell>
          <table:table-cell office:value-type="string">
            <text:p>10700130050132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2222-2026</text:p>
          </table:table-cell>
        </table:table-row>
        <table:table-row table:style-name="ro1">
          <table:table-cell office:value-type="float" office:value="393">
            <text:p>393</text:p>
          </table:table-cell>
          <table:table-cell office:value-type="string">
            <text:p>Y0258LJT</text:p>
          </table:table-cell>
          <table:table-cell office:value-type="string">
            <text:p>202600005224OP</text:p>
          </table:table-cell>
          <table:table-cell office:value-type="string">
            <text:p>GRUPO GIGABYTE S.A.S.</text:p>
          </table:table-cell>
          <table:table-cell office:value-type="float" office:value="897000">
            <text:p>897000</text:p>
          </table:table-cell>
          <table:table-cell office:value-type="string">
            <text:p>19/06/2026</text:p>
          </table:table-cell>
          <table:table-cell office:value-type="float" office:value="202600002485">
            <text:p>202600002485</text:p>
          </table:table-cell>
          <table:table-cell office:value-type="float" office:value="202600001991">
            <text:p>202600001991</text:p>
          </table:table-cell>
          <table:table-cell office:value-type="string">
            <text:p>11000110001001 <text:s text:c="6"/>GESTION ADMINISTRATIVA <text:s text:c="28"/>Programa: 0001 IMPUESTOS <text:s text:c="41"/>Secretaria: 10 SECRETARÍA DE PRODUCCIÓN Y EMPLEO <text:s text:c="17"/>11000110001001 <text:s text:c="6"/>GESTION ADMINISTRATIVA <text:s text:c="28"/>Programa: 0001 SERVICIO ADMINISTRATIVO CENTRAL <text:s text:c="19"/>Secretaria: 10 SECRETARÍA DE PRODUCCIÓN Y EMPLEO</text:p>
          </table:table-cell>
          <table:table-cell office:value-type="string">
            <text:p>1991-2026</text:p>
          </table:table-cell>
        </table:table-row>
        <table:table-row table:style-name="ro1">
          <table:table-cell office:value-type="float" office:value="394">
            <text:p>394</text:p>
          </table:table-cell>
          <table:table-cell office:value-type="string">
            <text:p>Y0258LJT</text:p>
          </table:table-cell>
          <table:table-cell office:value-type="string">
            <text:p>202600005225OP</text:p>
          </table:table-cell>
          <table:table-cell office:value-type="string">
            <text:p>GRUPO GIGABYTE S.A.S.</text:p>
          </table:table-cell>
          <table:table-cell office:value-type="float" office:value="374717">
            <text:p>374717</text:p>
          </table:table-cell>
          <table:table-cell office:value-type="string">
            <text:p>19/06/2026</text:p>
          </table:table-cell>
          <table:table-cell office:value-type="float" office:value="202600002787">
            <text:p>202600002787</text:p>
          </table:table-cell>
          <table:table-cell office:value-type="float" office:value="202600002184">
            <text:p>202600002184</text:p>
          </table:table-cell>
          <table:table-cell office:value-type="string">
            <text:p>102001100010010334 <text:s text:c="2"/>SERVICIOS TECNICOS Y PROFESIONALES <text:s text:c="16"/>Programa: 0001 IMPUESTOS <text:s text:c="41"/>Secretaria: 02 SECRETARÍA DE COORDINACION DE OBRAS Y SERVICIOS <text:s text:c="3"/>102001100010010334 <text:s text:c="2"/>SERVICIOS TECNICOS Y PROFESIONALES <text:s text:c="16"/>Programa: 0001 SERVICIO ADMINISTRATIVO CENTRAL <text:s text:c="19"/>Secretaria: 02 SECRETARÍA DE COORDINACION DE OBRAS Y SERVICIOS <text:s text:c="3"/>102001100010340229 <text:s text:c="2"/>OTROS BIENES DE CONSUMO <text:s text:c="27"/>Programa: 0001 IMPUESTOS <text:s text:c="41"/>Secretaria: 02 SECRETARÍA DE COORDINACION DE OBRAS Y SERVICIOS <text:s text:c="3"/>10200110001034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184-2026</text:p>
          </table:table-cell>
        </table:table-row>
        <table:table-row table:style-name="ro1">
          <table:table-cell office:value-type="float" office:value="395">
            <text:p>395</text:p>
          </table:table-cell>
          <table:table-cell office:value-type="string">
            <text:p>Y0258LJT</text:p>
          </table:table-cell>
          <table:table-cell office:value-type="string">
            <text:p>202600005227OP</text:p>
          </table:table-cell>
          <table:table-cell office:value-type="string">
            <text:p>VENTIMIGLIA S.R.L</text:p>
          </table:table-cell>
          <table:table-cell office:value-type="string">
            <text:p>36459.72</text:p>
          </table:table-cell>
          <table:table-cell office:value-type="string">
            <text:p>19/06/2026</text:p>
          </table:table-cell>
          <table:table-cell office:value-type="float" office:value="202600002756">
            <text:p>202600002756</text:p>
          </table:table-cell>
          <table:table-cell office:value-type="float" office:value="202600002179">
            <text:p>202600002179</text:p>
          </table:table-cell>
          <table:table-cell office:value-type="string">
            <text:p>111171100010010229 <text:s text:c="2"/>OTROS BIENES DE CONSUMO <text:s text:c="27"/>Programa: 0001 IMPUESTOS <text:s text:c="41"/>Secretaria: 11 SECRETARÍA DE PROTECCIÓN CIUDADANA <text:s text:c="16"/>111171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179-2026</text:p>
          </table:table-cell>
        </table:table-row>
        <table:table-row table:style-name="ro1">
          <table:table-cell office:value-type="float" office:value="396">
            <text:p>396</text:p>
          </table:table-cell>
          <table:table-cell office:value-type="string">
            <text:p>Y0258LJT</text:p>
          </table:table-cell>
          <table:table-cell office:value-type="string">
            <text:p>202600005228OP</text:p>
          </table:table-cell>
          <table:table-cell office:value-type="string">
            <text:p>KIBYSH <text:s text:c="23"/>VIKTOR</text:p>
          </table:table-cell>
          <table:table-cell office:value-type="float" office:value="204000">
            <text:p>204000</text:p>
          </table:table-cell>
          <table:table-cell office:value-type="string">
            <text:p>19/06/2026</text:p>
          </table:table-cell>
          <table:table-cell office:value-type="float" office:value="202600002815">
            <text:p>202600002815</text:p>
          </table:table-cell>
          <table:table-cell office:value-type="float" office:value="202600002188">
            <text:p>202600002188</text:p>
          </table:table-cell>
          <table:table-cell office:value-type="string">
            <text:p>107081300441140226 <text:s text:c="2"/>PRODUCTO METALICOS <text:s text:c="32"/>Programa: 0044 GESTION DE ESPACIOS VERDES PARQUES Y JARDINES <text:s text:c="5"/>Secretaria: 07 SECRETARÍA DE OBRAS Y SERVICIOS PÚBLICOS</text:p>
          </table:table-cell>
          <table:table-cell office:value-type="string">
            <text:p>2188-2026</text:p>
          </table:table-cell>
        </table:table-row>
        <table:table-row table:style-name="ro1">
          <table:table-cell office:value-type="float" office:value="397">
            <text:p>397</text:p>
          </table:table-cell>
          <table:table-cell office:value-type="string">
            <text:p>Y0258LJT</text:p>
          </table:table-cell>
          <table:table-cell office:value-type="string">
            <text:p>202600005229OP</text:p>
          </table:table-cell>
          <table:table-cell office:value-type="string">
            <text:p>NORDEMAQ SA</text:p>
          </table:table-cell>
          <table:table-cell office:value-type="string">
            <text:p>385481.59</text:p>
          </table:table-cell>
          <table:table-cell office:value-type="string">
            <text:p>19/06/2026</text:p>
          </table:table-cell>
          <table:table-cell office:value-type="float" office:value="202600002526">
            <text:p>202600002526</text:p>
          </table:table-cell>
          <table:table-cell office:value-type="float" office:value="202600001999">
            <text:p>202600001999</text:p>
          </table:table-cell>
          <table:table-cell office:value-type="string">
            <text:p>101001100150220229 <text:s text:c="2"/>OTROS BIENES DE CONSUMO <text:s text:c="27"/>Programa: 0015 OBTENCION DE PRESTAMOS <text:s text:c="28"/>Secretaria: 01 INTENDENCIA <text:s text:c="39"/>101001100150220229 <text:s text:c="2"/>OTROS BIENES DE CONSUMO <text:s text:c="27"/>Programa: 0015 SERVICIOS VECINALES ZONA OESTE - CATEDRAL <text:s text:c="9"/>Secretaria: 01 INTENDENCIA</text:p>
          </table:table-cell>
          <table:table-cell office:value-type="string">
            <text:p>1999-2026</text:p>
          </table:table-cell>
        </table:table-row>
        <table:table-row table:style-name="ro1">
          <table:table-cell office:value-type="float" office:value="398">
            <text:p>398</text:p>
          </table:table-cell>
          <table:table-cell office:value-type="string">
            <text:p>Y0258LJT</text:p>
          </table:table-cell>
          <table:table-cell office:value-type="string">
            <text:p>202600005230OP</text:p>
          </table:table-cell>
          <table:table-cell office:value-type="string">
            <text:p>UNIDAD REGIONAL III</text:p>
          </table:table-cell>
          <table:table-cell office:value-type="string">
            <text:p>663309.84</text:p>
          </table:table-cell>
          <table:table-cell office:value-type="string">
            <text:p>19/06/2026</text:p>
          </table:table-cell>
          <table:table-cell office:value-type="float" office:value="202600002833">
            <text:p>202600002833</text:p>
          </table:table-cell>
          <table:table-cell office:value-type="float" office:value="202600002207">
            <text:p>202600002207</text:p>
          </table:table-cell>
          <table:table-cell office:value-type="string">
            <text:p>111181130372620339 <text:s text:c="2"/>OTROS SERVICIOS <text:s text:c="35"/>Programa: 3037 CONTROL DE TRANSITO <text:s text:c="31"/>Secretaria: 11 SECRETARÍA DE PROTECCIÓN CIUDADANA</text:p>
          </table:table-cell>
          <table:table-cell office:value-type="string">
            <text:p>2207-2026</text:p>
          </table:table-cell>
        </table:table-row>
        <table:table-row table:style-name="ro1">
          <table:table-cell office:value-type="float" office:value="399">
            <text:p>399</text:p>
          </table:table-cell>
          <table:table-cell office:value-type="string">
            <text:p>Y0258LJT</text:p>
          </table:table-cell>
          <table:table-cell office:value-type="string">
            <text:p>202600005232OP</text:p>
          </table:table-cell>
          <table:table-cell office:value-type="string">
            <text:p>ENERGIA S.R.L.</text:p>
          </table:table-cell>
          <table:table-cell office:value-type="string">
            <text:p>81119.17</text:p>
          </table:table-cell>
          <table:table-cell office:value-type="string">
            <text:p>19/06/2026</text:p>
          </table:table-cell>
          <table:table-cell office:value-type="float" office:value="202600002770">
            <text:p>202600002770</text:p>
          </table:table-cell>
          <table:table-cell office:value-type="float" office:value="202600002198">
            <text:p>202600002198</text:p>
          </table:table-cell>
          <table:table-cell office:value-type="string">
            <text:p>108111100010010229 <text:s text:c="2"/>OTROS BIENES DE CONSUMO <text:s text:c="27"/>Programa: 0001 IMPUESTOS <text:s text:c="41"/>Secretaria: 08 SECRETARÍA DE PLANEAMIENTO TERRITORIAL <text:s text:c="12"/>108111100010010229 <text:s text:c="2"/>OTROS BIENES DE CONSUMO <text:s text:c="27"/>Programa: 0001 SERVICIO ADMINISTRATIVO CENTRAL <text:s text:c="19"/>Secretaria: 08 SECRETARÍA DE PLANEAMIENTO TERRITORIAL</text:p>
          </table:table-cell>
          <table:table-cell office:value-type="string">
            <text:p>2198-2026</text:p>
          </table:table-cell>
        </table:table-row>
        <table:table-row table:style-name="ro1">
          <table:table-cell office:value-type="float" office:value="400">
            <text:p>400</text:p>
          </table:table-cell>
          <table:table-cell office:value-type="string">
            <text:p>Y0258LJT</text:p>
          </table:table-cell>
          <table:table-cell office:value-type="string">
            <text:p>202600005233OP</text:p>
          </table:table-cell>
          <table:table-cell office:value-type="string">
            <text:p>MAPEI ARGENTINA S.A.</text:p>
          </table:table-cell>
          <table:table-cell office:value-type="float" office:value="11410300">
            <text:p>11410300</text:p>
          </table:table-cell>
          <table:table-cell office:value-type="string">
            <text:p>19/06/2026</text:p>
          </table:table-cell>
          <table:table-cell office:value-type="float" office:value="202600002786">
            <text:p>202600002786</text:p>
          </table:table-cell>
          <table:table-cell office:value-type="float" office:value="202600002116">
            <text:p>202600002116</text:p>
          </table:table-cell>
          <table:table-cell office:value-type="string">
            <text:p>107002300481220229 <text:s text:c="2"/>OTROS BIENES DE CONSUMO <text:s text:c="27"/>Programa: 0048 PROGRAMA INTEGRAL DE PAVIMENTACIÓN <text:s text:c="16"/>Secretaria: 07 SECRETARÍA DE OBRAS Y SERVICIOS PÚBLICOS</text:p>
          </table:table-cell>
          <table:table-cell office:value-type="string">
            <text:p>2116-2026</text:p>
          </table:table-cell>
        </table:table-row>
        <table:table-row table:style-name="ro1">
          <table:table-cell office:value-type="float" office:value="401">
            <text:p>401</text:p>
          </table:table-cell>
          <table:table-cell office:value-type="string">
            <text:p>Y0258LJT</text:p>
          </table:table-cell>
          <table:table-cell office:value-type="string">
            <text:p>202600005234OP</text:p>
          </table:table-cell>
          <table:table-cell office:value-type="string">
            <text:p>MICIUDAS <text:s text:c="21"/>GRACIELA JUANA</text:p>
          </table:table-cell>
          <table:table-cell office:value-type="float" office:value="17000">
            <text:p>17000</text:p>
          </table:table-cell>
          <table:table-cell office:value-type="string">
            <text:p>19/06/2026</text:p>
          </table:table-cell>
          <table:table-cell office:value-type="float" office:value="202600002806">
            <text:p>202600002806</text:p>
          </table:table-cell>
          <table:table-cell office:value-type="float" office:value="202600002241">
            <text:p>202600002241</text:p>
          </table:table-cell>
          <table:table-cell office:value-type="string">
            <text:p>101011100010010223 <text:s text:c="2"/>PRODUCTOS DE PAPEL <text:s/>CARTON E IMPRESOS <text:s text:c="13"/>Programa: 0001 IMPUESTOS <text:s text:c="41"/>Secretaria: 01 INTENDENCIA <text:s text:c="39"/>101011100010010223 <text:s text:c="2"/>PRODUCTOS DE PAPEL <text:s/>CARTON E IMPRESOS <text:s text:c="13"/>Programa: 0001 SERVICIO ADMINISTRATIVO CENTRAL <text:s text:c="19"/>Secretaria: 01 INTENDENCIA</text:p>
          </table:table-cell>
          <table:table-cell office:value-type="string">
            <text:p>2241-2026</text:p>
          </table:table-cell>
        </table:table-row>
        <table:table-row table:style-name="ro1">
          <table:table-cell office:value-type="float" office:value="402">
            <text:p>402</text:p>
          </table:table-cell>
          <table:table-cell office:value-type="string">
            <text:p>Y0258LJT</text:p>
          </table:table-cell>
          <table:table-cell office:value-type="string">
            <text:p>202600005235OP</text:p>
          </table:table-cell>
          <table:table-cell office:value-type="string">
            <text:p>ENERGIA S.R.L.</text:p>
          </table:table-cell>
          <table:table-cell office:value-type="string">
            <text:p>96028.92</text:p>
          </table:table-cell>
          <table:table-cell office:value-type="string">
            <text:p>19/06/2026</text:p>
          </table:table-cell>
          <table:table-cell office:value-type="float" office:value="202600002751">
            <text:p>202600002751</text:p>
          </table:table-cell>
          <table:table-cell office:value-type="float" office:value="202600002178">
            <text:p>202600002178</text:p>
          </table:table-cell>
          <table:table-cell office:value-type="string">
            <text:p>102002100010390227 <text:s text:c="2"/>PRODUCTOS DE LA MINERIA <text:s/>PETROLEO Y SUS DERIVADOS <text:s/>Programa: 0001 IMPUESTOS <text:s text:c="41"/>Secretaria: 02 SECRETARÍA DE COORDINACION DE OBRAS Y SERVICIOS <text:s text:c="3"/>102002100010390227 <text:s text:c="2"/>PRODUCTOS DE LA MINERIA <text:s/>PETROLEO Y SUS DERIVADOS <text:s/>Programa: 0001 SERVICIO ADMINISTRATIVO CENTRAL <text:s text:c="19"/>Secretaria: 02 SECRETARÍA DE COORDINACION DE OBRAS Y SERVICIOS</text:p>
          </table:table-cell>
          <table:table-cell office:value-type="string">
            <text:p>2178-2026</text:p>
          </table:table-cell>
        </table:table-row>
        <table:table-row table:style-name="ro1">
          <table:table-cell office:value-type="float" office:value="403">
            <text:p>403</text:p>
          </table:table-cell>
          <table:table-cell office:value-type="string">
            <text:p>Y0258LJT</text:p>
          </table:table-cell>
          <table:table-cell office:value-type="string">
            <text:p>202600005236OP</text:p>
          </table:table-cell>
          <table:table-cell office:value-type="string">
            <text:p>LEGIONMAT SRL</text:p>
          </table:table-cell>
          <table:table-cell office:value-type="string">
            <text:p>4473762.6</text:p>
          </table:table-cell>
          <table:table-cell office:value-type="string">
            <text:p>19/06/2026</text:p>
          </table:table-cell>
          <table:table-cell office:value-type="float" office:value="202600002418">
            <text:p>202600002418</text:p>
          </table:table-cell>
          <table:table-cell office:value-type="float" office:value="202600001977">
            <text:p>202600001977</text:p>
          </table:table-cell>
          <table:table-cell office:value-type="string">
            <text:p>108132100641610442 <text:s text:c="2"/>CONSTRUCCIONES <text:s text:c="36"/>Programa: 0064 OBRA CALLE BROWN Y COLIHUES <text:s text:c="23"/>Secretaria: 08 SECRETARÍA DE PLANEAMIENTO TERRITORIAL</text:p>
          </table:table-cell>
          <table:table-cell office:value-type="string">
            <text:p>1977-2026</text:p>
          </table:table-cell>
        </table:table-row>
        <table:table-row table:style-name="ro1">
          <table:table-cell office:value-type="float" office:value="404">
            <text:p>404</text:p>
          </table:table-cell>
          <table:table-cell office:value-type="string">
            <text:p>Y0258LJT</text:p>
          </table:table-cell>
          <table:table-cell office:value-type="string">
            <text:p>202600005238OP</text:p>
          </table:table-cell>
          <table:table-cell office:value-type="string">
            <text:p>BLACHE <text:s text:c="23"/>CARLOS ALBERTO</text:p>
          </table:table-cell>
          <table:table-cell office:value-type="float" office:value="552000">
            <text:p>552000</text:p>
          </table:table-cell>
          <table:table-cell office:value-type="string">
            <text:p>19/06/2026</text:p>
          </table:table-cell>
          <table:table-cell office:value-type="float" office:value="202600002530">
            <text:p>202600002530</text:p>
          </table:table-cell>
          <table:table-cell office:value-type="float" office:value="202600002024">
            <text:p>202600002024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024-2026</text:p>
          </table:table-cell>
        </table:table-row>
        <table:table-row table:style-name="ro1">
          <table:table-cell office:value-type="float" office:value="405">
            <text:p>405</text:p>
          </table:table-cell>
          <table:table-cell office:value-type="string">
            <text:p>Y0258LJT</text:p>
          </table:table-cell>
          <table:table-cell office:value-type="string">
            <text:p>202600005240OP</text:p>
          </table:table-cell>
          <table:table-cell office:value-type="string">
            <text:p>MICIUDAS <text:s text:c="21"/>GRACIELA JUANA</text:p>
          </table:table-cell>
          <table:table-cell office:value-type="float" office:value="17000">
            <text:p>17000</text:p>
          </table:table-cell>
          <table:table-cell office:value-type="string">
            <text:p>19/06/2026</text:p>
          </table:table-cell>
          <table:table-cell office:value-type="float" office:value="202600002832">
            <text:p>202600002832</text:p>
          </table:table-cell>
          <table:table-cell office:value-type="float" office:value="202600002242">
            <text:p>202600002242</text:p>
          </table:table-cell>
          <table:table-cell office:value-type="string">
            <text:p>107001300010010223 <text:s text:c="2"/>PRODUCTOS DE PAPEL <text:s/>CARTON E IMPRESOS <text:s text:c="13"/>Programa: 0001 IMPUESTOS <text:s text:c="41"/>Secretaria: 07 SECRETARÍA DE OBRAS Y SERVICIOS PÚBLICOS <text:s text:c="10"/>107001300010010223 <text:s text:c="2"/>PRODUCTOS DE PAPEL <text:s/>CARTON E IMPRESOS <text:s text:c="13"/>Programa: 0001 SERVICIO ADMINISTRATIVO CENTRAL <text:s text:c="19"/>Secretaria: 07 SECRETARÍA DE OBRAS Y SERVICIOS PÚBLICOS</text:p>
          </table:table-cell>
          <table:table-cell office:value-type="string">
            <text:p>2242-2026</text:p>
          </table:table-cell>
        </table:table-row>
        <table:table-row table:style-name="ro1">
          <table:table-cell office:value-type="float" office:value="406">
            <text:p>406</text:p>
          </table:table-cell>
          <table:table-cell office:value-type="string">
            <text:p>Y0258LJT</text:p>
          </table:table-cell>
          <table:table-cell office:value-type="string">
            <text:p>202600005244OP</text:p>
          </table:table-cell>
          <table:table-cell office:value-type="string">
            <text:p>CAMGIGA S.R.L.</text:p>
          </table:table-cell>
          <table:table-cell office:value-type="float" office:value="2047605">
            <text:p>2047605</text:p>
          </table:table-cell>
          <table:table-cell office:value-type="string">
            <text:p>19/06/2026</text:p>
          </table:table-cell>
          <table:table-cell office:value-type="float" office:value="202600001622">
            <text:p>202600001622</text:p>
          </table:table-cell>
          <table:table-cell office:value-type="float" office:value="202600001477">
            <text:p>202600001477</text:p>
          </table:table-cell>
          <table:table-cell office:value-type="string">
            <text:p>108001100010010229 <text:s text:c="2"/>OTROS BIENES DE CONSUMO <text:s text:c="27"/>Programa: 0001 IMPUESTOS <text:s text:c="41"/>Secretaria: 08 SECRETARÍA DE PLANEAMIENTO TERRITORIAL <text:s text:c="12"/>108001100010010229 <text:s text:c="2"/>OTROS BIENES DE CONSUMO <text:s text:c="27"/>Programa: 0001 SERVICIO ADMINISTRATIVO CENTRAL <text:s text:c="19"/>Secretaria: 08 SECRETARÍA DE PLANEAMIENTO TERRITORIAL</text:p>
          </table:table-cell>
          <table:table-cell office:value-type="string">
            <text:p>1477-2026</text:p>
          </table:table-cell>
        </table:table-row>
        <table:table-row table:style-name="ro1">
          <table:table-cell office:value-type="float" office:value="407">
            <text:p>407</text:p>
          </table:table-cell>
          <table:table-cell office:value-type="string">
            <text:p>Y0258LJT</text:p>
          </table:table-cell>
          <table:table-cell office:value-type="string">
            <text:p>202600005245OP</text:p>
          </table:table-cell>
          <table:table-cell office:value-type="string">
            <text:p>HYD EMPRENDIMIENTOS S.A.S</text:p>
          </table:table-cell>
          <table:table-cell office:value-type="float" office:value="1120000">
            <text:p>1120000</text:p>
          </table:table-cell>
          <table:table-cell office:value-type="string">
            <text:p>19/06/2026</text:p>
          </table:table-cell>
          <table:table-cell office:value-type="float" office:value="202600001844">
            <text:p>202600001844</text:p>
          </table:table-cell>
          <table:table-cell office:value-type="float" office:value="202600001473">
            <text:p>202600001473</text:p>
          </table:table-cell>
          <table:table-cell office:value-type="string">
            <text:p>10709130051135 <text:s text:c="6"/>SERVICIOS TÉCNICOS CAMIONES RECOLECTORES <text:s text:c="10"/>Programa: 0051 SERVICIO DE RECOLECCIÓN DE RESIDUOS <text:s text:c="15"/>Secretaria: 07 SECRETARÍA DE OBRAS Y SERVICIOS PÚBLICOS</text:p>
          </table:table-cell>
          <table:table-cell office:value-type="string">
            <text:p>1473-2026</text:p>
          </table:table-cell>
        </table:table-row>
        <table:table-row table:style-name="ro1">
          <table:table-cell office:value-type="float" office:value="408">
            <text:p>408</text:p>
          </table:table-cell>
          <table:table-cell office:value-type="string">
            <text:p>Y0258LJT</text:p>
          </table:table-cell>
          <table:table-cell office:value-type="string">
            <text:p>202600005246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63343.5</text:p>
          </table:table-cell>
          <table:table-cell office:value-type="string">
            <text:p>19/06/2026</text:p>
          </table:table-cell>
          <table:table-cell office:value-type="float" office:value="202600002922">
            <text:p>202600002922</text:p>
          </table:table-cell>
          <table:table-cell office:value-type="float" office:value="202600002253">
            <text:p>202600002253</text:p>
          </table:table-cell>
          <table:table-cell office:value-type="string">
            <text:p>102001100010340229 <text:s text:c="2"/>OTROS BIENES DE CONSUMO <text:s text:c="27"/>Programa: 0001 IMPUESTOS <text:s text:c="41"/>Secretaria: 02 SECRETARÍA DE COORDINACION DE OBRAS Y SERVICIOS <text:s text:c="3"/>10200110001034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253-2026</text:p>
          </table:table-cell>
        </table:table-row>
        <table:table-row table:style-name="ro1">
          <table:table-cell office:value-type="float" office:value="409">
            <text:p>409</text:p>
          </table:table-cell>
          <table:table-cell office:value-type="string">
            <text:p>Y0258LJT</text:p>
          </table:table-cell>
          <table:table-cell office:value-type="string">
            <text:p>202600005247OP</text:p>
          </table:table-cell>
          <table:table-cell office:value-type="string">
            <text:p>CASA PALM S.A.C.I.I. Y A.</text:p>
          </table:table-cell>
          <table:table-cell office:value-type="string">
            <text:p>1269858.94</text:p>
          </table:table-cell>
          <table:table-cell office:value-type="string">
            <text:p>19/06/2026</text:p>
          </table:table-cell>
          <table:table-cell office:value-type="float" office:value="202600002678">
            <text:p>202600002678</text:p>
          </table:table-cell>
          <table:table-cell office:value-type="float" office:value="202600002171">
            <text:p>202600002171</text:p>
          </table:table-cell>
          <table:table-cell office:value-type="string">
            <text:p>107071300010010229 <text:s text:c="2"/>OTROS BIENES DE CONSUMO <text:s text:c="27"/>Programa: 0001 IMPUESTOS <text:s text:c="41"/>Secretaria: 07 SECRETARÍA DE OBRAS Y SERVICIOS PÚBLICOS <text:s text:c="10"/>10707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2171-2026</text:p>
          </table:table-cell>
        </table:table-row>
        <table:table-row table:style-name="ro1">
          <table:table-cell office:value-type="float" office:value="410">
            <text:p>410</text:p>
          </table:table-cell>
          <table:table-cell office:value-type="string">
            <text:p>Y0258LJT</text:p>
          </table:table-cell>
          <table:table-cell office:value-type="string">
            <text:p>202600005248OP</text:p>
          </table:table-cell>
          <table:table-cell office:value-type="string">
            <text:p>PUELCHE SOCIEDAD ANONIMA INDUS</text:p>
          </table:table-cell>
          <table:table-cell office:value-type="string">
            <text:p>81073.2</text:p>
          </table:table-cell>
          <table:table-cell office:value-type="string">
            <text:p>19/06/2026</text:p>
          </table:table-cell>
          <table:table-cell office:value-type="float" office:value="202600003037">
            <text:p>202600003037</text:p>
          </table:table-cell>
          <table:table-cell office:value-type="float" office:value="202600002286">
            <text:p>202600002286</text:p>
          </table:table-cell>
          <table:table-cell office:value-type="string">
            <text:p>111002100010010221 <text:s text:c="2"/>PRODUCTOS ALIMENTICIOS AGROPECUARIO Y FORESTALES <text:s text:c="2"/>Programa: 0001 IMPUESTOS <text:s text:c="41"/>Secretaria: 11 SECRETARÍA DE PROTECCIÓN CIUDADANA <text:s text:c="16"/>111002100010010221 <text:s text:c="2"/>PRODUCTOS ALIMENTICIOS AGROPECUARIO Y FORESTALES <text:s text:c="2"/>Programa: 0001 SERVICIO ADMINISTRATIVO CENTRAL <text:s text:c="19"/>Secretaria: 11 SECRETARÍA DE PROTECCIÓN CIUDADANA</text:p>
          </table:table-cell>
          <table:table-cell office:value-type="string">
            <text:p>2286-2026</text:p>
          </table:table-cell>
        </table:table-row>
        <table:table-row table:style-name="ro1">
          <table:table-cell office:value-type="float" office:value="411">
            <text:p>411</text:p>
          </table:table-cell>
          <table:table-cell office:value-type="string">
            <text:p>Y0258LJT</text:p>
          </table:table-cell>
          <table:table-cell office:value-type="string">
            <text:p>202600005249OP</text:p>
          </table:table-cell>
          <table:table-cell office:value-type="string">
            <text:p>PATAGONIA SHOWROOM S.A.</text:p>
          </table:table-cell>
          <table:table-cell office:value-type="float" office:value="596610">
            <text:p>596610</text:p>
          </table:table-cell>
          <table:table-cell office:value-type="string">
            <text:p>19/06/2026</text:p>
          </table:table-cell>
          <table:table-cell office:value-type="float" office:value="202600000871">
            <text:p>202600000871</text:p>
          </table:table-cell>
          <table:table-cell office:value-type="float" office:value="202600000621">
            <text:p>202600000621</text:p>
          </table:table-cell>
          <table:table-cell office:value-type="string">
            <text:p>107081300441140229 <text:s text:c="2"/>OTROS BIENES DE CONSUMO <text:s text:c="27"/>Programa: 0044 GESTION DE ESPACIOS VERDES PARQUES Y JARDINES <text:s text:c="5"/>Secretaria: 07 SECRETARÍA DE OBRAS Y SERVICIOS PÚBLICOS</text:p>
          </table:table-cell>
          <table:table-cell office:value-type="string">
            <text:p>621-2026</text:p>
          </table:table-cell>
        </table:table-row>
        <table:table-row table:style-name="ro1">
          <table:table-cell office:value-type="float" office:value="412">
            <text:p>412</text:p>
          </table:table-cell>
          <table:table-cell office:value-type="string">
            <text:p>Y0258LJT</text:p>
          </table:table-cell>
          <table:table-cell office:value-type="string">
            <text:p>202600005251OP</text:p>
          </table:table-cell>
          <table:table-cell office:value-type="string">
            <text:p>LOPEZ <text:s text:c="24"/>GUSTAVO CARLOS</text:p>
          </table:table-cell>
          <table:table-cell office:value-type="float" office:value="816052">
            <text:p>816052</text:p>
          </table:table-cell>
          <table:table-cell office:value-type="string">
            <text:p>19/06/2026</text:p>
          </table:table-cell>
          <table:table-cell office:value-type="float" office:value="202600002418">
            <text:p>202600002418</text:p>
          </table:table-cell>
          <table:table-cell office:value-type="float" office:value="202600001977">
            <text:p>202600001977</text:p>
          </table:table-cell>
          <table:table-cell office:value-type="string">
            <text:p>108132100641610442 <text:s text:c="2"/>CONSTRUCCIONES <text:s text:c="36"/>Programa: 0064 OBRA CALLE BROWN Y COLIHUES <text:s text:c="23"/>Secretaria: 08 SECRETARÍA DE PLANEAMIENTO TERRITORIAL</text:p>
          </table:table-cell>
          <table:table-cell office:value-type="string">
            <text:p>1977-2026</text:p>
          </table:table-cell>
        </table:table-row>
        <table:table-row table:style-name="ro1">
          <table:table-cell office:value-type="float" office:value="413">
            <text:p>413</text:p>
          </table:table-cell>
          <table:table-cell office:value-type="string">
            <text:p>Y0258LJT</text:p>
          </table:table-cell>
          <table:table-cell office:value-type="string">
            <text:p>202600005252OP</text:p>
          </table:table-cell>
          <table:table-cell office:value-type="string">
            <text:p>KRISTINE S.A</text:p>
          </table:table-cell>
          <table:table-cell office:value-type="float" office:value="1539476">
            <text:p>1539476</text:p>
          </table:table-cell>
          <table:table-cell office:value-type="string">
            <text:p>19/06/2026</text:p>
          </table:table-cell>
          <table:table-cell office:value-type="float" office:value="202600002418">
            <text:p>202600002418</text:p>
          </table:table-cell>
          <table:table-cell office:value-type="float" office:value="202600001977">
            <text:p>202600001977</text:p>
          </table:table-cell>
          <table:table-cell office:value-type="string">
            <text:p>108132100641610442 <text:s text:c="2"/>CONSTRUCCIONES <text:s text:c="36"/>Programa: 0064 OBRA CALLE BROWN Y COLIHUES <text:s text:c="23"/>Secretaria: 08 SECRETARÍA DE PLANEAMIENTO TERRITORIAL</text:p>
          </table:table-cell>
          <table:table-cell office:value-type="string">
            <text:p>1977-2026</text:p>
          </table:table-cell>
        </table:table-row>
        <table:table-row table:style-name="ro1">
          <table:table-cell office:value-type="float" office:value="414">
            <text:p>414</text:p>
          </table:table-cell>
          <table:table-cell office:value-type="string">
            <text:p>Y0258LJT</text:p>
          </table:table-cell>
          <table:table-cell office:value-type="string">
            <text:p>202600005253OP</text:p>
          </table:table-cell>
          <table:table-cell office:value-type="string">
            <text:p>KAKTUS PAMPA S.A.</text:p>
          </table:table-cell>
          <table:table-cell office:value-type="float" office:value="27562041">
            <text:p>27562041</text:p>
          </table:table-cell>
          <table:table-cell office:value-type="string">
            <text:p>19/06/2026</text:p>
          </table:table-cell>
          <table:table-cell office:value-type="float" office:value="202600001141">
            <text:p>202600001141</text:p>
          </table:table-cell>
          <table:table-cell office:value-type="float" office:value="202600000774">
            <text:p>202600000774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774-2026</text:p>
          </table:table-cell>
        </table:table-row>
        <table:table-row table:style-name="ro1">
          <table:table-cell office:value-type="float" office:value="415">
            <text:p>415</text:p>
          </table:table-cell>
          <table:table-cell office:value-type="string">
            <text:p>Y0258LJT</text:p>
          </table:table-cell>
          <table:table-cell office:value-type="string">
            <text:p>202600005254OP</text:p>
          </table:table-cell>
          <table:table-cell office:value-type="string">
            <text:p>KELOKE SRL</text:p>
          </table:table-cell>
          <table:table-cell office:value-type="string">
            <text:p>595328.35</text:p>
          </table:table-cell>
          <table:table-cell office:value-type="string">
            <text:p>19/06/2026</text:p>
          </table:table-cell>
          <table:table-cell office:value-type="float" office:value="202600000707">
            <text:p>202600000707</text:p>
          </table:table-cell>
          <table:table-cell office:value-type="float" office:value="202600000482">
            <text:p>202600000482</text:p>
          </table:table-cell>
          <table:table-cell office:value-type="string">
            <text:p>102001100010340225 <text:s text:c="2"/>PRODUCTOS QUIMICOS <text:s/>COMBUSTIBLES Y LUBRICANTES <text:s text:c="4"/>Programa: 0001 IMPUESTOS <text:s text:c="41"/>Secretaria: 02 SECRETARÍA DE COORDINACION DE OBRAS Y SERVICIOS <text:s text:c="3"/>102001100010340225 <text:s text:c="2"/>PRODUCTOS QUIMICOS <text:s/>COMBUSTIBLES Y LUBRICANTES <text:s text:c="4"/>Programa: 0001 SERVICIO ADMINISTRATIVO CENTRAL <text:s text:c="19"/>Secretaria: 02 SECRETARÍA DE COORDINACION DE OBRAS Y SERVICIOS</text:p>
          </table:table-cell>
          <table:table-cell office:value-type="string">
            <text:p>482-2026</text:p>
          </table:table-cell>
        </table:table-row>
        <table:table-row table:style-name="ro1">
          <table:table-cell office:value-type="float" office:value="416">
            <text:p>416</text:p>
          </table:table-cell>
          <table:table-cell office:value-type="string">
            <text:p>Y0258LJT</text:p>
          </table:table-cell>
          <table:table-cell office:value-type="string">
            <text:p>202600005255OP</text:p>
          </table:table-cell>
          <table:table-cell office:value-type="string">
            <text:p>TROYON <text:s text:c="23"/>DARIO</text:p>
          </table:table-cell>
          <table:table-cell office:value-type="float" office:value="5325450">
            <text:p>5325450</text:p>
          </table:table-cell>
          <table:table-cell office:value-type="string">
            <text:p>19/06/2026</text:p>
          </table:table-cell>
          <table:table-cell office:value-type="float" office:value="202600001141">
            <text:p>202600001141</text:p>
          </table:table-cell>
          <table:table-cell office:value-type="float" office:value="202600000774">
            <text:p>202600000774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774-2026</text:p>
          </table:table-cell>
        </table:table-row>
        <table:table-row table:style-name="ro1">
          <table:table-cell office:value-type="float" office:value="417">
            <text:p>417</text:p>
          </table:table-cell>
          <table:table-cell office:value-type="string">
            <text:p>Y0258LJT</text:p>
          </table:table-cell>
          <table:table-cell office:value-type="string">
            <text:p>202600005256OP</text:p>
          </table:table-cell>
          <table:table-cell office:value-type="string">
            <text:p>AFP SERVICE SA</text:p>
          </table:table-cell>
          <table:table-cell office:value-type="string">
            <text:p>15703007.52</text:p>
          </table:table-cell>
          <table:table-cell office:value-type="string">
            <text:p>19/06/2026</text:p>
          </table:table-cell>
          <table:table-cell office:value-type="float" office:value="202600001141">
            <text:p>202600001141</text:p>
          </table:table-cell>
          <table:table-cell office:value-type="float" office:value="202600000774">
            <text:p>202600000774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774-2026</text:p>
          </table:table-cell>
        </table:table-row>
        <table:table-row table:style-name="ro1">
          <table:table-cell office:value-type="float" office:value="418">
            <text:p>418</text:p>
          </table:table-cell>
          <table:table-cell office:value-type="string">
            <text:p>Y0258LJT</text:p>
          </table:table-cell>
          <table:table-cell office:value-type="string">
            <text:p>202600005257OP</text:p>
          </table:table-cell>
          <table:table-cell office:value-type="string">
            <text:p>ROSSI Y ROSSI S.R.L.</text:p>
          </table:table-cell>
          <table:table-cell office:value-type="float" office:value="295000">
            <text:p>295000</text:p>
          </table:table-cell>
          <table:table-cell office:value-type="string">
            <text:p>19/06/2026</text:p>
          </table:table-cell>
          <table:table-cell office:value-type="float" office:value="202600000707">
            <text:p>202600000707</text:p>
          </table:table-cell>
          <table:table-cell office:value-type="float" office:value="202600000482">
            <text:p>202600000482</text:p>
          </table:table-cell>
          <table:table-cell office:value-type="string">
            <text:p>102001100010340225 <text:s text:c="2"/>PRODUCTOS QUIMICOS <text:s/>COMBUSTIBLES Y LUBRICANTES <text:s text:c="4"/>Programa: 0001 IMPUESTOS <text:s text:c="41"/>Secretaria: 02 SECRETARÍA DE COORDINACION DE OBRAS Y SERVICIOS <text:s text:c="3"/>102001100010340225 <text:s text:c="2"/>PRODUCTOS QUIMICOS <text:s/>COMBUSTIBLES Y LUBRICANTES <text:s text:c="4"/>Programa: 0001 SERVICIO ADMINISTRATIVO CENTRAL <text:s text:c="19"/>Secretaria: 02 SECRETARÍA DE COORDINACION DE OBRAS Y SERVICIOS</text:p>
          </table:table-cell>
          <table:table-cell office:value-type="string">
            <text:p>482-2026</text:p>
          </table:table-cell>
        </table:table-row>
        <table:table-row table:style-name="ro1">
          <table:table-cell office:value-type="float" office:value="419">
            <text:p>419</text:p>
          </table:table-cell>
          <table:table-cell office:value-type="string">
            <text:p>Y0258LJT</text:p>
          </table:table-cell>
          <table:table-cell office:value-type="string">
            <text:p>202600005260OP</text:p>
          </table:table-cell>
          <table:table-cell office:value-type="string">
            <text:p>ZUÑIGAS <text:s text:c="22"/>ENRIQUE OMAR</text:p>
          </table:table-cell>
          <table:table-cell office:value-type="string">
            <text:p>74764001.25</text:p>
          </table:table-cell>
          <table:table-cell office:value-type="string">
            <text:p>19/06/2026</text:p>
          </table:table-cell>
          <table:table-cell office:value-type="float" office:value="202600001179">
            <text:p>202600001179</text:p>
          </table:table-cell>
          <table:table-cell office:value-type="float" office:value="202600000778">
            <text:p>202600000778</text:p>
          </table:table-cell>
          <table:table-cell office:value-type="string">
            <text:p>10914222718195 <text:s text:c="6"/>IMPLEMENTACION DEL PLAN CALOR <text:s text:c="21"/>Programa: 2718 PLAN CALOR <text:s text:c="40"/>Secretaria: 09 SECRETARÍA DE CAPITAL HUMANO Y ACCIÓN SOCIAL <text:s text:c="6"/>109142227181950339 <text:s text:c="2"/>OTROS SERVICIOS <text:s text:c="35"/>Programa: 2718 PLAN CALOR <text:s text:c="40"/>Secretaria: 09 SECRETARÍA DE CAPITAL HUMANO Y ACCIÓN SOCIAL</text:p>
          </table:table-cell>
          <table:table-cell office:value-type="string">
            <text:p>778-2026</text:p>
          </table:table-cell>
        </table:table-row>
        <table:table-row table:style-name="ro1">
          <table:table-cell office:value-type="float" office:value="420">
            <text:p>420</text:p>
          </table:table-cell>
          <table:table-cell office:value-type="string">
            <text:p>Y0258LJT</text:p>
          </table:table-cell>
          <table:table-cell office:value-type="string">
            <text:p>202600005282OP</text:p>
          </table:table-cell>
          <table:table-cell office:value-type="string">
            <text:p>ORLANDO <text:s text:c="22"/>GUILLERMO ARIEL</text:p>
          </table:table-cell>
          <table:table-cell office:value-type="float" office:value="246000">
            <text:p>246000</text:p>
          </table:table-cell>
          <table:table-cell office:value-type="string">
            <text:p>22/06/2026</text:p>
          </table:table-cell>
          <table:table-cell office:value-type="float" office:value="202600001575">
            <text:p>202600001575</text:p>
          </table:table-cell>
          <table:table-cell office:value-type="float" office:value="202600001219">
            <text:p>202600001219</text:p>
          </table:table-cell>
          <table:table-cell office:value-type="string">
            <text:p>106061100380970229 <text:s text:c="2"/>OTROS BIENES DE CONSUMO <text:s text:c="27"/>Programa: 0038 GESTION DE LOS INGRESOS PUBLICOS <text:s text:c="18"/>Secretaria: 06 SECRETARÍA DE HACIENDA</text:p>
          </table:table-cell>
          <table:table-cell office:value-type="string">
            <text:p>1219-2026</text:p>
          </table:table-cell>
        </table:table-row>
        <table:table-row table:style-name="ro1">
          <table:table-cell office:value-type="float" office:value="421">
            <text:p>421</text:p>
          </table:table-cell>
          <table:table-cell office:value-type="string">
            <text:p>Y0258LJT</text:p>
          </table:table-cell>
          <table:table-cell office:value-type="string">
            <text:p>202600005285OP</text:p>
          </table:table-cell>
          <table:table-cell office:value-type="string">
            <text:p>BURCAM SRL</text:p>
          </table:table-cell>
          <table:table-cell office:value-type="float" office:value="785700">
            <text:p>785700</text:p>
          </table:table-cell>
          <table:table-cell office:value-type="string">
            <text:p>22/06/2026</text:p>
          </table:table-cell>
          <table:table-cell office:value-type="float" office:value="202600002850">
            <text:p>202600002850</text:p>
          </table:table-cell>
          <table:table-cell office:value-type="float" office:value="202600002288">
            <text:p>202600002288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288-2026</text:p>
          </table:table-cell>
        </table:table-row>
        <table:table-row table:style-name="ro1">
          <table:table-cell office:value-type="float" office:value="422">
            <text:p>422</text:p>
          </table:table-cell>
          <table:table-cell office:value-type="string">
            <text:p>Y0258LJT</text:p>
          </table:table-cell>
          <table:table-cell office:value-type="string">
            <text:p>202600005287OP</text:p>
          </table:table-cell>
          <table:table-cell office:value-type="string">
            <text:p>BURCAM SRL</text:p>
          </table:table-cell>
          <table:table-cell office:value-type="float" office:value="229250">
            <text:p>229250</text:p>
          </table:table-cell>
          <table:table-cell office:value-type="string">
            <text:p>22/06/2026</text:p>
          </table:table-cell>
          <table:table-cell office:value-type="float" office:value="202600002082">
            <text:p>202600002082</text:p>
          </table:table-cell>
          <table:table-cell office:value-type="float" office:value="202600001669">
            <text:p>202600001669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1669-2026</text:p>
          </table:table-cell>
        </table:table-row>
        <table:table-row table:style-name="ro1">
          <table:table-cell office:value-type="float" office:value="423">
            <text:p>423</text:p>
          </table:table-cell>
          <table:table-cell office:value-type="string">
            <text:p>Y0258LJT</text:p>
          </table:table-cell>
          <table:table-cell office:value-type="string">
            <text:p>202600005288OP</text:p>
          </table:table-cell>
          <table:table-cell office:value-type="string">
            <text:p>BURCAM SRL</text:p>
          </table:table-cell>
          <table:table-cell office:value-type="float" office:value="43340">
            <text:p>43340</text:p>
          </table:table-cell>
          <table:table-cell office:value-type="string">
            <text:p>22/06/2026</text:p>
          </table:table-cell>
          <table:table-cell office:value-type="float" office:value="202600002264">
            <text:p>202600002264</text:p>
          </table:table-cell>
          <table:table-cell office:value-type="float" office:value="202600001757">
            <text:p>202600001757</text:p>
          </table:table-cell>
          <table:table-cell office:value-type="string">
            <text:p>107081300441140229 <text:s text:c="2"/>OTROS BIENES DE CONSUMO <text:s text:c="27"/>Programa: 0044 GESTION DE ESPACIOS VERDES PARQUES Y JARDINES <text:s text:c="5"/>Secretaria: 07 SECRETARÍA DE OBRAS Y SERVICIOS PÚBLICOS</text:p>
          </table:table-cell>
          <table:table-cell office:value-type="string">
            <text:p>1757-2026</text:p>
          </table:table-cell>
        </table:table-row>
        <table:table-row table:style-name="ro1">
          <table:table-cell office:value-type="float" office:value="424">
            <text:p>424</text:p>
          </table:table-cell>
          <table:table-cell office:value-type="string">
            <text:p>Y0258LJT</text:p>
          </table:table-cell>
          <table:table-cell office:value-type="string">
            <text:p>202600005290OP</text:p>
          </table:table-cell>
          <table:table-cell office:value-type="string">
            <text:p>BURCAM SRL</text:p>
          </table:table-cell>
          <table:table-cell office:value-type="float" office:value="417450">
            <text:p>417450</text:p>
          </table:table-cell>
          <table:table-cell office:value-type="string">
            <text:p>22/06/2026</text:p>
          </table:table-cell>
          <table:table-cell office:value-type="float" office:value="202600002267">
            <text:p>202600002267</text:p>
          </table:table-cell>
          <table:table-cell office:value-type="float" office:value="202600001906">
            <text:p>202600001906</text:p>
          </table:table-cell>
          <table:table-cell office:value-type="string">
            <text:p>101001100130220229 <text:s text:c="2"/>OTROS BIENES DE CONSUMO <text:s text:c="27"/>Programa: 0013 INTERESES <text:s text:c="41"/>Secretaria: 01 INTENDENCIA <text:s text:c="39"/>101001100130220229 <text:s text:c="2"/>OTROS BIENES DE CONSUMO <text:s text:c="27"/>Programa: 0013 SERVICIOS VECINALES ZONA SUR <text:s text:c="22"/>Secretaria: 01 INTENDENCIA</text:p>
          </table:table-cell>
          <table:table-cell office:value-type="string">
            <text:p>1906-2026</text:p>
          </table:table-cell>
        </table:table-row>
        <table:table-row table:style-name="ro1">
          <table:table-cell office:value-type="float" office:value="425">
            <text:p>425</text:p>
          </table:table-cell>
          <table:table-cell office:value-type="string">
            <text:p>Y0258LJT</text:p>
          </table:table-cell>
          <table:table-cell office:value-type="string">
            <text:p>202600005291OP</text:p>
          </table:table-cell>
          <table:table-cell office:value-type="string">
            <text:p>BURCAM SRL</text:p>
          </table:table-cell>
          <table:table-cell office:value-type="float" office:value="323800">
            <text:p>323800</text:p>
          </table:table-cell>
          <table:table-cell office:value-type="string">
            <text:p>22/06/2026</text:p>
          </table:table-cell>
          <table:table-cell office:value-type="float" office:value="202600001566">
            <text:p>202600001566</text:p>
          </table:table-cell>
          <table:table-cell office:value-type="float" office:value="202600001450">
            <text:p>202600001450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1450-2026</text:p>
          </table:table-cell>
        </table:table-row>
        <table:table-row table:style-name="ro1">
          <table:table-cell office:value-type="float" office:value="426">
            <text:p>426</text:p>
          </table:table-cell>
          <table:table-cell office:value-type="string">
            <text:p>Y0258LJT</text:p>
          </table:table-cell>
          <table:table-cell office:value-type="string">
            <text:p>202600005295OP</text:p>
          </table:table-cell>
          <table:table-cell office:value-type="string">
            <text:p>GONZALEZ <text:s text:c="21"/>JORGE ALBERTO</text:p>
          </table:table-cell>
          <table:table-cell office:value-type="float" office:value="195105">
            <text:p>195105</text:p>
          </table:table-cell>
          <table:table-cell office:value-type="string">
            <text:p>22/06/2026</text:p>
          </table:table-cell>
          <table:table-cell office:value-type="float" office:value="202600001508">
            <text:p>202600001508</text:p>
          </table:table-cell>
          <table:table-cell office:value-type="float" office:value="202600001172">
            <text:p>202600001172</text:p>
          </table:table-cell>
          <table:table-cell office:value-type="string">
            <text:p>109142200812060221 <text:s text:c="2"/>PRODUCTOS ALIMENTICIOS AGROPECUARIO Y FORESTALES <text:s text:c="2"/>Programa: 0081 PROMOCIÓN DE DERECHOS DE LAS PERSONAS MAYORES <text:s text:c="5"/>Secretaria: 09 SECRETARÍA DE CAPITAL HUMANO Y ACCIÓN SOCIAL</text:p>
          </table:table-cell>
          <table:table-cell office:value-type="string">
            <text:p>1172-2026</text:p>
          </table:table-cell>
        </table:table-row>
        <table:table-row table:style-name="ro1">
          <table:table-cell office:value-type="float" office:value="427">
            <text:p>427</text:p>
          </table:table-cell>
          <table:table-cell office:value-type="string">
            <text:p>Y0258LJT</text:p>
          </table:table-cell>
          <table:table-cell office:value-type="string">
            <text:p>202600005298OP</text:p>
          </table:table-cell>
          <table:table-cell office:value-type="string">
            <text:p>VENTIMIGLIA S.R.L</text:p>
          </table:table-cell>
          <table:table-cell office:value-type="string">
            <text:p>203879.58</text:p>
          </table:table-cell>
          <table:table-cell office:value-type="string">
            <text:p>22/06/2026</text:p>
          </table:table-cell>
          <table:table-cell office:value-type="float" office:value="202600002661">
            <text:p>202600002661</text:p>
          </table:table-cell>
          <table:table-cell office:value-type="float" office:value="202600002195">
            <text:p>202600002195</text:p>
          </table:table-cell>
          <table:table-cell office:value-type="string">
            <text:p>111151100982540223 <text:s text:c="2"/>PRODUCTOS DE PAPEL <text:s/>CARTON E IMPRESOS <text:s text:c="13"/>Programa: 0098 PROMOCION DE LA SEGURIDAD EN LA CIUDAD <text:s text:c="12"/>Secretaria: 11 SECRETARÍA DE PROTECCIÓN CIUDADANA <text:s text:c="16"/>111151100982550223 <text:s text:c="2"/>PRODUCTOS DE PAPEL <text:s/>CARTON E IMPRESOS <text:s text:c="13"/>Programa: 0098 PROMOCION DE LA SEGURIDAD EN LA CIUDAD <text:s text:c="12"/>Secretaria: 11 SECRETARÍA DE PROTECCIÓN CIUDADANA</text:p>
          </table:table-cell>
          <table:table-cell office:value-type="string">
            <text:p>2195-2026</text:p>
          </table:table-cell>
        </table:table-row>
        <table:table-row table:style-name="ro1">
          <table:table-cell office:value-type="float" office:value="428">
            <text:p>428</text:p>
          </table:table-cell>
          <table:table-cell office:value-type="string">
            <text:p>Y0258LJT</text:p>
          </table:table-cell>
          <table:table-cell office:value-type="string">
            <text:p>202600005302OP</text:p>
          </table:table-cell>
          <table:table-cell office:value-type="string">
            <text:p>BOOCK <text:s text:c="24"/>RENATO</text:p>
          </table:table-cell>
          <table:table-cell office:value-type="float" office:value="48000">
            <text:p>48000</text:p>
          </table:table-cell>
          <table:table-cell office:value-type="string">
            <text:p>22/06/2026</text:p>
          </table:table-cell>
          <table:table-cell office:value-type="float" office:value="202600002669">
            <text:p>202600002669</text:p>
          </table:table-cell>
          <table:table-cell office:value-type="float" office:value="202600002086">
            <text:p>202600002086</text:p>
          </table:table-cell>
          <table:table-cell office:value-type="string">
            <text:p>101021100060080221 <text:s text:c="2"/>PRODUCTOS ALIMENTICIOS AGROPECUARIO Y FORESTALES <text:s text:c="2"/>Programa: 0006 ALQUILERES <text:s text:c="40"/>Secretaria: 01 INTENDENCIA <text:s text:c="39"/>101021100060080221 <text:s text:c="2"/>PRODUCTOS ALIMENTICIOS AGROPECUARIO Y FORESTALES <text:s text:c="2"/>Programa: 0006 ARTICULACION CON ENTIDADES RELIGIOSAS <text:s text:c="13"/>Secretaria: 01 INTENDENCIA</text:p>
          </table:table-cell>
          <table:table-cell office:value-type="string">
            <text:p>2086-2026</text:p>
          </table:table-cell>
        </table:table-row>
        <table:table-row table:style-name="ro1">
          <table:table-cell office:value-type="float" office:value="429">
            <text:p>429</text:p>
          </table:table-cell>
          <table:table-cell office:value-type="string">
            <text:p>Y0258LJT</text:p>
          </table:table-cell>
          <table:table-cell office:value-type="string">
            <text:p>202600005304OP</text:p>
          </table:table-cell>
          <table:table-cell office:value-type="string">
            <text:p>KELOKE SRL</text:p>
          </table:table-cell>
          <table:table-cell office:value-type="float" office:value="336000">
            <text:p>336000</text:p>
          </table:table-cell>
          <table:table-cell office:value-type="string">
            <text:p>22/06/2026</text:p>
          </table:table-cell>
          <table:table-cell office:value-type="float" office:value="202600000199">
            <text:p>202600000199</text:p>
          </table:table-cell>
          <table:table-cell office:value-type="float" office:value="202600000307">
            <text:p>202600000307</text:p>
          </table:table-cell>
          <table:table-cell office:value-type="string">
            <text:p>10914220084216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307-2026</text:p>
          </table:table-cell>
        </table:table-row>
        <table:table-row table:style-name="ro1">
          <table:table-cell office:value-type="float" office:value="430">
            <text:p>430</text:p>
          </table:table-cell>
          <table:table-cell office:value-type="string">
            <text:p>Y0258LJT</text:p>
          </table:table-cell>
          <table:table-cell office:value-type="string">
            <text:p>202600005306OP</text:p>
          </table:table-cell>
          <table:table-cell office:value-type="string">
            <text:p>KELOKE SRL</text:p>
          </table:table-cell>
          <table:table-cell office:value-type="float" office:value="2790000">
            <text:p>2790000</text:p>
          </table:table-cell>
          <table:table-cell office:value-type="string">
            <text:p>22/06/2026</text:p>
          </table:table-cell>
          <table:table-cell office:value-type="float" office:value="202600000076">
            <text:p>202600000076</text:p>
          </table:table-cell>
          <table:table-cell office:value-type="float" office:value="202600000059">
            <text:p>202600000059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59-2026</text:p>
          </table:table-cell>
        </table:table-row>
        <table:table-row table:style-name="ro1">
          <table:table-cell office:value-type="float" office:value="431">
            <text:p>431</text:p>
          </table:table-cell>
          <table:table-cell office:value-type="string">
            <text:p>Y0258LJT</text:p>
          </table:table-cell>
          <table:table-cell office:value-type="string">
            <text:p>202600005307OP</text:p>
          </table:table-cell>
          <table:table-cell office:value-type="string">
            <text:p>PUELCHE SOCIEDAD ANONIMA INDUS</text:p>
          </table:table-cell>
          <table:table-cell office:value-type="float" office:value="11700000">
            <text:p>11700000</text:p>
          </table:table-cell>
          <table:table-cell office:value-type="string">
            <text:p>22/06/2026</text:p>
          </table:table-cell>
          <table:table-cell office:value-type="float" office:value="202600001720">
            <text:p>202600001720</text:p>
          </table:table-cell>
          <table:table-cell office:value-type="float" office:value="202600001403">
            <text:p>202600001403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403-2026</text:p>
          </table:table-cell>
        </table:table-row>
        <table:table-row table:style-name="ro1">
          <table:table-cell office:value-type="float" office:value="432">
            <text:p>432</text:p>
          </table:table-cell>
          <table:table-cell office:value-type="string">
            <text:p>Y0258LJT</text:p>
          </table:table-cell>
          <table:table-cell office:value-type="string">
            <text:p>202600005308OP</text:p>
          </table:table-cell>
          <table:table-cell office:value-type="string">
            <text:p>BOOCK <text:s text:c="24"/>RENATO</text:p>
          </table:table-cell>
          <table:table-cell office:value-type="float" office:value="892500">
            <text:p>892500</text:p>
          </table:table-cell>
          <table:table-cell office:value-type="string">
            <text:p>22/06/2026</text:p>
          </table:table-cell>
          <table:table-cell office:value-type="float" office:value="202600002099">
            <text:p>202600002099</text:p>
          </table:table-cell>
          <table:table-cell office:value-type="float" office:value="202600001608">
            <text:p>202600001608</text:p>
          </table:table-cell>
          <table:table-cell office:value-type="string">
            <text:p>106001100010010229 <text:s text:c="2"/>OTROS BIENES DE CONSUMO <text:s text:c="27"/>Programa: 0001 IMPUESTOS <text:s text:c="41"/>Secretaria: 06 SECRETARÍA DE HACIENDA <text:s text:c="28"/>106001100010010229 <text:s text:c="2"/>OTROS BIENES DE CONSUMO <text:s text:c="27"/>Programa: 0001 SERVICIO ADMINISTRATIVO CENTRAL <text:s text:c="19"/>Secretaria: 06 SECRETARÍA DE HACIENDA <text:s text:c="28"/>107091300491240229 <text:s text:c="2"/>OTROS BIENES DE CONSUMO <text:s text:c="27"/>Programa: 0049 PUESTA EN VALOR DEL CRUM <text:s text:c="26"/>Secretaria: 07 SECRETARÍA DE OBRAS Y SERVICIOS PÚBLICOS <text:s text:c="10"/>110001100010010229 <text:s text:c="2"/>OTROS BIENES DE CONSUMO <text:s text:c="27"/>Programa: 0001 IMPUESTOS <text:s text:c="41"/>Secretaria: 10 SECRETARÍA DE PRODUCCIÓN Y EMPLEO <text:s text:c="17"/>11000110001001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608-2026</text:p>
          </table:table-cell>
        </table:table-row>
        <table:table-row table:style-name="ro1">
          <table:table-cell office:value-type="float" office:value="433">
            <text:p>433</text:p>
          </table:table-cell>
          <table:table-cell office:value-type="string">
            <text:p>Y0258LJT</text:p>
          </table:table-cell>
          <table:table-cell office:value-type="string">
            <text:p>202600005309OP</text:p>
          </table:table-cell>
          <table:table-cell office:value-type="string">
            <text:p>BARRIGA <text:s text:c="22"/>JONATHAN MIGUEL</text:p>
          </table:table-cell>
          <table:table-cell office:value-type="float" office:value="33347621">
            <text:p>33347621</text:p>
          </table:table-cell>
          <table:table-cell office:value-type="string">
            <text:p>22/06/2026</text:p>
          </table:table-cell>
          <table:table-cell office:value-type="float" office:value="202600000564">
            <text:p>202600000564</text:p>
          </table:table-cell>
          <table:table-cell office:value-type="float" office:value="202600000447">
            <text:p>202600000447</text:p>
          </table:table-cell>
          <table:table-cell office:value-type="string">
            <text:p>111181101052680221 <text:s text:c="2"/>PRODUCTOS ALIMENTICIOS AGROPECUARIO Y FORESTALES <text:s text:c="2"/>Programa: 0105 SENALIZACION <text:s text:c="38"/>Secretaria: 11 SECRETARÍA DE PROTECCIÓN CIUDADANA <text:s text:c="16"/>111181101052690221 <text:s text:c="2"/>PRODUCTOS ALIMENTICIOS AGROPECUARIO Y FORESTALES <text:s text:c="2"/>Programa: 0105 SENALIZACION <text:s text:c="38"/>Secretaria: 11 SECRETARÍA DE PROTECCIÓN CIUDADANA</text:p>
          </table:table-cell>
          <table:table-cell office:value-type="string">
            <text:p>447-2026</text:p>
          </table:table-cell>
        </table:table-row>
        <table:table-row table:style-name="ro1">
          <table:table-cell office:value-type="float" office:value="434">
            <text:p>434</text:p>
          </table:table-cell>
          <table:table-cell office:value-type="string">
            <text:p>Y0258LJT</text:p>
          </table:table-cell>
          <table:table-cell office:value-type="string">
            <text:p>202600005310OP</text:p>
          </table:table-cell>
          <table:table-cell office:value-type="string">
            <text:p>ENERGIA S.R.L.</text:p>
          </table:table-cell>
          <table:table-cell office:value-type="string">
            <text:p>60469.64</text:p>
          </table:table-cell>
          <table:table-cell office:value-type="string">
            <text:p>22/06/2026</text:p>
          </table:table-cell>
          <table:table-cell office:value-type="float" office:value="202600002636">
            <text:p>202600002636</text:p>
          </table:table-cell>
          <table:table-cell office:value-type="float" office:value="202600002128">
            <text:p>202600002128</text:p>
          </table:table-cell>
          <table:table-cell office:value-type="string">
            <text:p>110001100912340229 <text:s text:c="2"/>OTROS BIENES DE CONSUMO <text:s text:c="27"/>Programa: 0091 PROMOCION DE EMPRENDIMIENTOS Y PYMES <text:s text:c="14"/>Secretaria: 10 SECRETARÍA DE PRODUCCIÓN Y EMPLEO</text:p>
          </table:table-cell>
          <table:table-cell office:value-type="string">
            <text:p>2128-2026</text:p>
          </table:table-cell>
        </table:table-row>
        <table:table-row table:style-name="ro1">
          <table:table-cell office:value-type="float" office:value="435">
            <text:p>435</text:p>
          </table:table-cell>
          <table:table-cell office:value-type="string">
            <text:p>Y0258LJT</text:p>
          </table:table-cell>
          <table:table-cell office:value-type="string">
            <text:p>202600005311OP</text:p>
          </table:table-cell>
          <table:table-cell office:value-type="string">
            <text:p>MICIUDAS <text:s text:c="21"/>GRACIELA JUANA</text:p>
          </table:table-cell>
          <table:table-cell office:value-type="float" office:value="17000">
            <text:p>17000</text:p>
          </table:table-cell>
          <table:table-cell office:value-type="string">
            <text:p>22/06/2026</text:p>
          </table:table-cell>
          <table:table-cell office:value-type="float" office:value="202600003092">
            <text:p>202600003092</text:p>
          </table:table-cell>
          <table:table-cell office:value-type="float" office:value="202600002323">
            <text:p>202600002323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323-2026</text:p>
          </table:table-cell>
        </table:table-row>
        <table:table-row table:style-name="ro1">
          <table:table-cell office:value-type="float" office:value="436">
            <text:p>436</text:p>
          </table:table-cell>
          <table:table-cell office:value-type="string">
            <text:p>Y0258LJT</text:p>
          </table:table-cell>
          <table:table-cell office:value-type="string">
            <text:p>202600005312OP</text:p>
          </table:table-cell>
          <table:table-cell office:value-type="string">
            <text:p>MICIUDAS <text:s text:c="21"/>GRACIELA JUANA</text:p>
          </table:table-cell>
          <table:table-cell office:value-type="float" office:value="17000">
            <text:p>17000</text:p>
          </table:table-cell>
          <table:table-cell office:value-type="string">
            <text:p>22/06/2026</text:p>
          </table:table-cell>
          <table:table-cell office:value-type="float" office:value="202600003114">
            <text:p>202600003114</text:p>
          </table:table-cell>
          <table:table-cell office:value-type="float" office:value="202600002326">
            <text:p>202600002326</text:p>
          </table:table-cell>
          <table:table-cell office:value-type="string">
            <text:p>106001100010010229 <text:s text:c="2"/>OTROS BIENES DE CONSUMO <text:s text:c="27"/>Programa: 0001 IMPUESTOS <text:s text:c="41"/>Secretaria: 06 SECRETARÍA DE HACIENDA <text:s text:c="28"/>106001100010010229 <text:s text:c="2"/>OTROS BIENES DE CONSUMO <text:s text:c="27"/>Programa: 0001 SERVICIO ADMINISTRATIVO CENTRAL <text:s text:c="19"/>Secretaria: 06 SECRETARÍA DE HACIENDA</text:p>
          </table:table-cell>
          <table:table-cell office:value-type="string">
            <text:p>2326-2026</text:p>
          </table:table-cell>
        </table:table-row>
        <table:table-row table:style-name="ro1">
          <table:table-cell office:value-type="float" office:value="437">
            <text:p>437</text:p>
          </table:table-cell>
          <table:table-cell office:value-type="string">
            <text:p>Y0258LJT</text:p>
          </table:table-cell>
          <table:table-cell office:value-type="string">
            <text:p>202600005316OP</text:p>
          </table:table-cell>
          <table:table-cell office:value-type="string">
            <text:p>BLACHE <text:s text:c="23"/>CARLOS ALBERTO</text:p>
          </table:table-cell>
          <table:table-cell office:value-type="float" office:value="300000">
            <text:p>300000</text:p>
          </table:table-cell>
          <table:table-cell office:value-type="string">
            <text:p>22/06/2026</text:p>
          </table:table-cell>
          <table:table-cell office:value-type="float" office:value="202600002584">
            <text:p>202600002584</text:p>
          </table:table-cell>
          <table:table-cell office:value-type="float" office:value="202600002272">
            <text:p>202600002272</text:p>
          </table:table-cell>
          <table:table-cell office:value-type="string">
            <text:p>112001100010010333 <text:s text:c="2"/>MANTENIMIENTO <text:s/>REPARACION Y LIMPIEZA <text:s text:c="14"/>Programa: 0001 IMPUESTOS <text:s text:c="41"/>Secretaria: 12 SECRETARÍA DE TURISMO <text:s text:c="29"/>112001100010010333 <text:s text:c="2"/>MANTENIMIENTO <text:s/>REPARACION Y LIMPIEZA <text:s text:c="14"/>Programa: 0001 SERVICIO ADMINISTRATIVO CENTRAL <text:s text:c="19"/>Secretaria: 12 SECRETARÍA DE TURISMO</text:p>
          </table:table-cell>
          <table:table-cell office:value-type="string">
            <text:p>2272-2026</text:p>
          </table:table-cell>
        </table:table-row>
        <table:table-row table:style-name="ro1">
          <table:table-cell office:value-type="float" office:value="438">
            <text:p>438</text:p>
          </table:table-cell>
          <table:table-cell office:value-type="string">
            <text:p>Y0258LJT</text:p>
          </table:table-cell>
          <table:table-cell office:value-type="string">
            <text:p>202600005319OP</text:p>
          </table:table-cell>
          <table:table-cell office:value-type="string">
            <text:p>PASSERINI S.A.S</text:p>
          </table:table-cell>
          <table:table-cell office:value-type="float" office:value="71450">
            <text:p>71450</text:p>
          </table:table-cell>
          <table:table-cell office:value-type="string">
            <text:p>22/06/2026</text:p>
          </table:table-cell>
          <table:table-cell office:value-type="float" office:value="202600003026">
            <text:p>202600003026</text:p>
          </table:table-cell>
          <table:table-cell office:value-type="float" office:value="202600002268">
            <text:p>202600002268</text:p>
          </table:table-cell>
          <table:table-cell office:value-type="string">
            <text:p>109141200832110339 <text:s text:c="2"/>OTROS SERVICIOS <text:s text:c="35"/>Programa: 0083 PROMOCIÓN DEL DESARROLLO INFANTIL (CDI) <text:s text:c="11"/>Secretaria: 09 SECRETARÍA DE CAPITAL HUMANO Y ACCIÓN SOCIAL</text:p>
          </table:table-cell>
          <table:table-cell office:value-type="string">
            <text:p>2268-2026</text:p>
          </table:table-cell>
        </table:table-row>
        <table:table-row table:style-name="ro1">
          <table:table-cell office:value-type="float" office:value="439">
            <text:p>439</text:p>
          </table:table-cell>
          <table:table-cell office:value-type="string">
            <text:p>Y0258LJT</text:p>
          </table:table-cell>
          <table:table-cell office:value-type="string">
            <text:p>202600005324OP</text:p>
          </table:table-cell>
          <table:table-cell office:value-type="string">
            <text:p>RIQUELME WAGNER <text:s text:c="14"/>LUIS ERWIN</text:p>
          </table:table-cell>
          <table:table-cell office:value-type="float" office:value="650000">
            <text:p>650000</text:p>
          </table:table-cell>
          <table:table-cell office:value-type="string">
            <text:p>22/06/2026</text:p>
          </table:table-cell>
          <table:table-cell office:value-type="float" office:value="202600002439">
            <text:p>202600002439</text:p>
          </table:table-cell>
          <table:table-cell office:value-type="float" office:value="202600002269">
            <text:p>202600002269</text:p>
          </table:table-cell>
          <table:table-cell office:value-type="string">
            <text:p>107081300440010334 <text:s text:c="2"/>SERVICIOS TECNICOS Y PROFESIONALES <text:s text:c="16"/>Programa: 0044 GESTION DE ESPACIOS VERDES PARQUES Y JARDINES <text:s text:c="5"/>Secretaria: 07 SECRETARÍA DE OBRAS Y SERVICIOS PÚBLICOS</text:p>
          </table:table-cell>
          <table:table-cell office:value-type="string">
            <text:p>2269-2026</text:p>
          </table:table-cell>
        </table:table-row>
        <table:table-row table:style-name="ro1">
          <table:table-cell office:value-type="float" office:value="440">
            <text:p>440</text:p>
          </table:table-cell>
          <table:table-cell office:value-type="string">
            <text:p>Y0258LJT</text:p>
          </table:table-cell>
          <table:table-cell office:value-type="string">
            <text:p>202600005327OP</text:p>
          </table:table-cell>
          <table:table-cell office:value-type="string">
            <text:p>RIQUELME WAGNER <text:s text:c="14"/>LUIS ERWIN</text:p>
          </table:table-cell>
          <table:table-cell office:value-type="float" office:value="360000">
            <text:p>360000</text:p>
          </table:table-cell>
          <table:table-cell office:value-type="string">
            <text:p>22/06/2026</text:p>
          </table:table-cell>
          <table:table-cell office:value-type="float" office:value="202600002442">
            <text:p>202600002442</text:p>
          </table:table-cell>
          <table:table-cell office:value-type="float" office:value="202600002270">
            <text:p>202600002270</text:p>
          </table:table-cell>
          <table:table-cell office:value-type="string">
            <text:p>107081300440010334 <text:s text:c="2"/>SERVICIOS TECNICOS Y PROFESIONALES <text:s text:c="16"/>Programa: 0044 GESTION DE ESPACIOS VERDES PARQUES Y JARDINES <text:s text:c="5"/>Secretaria: 07 SECRETARÍA DE OBRAS Y SERVICIOS PÚBLICOS</text:p>
          </table:table-cell>
          <table:table-cell office:value-type="string">
            <text:p>2270-2026</text:p>
          </table:table-cell>
        </table:table-row>
        <table:table-row table:style-name="ro1">
          <table:table-cell office:value-type="float" office:value="441">
            <text:p>441</text:p>
          </table:table-cell>
          <table:table-cell office:value-type="string">
            <text:p>Y0258LJT</text:p>
          </table:table-cell>
          <table:table-cell office:value-type="string">
            <text:p>202600005330OP</text:p>
          </table:table-cell>
          <table:table-cell office:value-type="string">
            <text:p>VELIZ <text:s text:c="24"/>EDGARDO HECTOR</text:p>
          </table:table-cell>
          <table:table-cell office:value-type="float" office:value="84000">
            <text:p>84000</text:p>
          </table:table-cell>
          <table:table-cell office:value-type="string">
            <text:p>22/06/2026</text:p>
          </table:table-cell>
          <table:table-cell office:value-type="float" office:value="202600002575">
            <text:p>202600002575</text:p>
          </table:table-cell>
          <table:table-cell office:value-type="float" office:value="202600002271">
            <text:p>202600002271</text:p>
          </table:table-cell>
          <table:table-cell office:value-type="string">
            <text:p>111181100010010229 <text:s text:c="2"/>OTROS BIENES DE CONSUMO <text:s text:c="27"/>Programa: 0001 IMPUESTOS <text:s text:c="41"/>Secretaria: 11 SECRETARÍA DE PROTECCIÓN CIUDADANA <text:s text:c="16"/>111181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271-2026</text:p>
          </table:table-cell>
        </table:table-row>
        <table:table-row table:style-name="ro1">
          <table:table-cell office:value-type="float" office:value="442">
            <text:p>442</text:p>
          </table:table-cell>
          <table:table-cell office:value-type="string">
            <text:p>Y0258LJT</text:p>
          </table:table-cell>
          <table:table-cell office:value-type="string">
            <text:p>202600005331OP</text:p>
          </table:table-cell>
          <table:table-cell office:value-type="string">
            <text:p>BLACHE <text:s text:c="23"/>CARLOS ALBERTO</text:p>
          </table:table-cell>
          <table:table-cell office:value-type="float" office:value="680000">
            <text:p>680000</text:p>
          </table:table-cell>
          <table:table-cell office:value-type="string">
            <text:p>22/06/2026</text:p>
          </table:table-cell>
          <table:table-cell office:value-type="float" office:value="202600002989">
            <text:p>202600002989</text:p>
          </table:table-cell>
          <table:table-cell office:value-type="float" office:value="202600002314">
            <text:p>202600002314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314-2026</text:p>
          </table:table-cell>
        </table:table-row>
        <table:table-row table:style-name="ro1">
          <table:table-cell office:value-type="float" office:value="443">
            <text:p>443</text:p>
          </table:table-cell>
          <table:table-cell office:value-type="string">
            <text:p>Y0258LJT</text:p>
          </table:table-cell>
          <table:table-cell office:value-type="string">
            <text:p>202600005333OP</text:p>
          </table:table-cell>
          <table:table-cell office:value-type="string">
            <text:p>BLACHE <text:s text:c="23"/>CARLOS ALBERTO</text:p>
          </table:table-cell>
          <table:table-cell office:value-type="float" office:value="680000">
            <text:p>680000</text:p>
          </table:table-cell>
          <table:table-cell office:value-type="string">
            <text:p>22/06/2026</text:p>
          </table:table-cell>
          <table:table-cell office:value-type="float" office:value="202600002990">
            <text:p>202600002990</text:p>
          </table:table-cell>
          <table:table-cell office:value-type="float" office:value="202600002315">
            <text:p>202600002315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315-2026</text:p>
          </table:table-cell>
        </table:table-row>
        <table:table-row table:style-name="ro1">
          <table:table-cell office:value-type="float" office:value="444">
            <text:p>444</text:p>
          </table:table-cell>
          <table:table-cell office:value-type="string">
            <text:p>Y0258LJT</text:p>
          </table:table-cell>
          <table:table-cell office:value-type="string">
            <text:p>202600005334OP</text:p>
          </table:table-cell>
          <table:table-cell office:value-type="string">
            <text:p>ORLANDO <text:s text:c="22"/>GUILLERMO ARIEL</text:p>
          </table:table-cell>
          <table:table-cell office:value-type="float" office:value="420000">
            <text:p>420000</text:p>
          </table:table-cell>
          <table:table-cell office:value-type="string">
            <text:p>22/06/2026</text:p>
          </table:table-cell>
          <table:table-cell office:value-type="float" office:value="202600002599">
            <text:p>202600002599</text:p>
          </table:table-cell>
          <table:table-cell office:value-type="float" office:value="202600002157">
            <text:p>202600002157</text:p>
          </table:table-cell>
          <table:table-cell office:value-type="string">
            <text:p>105041100310730229 <text:s text:c="2"/>OTROS BIENES DE CONSUMO <text:s text:c="27"/>Programa: 0031 ACTUALIZACION TECNOLOGICA <text:s text:c="25"/>Secretaria: 05 SECRETARÍA DE GESTIÓN ESTRATÉGICA Y MODERNIZACIÓN</text:p>
          </table:table-cell>
          <table:table-cell office:value-type="string">
            <text:p>2157-2026</text:p>
          </table:table-cell>
        </table:table-row>
        <table:table-row table:style-name="ro1">
          <table:table-cell office:value-type="float" office:value="445">
            <text:p>445</text:p>
          </table:table-cell>
          <table:table-cell office:value-type="string">
            <text:p>Y0258LJT</text:p>
          </table:table-cell>
          <table:table-cell office:value-type="string">
            <text:p>202600005335OP</text:p>
          </table:table-cell>
          <table:table-cell office:value-type="string">
            <text:p>BLACHE <text:s text:c="23"/>CARLOS ALBERTO</text:p>
          </table:table-cell>
          <table:table-cell office:value-type="float" office:value="680000">
            <text:p>680000</text:p>
          </table:table-cell>
          <table:table-cell office:value-type="string">
            <text:p>22/06/2026</text:p>
          </table:table-cell>
          <table:table-cell office:value-type="float" office:value="202600002991">
            <text:p>202600002991</text:p>
          </table:table-cell>
          <table:table-cell office:value-type="float" office:value="202600002316">
            <text:p>202600002316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316-2026</text:p>
          </table:table-cell>
        </table:table-row>
        <table:table-row table:style-name="ro1">
          <table:table-cell office:value-type="float" office:value="446">
            <text:p>446</text:p>
          </table:table-cell>
          <table:table-cell office:value-type="string">
            <text:p>Y0258LJT</text:p>
          </table:table-cell>
          <table:table-cell office:value-type="string">
            <text:p>202600005336OP</text:p>
          </table:table-cell>
          <table:table-cell office:value-type="string">
            <text:p>ORLANDO <text:s text:c="22"/>GUILLERMO ARIEL</text:p>
          </table:table-cell>
          <table:table-cell office:value-type="float" office:value="90000">
            <text:p>90000</text:p>
          </table:table-cell>
          <table:table-cell office:value-type="string">
            <text:p>22/06/2026</text:p>
          </table:table-cell>
          <table:table-cell office:value-type="float" office:value="202600002538">
            <text:p>202600002538</text:p>
          </table:table-cell>
          <table:table-cell office:value-type="float" office:value="202600002153">
            <text:p>202600002153</text:p>
          </table:table-cell>
          <table:table-cell office:value-type="string">
            <text:p>101001100100220229 <text:s text:c="2"/>OTROS BIENES DE CONSUMO <text:s text:c="27"/>Programa: 0010 SERVICIOS VECINALES ZONA OESTE PUERTO MORENO <text:s text:c="6"/>Secretaria: 01 INTENDENCIA</text:p>
          </table:table-cell>
          <table:table-cell office:value-type="string">
            <text:p>2153-2026</text:p>
          </table:table-cell>
        </table:table-row>
        <table:table-row table:style-name="ro1">
          <table:table-cell office:value-type="float" office:value="447">
            <text:p>447</text:p>
          </table:table-cell>
          <table:table-cell office:value-type="string">
            <text:p>Y0258LJT</text:p>
          </table:table-cell>
          <table:table-cell office:value-type="string">
            <text:p>202600005341OP</text:p>
          </table:table-cell>
          <table:table-cell office:value-type="string">
            <text:p>BURCAM SRL</text:p>
          </table:table-cell>
          <table:table-cell office:value-type="float" office:value="620350">
            <text:p>620350</text:p>
          </table:table-cell>
          <table:table-cell office:value-type="string">
            <text:p>22/06/2026</text:p>
          </table:table-cell>
          <table:table-cell office:value-type="float" office:value="202600002616">
            <text:p>202600002616</text:p>
          </table:table-cell>
          <table:table-cell office:value-type="float" office:value="202600002080">
            <text:p>202600002080</text:p>
          </table:table-cell>
          <table:table-cell office:value-type="string">
            <text:p>101001100100220229 <text:s text:c="2"/>OTROS BIENES DE CONSUMO <text:s text:c="27"/>Programa: 0010 SERVICIOS VECINALES ZONA OESTE PUERTO MORENO <text:s text:c="6"/>Secretaria: 01 INTENDENCIA</text:p>
          </table:table-cell>
          <table:table-cell office:value-type="string">
            <text:p>2080-2026</text:p>
          </table:table-cell>
        </table:table-row>
        <table:table-row table:style-name="ro1">
          <table:table-cell office:value-type="float" office:value="448">
            <text:p>448</text:p>
          </table:table-cell>
          <table:table-cell office:value-type="string">
            <text:p>Y0258LJT</text:p>
          </table:table-cell>
          <table:table-cell office:value-type="string">
            <text:p>202600005342OP</text:p>
          </table:table-cell>
          <table:table-cell office:value-type="string">
            <text:p>BURCAM SRL</text:p>
          </table:table-cell>
          <table:table-cell office:value-type="float" office:value="119470">
            <text:p>119470</text:p>
          </table:table-cell>
          <table:table-cell office:value-type="string">
            <text:p>22/06/2026</text:p>
          </table:table-cell>
          <table:table-cell office:value-type="float" office:value="202600001700">
            <text:p>202600001700</text:p>
          </table:table-cell>
          <table:table-cell office:value-type="float" office:value="202600001335">
            <text:p>202600001335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1335-2026</text:p>
          </table:table-cell>
        </table:table-row>
        <table:table-row table:style-name="ro1">
          <table:table-cell office:value-type="float" office:value="449">
            <text:p>449</text:p>
          </table:table-cell>
          <table:table-cell office:value-type="string">
            <text:p>Y0258LJT</text:p>
          </table:table-cell>
          <table:table-cell office:value-type="string">
            <text:p>202600005345OP</text:p>
          </table:table-cell>
          <table:table-cell office:value-type="string">
            <text:p>BURCAM SRL</text:p>
          </table:table-cell>
          <table:table-cell office:value-type="float" office:value="1141450">
            <text:p>1141450</text:p>
          </table:table-cell>
          <table:table-cell office:value-type="string">
            <text:p>23/06/2026</text:p>
          </table:table-cell>
          <table:table-cell office:value-type="float" office:value="202600002560">
            <text:p>202600002560</text:p>
          </table:table-cell>
          <table:table-cell office:value-type="float" office:value="202600002097">
            <text:p>202600002097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097-2026</text:p>
          </table:table-cell>
        </table:table-row>
        <table:table-row table:style-name="ro1">
          <table:table-cell office:value-type="float" office:value="450">
            <text:p>450</text:p>
          </table:table-cell>
          <table:table-cell office:value-type="string">
            <text:p>Y0258LJT</text:p>
          </table:table-cell>
          <table:table-cell office:value-type="string">
            <text:p>202600005347OP</text:p>
          </table:table-cell>
          <table:table-cell office:value-type="string">
            <text:p>ORLANDO <text:s text:c="22"/>GUILLERMO ARIEL</text:p>
          </table:table-cell>
          <table:table-cell office:value-type="float" office:value="452000">
            <text:p>452000</text:p>
          </table:table-cell>
          <table:table-cell office:value-type="string">
            <text:p>23/06/2026</text:p>
          </table:table-cell>
          <table:table-cell office:value-type="float" office:value="202600001252">
            <text:p>202600001252</text:p>
          </table:table-cell>
          <table:table-cell office:value-type="float" office:value="202600001395">
            <text:p>202600001395</text:p>
          </table:table-cell>
          <table:table-cell office:value-type="string">
            <text:p>112001100010010229 <text:s text:c="2"/>OTROS BIENES DE CONSUMO <text:s text:c="27"/>Programa: 0001 IMPUESTOS <text:s text:c="41"/>Secretaria: 12 SECRETARÍA DE TURISMO <text:s text:c="29"/>112001100010010229 <text:s text:c="2"/>OTROS BIENES DE CONSUMO <text:s text:c="27"/>Programa: 0001 SERVICIO ADMINISTRATIVO CENTRAL <text:s text:c="19"/>Secretaria: 12 SECRETARÍA DE TURISMO</text:p>
          </table:table-cell>
          <table:table-cell office:value-type="string">
            <text:p>1395-2026</text:p>
          </table:table-cell>
        </table:table-row>
        <table:table-row table:style-name="ro1">
          <table:table-cell office:value-type="float" office:value="451">
            <text:p>451</text:p>
          </table:table-cell>
          <table:table-cell office:value-type="string">
            <text:p>Y0258LJT</text:p>
          </table:table-cell>
          <table:table-cell office:value-type="string">
            <text:p>202600005348OP</text:p>
          </table:table-cell>
          <table:table-cell office:value-type="string">
            <text:p>PINO <text:s text:c="25"/>JOAQUIN ANTONIO</text:p>
          </table:table-cell>
          <table:table-cell office:value-type="string">
            <text:p>1992187.5</text:p>
          </table:table-cell>
          <table:table-cell office:value-type="string">
            <text:p>23/06/2026</text:p>
          </table:table-cell>
          <table:table-cell office:value-type="float" office:value="202600000707">
            <text:p>202600000707</text:p>
          </table:table-cell>
          <table:table-cell office:value-type="float" office:value="202600000482">
            <text:p>202600000482</text:p>
          </table:table-cell>
          <table:table-cell office:value-type="string">
            <text:p>102001100010340225 <text:s text:c="2"/>PRODUCTOS QUIMICOS <text:s/>COMBUSTIBLES Y LUBRICANTES <text:s text:c="4"/>Programa: 0001 IMPUESTOS <text:s text:c="41"/>Secretaria: 02 SECRETARÍA DE COORDINACION DE OBRAS Y SERVICIOS <text:s text:c="3"/>102001100010340225 <text:s text:c="2"/>PRODUCTOS QUIMICOS <text:s/>COMBUSTIBLES Y LUBRICANTES <text:s text:c="4"/>Programa: 0001 SERVICIO ADMINISTRATIVO CENTRAL <text:s text:c="19"/>Secretaria: 02 SECRETARÍA DE COORDINACION DE OBRAS Y SERVICIOS</text:p>
          </table:table-cell>
          <table:table-cell office:value-type="string">
            <text:p>482-2026</text:p>
          </table:table-cell>
        </table:table-row>
        <table:table-row table:style-name="ro1">
          <table:table-cell office:value-type="float" office:value="452">
            <text:p>452</text:p>
          </table:table-cell>
          <table:table-cell office:value-type="string">
            <text:p>Y0258LJT</text:p>
          </table:table-cell>
          <table:table-cell office:value-type="string">
            <text:p>202600005349OP</text:p>
          </table:table-cell>
          <table:table-cell office:value-type="string">
            <text:p>GONZALEZ <text:s text:c="21"/>JORGE ALBERTO</text:p>
          </table:table-cell>
          <table:table-cell office:value-type="float" office:value="182000">
            <text:p>182000</text:p>
          </table:table-cell>
          <table:table-cell office:value-type="string">
            <text:p>23/06/2026</text:p>
          </table:table-cell>
          <table:table-cell office:value-type="float" office:value="202600001632">
            <text:p>202600001632</text:p>
          </table:table-cell>
          <table:table-cell office:value-type="float" office:value="202600001183">
            <text:p>202600001183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183-2026</text:p>
          </table:table-cell>
        </table:table-row>
        <table:table-row table:style-name="ro1">
          <table:table-cell office:value-type="float" office:value="453">
            <text:p>453</text:p>
          </table:table-cell>
          <table:table-cell office:value-type="string">
            <text:p>Y0258LJT</text:p>
          </table:table-cell>
          <table:table-cell office:value-type="string">
            <text:p>202600005350OP</text:p>
          </table:table-cell>
          <table:table-cell office:value-type="string">
            <text:p>GONZALEZ <text:s text:c="21"/>JORGE ALBERTO</text:p>
          </table:table-cell>
          <table:table-cell office:value-type="float" office:value="15550">
            <text:p>15550</text:p>
          </table:table-cell>
          <table:table-cell office:value-type="string">
            <text:p>23/06/2026</text:p>
          </table:table-cell>
          <table:table-cell office:value-type="float" office:value="202600001635">
            <text:p>202600001635</text:p>
          </table:table-cell>
          <table:table-cell office:value-type="float" office:value="202600001185">
            <text:p>202600001185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185-2026</text:p>
          </table:table-cell>
        </table:table-row>
        <table:table-row table:style-name="ro1">
          <table:table-cell office:value-type="float" office:value="454">
            <text:p>454</text:p>
          </table:table-cell>
          <table:table-cell office:value-type="string">
            <text:p>Y0258LJT</text:p>
          </table:table-cell>
          <table:table-cell office:value-type="string">
            <text:p>202600005351OP</text:p>
          </table:table-cell>
          <table:table-cell office:value-type="string">
            <text:p>SERVIDIO <text:s text:c="21"/>PABLO ANTONIO</text:p>
          </table:table-cell>
          <table:table-cell office:value-type="float" office:value="1890000">
            <text:p>1890000</text:p>
          </table:table-cell>
          <table:table-cell office:value-type="string">
            <text:p>23/06/2026</text:p>
          </table:table-cell>
          <table:table-cell office:value-type="float" office:value="202600002379">
            <text:p>202600002379</text:p>
          </table:table-cell>
          <table:table-cell office:value-type="float" office:value="202600001920">
            <text:p>202600001920</text:p>
          </table:table-cell>
          <table:table-cell office:value-type="string">
            <text:p>108112100681680443 <text:s text:c="2"/>MAQUINA Y EQUIPO <text:s text:c="34"/>Programa: 0068 REGULACION AREAS PROTEGIDAS <text:s text:c="23"/>Secretaria: 08 SECRETARÍA DE PLANEAMIENTO TERRITORIAL</text:p>
          </table:table-cell>
          <table:table-cell office:value-type="string">
            <text:p>1920-2026</text:p>
          </table:table-cell>
        </table:table-row>
        <table:table-row table:style-name="ro1">
          <table:table-cell office:value-type="float" office:value="455">
            <text:p>455</text:p>
          </table:table-cell>
          <table:table-cell office:value-type="string">
            <text:p>Y0258LJT</text:p>
          </table:table-cell>
          <table:table-cell office:value-type="string">
            <text:p>202600005352OP</text:p>
          </table:table-cell>
          <table:table-cell office:value-type="string">
            <text:p>BOOCK <text:s text:c="24"/>RENATO</text:p>
          </table:table-cell>
          <table:table-cell office:value-type="float" office:value="1125000">
            <text:p>1125000</text:p>
          </table:table-cell>
          <table:table-cell office:value-type="string">
            <text:p>23/06/2026</text:p>
          </table:table-cell>
          <table:table-cell office:value-type="float" office:value="202600002027">
            <text:p>202600002027</text:p>
          </table:table-cell>
          <table:table-cell office:value-type="float" office:value="202600001554">
            <text:p>202600001554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 <text:s text:c="39"/>101001100020010229 <text:s text:c="2"/>OTROS BIENES DE CONSUMO <text:s text:c="27"/>Programa: 0002 SERVICIO DE JUSTICIA DE FALTAS URBANAS <text:s text:c="12"/>Secretaria: 01 INTENDENCIA <text:s text:c="39"/>101001100020010229 <text:s text:c="2"/>OTROS BIENES DE CONSUMO <text:s text:c="27"/>Programa: 0002 TASAS Y TARIFAS <text:s text:c="35"/>Secretaria: 01 INTENDENCIA <text:s text:c="39"/>101001100120220229 <text:s text:c="2"/>OTROS BIENES DE CONSUMO <text:s text:c="27"/>Programa: 0012 REMANENTE EJERCICIOS ANTERIORES <text:s text:c="19"/>Secretaria: 01 INTENDENCIA <text:s text:c="39"/>101001100120220229 <text:s text:c="2"/>OTROS BIENES DE CONSUMO <text:s text:c="27"/>Programa: 0012 SERVICIO VECINAL ZONA OESTE MELIPAL CERRO OTTO <text:s text:c="4"/>Secretaria: 01 INTENDENCIA <text:s text:c="39"/>101011100010010229 <text:s text:c="2"/>OTROS BIENES DE CONSUMO <text:s text:c="27"/>Programa: 0001 IMPUESTOS <text:s text:c="41"/>Secretaria: 01 INTENDENCIA <text:s text:c="39"/>101011100010010229 <text:s text:c="2"/>OTROS BIENES DE CONSUMO <text:s text:c="27"/>Programa: 0001 SERVICIO ADMINISTRATIVO CENTRAL <text:s text:c="19"/>Secretaria: 01 INTENDENCIA <text:s text:c="39"/>101021100060010229 <text:s text:c="2"/>OTROS BIENES DE CONSUMO <text:s text:c="27"/>Programa: 0006 ALQUILERES <text:s text:c="40"/>Secretaria: 01 INTENDENCIA <text:s text:c="39"/>101021100060010229 <text:s text:c="2"/>OTROS BIENES DE CONSUMO <text:s text:c="27"/>Programa: 0006 ARTICULACION CON ENTIDADES RELIGIOSAS <text:s text:c="13"/>Secretaria: 01 INTENDENCIA <text:s text:c="39"/>102001100010340229 <text:s text:c="2"/>OTROS BIENES DE CONSUMO <text:s text:c="27"/>Programa: 0001 IMPUESTOS <text:s text:c="41"/>Secretaria: 02 SECRETARÍA DE COORDINACION DE OBRAS Y SERVICIOS <text:s text:c="3"/>102001100010340229 <text:s text:c="2"/>OTROS BIENES DE CONSUMO <text:s text:c="27"/>Programa: 0001 SERVICIO ADMINISTRATIVO CENTRAL <text:s text:c="19"/>Secretaria: 02 SECRETARÍA DE COORDINACION DE OBRAS Y SERVICIOS <text:s text:c="3"/>106001100010010229 <text:s text:c="2"/>OTROS BIENES DE CONSUMO <text:s text:c="27"/>Programa: 0001 IMPUESTOS <text:s text:c="41"/>Secretaria: 06 SECRETARÍA DE HACIENDA <text:s text:c="28"/>106001100010010229 <text:s text:c="2"/>OTROS BIENES DE CONSUMO <text:s text:c="27"/>Programa: 0001 SERVICIO ADMINISTRATIVO CENTRAL <text:s text:c="19"/>Secretaria: 06 SECRETARÍA DE HACIENDA <text:s text:c="28"/>107001300501280229 <text:s text:c="2"/>OTROS BIENES DE CONSUMO <text:s text:c="27"/>Programa: 0050 REORDENAMIENTO DEL CEMENTERIO MUNICIPAL <text:s text:c="11"/>Secretaria: 07 SECRETARÍA DE OBRAS Y SERVICIOS PÚBLICOS <text:s text:c="10"/>107071300010010229 <text:s text:c="2"/>OTROS BIENES DE CONSUMO <text:s text:c="27"/>Programa: 0001 IMPUESTOS <text:s text:c="41"/>Secretaria: 07 SECRETARÍA DE OBRAS Y SERVICIOS PÚBLICOS <text:s text:c="10"/>107071300010010229 <text:s text:c="2"/>OTROS BIENES DE CONSUMO <text:s text:c="27"/>Programa: 0001 SERVICIO ADMINISTRATIVO CENTRAL <text:s text:c="19"/>Secretaria: 07 SECRETARÍA DE OBRAS Y SERVICIOS PÚBLICOS <text:s text:c="10"/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 <text:s text:c="6"/>109001225082180229 <text:s text:c="2"/>OTROS BIENES DE CONSUMO <text:s text:c="27"/>Programa: 2508 ESTACIONAMIENTO MEDIDO <text:s text:c="28"/>Secretaria: 09 SECRETARÍA DE CAPITAL HUMANO Y ACCIÓN SOCIAL <text:s text:c="6"/>110001100010010229 <text:s text:c="2"/>OTROS BIENES DE CONSUMO <text:s text:c="27"/>Programa: 0001 IMPUESTOS <text:s text:c="41"/>Secretaria: 10 SECRETARÍA DE PRODUCCIÓN Y EMPLEO <text:s text:c="17"/>110001100010010229 <text:s text:c="2"/>OTROS BIENES DE CONSUMO <text:s text:c="27"/>Programa: 0001 SERVICIO ADMINISTRATIVO CENTRAL <text:s text:c="19"/>Secretaria: 10 SECRETARÍA DE PRODUCCIÓN Y EMPLEO <text:s text:c="17"/>111161100932400229 <text:s text:c="2"/>OTROS BIENES DE CONSUMO <text:s text:c="27"/>Programa: 0093 ATENCION Y PREVENCION DE EMERGENCIAS <text:s text:c="14"/>Secretaria: 11 SECRETARÍA DE PROTECCIÓN CIUDADANA <text:s text:c="16"/>111171100992580229 <text:s text:c="2"/>OTROS BIENES DE CONSUMO <text:s text:c="27"/>Programa: 0099 SERVICIO DE INSPECCION <text:s text:c="28"/>Secretaria: 11 SECRETARÍA DE PROTECCIÓN CIUDADANA <text:s text:c="16"/>111181100012710229 <text:s text:c="2"/>OTROS BIENES DE CONSUMO <text:s text:c="27"/>Programa: 0001 IMPUESTOS</text:p>
          </table:table-cell>
          <table:table-cell office:value-type="string">
            <text:p>1554-2026</text:p>
          </table:table-cell>
        </table:table-row>
        <table:table-row table:style-name="ro1">
          <table:table-cell office:value-type="float" office:value="456">
            <text:p>456</text:p>
          </table:table-cell>
          <table:table-cell office:value-type="string">
            <text:p>Y0258LJT</text:p>
          </table:table-cell>
          <table:table-cell office:value-type="string">
            <text:p>202600005353OP</text:p>
          </table:table-cell>
          <table:table-cell office:value-type="string">
            <text:p>MICIUDAS <text:s text:c="21"/>GRACIELA JUANA</text:p>
          </table:table-cell>
          <table:table-cell office:value-type="float" office:value="17000">
            <text:p>17000</text:p>
          </table:table-cell>
          <table:table-cell office:value-type="string">
            <text:p>23/06/2026</text:p>
          </table:table-cell>
          <table:table-cell office:value-type="float" office:value="202600003097">
            <text:p>202600003097</text:p>
          </table:table-cell>
          <table:table-cell office:value-type="float" office:value="202600002324">
            <text:p>202600002324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324-2026</text:p>
          </table:table-cell>
        </table:table-row>
        <table:table-row table:style-name="ro1">
          <table:table-cell office:value-type="float" office:value="457">
            <text:p>457</text:p>
          </table:table-cell>
          <table:table-cell office:value-type="string">
            <text:p>Y0258LJT</text:p>
          </table:table-cell>
          <table:table-cell office:value-type="string">
            <text:p>202600005354OP</text:p>
          </table:table-cell>
          <table:table-cell office:value-type="string">
            <text:p>MICIUDAS <text:s text:c="21"/>GRACIELA JUANA</text:p>
          </table:table-cell>
          <table:table-cell office:value-type="float" office:value="17000">
            <text:p>17000</text:p>
          </table:table-cell>
          <table:table-cell office:value-type="string">
            <text:p>23/06/2026</text:p>
          </table:table-cell>
          <table:table-cell office:value-type="float" office:value="202600003078">
            <text:p>202600003078</text:p>
          </table:table-cell>
          <table:table-cell office:value-type="float" office:value="202600002322">
            <text:p>202600002322</text:p>
          </table:table-cell>
          <table:table-cell office:value-type="string">
            <text:p>111002100010010229 <text:s text:c="2"/>OTROS BIENES DE CONSUMO <text:s text:c="27"/>Programa: 0001 IMPUESTOS <text:s text:c="41"/>Secretaria: 11 SECRETARÍA DE PROTECCIÓN CIUDADANA <text:s text:c="16"/>111002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322-2026</text:p>
          </table:table-cell>
        </table:table-row>
        <table:table-row table:style-name="ro1">
          <table:table-cell office:value-type="float" office:value="458">
            <text:p>458</text:p>
          </table:table-cell>
          <table:table-cell office:value-type="string">
            <text:p>Y0258LJT</text:p>
          </table:table-cell>
          <table:table-cell office:value-type="string">
            <text:p>202600005355OP</text:p>
          </table:table-cell>
          <table:table-cell office:value-type="string">
            <text:p>PAPER Y <text:s/>TOYS S.R.L.</text:p>
          </table:table-cell>
          <table:table-cell office:value-type="string">
            <text:p>62286.93</text:p>
          </table:table-cell>
          <table:table-cell office:value-type="string">
            <text:p>23/06/2026</text:p>
          </table:table-cell>
          <table:table-cell office:value-type="float" office:value="202600003003">
            <text:p>202600003003</text:p>
          </table:table-cell>
          <table:table-cell office:value-type="float" office:value="202600002262">
            <text:p>202600002262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262-2026</text:p>
          </table:table-cell>
        </table:table-row>
        <table:table-row table:style-name="ro1">
          <table:table-cell office:value-type="float" office:value="459">
            <text:p>459</text:p>
          </table:table-cell>
          <table:table-cell office:value-type="string">
            <text:p>Y0258LJT</text:p>
          </table:table-cell>
          <table:table-cell office:value-type="string">
            <text:p>202600005356OP</text:p>
          </table:table-cell>
          <table:table-cell office:value-type="string">
            <text:p>TROYON <text:s text:c="23"/>DARIO</text:p>
          </table:table-cell>
          <table:table-cell office:value-type="float" office:value="1590000">
            <text:p>1590000</text:p>
          </table:table-cell>
          <table:table-cell office:value-type="string">
            <text:p>23/06/2026</text:p>
          </table:table-cell>
          <table:table-cell office:value-type="float" office:value="202600001590">
            <text:p>202600001590</text:p>
          </table:table-cell>
          <table:table-cell office:value-type="float" office:value="202600001086">
            <text:p>202600001086</text:p>
          </table:table-cell>
          <table:table-cell office:value-type="string">
            <text:p>107091300010010222 <text:s text:c="2"/>TEXTILES Y VESTUARIOS <text:s text:c="29"/>Programa: 0001 IMPUESTOS <text:s text:c="41"/>Secretaria: 07 SECRETARÍA DE OBRAS Y SERVICIOS PÚBLICOS <text:s text:c="10"/>107091300010010222 <text:s text:c="2"/>TEXTILES Y VESTUARIOS <text:s text:c="29"/>Programa: 0001 SERVICIO ADMINISTRATIVO CENTRAL <text:s text:c="19"/>Secretaria: 07 SECRETARÍA DE OBRAS Y SERVICIOS PÚBLICOS</text:p>
          </table:table-cell>
          <table:table-cell office:value-type="string">
            <text:p>1086-2026</text:p>
          </table:table-cell>
        </table:table-row>
        <table:table-row table:style-name="ro1">
          <table:table-cell office:value-type="float" office:value="460">
            <text:p>460</text:p>
          </table:table-cell>
          <table:table-cell office:value-type="string">
            <text:p>Y0258LJT</text:p>
          </table:table-cell>
          <table:table-cell office:value-type="string">
            <text:p>202600005357OP</text:p>
          </table:table-cell>
          <table:table-cell office:value-type="string">
            <text:p>BLACHE <text:s text:c="23"/>CARLOS ALBERTO</text:p>
          </table:table-cell>
          <table:table-cell office:value-type="float" office:value="680000">
            <text:p>680000</text:p>
          </table:table-cell>
          <table:table-cell office:value-type="string">
            <text:p>23/06/2026</text:p>
          </table:table-cell>
          <table:table-cell office:value-type="float" office:value="202600002985">
            <text:p>202600002985</text:p>
          </table:table-cell>
          <table:table-cell office:value-type="float" office:value="202600002313">
            <text:p>202600002313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2313-2026</text:p>
          </table:table-cell>
        </table:table-row>
        <table:table-row table:style-name="ro1">
          <table:table-cell office:value-type="float" office:value="461">
            <text:p>461</text:p>
          </table:table-cell>
          <table:table-cell office:value-type="string">
            <text:p>Y0258LJT</text:p>
          </table:table-cell>
          <table:table-cell office:value-type="string">
            <text:p>202600005358OP</text:p>
          </table:table-cell>
          <table:table-cell office:value-type="string">
            <text:p>RUCA CURA S.R.L.</text:p>
          </table:table-cell>
          <table:table-cell office:value-type="string">
            <text:p>2035485.6</text:p>
          </table:table-cell>
          <table:table-cell office:value-type="string">
            <text:p>23/06/2026</text:p>
          </table:table-cell>
          <table:table-cell office:value-type="float" office:value="202600003007">
            <text:p>202600003007</text:p>
          </table:table-cell>
          <table:table-cell office:value-type="float" office:value="202600002266">
            <text:p>202600002266</text:p>
          </table:table-cell>
          <table:table-cell office:value-type="string">
            <text:p>10700130050128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2266-2026</text:p>
          </table:table-cell>
        </table:table-row>
        <table:table-row table:style-name="ro1">
          <table:table-cell office:value-type="float" office:value="462">
            <text:p>462</text:p>
          </table:table-cell>
          <table:table-cell office:value-type="string">
            <text:p>Y0258LJT</text:p>
          </table:table-cell>
          <table:table-cell office:value-type="string">
            <text:p>202600005360OP</text:p>
          </table:table-cell>
          <table:table-cell office:value-type="string">
            <text:p>LA TECNICA SRL</text:p>
          </table:table-cell>
          <table:table-cell office:value-type="float" office:value="230600">
            <text:p>230600</text:p>
          </table:table-cell>
          <table:table-cell office:value-type="string">
            <text:p>23/06/2026</text:p>
          </table:table-cell>
          <table:table-cell office:value-type="float" office:value="202600002746">
            <text:p>202600002746</text:p>
          </table:table-cell>
          <table:table-cell office:value-type="float" office:value="202600002140">
            <text:p>202600002140</text:p>
          </table:table-cell>
          <table:table-cell office:value-type="string">
            <text:p>110001100010010443 <text:s text:c="2"/>MAQUINA Y EQUIPO <text:s text:c="34"/>Programa: 0001 IMPUESTOS <text:s text:c="41"/>Secretaria: 10 SECRETARÍA DE PRODUCCIÓN Y EMPLEO <text:s text:c="17"/>110001100010010443 <text:s text:c="2"/>MAQUINA Y EQUIPO <text:s text:c="34"/>Programa: 0001 SERVICIO ADMINISTRATIVO CENTRAL <text:s text:c="19"/>Secretaria: 10 SECRETARÍA DE PRODUCCIÓN Y EMPLEO</text:p>
          </table:table-cell>
          <table:table-cell office:value-type="string">
            <text:p>2140-2026</text:p>
          </table:table-cell>
        </table:table-row>
        <table:table-row table:style-name="ro1">
          <table:table-cell office:value-type="float" office:value="463">
            <text:p>463</text:p>
          </table:table-cell>
          <table:table-cell office:value-type="string">
            <text:p>Y0258LJT</text:p>
          </table:table-cell>
          <table:table-cell office:value-type="string">
            <text:p>202600005361OP</text:p>
          </table:table-cell>
          <table:table-cell office:value-type="string">
            <text:p>GRUPO GIGABYTE S.A.S.</text:p>
          </table:table-cell>
          <table:table-cell office:value-type="string">
            <text:p>5747272.7</text:p>
          </table:table-cell>
          <table:table-cell office:value-type="string">
            <text:p>23/06/2026</text:p>
          </table:table-cell>
          <table:table-cell office:value-type="float" office:value="202600001689">
            <text:p>202600001689</text:p>
          </table:table-cell>
          <table:table-cell office:value-type="float" office:value="202600001454">
            <text:p>202600001454</text:p>
          </table:table-cell>
          <table:table-cell office:value-type="string">
            <text:p>101001100070090443 <text:s text:c="2"/>MAQUINA Y EQUIPO <text:s text:c="34"/>Programa: 0007 GESTION COMUNICACION Y GOBIERNO ABIERTO <text:s text:c="11"/>Secretaria: 01 INTENDENCIA <text:s text:c="39"/>101001100070090443 <text:s text:c="2"/>MAQUINA Y EQUIPO <text:s text:c="34"/>Programa: 0007 MULTAS <text:s text:c="44"/>Secretaria: 01 INTENDENCIA</text:p>
          </table:table-cell>
          <table:table-cell office:value-type="string">
            <text:p>1454-2026</text:p>
          </table:table-cell>
        </table:table-row>
        <table:table-row table:style-name="ro1">
          <table:table-cell office:value-type="float" office:value="464">
            <text:p>464</text:p>
          </table:table-cell>
          <table:table-cell office:value-type="string">
            <text:p>Y0258LJT</text:p>
          </table:table-cell>
          <table:table-cell office:value-type="string">
            <text:p>202600005364OP</text:p>
          </table:table-cell>
          <table:table-cell office:value-type="string">
            <text:p>FERRETERIA BARBERIS S.R.L.</text:p>
          </table:table-cell>
          <table:table-cell office:value-type="float" office:value="124070">
            <text:p>124070</text:p>
          </table:table-cell>
          <table:table-cell office:value-type="string">
            <text:p>23/06/2026</text:p>
          </table:table-cell>
          <table:table-cell office:value-type="float" office:value="202600002820">
            <text:p>202600002820</text:p>
          </table:table-cell>
          <table:table-cell office:value-type="float" office:value="202600002221">
            <text:p>202600002221</text:p>
          </table:table-cell>
          <table:table-cell office:value-type="string">
            <text:p>111002100962490443 <text:s text:c="2"/>MAQUINA Y EQUIPO <text:s text:c="34"/>Programa: 0096 CONTROL FAUNA URBANA <text:s text:c="30"/>Secretaria: 11 SECRETARÍA DE PROTECCIÓN CIUDADANA</text:p>
          </table:table-cell>
          <table:table-cell office:value-type="string">
            <text:p>2221-2026</text:p>
          </table:table-cell>
        </table:table-row>
        <table:table-row table:style-name="ro1">
          <table:table-cell office:value-type="float" office:value="465">
            <text:p>465</text:p>
          </table:table-cell>
          <table:table-cell office:value-type="string">
            <text:p>Y0258LJT</text:p>
          </table:table-cell>
          <table:table-cell office:value-type="string">
            <text:p>202600005365OP</text:p>
          </table:table-cell>
          <table:table-cell office:value-type="string">
            <text:p>PAPER Y <text:s/>TOYS S.R.L.</text:p>
          </table:table-cell>
          <table:table-cell office:value-type="string">
            <text:p>481154.07</text:p>
          </table:table-cell>
          <table:table-cell office:value-type="string">
            <text:p>23/06/2026</text:p>
          </table:table-cell>
          <table:table-cell office:value-type="float" office:value="202600002871">
            <text:p>202600002871</text:p>
          </table:table-cell>
          <table:table-cell office:value-type="float" office:value="202600002229">
            <text:p>202600002229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229-2026</text:p>
          </table:table-cell>
        </table:table-row>
        <table:table-row table:style-name="ro1">
          <table:table-cell office:value-type="float" office:value="466">
            <text:p>466</text:p>
          </table:table-cell>
          <table:table-cell office:value-type="string">
            <text:p>Y0258LJT</text:p>
          </table:table-cell>
          <table:table-cell office:value-type="string">
            <text:p>202600005366OP</text:p>
          </table:table-cell>
          <table:table-cell office:value-type="string">
            <text:p>AGUA Y GAS S.R.L.</text:p>
          </table:table-cell>
          <table:table-cell office:value-type="string">
            <text:p>115467.97</text:p>
          </table:table-cell>
          <table:table-cell office:value-type="string">
            <text:p>23/06/2026</text:p>
          </table:table-cell>
          <table:table-cell office:value-type="float" office:value="202600002357">
            <text:p>202600002357</text:p>
          </table:table-cell>
          <table:table-cell office:value-type="float" office:value="202600002237">
            <text:p>202600002237</text:p>
          </table:table-cell>
          <table:table-cell office:value-type="string">
            <text:p>101001100020010229 <text:s text:c="2"/>OTROS BIENES DE CONSUMO <text:s text:c="27"/>Programa: 0002 SERVICIO DE JUSTICIA DE FALTAS URBANAS <text:s text:c="12"/>Secretaria: 01 INTENDENCIA <text:s text:c="39"/>101001100020010229 <text:s text:c="2"/>OTROS BIENES DE CONSUMO <text:s text:c="27"/>Programa: 0002 TASAS Y TARIFAS <text:s text:c="35"/>Secretaria: 01 INTENDENCIA</text:p>
          </table:table-cell>
          <table:table-cell office:value-type="string">
            <text:p>2237-2026</text:p>
          </table:table-cell>
        </table:table-row>
        <table:table-row table:style-name="ro1">
          <table:table-cell office:value-type="float" office:value="467">
            <text:p>467</text:p>
          </table:table-cell>
          <table:table-cell office:value-type="string">
            <text:p>Y0258LJT</text:p>
          </table:table-cell>
          <table:table-cell office:value-type="string">
            <text:p>202600005367OP</text:p>
          </table:table-cell>
          <table:table-cell office:value-type="string">
            <text:p>ORLANDO <text:s text:c="22"/>GUILLERMO ARIEL</text:p>
          </table:table-cell>
          <table:table-cell office:value-type="float" office:value="445000">
            <text:p>445000</text:p>
          </table:table-cell>
          <table:table-cell office:value-type="string">
            <text:p>23/06/2026</text:p>
          </table:table-cell>
          <table:table-cell office:value-type="float" office:value="202600002662">
            <text:p>202600002662</text:p>
          </table:table-cell>
          <table:table-cell office:value-type="float" office:value="202600002165">
            <text:p>202600002165</text:p>
          </table:table-cell>
          <table:table-cell office:value-type="string">
            <text:p>111181100010010229 <text:s text:c="2"/>OTROS BIENES DE CONSUMO <text:s text:c="27"/>Programa: 0001 IMPUESTOS <text:s text:c="41"/>Secretaria: 11 SECRETARÍA DE PROTECCIÓN CIUDADANA <text:s text:c="16"/>111181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165-2026</text:p>
          </table:table-cell>
        </table:table-row>
        <table:table-row table:style-name="ro1">
          <table:table-cell office:value-type="float" office:value="468">
            <text:p>468</text:p>
          </table:table-cell>
          <table:table-cell office:value-type="string">
            <text:p>Y0258LJT</text:p>
          </table:table-cell>
          <table:table-cell office:value-type="string">
            <text:p>202600005369OP</text:p>
          </table:table-cell>
          <table:table-cell office:value-type="string">
            <text:p>RAD INDUSTRIAL SAS</text:p>
          </table:table-cell>
          <table:table-cell office:value-type="float" office:value="2353200">
            <text:p>2353200</text:p>
          </table:table-cell>
          <table:table-cell office:value-type="string">
            <text:p>23/06/2026</text:p>
          </table:table-cell>
          <table:table-cell office:value-type="float" office:value="202600002391">
            <text:p>202600002391</text:p>
          </table:table-cell>
          <table:table-cell office:value-type="float" office:value="202600001926">
            <text:p>202600001926</text:p>
          </table:table-cell>
          <table:table-cell office:value-type="string">
            <text:p>102001100010010229 <text:s text:c="2"/>OTROS BIENES DE CONSUMO <text:s text:c="27"/>Programa: 0001 IMPUESTOS <text:s text:c="41"/>Secretaria: 02 SECRETARÍA DE COORDINACION DE OBRAS Y SERVICIOS <text:s text:c="3"/>1020011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1926-2026</text:p>
          </table:table-cell>
        </table:table-row>
        <table:table-row table:style-name="ro1">
          <table:table-cell office:value-type="float" office:value="469">
            <text:p>469</text:p>
          </table:table-cell>
          <table:table-cell office:value-type="string">
            <text:p>Y0258LJT</text:p>
          </table:table-cell>
          <table:table-cell office:value-type="string">
            <text:p>202600005370OP</text:p>
          </table:table-cell>
          <table:table-cell office:value-type="string">
            <text:p>LA TECNICA SRL</text:p>
          </table:table-cell>
          <table:table-cell office:value-type="string">
            <text:p>448449.72</text:p>
          </table:table-cell>
          <table:table-cell office:value-type="string">
            <text:p>23/06/2026</text:p>
          </table:table-cell>
          <table:table-cell office:value-type="float" office:value="202600002029">
            <text:p>202600002029</text:p>
          </table:table-cell>
          <table:table-cell office:value-type="float" office:value="202600001546">
            <text:p>202600001546</text:p>
          </table:table-cell>
          <table:table-cell office:value-type="string">
            <text:p>101001100010010443 <text:s text:c="2"/>MAQUINA Y EQUIPO <text:s text:c="34"/>Programa: 0001 IMPUESTOS <text:s text:c="41"/>Secretaria: 01 INTENDENCIA <text:s text:c="39"/>101001100010010443 <text:s text:c="2"/>MAQUINA Y EQUIPO <text:s text:c="34"/>Programa: 0001 SERVICIO ADMINISTRATIVO CENTRAL <text:s text:c="19"/>Secretaria: 01 INTENDENCIA</text:p>
          </table:table-cell>
          <table:table-cell office:value-type="string">
            <text:p>1546-2026</text:p>
          </table:table-cell>
        </table:table-row>
        <table:table-row table:style-name="ro1">
          <table:table-cell office:value-type="float" office:value="470">
            <text:p>470</text:p>
          </table:table-cell>
          <table:table-cell office:value-type="string">
            <text:p>Y0258LJT</text:p>
          </table:table-cell>
          <table:table-cell office:value-type="string">
            <text:p>202600005371OP</text:p>
          </table:table-cell>
          <table:table-cell office:value-type="string">
            <text:p>UNIDAD REGIONAL III</text:p>
          </table:table-cell>
          <table:table-cell office:value-type="string">
            <text:p>4643168.88</text:p>
          </table:table-cell>
          <table:table-cell office:value-type="string">
            <text:p>23/06/2026</text:p>
          </table:table-cell>
          <table:table-cell office:value-type="float" office:value="202600003246">
            <text:p>202600003246</text:p>
          </table:table-cell>
          <table:table-cell office:value-type="float" office:value="202600002387">
            <text:p>202600002387</text:p>
          </table:table-cell>
          <table:table-cell office:value-type="string">
            <text:p>111161100010020339 <text:s text:c="2"/>OTROS SERVICIOS <text:s text:c="35"/>Programa: 0001 IMPUESTOS <text:s text:c="41"/>Secretaria: 11 SECRETARÍA DE PROTECCIÓN CIUDADANA <text:s text:c="16"/>111161100010020339 <text:s text:c="2"/>OTROS SERVICIOS <text:s text:c="35"/>Programa: 0001 SERVICIO ADMINISTRATIVO CENTRAL <text:s text:c="19"/>Secretaria: 11 SECRETARÍA DE PROTECCIÓN CIUDADANA</text:p>
          </table:table-cell>
          <table:table-cell office:value-type="string">
            <text:p>2387-2026</text:p>
          </table:table-cell>
        </table:table-row>
        <table:table-row table:style-name="ro1">
          <table:table-cell office:value-type="float" office:value="471">
            <text:p>471</text:p>
          </table:table-cell>
          <table:table-cell office:value-type="string">
            <text:p>Y0258LJT</text:p>
          </table:table-cell>
          <table:table-cell office:value-type="string">
            <text:p>202600005372OP</text:p>
          </table:table-cell>
          <table:table-cell office:value-type="string">
            <text:p>AGUA Y GAS S.R.L.</text:p>
          </table:table-cell>
          <table:table-cell office:value-type="string">
            <text:p>358189.92</text:p>
          </table:table-cell>
          <table:table-cell office:value-type="string">
            <text:p>23/06/2026</text:p>
          </table:table-cell>
          <table:table-cell office:value-type="float" office:value="202600002952">
            <text:p>202600002952</text:p>
          </table:table-cell>
          <table:table-cell office:value-type="float" office:value="202600002259">
            <text:p>202600002259</text:p>
          </table:table-cell>
          <table:table-cell office:value-type="string">
            <text:p>104001100300630229 <text:s text:c="2"/>OTROS BIENES DE CONSUMO <text:s text:c="27"/>Programa: 0030 PROMOCION Y DESARROLLO DEL DEPORTE Y ACTIVIDADES A Secretaria: 04 SECRETARÍA DE DEPORTES</text:p>
          </table:table-cell>
          <table:table-cell office:value-type="string">
            <text:p>2259-2026</text:p>
          </table:table-cell>
        </table:table-row>
        <table:table-row table:style-name="ro1">
          <table:table-cell office:value-type="float" office:value="472">
            <text:p>472</text:p>
          </table:table-cell>
          <table:table-cell office:value-type="string">
            <text:p>Y0258LJT</text:p>
          </table:table-cell>
          <table:table-cell office:value-type="string">
            <text:p>202600005373OP</text:p>
          </table:table-cell>
          <table:table-cell office:value-type="string">
            <text:p>POUJARDIEU <text:s text:c="19"/>CHRISTIAN EDUARDO</text:p>
          </table:table-cell>
          <table:table-cell office:value-type="float" office:value="581340">
            <text:p>581340</text:p>
          </table:table-cell>
          <table:table-cell office:value-type="string">
            <text:p>23/06/2026</text:p>
          </table:table-cell>
          <table:table-cell office:value-type="float" office:value="202600000707">
            <text:p>202600000707</text:p>
          </table:table-cell>
          <table:table-cell office:value-type="float" office:value="202600000482">
            <text:p>202600000482</text:p>
          </table:table-cell>
          <table:table-cell office:value-type="string">
            <text:p>102001100010340225 <text:s text:c="2"/>PRODUCTOS QUIMICOS <text:s/>COMBUSTIBLES Y LUBRICANTES <text:s text:c="4"/>Programa: 0001 IMPUESTOS <text:s text:c="41"/>Secretaria: 02 SECRETARÍA DE COORDINACION DE OBRAS Y SERVICIOS <text:s text:c="3"/>102001100010340225 <text:s text:c="2"/>PRODUCTOS QUIMICOS <text:s/>COMBUSTIBLES Y LUBRICANTES <text:s text:c="4"/>Programa: 0001 SERVICIO ADMINISTRATIVO CENTRAL <text:s text:c="19"/>Secretaria: 02 SECRETARÍA DE COORDINACION DE OBRAS Y SERVICIOS</text:p>
          </table:table-cell>
          <table:table-cell office:value-type="string">
            <text:p>482-2026</text:p>
          </table:table-cell>
        </table:table-row>
        <table:table-row table:style-name="ro1">
          <table:table-cell office:value-type="float" office:value="473">
            <text:p>473</text:p>
          </table:table-cell>
          <table:table-cell office:value-type="string">
            <text:p>Y0258LJT</text:p>
          </table:table-cell>
          <table:table-cell office:value-type="string">
            <text:p>202600005374OP</text:p>
          </table:table-cell>
          <table:table-cell office:value-type="string">
            <text:p>MATERIALES BUTALO SRL</text:p>
          </table:table-cell>
          <table:table-cell office:value-type="string">
            <text:p>1462707.34</text:p>
          </table:table-cell>
          <table:table-cell office:value-type="string">
            <text:p>23/06/2026</text:p>
          </table:table-cell>
          <table:table-cell office:value-type="float" office:value="202600002952">
            <text:p>202600002952</text:p>
          </table:table-cell>
          <table:table-cell office:value-type="float" office:value="202600002259">
            <text:p>202600002259</text:p>
          </table:table-cell>
          <table:table-cell office:value-type="string">
            <text:p>104001100300630229 <text:s text:c="2"/>OTROS BIENES DE CONSUMO <text:s text:c="27"/>Programa: 0030 PROMOCION Y DESARROLLO DEL DEPORTE Y ACTIVIDADES A Secretaria: 04 SECRETARÍA DE DEPORTES</text:p>
          </table:table-cell>
          <table:table-cell office:value-type="string">
            <text:p>2259-2026</text:p>
          </table:table-cell>
        </table:table-row>
        <table:table-row table:style-name="ro1">
          <table:table-cell office:value-type="float" office:value="474">
            <text:p>474</text:p>
          </table:table-cell>
          <table:table-cell office:value-type="string">
            <text:p>Y0258LJT</text:p>
          </table:table-cell>
          <table:table-cell office:value-type="string">
            <text:p>202600005375OP</text:p>
          </table:table-cell>
          <table:table-cell office:value-type="string">
            <text:p>GRUPO GIGABYTE S.A.S.</text:p>
          </table:table-cell>
          <table:table-cell office:value-type="string">
            <text:p>712709.88</text:p>
          </table:table-cell>
          <table:table-cell office:value-type="string">
            <text:p>23/06/2026</text:p>
          </table:table-cell>
          <table:table-cell office:value-type="float" office:value="202600001965">
            <text:p>202600001965</text:p>
          </table:table-cell>
          <table:table-cell office:value-type="float" office:value="202600001860">
            <text:p>202600001860</text:p>
          </table:table-cell>
          <table:table-cell office:value-type="string">
            <text:p>101001121940010229 <text:s text:c="2"/>OTROS BIENES DE CONSUMO <text:s text:c="27"/>Programa: 2194 APOYO A PERSONAS CON DISCAPACIDAD <text:s text:c="17"/>Secretaria: 01 INTENDENCIA</text:p>
          </table:table-cell>
          <table:table-cell office:value-type="string">
            <text:p>1860-2026</text:p>
          </table:table-cell>
        </table:table-row>
        <table:table-row table:style-name="ro1">
          <table:table-cell office:value-type="float" office:value="475">
            <text:p>475</text:p>
          </table:table-cell>
          <table:table-cell office:value-type="string">
            <text:p>Y0258LJT</text:p>
          </table:table-cell>
          <table:table-cell office:value-type="string">
            <text:p>202600005376OP</text:p>
          </table:table-cell>
          <table:table-cell office:value-type="string">
            <text:p>PAPER Y <text:s/>TOYS S.R.L.</text:p>
          </table:table-cell>
          <table:table-cell office:value-type="string">
            <text:p>64615.33</text:p>
          </table:table-cell>
          <table:table-cell office:value-type="string">
            <text:p>23/06/2026</text:p>
          </table:table-cell>
          <table:table-cell office:value-type="float" office:value="202600002843">
            <text:p>202600002843</text:p>
          </table:table-cell>
          <table:table-cell office:value-type="float" office:value="202600002210">
            <text:p>202600002210</text:p>
          </table:table-cell>
          <table:table-cell office:value-type="string">
            <text:p>109001200010010223 <text:s text:c="2"/>PRODUCTOS DE PAPEL <text:s/>CARTON E IMPRESOS <text:s text:c="13"/>Programa: 0001 IMPUESTOS <text:s text:c="41"/>Secretaria: 09 SECRETARÍA DE CAPITAL HUMANO Y ACCIÓN SOCIAL <text:s text:c="6"/>109001200010010223 <text:s text:c="2"/>PRODUCTOS DE PAPEL <text:s/>CARTON E IMPRESOS <text:s text:c="13"/>Programa: 0001 SERVICIO ADMINISTRATIVO CENTRAL <text:s text:c="19"/>Secretaria: 09 SECRETARÍA DE CAPITAL HUMANO Y ACCIÓN SOCIAL</text:p>
          </table:table-cell>
          <table:table-cell office:value-type="string">
            <text:p>2210-2026</text:p>
          </table:table-cell>
        </table:table-row>
        <table:table-row table:style-name="ro1">
          <table:table-cell office:value-type="float" office:value="476">
            <text:p>476</text:p>
          </table:table-cell>
          <table:table-cell office:value-type="string">
            <text:p>Y0258LJT</text:p>
          </table:table-cell>
          <table:table-cell office:value-type="string">
            <text:p>202600005378OP</text:p>
          </table:table-cell>
          <table:table-cell office:value-type="string">
            <text:p>NALDO LOMBARDI S.A</text:p>
          </table:table-cell>
          <table:table-cell office:value-type="string">
            <text:p>1259999.07</text:p>
          </table:table-cell>
          <table:table-cell office:value-type="string">
            <text:p>23/06/2026</text:p>
          </table:table-cell>
          <table:table-cell office:value-type="float" office:value="202600003183">
            <text:p>202600003183</text:p>
          </table:table-cell>
          <table:table-cell office:value-type="float" office:value="202600002403">
            <text:p>202600002403</text:p>
          </table:table-cell>
          <table:table-cell office:value-type="string">
            <text:p>101011100010010443 <text:s text:c="2"/>MAQUINA Y EQUIPO <text:s text:c="34"/>Programa: 0001 IMPUESTOS <text:s text:c="41"/>Secretaria: 01 INTENDENCIA <text:s text:c="39"/>101011100010010443 <text:s text:c="2"/>MAQUINA Y EQUIPO <text:s text:c="34"/>Programa: 0001 SERVICIO ADMINISTRATIVO CENTRAL <text:s text:c="19"/>Secretaria: 01 INTENDENCIA <text:s text:c="39"/>101011100170280443 <text:s text:c="2"/>MAQUINA Y EQUIPO <text:s text:c="34"/>Programa: 0017 DEL SECTOR PUBLICO <text:s text:c="32"/>Secretaria: 01 INTENDENCIA <text:s text:c="39"/>101011100170280443 <text:s text:c="2"/>MAQUINA Y EQUIPO <text:s text:c="34"/>Programa: 0017 GESTIÓN DE LA COMUNICACIÓN INTERNA <text:s text:c="16"/>Secretaria: 01 INTENDENCIA</text:p>
          </table:table-cell>
          <table:table-cell office:value-type="string">
            <text:p>2403-2026</text:p>
          </table:table-cell>
        </table:table-row>
        <table:table-row table:style-name="ro1">
          <table:table-cell office:value-type="float" office:value="477">
            <text:p>477</text:p>
          </table:table-cell>
          <table:table-cell office:value-type="string">
            <text:p>Y0258LJT</text:p>
          </table:table-cell>
          <table:table-cell office:value-type="string">
            <text:p>202600005379OP</text:p>
          </table:table-cell>
          <table:table-cell office:value-type="string">
            <text:p>BLANCO ES NEGRO S. R. L</text:p>
          </table:table-cell>
          <table:table-cell office:value-type="float" office:value="495000">
            <text:p>495000</text:p>
          </table:table-cell>
          <table:table-cell office:value-type="string">
            <text:p>23/06/2026</text:p>
          </table:table-cell>
          <table:table-cell office:value-type="float" office:value="202600003172">
            <text:p>202600003172</text:p>
          </table:table-cell>
          <table:table-cell office:value-type="float" office:value="202600002346">
            <text:p>202600002346</text:p>
          </table:table-cell>
          <table:table-cell office:value-type="string">
            <text:p>101001100010010221 <text:s text:c="2"/>PRODUCTOS ALIMENTICIOS AGROPECUARIO Y FORESTALES <text:s text:c="2"/>Programa: 0001 IMPUESTOS <text:s text:c="41"/>Secretaria: 01 INTENDENCIA <text:s text:c="39"/>101001100010010221 <text:s text:c="2"/>PRODUCTOS ALIMENTICIOS AGROPECUARIO Y FORESTALES <text:s text:c="2"/>Programa: 0001 SERVICIO ADMINISTRATIVO CENTRAL <text:s text:c="19"/>Secretaria: 01 INTENDENCIA</text:p>
          </table:table-cell>
          <table:table-cell office:value-type="string">
            <text:p>2346-2026</text:p>
          </table:table-cell>
        </table:table-row>
        <table:table-row table:style-name="ro1">
          <table:table-cell office:value-type="float" office:value="478">
            <text:p>478</text:p>
          </table:table-cell>
          <table:table-cell office:value-type="string">
            <text:p>Y0258LJT</text:p>
          </table:table-cell>
          <table:table-cell office:value-type="string">
            <text:p>202600005380OP</text:p>
          </table:table-cell>
          <table:table-cell office:value-type="string">
            <text:p>GONZALEZ <text:s text:c="21"/>WALTER DANIEL</text:p>
          </table:table-cell>
          <table:table-cell office:value-type="float" office:value="6480000">
            <text:p>6480000</text:p>
          </table:table-cell>
          <table:table-cell office:value-type="string">
            <text:p>23/06/2026</text:p>
          </table:table-cell>
          <table:table-cell office:value-type="float" office:value="202600002773">
            <text:p>202600002773</text:p>
          </table:table-cell>
          <table:table-cell office:value-type="float" office:value="202600002182">
            <text:p>202600002182</text:p>
          </table:table-cell>
          <table:table-cell office:value-type="string">
            <text:p>101002121940160229 <text:s text:c="2"/>OTROS BIENES DE CONSUMO <text:s text:c="27"/>Programa: 2194 APOYO A PERSONAS CON DISCAPACIDAD <text:s text:c="17"/>Secretaria: 01 INTENDENCIA</text:p>
          </table:table-cell>
          <table:table-cell office:value-type="string">
            <text:p>2182-2026</text:p>
          </table:table-cell>
        </table:table-row>
        <table:table-row table:style-name="ro1">
          <table:table-cell office:value-type="float" office:value="479">
            <text:p>479</text:p>
          </table:table-cell>
          <table:table-cell office:value-type="string">
            <text:p>Y0258LJT</text:p>
          </table:table-cell>
          <table:table-cell office:value-type="string">
            <text:p>202600005381OP</text:p>
          </table:table-cell>
          <table:table-cell office:value-type="string">
            <text:p>ORLANDO <text:s text:c="22"/>GUILLERMO ARIEL</text:p>
          </table:table-cell>
          <table:table-cell office:value-type="float" office:value="308600">
            <text:p>308600</text:p>
          </table:table-cell>
          <table:table-cell office:value-type="string">
            <text:p>23/06/2026</text:p>
          </table:table-cell>
          <table:table-cell office:value-type="float" office:value="202600001825">
            <text:p>202600001825</text:p>
          </table:table-cell>
          <table:table-cell office:value-type="float" office:value="202600001409">
            <text:p>202600001409</text:p>
          </table:table-cell>
          <table:table-cell office:value-type="string">
            <text:p>10100210014021 <text:s text:c="6"/>CONSTRUCCION INFRAESTRUCTURA URBANA <text:s text:c="15"/>Programa: 0014 OTROS NO TRIBUTARIOS <text:s text:c="30"/>Secretaria: 01 INTENDENCIA <text:s text:c="39"/>10100210014021 <text:s text:c="6"/>CONSTRUCCION INFRAESTRUCTURA URBANA <text:s text:c="15"/>Programa: 0014 SERVICIOS VECINALES ZONA CENTRO <text:s text:c="19"/>Secretaria: 01 INTENDENCIA</text:p>
          </table:table-cell>
          <table:table-cell office:value-type="string">
            <text:p>1409-2026</text:p>
          </table:table-cell>
        </table:table-row>
        <table:table-row table:style-name="ro1">
          <table:table-cell office:value-type="float" office:value="480">
            <text:p>480</text:p>
          </table:table-cell>
          <table:table-cell office:value-type="string">
            <text:p>Y0258LJT</text:p>
          </table:table-cell>
          <table:table-cell office:value-type="string">
            <text:p>202600005382OP</text:p>
          </table:table-cell>
          <table:table-cell office:value-type="string">
            <text:p>EL 05 S.A.S</text:p>
          </table:table-cell>
          <table:table-cell office:value-type="float" office:value="850000">
            <text:p>850000</text:p>
          </table:table-cell>
          <table:table-cell office:value-type="string">
            <text:p>23/06/2026</text:p>
          </table:table-cell>
          <table:table-cell office:value-type="float" office:value="202600002720">
            <text:p>202600002720</text:p>
          </table:table-cell>
          <table:table-cell office:value-type="float" office:value="202600002136">
            <text:p>202600002136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136-2026</text:p>
          </table:table-cell>
        </table:table-row>
        <table:table-row table:style-name="ro1">
          <table:table-cell office:value-type="float" office:value="481">
            <text:p>481</text:p>
          </table:table-cell>
          <table:table-cell office:value-type="string">
            <text:p>Y0258LJT</text:p>
          </table:table-cell>
          <table:table-cell office:value-type="string">
            <text:p>202600005383OP</text:p>
          </table:table-cell>
          <table:table-cell office:value-type="string">
            <text:p>BOOCK <text:s text:c="24"/>RENATO</text:p>
          </table:table-cell>
          <table:table-cell office:value-type="float" office:value="30000">
            <text:p>30000</text:p>
          </table:table-cell>
          <table:table-cell office:value-type="string">
            <text:p>23/06/2026</text:p>
          </table:table-cell>
          <table:table-cell office:value-type="float" office:value="202600002358">
            <text:p>202600002358</text:p>
          </table:table-cell>
          <table:table-cell office:value-type="float" office:value="202600001821">
            <text:p>202600001821</text:p>
          </table:table-cell>
          <table:table-cell office:value-type="string">
            <text:p>516001100010010229 <text:s text:c="2"/>OTROS BIENES DE CONSUMO <text:s text:c="27"/>Programa: 0001 IMPUESTOS <text:s text:c="41"/>Secretaria: 16 JUNTA ELECTORAL MUNICIPAL <text:s text:c="25"/>516001100010010229 <text:s text:c="2"/>OTROS BIENES DE CONSUMO <text:s text:c="27"/>Programa: 0001 SERVICIO ADMINISTRATIVO CENTRAL <text:s text:c="19"/>Secretaria: 16 JUNTA ELECTORAL MUNICIPAL</text:p>
          </table:table-cell>
          <table:table-cell office:value-type="string">
            <text:p>1821-2026</text:p>
          </table:table-cell>
        </table:table-row>
        <table:table-row table:style-name="ro1">
          <table:table-cell office:value-type="float" office:value="482">
            <text:p>482</text:p>
          </table:table-cell>
          <table:table-cell office:value-type="string">
            <text:p>Y0258LJT</text:p>
          </table:table-cell>
          <table:table-cell office:value-type="string">
            <text:p>202600005384OP</text:p>
          </table:table-cell>
          <table:table-cell office:value-type="string">
            <text:p>CAMPILLAY <text:s text:c="20"/>FABRICIO ANTONIO</text:p>
          </table:table-cell>
          <table:table-cell office:value-type="float" office:value="3496000">
            <text:p>3496000</text:p>
          </table:table-cell>
          <table:table-cell office:value-type="string">
            <text:p>23/06/2026</text:p>
          </table:table-cell>
          <table:table-cell office:value-type="float" office:value="202600003171">
            <text:p>202600003171</text:p>
          </table:table-cell>
          <table:table-cell office:value-type="float" office:value="202600002345">
            <text:p>202600002345</text:p>
          </table:table-cell>
          <table:table-cell office:value-type="string">
            <text:p>102001300010010229 <text:s text:c="2"/>OTROS BIENES DE CONSUMO <text:s text:c="27"/>Programa: 0001 IMPUESTOS <text:s text:c="41"/>Secretaria: 02 SECRETARÍA DE COORDINACION DE OBRAS Y SERVICIOS <text:s text:c="3"/>1020013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345-2026</text:p>
          </table:table-cell>
        </table:table-row>
        <table:table-row table:style-name="ro1">
          <table:table-cell office:value-type="float" office:value="483">
            <text:p>483</text:p>
          </table:table-cell>
          <table:table-cell office:value-type="string">
            <text:p>Y0258LJT</text:p>
          </table:table-cell>
          <table:table-cell office:value-type="string">
            <text:p>202600005386OP</text:p>
          </table:table-cell>
          <table:table-cell office:value-type="string">
            <text:p>RAD INDUSTRIAL SAS</text:p>
          </table:table-cell>
          <table:table-cell office:value-type="float" office:value="332500">
            <text:p>332500</text:p>
          </table:table-cell>
          <table:table-cell office:value-type="string">
            <text:p>23/06/2026</text:p>
          </table:table-cell>
          <table:table-cell office:value-type="float" office:value="202600001210">
            <text:p>202600001210</text:p>
          </table:table-cell>
          <table:table-cell office:value-type="float" office:value="202600001287">
            <text:p>202600001287</text:p>
          </table:table-cell>
          <table:table-cell office:value-type="string">
            <text:p>107001300401060333 <text:s text:c="2"/>MANTENIMIENTO <text:s/>REPARACION Y LIMPIEZA <text:s text:c="14"/>Programa: 0040 ABASTECIMIENTO Y MANTENIMIENTO DE FLOTA Y MAQUINAR Secretaria: 07 SECRETARÍA DE OBRAS Y SERVICIOS PÚBLICOS</text:p>
          </table:table-cell>
          <table:table-cell office:value-type="string">
            <text:p>1287-2026</text:p>
          </table:table-cell>
        </table:table-row>
        <table:table-row table:style-name="ro1">
          <table:table-cell office:value-type="float" office:value="484">
            <text:p>484</text:p>
          </table:table-cell>
          <table:table-cell office:value-type="string">
            <text:p>Y0258LJT</text:p>
          </table:table-cell>
          <table:table-cell office:value-type="string">
            <text:p>202600005389OP</text:p>
          </table:table-cell>
          <table:table-cell office:value-type="string">
            <text:p>KIBYSH <text:s text:c="23"/>VIKTOR</text:p>
          </table:table-cell>
          <table:table-cell office:value-type="float" office:value="8512380">
            <text:p>8512380</text:p>
          </table:table-cell>
          <table:table-cell office:value-type="string">
            <text:p>23/06/2026</text:p>
          </table:table-cell>
          <table:table-cell office:value-type="float" office:value="202600002353">
            <text:p>202600002353</text:p>
          </table:table-cell>
          <table:table-cell office:value-type="float" office:value="202600001912">
            <text:p>202600001912</text:p>
          </table:table-cell>
          <table:table-cell office:value-type="string">
            <text:p>101001100100220443 <text:s text:c="2"/>MAQUINA Y EQUIPO <text:s text:c="34"/>Programa: 0010 SERVICIOS VECINALES ZONA OESTE PUERTO MORENO <text:s text:c="6"/>Secretaria: 01 INTENDENCIA <text:s text:c="39"/>101001100110220443 <text:s text:c="2"/>MAQUINA Y EQUIPO <text:s text:c="34"/>Programa: 0011 COPARTICIPACION <text:s text:c="35"/>Secretaria: 01 INTENDENCIA <text:s text:c="39"/>101001100110220443 <text:s text:c="2"/>MAQUINA Y EQUIPO <text:s text:c="34"/>Programa: 0011 SERVICIOS VECINALES ZONA ESTE- EL CONDOR <text:s text:c="10"/>Secretaria: 01 INTENDENCIA <text:s text:c="39"/>101001100120220443 <text:s text:c="2"/>MAQUINA Y EQUIPO <text:s text:c="34"/>Programa: 0012 REMANENTE EJERCICIOS ANTERIORES <text:s text:c="19"/>Secretaria: 01 INTENDENCIA <text:s text:c="39"/>101001100120220443 <text:s text:c="2"/>MAQUINA Y EQUIPO <text:s text:c="34"/>Programa: 0012 SERVICIO VECINAL ZONA OESTE MELIPAL CERRO OTTO <text:s text:c="4"/>Secretaria: 01 INTENDENCIA <text:s text:c="39"/>101001100130220443 <text:s text:c="2"/>MAQUINA Y EQUIPO <text:s text:c="34"/>Programa: 0013 INTERESES <text:s text:c="41"/>Secretaria: 01 INTENDENCIA <text:s text:c="39"/>101001100130220443 <text:s text:c="2"/>MAQUINA Y EQUIPO <text:s text:c="34"/>Programa: 0013 SERVICIOS VECINALES ZONA SUR <text:s text:c="22"/>Secretaria: 01 INTENDENCIA <text:s text:c="39"/>101002100140210443 <text:s text:c="2"/>MAQUINA Y EQUIPO <text:s text:c="34"/>Programa: 0014 OTROS NO TRIBUTARIOS <text:s text:c="30"/>Secretaria: 01 INTENDENCIA <text:s text:c="39"/>101002100140210443 <text:s text:c="2"/>MAQUINA Y EQUIPO <text:s text:c="34"/>Programa: 0014 SERVICIOS VECINALES ZONA CENTRO <text:s text:c="19"/>Secretaria: 01 INTENDENCIA <text:s text:c="39"/>101002100150210443 <text:s text:c="2"/>MAQUINA Y EQUIPO <text:s text:c="34"/>Programa: 0015 OBTENCION DE PRESTAMOS <text:s text:c="28"/>Secretaria: 01 INTENDENCIA <text:s text:c="39"/>101002100150210443 <text:s text:c="2"/>MAQUINA Y EQUIPO <text:s text:c="34"/>Programa: 0015 SERVICIOS VECINALES ZONA OESTE - CATEDRAL <text:s text:c="9"/>Secretaria: 01 INTENDENCIA</text:p>
          </table:table-cell>
          <table:table-cell office:value-type="string">
            <text:p>1912-2026</text:p>
          </table:table-cell>
        </table:table-row>
        <table:table-row table:style-name="ro1">
          <table:table-cell office:value-type="float" office:value="485">
            <text:p>485</text:p>
          </table:table-cell>
          <table:table-cell office:value-type="string">
            <text:p>Y0258LJT</text:p>
          </table:table-cell>
          <table:table-cell office:value-type="string">
            <text:p>202600005400OP</text:p>
          </table:table-cell>
          <table:table-cell office:value-type="string">
            <text:p>MAPEI ARGENTINA S.A.</text:p>
          </table:table-cell>
          <table:table-cell office:value-type="float" office:value="22009900">
            <text:p>22009900</text:p>
          </table:table-cell>
          <table:table-cell office:value-type="string">
            <text:p>23/06/2026</text:p>
          </table:table-cell>
          <table:table-cell office:value-type="float" office:value="202600002783">
            <text:p>202600002783</text:p>
          </table:table-cell>
          <table:table-cell office:value-type="float" office:value="202600002117">
            <text:p>202600002117</text:p>
          </table:table-cell>
          <table:table-cell office:value-type="string">
            <text:p>107002300481220229 <text:s text:c="2"/>OTROS BIENES DE CONSUMO <text:s text:c="27"/>Programa: 0048 PROGRAMA INTEGRAL DE PAVIMENTACIÓN <text:s text:c="16"/>Secretaria: 07 SECRETARÍA DE OBRAS Y SERVICIOS PÚBLICOS</text:p>
          </table:table-cell>
          <table:table-cell office:value-type="string">
            <text:p>2117-2026</text:p>
          </table:table-cell>
        </table:table-row>
        <table:table-row table:style-name="ro1">
          <table:table-cell office:value-type="float" office:value="486">
            <text:p>486</text:p>
          </table:table-cell>
          <table:table-cell office:value-type="string">
            <text:p>Y0258LJT</text:p>
          </table:table-cell>
          <table:table-cell office:value-type="string">
            <text:p>202600005410OP</text:p>
          </table:table-cell>
          <table:table-cell office:value-type="string">
            <text:p>LEGIONMAT SRL</text:p>
          </table:table-cell>
          <table:table-cell office:value-type="string">
            <text:p>281596.56</text:p>
          </table:table-cell>
          <table:table-cell office:value-type="string">
            <text:p>24/06/2026</text:p>
          </table:table-cell>
          <table:table-cell office:value-type="float" office:value="202600002960">
            <text:p>202600002960</text:p>
          </table:table-cell>
          <table:table-cell office:value-type="float" office:value="202600002298">
            <text:p>202600002298</text:p>
          </table:table-cell>
          <table:table-cell office:value-type="string">
            <text:p>109001200010010333 <text:s text:c="2"/>MANTENIMIENTO <text:s/>REPARACION Y LIMPIEZA <text:s text:c="14"/>Programa: 0001 IMPUESTOS <text:s text:c="41"/>Secretaria: 09 SECRETARÍA DE CAPITAL HUMANO Y ACCIÓN SOCIAL <text:s text:c="6"/>109001200010010333 <text:s text:c="2"/>MANTENIMIENTO <text:s/>REPARACION Y LIMPIEZA <text:s text:c="14"/>Programa: 0001 SERVICIO ADMINISTRATIVO CENTRAL <text:s text:c="19"/>Secretaria: 09 SECRETARÍA DE CAPITAL HUMANO Y ACCIÓN SOCIAL</text:p>
          </table:table-cell>
          <table:table-cell office:value-type="string">
            <text:p>2298-2026</text:p>
          </table:table-cell>
        </table:table-row>
        <table:table-row table:style-name="ro1">
          <table:table-cell office:value-type="float" office:value="487">
            <text:p>487</text:p>
          </table:table-cell>
          <table:table-cell office:value-type="string">
            <text:p>Y0258LJT</text:p>
          </table:table-cell>
          <table:table-cell office:value-type="string">
            <text:p>202600005411OP</text:p>
          </table:table-cell>
          <table:table-cell office:value-type="string">
            <text:p>SIMIAND <text:s text:c="22"/>MARTA BEATRIZ</text:p>
          </table:table-cell>
          <table:table-cell office:value-type="float" office:value="120000">
            <text:p>120000</text:p>
          </table:table-cell>
          <table:table-cell office:value-type="string">
            <text:p>24/06/2026</text:p>
          </table:table-cell>
          <table:table-cell office:value-type="float" office:value="202600002892">
            <text:p>202600002892</text:p>
          </table:table-cell>
          <table:table-cell office:value-type="float" office:value="202600002246">
            <text:p>202600002246</text:p>
          </table:table-cell>
          <table:table-cell office:value-type="string">
            <text:p>101001100070090229 <text:s text:c="2"/>OTROS BIENES DE CONSUMO <text:s text:c="27"/>Programa: 0007 GESTION COMUNICACION Y GOBIERNO ABIERTO <text:s text:c="11"/>Secretaria: 01 INTENDENCIA <text:s text:c="39"/>101001100070090229 <text:s text:c="2"/>OTROS BIENES DE CONSUMO <text:s text:c="27"/>Programa: 0007 MULTAS <text:s text:c="44"/>Secretaria: 01 INTENDENCIA</text:p>
          </table:table-cell>
          <table:table-cell office:value-type="string">
            <text:p>2246-2026</text:p>
          </table:table-cell>
        </table:table-row>
        <table:table-row table:style-name="ro1">
          <table:table-cell office:value-type="float" office:value="488">
            <text:p>488</text:p>
          </table:table-cell>
          <table:table-cell office:value-type="string">
            <text:p>Y0258LJT</text:p>
          </table:table-cell>
          <table:table-cell office:value-type="string">
            <text:p>202600005412OP</text:p>
          </table:table-cell>
          <table:table-cell office:value-type="string">
            <text:p>AIRELIFE SAS</text:p>
          </table:table-cell>
          <table:table-cell office:value-type="float" office:value="250000">
            <text:p>250000</text:p>
          </table:table-cell>
          <table:table-cell office:value-type="string">
            <text:p>24/06/2026</text:p>
          </table:table-cell>
          <table:table-cell office:value-type="float" office:value="202600001397">
            <text:p>202600001397</text:p>
          </table:table-cell>
          <table:table-cell office:value-type="float" office:value="202600000950">
            <text:p>202600000950</text:p>
          </table:table-cell>
          <table:table-cell office:value-type="string">
            <text:p>101001100070110336 <text:s text:c="2"/>PUBLICIDAD Y PROPAGANDA <text:s text:c="27"/>Programa: 0007 GESTION COMUNICACION Y GOBIERNO ABIERTO <text:s text:c="11"/>Secretaria: 01 INTENDENCIA <text:s text:c="39"/>101001100070110336 <text:s text:c="2"/>PUBLICIDAD Y PROPAGANDA <text:s text:c="27"/>Programa: 0007 MULTAS <text:s text:c="44"/>Secretaria: 01 INTENDENCIA</text:p>
          </table:table-cell>
          <table:table-cell office:value-type="string">
            <text:p>950-2026</text:p>
          </table:table-cell>
        </table:table-row>
        <table:table-row table:style-name="ro1">
          <table:table-cell office:value-type="float" office:value="489">
            <text:p>489</text:p>
          </table:table-cell>
          <table:table-cell office:value-type="string">
            <text:p>Y0258LJT</text:p>
          </table:table-cell>
          <table:table-cell office:value-type="string">
            <text:p>202600005413OP</text:p>
          </table:table-cell>
          <table:table-cell office:value-type="string">
            <text:p>MENDEZ <text:s text:c="23"/>SANDRA VERONICA</text:p>
          </table:table-cell>
          <table:table-cell office:value-type="float" office:value="8476500">
            <text:p>8476500</text:p>
          </table:table-cell>
          <table:table-cell office:value-type="string">
            <text:p>24/06/2026</text:p>
          </table:table-cell>
          <table:table-cell office:value-type="float" office:value="202600001141">
            <text:p>202600001141</text:p>
          </table:table-cell>
          <table:table-cell office:value-type="float" office:value="202600000774">
            <text:p>202600000774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774-2026</text:p>
          </table:table-cell>
        </table:table-row>
        <table:table-row table:style-name="ro1">
          <table:table-cell office:value-type="float" office:value="490">
            <text:p>490</text:p>
          </table:table-cell>
          <table:table-cell office:value-type="string">
            <text:p>Y0258LJT</text:p>
          </table:table-cell>
          <table:table-cell office:value-type="string">
            <text:p>202600005414OP</text:p>
          </table:table-cell>
          <table:table-cell office:value-type="string">
            <text:p>ALVAREZ <text:s text:c="22"/>NATALIA BELEN</text:p>
          </table:table-cell>
          <table:table-cell office:value-type="float" office:value="51000000">
            <text:p>51000000</text:p>
          </table:table-cell>
          <table:table-cell office:value-type="string">
            <text:p>24/06/2026</text:p>
          </table:table-cell>
          <table:table-cell office:value-type="float" office:value="202600001179">
            <text:p>202600001179</text:p>
          </table:table-cell>
          <table:table-cell office:value-type="float" office:value="202600000778">
            <text:p>202600000778</text:p>
          </table:table-cell>
          <table:table-cell office:value-type="string">
            <text:p>10914222718195 <text:s text:c="6"/>IMPLEMENTACION DEL PLAN CALOR <text:s text:c="21"/>Programa: 2718 PLAN CALOR <text:s text:c="40"/>Secretaria: 09 SECRETARÍA DE CAPITAL HUMANO Y ACCIÓN SOCIAL <text:s text:c="6"/>109142227181950339 <text:s text:c="2"/>OTROS SERVICIOS <text:s text:c="35"/>Programa: 2718 PLAN CALOR <text:s text:c="40"/>Secretaria: 09 SECRETARÍA DE CAPITAL HUMANO Y ACCIÓN SOCIAL</text:p>
          </table:table-cell>
          <table:table-cell office:value-type="string">
            <text:p>778-2026</text:p>
          </table:table-cell>
        </table:table-row>
        <table:table-row table:style-name="ro1">
          <table:table-cell office:value-type="float" office:value="491">
            <text:p>491</text:p>
          </table:table-cell>
          <table:table-cell office:value-type="string">
            <text:p>Y0258LJT</text:p>
          </table:table-cell>
          <table:table-cell office:value-type="string">
            <text:p>202600005416OP</text:p>
          </table:table-cell>
          <table:table-cell office:value-type="string">
            <text:p>UYUNI S.A.S</text:p>
          </table:table-cell>
          <table:table-cell office:value-type="float" office:value="7840000">
            <text:p>7840000</text:p>
          </table:table-cell>
          <table:table-cell office:value-type="string">
            <text:p>24/06/2026</text:p>
          </table:table-cell>
          <table:table-cell office:value-type="float" office:value="202600001190">
            <text:p>202600001190</text:p>
          </table:table-cell>
          <table:table-cell office:value-type="float" office:value="202600000814">
            <text:p>202600000814</text:p>
          </table:table-cell>
          <table:table-cell office:value-type="string">
            <text:p>10700130050132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814-2026</text:p>
          </table:table-cell>
        </table:table-row>
        <table:table-row table:style-name="ro1">
          <table:table-cell office:value-type="float" office:value="492">
            <text:p>492</text:p>
          </table:table-cell>
          <table:table-cell office:value-type="string">
            <text:p>Y0258LJT</text:p>
          </table:table-cell>
          <table:table-cell office:value-type="string">
            <text:p>202600005419OP</text:p>
          </table:table-cell>
          <table:table-cell office:value-type="string">
            <text:p>UNIDAD REGIONAL III</text:p>
          </table:table-cell>
          <table:table-cell office:value-type="string">
            <text:p>331654.92</text:p>
          </table:table-cell>
          <table:table-cell office:value-type="string">
            <text:p>24/06/2026</text:p>
          </table:table-cell>
          <table:table-cell office:value-type="float" office:value="202600002833">
            <text:p>202600002833</text:p>
          </table:table-cell>
          <table:table-cell office:value-type="float" office:value="202600002207">
            <text:p>202600002207</text:p>
          </table:table-cell>
          <table:table-cell office:value-type="string">
            <text:p>111181130372620339 <text:s text:c="2"/>OTROS SERVICIOS <text:s text:c="35"/>Programa: 3037 CONTROL DE TRANSITO <text:s text:c="31"/>Secretaria: 11 SECRETARÍA DE PROTECCIÓN CIUDADANA</text:p>
          </table:table-cell>
          <table:table-cell office:value-type="string">
            <text:p>2207-2026</text:p>
          </table:table-cell>
        </table:table-row>
        <table:table-row table:style-name="ro1">
          <table:table-cell office:value-type="float" office:value="493">
            <text:p>493</text:p>
          </table:table-cell>
          <table:table-cell office:value-type="string">
            <text:p>Y0258LJT</text:p>
          </table:table-cell>
          <table:table-cell office:value-type="string">
            <text:p>202600005420OP</text:p>
          </table:table-cell>
          <table:table-cell office:value-type="string">
            <text:p>ADESSO TECH SA</text:p>
          </table:table-cell>
          <table:table-cell office:value-type="string">
            <text:p>1674835.57</text:p>
          </table:table-cell>
          <table:table-cell office:value-type="string">
            <text:p>24/06/2026</text:p>
          </table:table-cell>
          <table:table-cell office:value-type="float" office:value="202600003250">
            <text:p>202600003250</text:p>
          </table:table-cell>
          <table:table-cell office:value-type="float" office:value="202600002380">
            <text:p>202600002380</text:p>
          </table:table-cell>
          <table:table-cell office:value-type="string">
            <text:p>102001300010010229 <text:s text:c="2"/>OTROS BIENES DE CONSUMO <text:s text:c="27"/>Programa: 0001 IMPUESTOS <text:s text:c="41"/>Secretaria: 02 SECRETARÍA DE COORDINACION DE OBRAS Y SERVICIOS <text:s text:c="3"/>10200130001001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380-2026</text:p>
          </table:table-cell>
        </table:table-row>
        <table:table-row table:style-name="ro1">
          <table:table-cell office:value-type="float" office:value="494">
            <text:p>494</text:p>
          </table:table-cell>
          <table:table-cell office:value-type="string">
            <text:p>Y0258LJT</text:p>
          </table:table-cell>
          <table:table-cell office:value-type="string">
            <text:p>202600005421OP</text:p>
          </table:table-cell>
          <table:table-cell office:value-type="string">
            <text:p>BARISUR SOC.CAP.ISECC.IV</text:p>
          </table:table-cell>
          <table:table-cell office:value-type="float" office:value="765000">
            <text:p>765000</text:p>
          </table:table-cell>
          <table:table-cell office:value-type="string">
            <text:p>24/06/2026</text:p>
          </table:table-cell>
          <table:table-cell office:value-type="float" office:value="202600002373">
            <text:p>202600002373</text:p>
          </table:table-cell>
          <table:table-cell office:value-type="float" office:value="202600001919">
            <text:p>202600001919</text:p>
          </table:table-cell>
          <table:table-cell office:value-type="string">
            <text:p>107001300501280442 <text:s text:c="2"/>CONSTRUCCIONES <text:s text:c="36"/>Programa: 0050 REORDENAMIENTO DEL CEMENTERIO MUNICIPAL <text:s text:c="11"/>Secretaria: 07 SECRETARÍA DE OBRAS Y SERVICIOS PÚBLICOS</text:p>
          </table:table-cell>
          <table:table-cell office:value-type="string">
            <text:p>1919-2026</text:p>
          </table:table-cell>
        </table:table-row>
        <table:table-row table:style-name="ro1">
          <table:table-cell office:value-type="float" office:value="495">
            <text:p>495</text:p>
          </table:table-cell>
          <table:table-cell office:value-type="string">
            <text:p>Y0258LJT</text:p>
          </table:table-cell>
          <table:table-cell office:value-type="string">
            <text:p>202600005430OP</text:p>
          </table:table-cell>
          <table:table-cell office:value-type="string">
            <text:p>TREVISAN SRL</text:p>
          </table:table-cell>
          <table:table-cell office:value-type="float" office:value="520000">
            <text:p>520000</text:p>
          </table:table-cell>
          <table:table-cell office:value-type="string">
            <text:p>24/06/2026</text:p>
          </table:table-cell>
          <table:table-cell office:value-type="float" office:value="202600003039">
            <text:p>202600003039</text:p>
          </table:table-cell>
          <table:table-cell office:value-type="float" office:value="202600002305">
            <text:p>202600002305</text:p>
          </table:table-cell>
          <table:table-cell office:value-type="string">
            <text:p>111002100010010221 <text:s text:c="2"/>PRODUCTOS ALIMENTICIOS AGROPECUARIO Y FORESTALES <text:s text:c="2"/>Programa: 0001 IMPUESTOS <text:s text:c="41"/>Secretaria: 11 SECRETARÍA DE PROTECCIÓN CIUDADANA <text:s text:c="16"/>111002100010010221 <text:s text:c="2"/>PRODUCTOS ALIMENTICIOS AGROPECUARIO Y FORESTALES <text:s text:c="2"/>Programa: 0001 SERVICIO ADMINISTRATIVO CENTRAL <text:s text:c="19"/>Secretaria: 11 SECRETARÍA DE PROTECCIÓN CIUDADANA</text:p>
          </table:table-cell>
          <table:table-cell office:value-type="string">
            <text:p>2305-2026</text:p>
          </table:table-cell>
        </table:table-row>
        <table:table-row table:style-name="ro1">
          <table:table-cell office:value-type="float" office:value="496">
            <text:p>496</text:p>
          </table:table-cell>
          <table:table-cell office:value-type="string">
            <text:p>Y0258LJT</text:p>
          </table:table-cell>
          <table:table-cell office:value-type="string">
            <text:p>202600005431OP</text:p>
          </table:table-cell>
          <table:table-cell office:value-type="string">
            <text:p>PAPER Y <text:s/>TOYS S.R.L.</text:p>
          </table:table-cell>
          <table:table-cell office:value-type="string">
            <text:p>150300.41</text:p>
          </table:table-cell>
          <table:table-cell office:value-type="string">
            <text:p>24/06/2026</text:p>
          </table:table-cell>
          <table:table-cell office:value-type="float" office:value="202600002491">
            <text:p>202600002491</text:p>
          </table:table-cell>
          <table:table-cell office:value-type="float" office:value="202600002217">
            <text:p>202600002217</text:p>
          </table:table-cell>
          <table:table-cell office:value-type="string">
            <text:p>111181101052680223 <text:s text:c="2"/>PRODUCTOS DE PAPEL <text:s/>CARTON E IMPRESOS <text:s text:c="13"/>Programa: 0105 SENALIZACION <text:s text:c="38"/>Secretaria: 11 SECRETARÍA DE PROTECCIÓN CIUDADANA</text:p>
          </table:table-cell>
          <table:table-cell office:value-type="string">
            <text:p>2217-2026</text:p>
          </table:table-cell>
        </table:table-row>
        <table:table-row table:style-name="ro1">
          <table:table-cell office:value-type="float" office:value="497">
            <text:p>497</text:p>
          </table:table-cell>
          <table:table-cell office:value-type="string">
            <text:p>Y0258LJT</text:p>
          </table:table-cell>
          <table:table-cell office:value-type="string">
            <text:p>202600005432OP</text:p>
          </table:table-cell>
          <table:table-cell office:value-type="string">
            <text:p>LA ESQUINA SA</text:p>
          </table:table-cell>
          <table:table-cell office:value-type="float" office:value="866400">
            <text:p>866400</text:p>
          </table:table-cell>
          <table:table-cell office:value-type="string">
            <text:p>24/06/2026</text:p>
          </table:table-cell>
          <table:table-cell office:value-type="float" office:value="202600003197">
            <text:p>202600003197</text:p>
          </table:table-cell>
          <table:table-cell office:value-type="float" office:value="202600002362">
            <text:p>202600002362</text:p>
          </table:table-cell>
          <table:table-cell office:value-type="string">
            <text:p>107001300010010221 <text:s text:c="2"/>PRODUCTOS ALIMENTICIOS AGROPECUARIO Y FORESTALES <text:s text:c="2"/>Programa: 0001 IMPUESTOS <text:s text:c="41"/>Secretaria: 07 SECRETARÍA DE OBRAS Y SERVICIOS PÚBLICOS <text:s text:c="10"/>107001300010010221 <text:s text:c="2"/>PRODUCTOS ALIMENTICIOS AGROPECUARIO Y FORESTALES <text:s text:c="2"/>Programa: 0001 SERVICIO ADMINISTRATIVO CENTRAL <text:s text:c="19"/>Secretaria: 07 SECRETARÍA DE OBRAS Y SERVICIOS PÚBLICOS</text:p>
          </table:table-cell>
          <table:table-cell office:value-type="string">
            <text:p>2362-2026</text:p>
          </table:table-cell>
        </table:table-row>
        <table:table-row table:style-name="ro1">
          <table:table-cell office:value-type="float" office:value="498">
            <text:p>498</text:p>
          </table:table-cell>
          <table:table-cell office:value-type="string">
            <text:p>Y0258LJT</text:p>
          </table:table-cell>
          <table:table-cell office:value-type="string">
            <text:p>202600005437OP</text:p>
          </table:table-cell>
          <table:table-cell office:value-type="string">
            <text:p>TREVISAN SRL</text:p>
          </table:table-cell>
          <table:table-cell office:value-type="float" office:value="650000">
            <text:p>650000</text:p>
          </table:table-cell>
          <table:table-cell office:value-type="string">
            <text:p>24/06/2026</text:p>
          </table:table-cell>
          <table:table-cell office:value-type="float" office:value="202600003032">
            <text:p>202600003032</text:p>
          </table:table-cell>
          <table:table-cell office:value-type="float" office:value="202600002281">
            <text:p>202600002281</text:p>
          </table:table-cell>
          <table:table-cell office:value-type="string">
            <text:p>101001100070090221 <text:s text:c="2"/>PRODUCTOS ALIMENTICIOS AGROPECUARIO Y FORESTALES <text:s text:c="2"/>Programa: 0007 GESTION COMUNICACION Y GOBIERNO ABIERTO <text:s text:c="11"/>Secretaria: 01 INTENDENCIA <text:s text:c="39"/>101001100070090221 <text:s text:c="2"/>PRODUCTOS ALIMENTICIOS AGROPECUARIO Y FORESTALES <text:s text:c="2"/>Programa: 0007 MULTAS <text:s text:c="44"/>Secretaria: 01 INTENDENCIA</text:p>
          </table:table-cell>
          <table:table-cell office:value-type="string">
            <text:p>2281-2026</text:p>
          </table:table-cell>
        </table:table-row>
        <table:table-row table:style-name="ro1">
          <table:table-cell office:value-type="float" office:value="499">
            <text:p>499</text:p>
          </table:table-cell>
          <table:table-cell office:value-type="string">
            <text:p>Y0258LJT</text:p>
          </table:table-cell>
          <table:table-cell office:value-type="string">
            <text:p>202600005440OP</text:p>
          </table:table-cell>
          <table:table-cell office:value-type="string">
            <text:p>SOLUCIONES E IMPRESIONES S.R.L</text:p>
          </table:table-cell>
          <table:table-cell office:value-type="float" office:value="75644">
            <text:p>75644</text:p>
          </table:table-cell>
          <table:table-cell office:value-type="string">
            <text:p>24/06/2026</text:p>
          </table:table-cell>
          <table:table-cell office:value-type="float" office:value="202600002491">
            <text:p>202600002491</text:p>
          </table:table-cell>
          <table:table-cell office:value-type="float" office:value="202600002217">
            <text:p>202600002217</text:p>
          </table:table-cell>
          <table:table-cell office:value-type="string">
            <text:p>111181101052680223 <text:s text:c="2"/>PRODUCTOS DE PAPEL <text:s/>CARTON E IMPRESOS <text:s text:c="13"/>Programa: 0105 SENALIZACION <text:s text:c="38"/>Secretaria: 11 SECRETARÍA DE PROTECCIÓN CIUDADANA</text:p>
          </table:table-cell>
          <table:table-cell office:value-type="string">
            <text:p>2217-2026</text:p>
          </table:table-cell>
        </table:table-row>
        <table:table-row table:style-name="ro1">
          <table:table-cell office:value-type="float" office:value="500">
            <text:p>500</text:p>
          </table:table-cell>
          <table:table-cell office:value-type="string">
            <text:p>Y0258LJT</text:p>
          </table:table-cell>
          <table:table-cell office:value-type="string">
            <text:p>202600005446OP</text:p>
          </table:table-cell>
          <table:table-cell office:value-type="string">
            <text:p>CASA PALM S.A.C.I.I. Y A.</text:p>
          </table:table-cell>
          <table:table-cell office:value-type="string">
            <text:p>21824.54</text:p>
          </table:table-cell>
          <table:table-cell office:value-type="string">
            <text:p>25/06/2026</text:p>
          </table:table-cell>
          <table:table-cell office:value-type="float" office:value="202600002960">
            <text:p>202600002960</text:p>
          </table:table-cell>
          <table:table-cell office:value-type="float" office:value="202600002298">
            <text:p>202600002298</text:p>
          </table:table-cell>
          <table:table-cell office:value-type="string">
            <text:p>109001200010010333 <text:s text:c="2"/>MANTENIMIENTO <text:s/>REPARACION Y LIMPIEZA <text:s text:c="14"/>Programa: 0001 IMPUESTOS <text:s text:c="41"/>Secretaria: 09 SECRETARÍA DE CAPITAL HUMANO Y ACCIÓN SOCIAL <text:s text:c="6"/>109001200010010333 <text:s text:c="2"/>MANTENIMIENTO <text:s/>REPARACION Y LIMPIEZA <text:s text:c="14"/>Programa: 0001 SERVICIO ADMINISTRATIVO CENTRAL <text:s text:c="19"/>Secretaria: 09 SECRETARÍA DE CAPITAL HUMANO Y ACCIÓN SOCIAL</text:p>
          </table:table-cell>
          <table:table-cell office:value-type="string">
            <text:p>2298-2026</text:p>
          </table:table-cell>
        </table:table-row>
        <table:table-row table:style-name="ro1">
          <table:table-cell office:value-type="float" office:value="501">
            <text:p>501</text:p>
          </table:table-cell>
          <table:table-cell office:value-type="string">
            <text:p>Y0258LJT</text:p>
          </table:table-cell>
          <table:table-cell office:value-type="string">
            <text:p>202600005447OP</text:p>
          </table:table-cell>
          <table:table-cell office:value-type="string">
            <text:p>LOPEZ <text:s text:c="24"/>GUSTAVO CARLOS</text:p>
          </table:table-cell>
          <table:table-cell office:value-type="string">
            <text:p>62561.72</text:p>
          </table:table-cell>
          <table:table-cell office:value-type="string">
            <text:p>25/06/2026</text:p>
          </table:table-cell>
          <table:table-cell office:value-type="float" office:value="202600000525">
            <text:p>202600000525</text:p>
          </table:table-cell>
          <table:table-cell office:value-type="float" office:value="202600001586">
            <text:p>202600001586</text:p>
          </table:table-cell>
          <table:table-cell office:value-type="string">
            <text:p>109001200010010443 <text:s text:c="2"/>MAQUINA Y EQUIPO <text:s text:c="34"/>Programa: 0001 IMPUESTOS <text:s text:c="41"/>Secretaria: 09 SECRETARÍA DE CAPITAL HUMANO Y ACCIÓN SOCIAL <text:s text:c="6"/>109001200010010443 <text:s text:c="2"/>MAQUINA Y EQUIPO <text:s text:c="34"/>Programa: 0001 SERVICIO ADMINISTRATIVO CENTRAL <text:s text:c="19"/>Secretaria: 09 SECRETARÍA DE CAPITAL HUMANO Y ACCIÓN SOCIAL</text:p>
          </table:table-cell>
          <table:table-cell office:value-type="string">
            <text:p>1586-2026</text:p>
          </table:table-cell>
        </table:table-row>
        <table:table-row table:style-name="ro1">
          <table:table-cell office:value-type="float" office:value="502">
            <text:p>502</text:p>
          </table:table-cell>
          <table:table-cell office:value-type="string">
            <text:p>Y0258LJT</text:p>
          </table:table-cell>
          <table:table-cell office:value-type="string">
            <text:p>202600005448OP</text:p>
          </table:table-cell>
          <table:table-cell office:value-type="string">
            <text:p>FERBA SRL</text:p>
          </table:table-cell>
          <table:table-cell office:value-type="float" office:value="199570">
            <text:p>199570</text:p>
          </table:table-cell>
          <table:table-cell office:value-type="string">
            <text:p>25/06/2026</text:p>
          </table:table-cell>
          <table:table-cell office:value-type="float" office:value="202600002639">
            <text:p>202600002639</text:p>
          </table:table-cell>
          <table:table-cell office:value-type="float" office:value="202600002291">
            <text:p>202600002291</text:p>
          </table:table-cell>
          <table:table-cell office:value-type="string">
            <text:p>109001200010010226 <text:s text:c="2"/>PRODUCTO METALICOS <text:s text:c="32"/>Programa: 0001 IMPUESTOS <text:s text:c="41"/>Secretaria: 09 SECRETARÍA DE CAPITAL HUMANO Y ACCIÓN SOCIAL <text:s text:c="6"/>109001200010010226 <text:s text:c="2"/>PRODUCTO METALICOS <text:s text:c="32"/>Programa: 0001 SERVICIO ADMINISTRATIVO CENTRAL <text:s text:c="19"/>Secretaria: 09 SECRETARÍA DE CAPITAL HUMANO Y ACCIÓN SOCIAL</text:p>
          </table:table-cell>
          <table:table-cell office:value-type="string">
            <text:p>2291-2026</text:p>
          </table:table-cell>
        </table:table-row>
        <table:table-row table:style-name="ro1">
          <table:table-cell office:value-type="float" office:value="503">
            <text:p>503</text:p>
          </table:table-cell>
          <table:table-cell office:value-type="string">
            <text:p>Y0258LJT</text:p>
          </table:table-cell>
          <table:table-cell office:value-type="string">
            <text:p>202600005449OP</text:p>
          </table:table-cell>
          <table:table-cell office:value-type="string">
            <text:p>FABRICA DE BANDERAS S.R.L</text:p>
          </table:table-cell>
          <table:table-cell office:value-type="string">
            <text:p>309500.05</text:p>
          </table:table-cell>
          <table:table-cell office:value-type="string">
            <text:p>25/06/2026</text:p>
          </table:table-cell>
          <table:table-cell office:value-type="float" office:value="202600002688">
            <text:p>202600002688</text:p>
          </table:table-cell>
          <table:table-cell office:value-type="float" office:value="202600002090">
            <text:p>202600002090</text:p>
          </table:table-cell>
          <table:table-cell office:value-type="string">
            <text:p>110001100912340222 <text:s text:c="2"/>TEXTILES Y VESTUARIOS <text:s text:c="29"/>Programa: 0091 PROMOCION DE EMPRENDIMIENTOS Y PYMES <text:s text:c="14"/>Secretaria: 10 SECRETARÍA DE PRODUCCIÓN Y EMPLEO</text:p>
          </table:table-cell>
          <table:table-cell office:value-type="string">
            <text:p>2090-2026</text:p>
          </table:table-cell>
        </table:table-row>
        <table:table-row table:style-name="ro1">
          <table:table-cell office:value-type="float" office:value="504">
            <text:p>504</text:p>
          </table:table-cell>
          <table:table-cell office:value-type="string">
            <text:p>Y0258LJT</text:p>
          </table:table-cell>
          <table:table-cell office:value-type="string">
            <text:p>202600005450OP</text:p>
          </table:table-cell>
          <table:table-cell office:value-type="string">
            <text:p>BURCAM SRL</text:p>
          </table:table-cell>
          <table:table-cell office:value-type="float" office:value="35900">
            <text:p>35900</text:p>
          </table:table-cell>
          <table:table-cell office:value-type="string">
            <text:p>25/06/2026</text:p>
          </table:table-cell>
          <table:table-cell office:value-type="float" office:value="202600001854">
            <text:p>202600001854</text:p>
          </table:table-cell>
          <table:table-cell office:value-type="float" office:value="202600001852">
            <text:p>202600001852</text:p>
          </table:table-cell>
          <table:table-cell office:value-type="string">
            <text:p>105041100340010229 <text:s text:c="2"/>OTROS BIENES DE CONSUMO <text:s text:c="27"/>Programa: 0034 SERVICIO ADMINISTRACION CENTRAL DE LA SECRETARIA <text:s text:c="2"/>Secretaria: 05 SECRETARÍA DE GESTIÓN ESTRATÉGICA Y MODERNIZACIÓN</text:p>
          </table:table-cell>
          <table:table-cell office:value-type="string">
            <text:p>1852-2026</text:p>
          </table:table-cell>
        </table:table-row>
        <table:table-row table:style-name="ro1">
          <table:table-cell office:value-type="float" office:value="505">
            <text:p>505</text:p>
          </table:table-cell>
          <table:table-cell office:value-type="string">
            <text:p>Y0258LJT</text:p>
          </table:table-cell>
          <table:table-cell office:value-type="string">
            <text:p>202600005451OP</text:p>
          </table:table-cell>
          <table:table-cell office:value-type="string">
            <text:p>AGUA Y GAS S.R.L.</text:p>
          </table:table-cell>
          <table:table-cell office:value-type="string">
            <text:p>82907.57</text:p>
          </table:table-cell>
          <table:table-cell office:value-type="string">
            <text:p>25/06/2026</text:p>
          </table:table-cell>
          <table:table-cell office:value-type="float" office:value="202600002932">
            <text:p>202600002932</text:p>
          </table:table-cell>
          <table:table-cell office:value-type="float" office:value="202600002295">
            <text:p>202600002295</text:p>
          </table:table-cell>
          <table:table-cell office:value-type="string">
            <text:p>101001100020010333 <text:s text:c="2"/>MANTENIMIENTO <text:s/>REPARACION Y LIMPIEZA <text:s text:c="14"/>Programa: 0002 SERVICIO DE JUSTICIA DE FALTAS URBANAS <text:s text:c="12"/>Secretaria: 01 INTENDENCIA <text:s text:c="39"/>101001100020010333 <text:s text:c="2"/>MANTENIMIENTO <text:s/>REPARACION Y LIMPIEZA <text:s text:c="14"/>Programa: 0002 TASAS Y TARIFAS <text:s text:c="35"/>Secretaria: 01 INTENDENCIA</text:p>
          </table:table-cell>
          <table:table-cell office:value-type="string">
            <text:p>2295-2026</text:p>
          </table:table-cell>
        </table:table-row>
        <table:table-row table:style-name="ro1">
          <table:table-cell office:value-type="float" office:value="506">
            <text:p>506</text:p>
          </table:table-cell>
          <table:table-cell office:value-type="string">
            <text:p>Y0258LJT</text:p>
          </table:table-cell>
          <table:table-cell office:value-type="string">
            <text:p>202600005453OP</text:p>
          </table:table-cell>
          <table:table-cell office:value-type="string">
            <text:p>ALUMISU S.R.L.</text:p>
          </table:table-cell>
          <table:table-cell office:value-type="float" office:value="696498">
            <text:p>696498</text:p>
          </table:table-cell>
          <table:table-cell office:value-type="string">
            <text:p>25/06/2026</text:p>
          </table:table-cell>
          <table:table-cell office:value-type="float" office:value="202600003109">
            <text:p>202600003109</text:p>
          </table:table-cell>
          <table:table-cell office:value-type="float" office:value="202600002330">
            <text:p>202600002330</text:p>
          </table:table-cell>
          <table:table-cell office:value-type="string">
            <text:p>10700130050131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2330-2026</text:p>
          </table:table-cell>
        </table:table-row>
        <table:table-row table:style-name="ro1">
          <table:table-cell office:value-type="float" office:value="507">
            <text:p>507</text:p>
          </table:table-cell>
          <table:table-cell office:value-type="string">
            <text:p>Y0258LJT</text:p>
          </table:table-cell>
          <table:table-cell office:value-type="string">
            <text:p>202600005454OP</text:p>
          </table:table-cell>
          <table:table-cell office:value-type="string">
            <text:p>LOS TRES MOSQUETEROS S.R.L</text:p>
          </table:table-cell>
          <table:table-cell office:value-type="float" office:value="940000">
            <text:p>940000</text:p>
          </table:table-cell>
          <table:table-cell office:value-type="string">
            <text:p>25/06/2026</text:p>
          </table:table-cell>
          <table:table-cell office:value-type="float" office:value="202600002716">
            <text:p>202600002716</text:p>
          </table:table-cell>
          <table:table-cell office:value-type="float" office:value="202600002135">
            <text:p>202600002135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135-2026</text:p>
          </table:table-cell>
        </table:table-row>
        <table:table-row table:style-name="ro1">
          <table:table-cell office:value-type="float" office:value="508">
            <text:p>508</text:p>
          </table:table-cell>
          <table:table-cell office:value-type="string">
            <text:p>Y0258LJT</text:p>
          </table:table-cell>
          <table:table-cell office:value-type="string">
            <text:p>202600005455OP</text:p>
          </table:table-cell>
          <table:table-cell office:value-type="string">
            <text:p>ROMERO <text:s text:c="23"/>NATALIA ALEJANDRA</text:p>
          </table:table-cell>
          <table:table-cell office:value-type="float" office:value="700000">
            <text:p>700000</text:p>
          </table:table-cell>
          <table:table-cell office:value-type="string">
            <text:p>25/06/2026</text:p>
          </table:table-cell>
          <table:table-cell office:value-type="float" office:value="202600003034">
            <text:p>202600003034</text:p>
          </table:table-cell>
          <table:table-cell office:value-type="float" office:value="202600002304">
            <text:p>202600002304</text:p>
          </table:table-cell>
          <table:table-cell office:value-type="string">
            <text:p>107001300010010229 <text:s text:c="2"/>OTROS BIENES DE CONSUMO <text:s text:c="27"/>Programa: 0001 IMPUESTOS <text:s text:c="41"/>Secretaria: 07 SECRETARÍA DE OBRAS Y SERVICIOS PÚBLICOS <text:s text:c="10"/>107001300010010229 <text:s text:c="2"/>OTROS BIENES DE CONSUMO <text:s text:c="27"/>Programa: 0001 SERVICIO ADMINISTRATIVO CENTRAL <text:s text:c="19"/>Secretaria: 07 SECRETARÍA DE OBRAS Y SERVICIOS PÚBLICOS</text:p>
          </table:table-cell>
          <table:table-cell office:value-type="string">
            <text:p>2304-2026</text:p>
          </table:table-cell>
        </table:table-row>
        <table:table-row table:style-name="ro1">
          <table:table-cell office:value-type="float" office:value="509">
            <text:p>509</text:p>
          </table:table-cell>
          <table:table-cell office:value-type="string">
            <text:p>Y0258LJT</text:p>
          </table:table-cell>
          <table:table-cell office:value-type="string">
            <text:p>202600005457OP</text:p>
          </table:table-cell>
          <table:table-cell office:value-type="string">
            <text:p>BURCAM SRL</text:p>
          </table:table-cell>
          <table:table-cell office:value-type="float" office:value="176450">
            <text:p>176450</text:p>
          </table:table-cell>
          <table:table-cell office:value-type="string">
            <text:p>25/06/2026</text:p>
          </table:table-cell>
          <table:table-cell office:value-type="float" office:value="202600001957">
            <text:p>202600001957</text:p>
          </table:table-cell>
          <table:table-cell office:value-type="float" office:value="202600001857">
            <text:p>202600001857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1857-2026</text:p>
          </table:table-cell>
        </table:table-row>
        <table:table-row table:style-name="ro1">
          <table:table-cell office:value-type="float" office:value="510">
            <text:p>510</text:p>
          </table:table-cell>
          <table:table-cell office:value-type="string">
            <text:p>Y0258LJT</text:p>
          </table:table-cell>
          <table:table-cell office:value-type="string">
            <text:p>202600005458OP</text:p>
          </table:table-cell>
          <table:table-cell office:value-type="string">
            <text:p>FERRETERIA BARBERIS S.R.L.</text:p>
          </table:table-cell>
          <table:table-cell office:value-type="float" office:value="1421070">
            <text:p>1421070</text:p>
          </table:table-cell>
          <table:table-cell office:value-type="string">
            <text:p>25/06/2026</text:p>
          </table:table-cell>
          <table:table-cell office:value-type="float" office:value="202600002881">
            <text:p>202600002881</text:p>
          </table:table-cell>
          <table:table-cell office:value-type="float" office:value="202600002245">
            <text:p>202600002245</text:p>
          </table:table-cell>
          <table:table-cell office:value-type="string">
            <text:p>110001100912340443 <text:s text:c="2"/>MAQUINA Y EQUIPO <text:s text:c="34"/>Programa: 0091 PROMOCION DE EMPRENDIMIENTOS Y PYMES <text:s text:c="14"/>Secretaria: 10 SECRETARÍA DE PRODUCCIÓN Y EMPLEO</text:p>
          </table:table-cell>
          <table:table-cell office:value-type="string">
            <text:p>2245-2026</text:p>
          </table:table-cell>
        </table:table-row>
        <table:table-row table:style-name="ro1">
          <table:table-cell office:value-type="float" office:value="511">
            <text:p>511</text:p>
          </table:table-cell>
          <table:table-cell office:value-type="string">
            <text:p>Y0258LJT</text:p>
          </table:table-cell>
          <table:table-cell office:value-type="string">
            <text:p>202600005460OP</text:p>
          </table:table-cell>
          <table:table-cell office:value-type="string">
            <text:p>OSORIO <text:s text:c="23"/>MIGUEL ANDRES</text:p>
          </table:table-cell>
          <table:table-cell office:value-type="float" office:value="30000">
            <text:p>30000</text:p>
          </table:table-cell>
          <table:table-cell office:value-type="string">
            <text:p>25/06/2026</text:p>
          </table:table-cell>
          <table:table-cell office:value-type="float" office:value="202600002656">
            <text:p>202600002656</text:p>
          </table:table-cell>
          <table:table-cell office:value-type="float" office:value="202600002129">
            <text:p>202600002129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129-2026</text:p>
          </table:table-cell>
        </table:table-row>
        <table:table-row table:style-name="ro1">
          <table:table-cell office:value-type="float" office:value="512">
            <text:p>512</text:p>
          </table:table-cell>
          <table:table-cell office:value-type="string">
            <text:p>Y0258LJT</text:p>
          </table:table-cell>
          <table:table-cell office:value-type="string">
            <text:p>202600005463OP</text:p>
          </table:table-cell>
          <table:table-cell office:value-type="string">
            <text:p>ORLANDO <text:s text:c="22"/>GUILLERMO ARIEL</text:p>
          </table:table-cell>
          <table:table-cell office:value-type="float" office:value="748000">
            <text:p>748000</text:p>
          </table:table-cell>
          <table:table-cell office:value-type="string">
            <text:p>25/06/2026</text:p>
          </table:table-cell>
          <table:table-cell office:value-type="float" office:value="202600000535">
            <text:p>202600000535</text:p>
          </table:table-cell>
          <table:table-cell office:value-type="float" office:value="202600000441">
            <text:p>202600000441</text:p>
          </table:table-cell>
          <table:table-cell office:value-type="string">
            <text:p>111181101052690443 <text:s text:c="2"/>MAQUINA Y EQUIPO <text:s text:c="34"/>Programa: 0105 SENALIZACION <text:s text:c="38"/>Secretaria: 11 SECRETARÍA DE PROTECCIÓN CIUDADANA</text:p>
          </table:table-cell>
          <table:table-cell office:value-type="string">
            <text:p>441-2026</text:p>
          </table:table-cell>
        </table:table-row>
        <table:table-row table:style-name="ro1">
          <table:table-cell office:value-type="float" office:value="513">
            <text:p>513</text:p>
          </table:table-cell>
          <table:table-cell office:value-type="string">
            <text:p>Y0258LJT</text:p>
          </table:table-cell>
          <table:table-cell office:value-type="string">
            <text:p>202600005464OP</text:p>
          </table:table-cell>
          <table:table-cell office:value-type="string">
            <text:p>GARCIA <text:s text:c="23"/>LUCAS MANUEL</text:p>
          </table:table-cell>
          <table:table-cell office:value-type="string">
            <text:p>104818.85</text:p>
          </table:table-cell>
          <table:table-cell office:value-type="string">
            <text:p>25/06/2026</text:p>
          </table:table-cell>
          <table:table-cell office:value-type="float" office:value="202600002943">
            <text:p>202600002943</text:p>
          </table:table-cell>
          <table:table-cell office:value-type="float" office:value="202600002297">
            <text:p>202600002297</text:p>
          </table:table-cell>
          <table:table-cell office:value-type="string">
            <text:p>109142200812010333 <text:s text:c="2"/>MANTENIMIENTO <text:s/>REPARACION Y LIMPIEZA <text:s text:c="14"/>Programa: 0081 PROMOCIÓN DE DERECHOS DE LAS PERSONAS MAYORES <text:s text:c="5"/>Secretaria: 09 SECRETARÍA DE CAPITAL HUMANO Y ACCIÓN SOCIAL</text:p>
          </table:table-cell>
          <table:table-cell office:value-type="string">
            <text:p>2297-2026</text:p>
          </table:table-cell>
        </table:table-row>
        <table:table-row table:style-name="ro1">
          <table:table-cell office:value-type="float" office:value="514">
            <text:p>514</text:p>
          </table:table-cell>
          <table:table-cell office:value-type="string">
            <text:p>Y0258LJT</text:p>
          </table:table-cell>
          <table:table-cell office:value-type="string">
            <text:p>202600005466OP</text:p>
          </table:table-cell>
          <table:table-cell office:value-type="string">
            <text:p>GONZALEZ <text:s text:c="21"/>JORGE ALBERTO</text:p>
          </table:table-cell>
          <table:table-cell office:value-type="float" office:value="2129860">
            <text:p>2129860</text:p>
          </table:table-cell>
          <table:table-cell office:value-type="string">
            <text:p>25/06/2026</text:p>
          </table:table-cell>
          <table:table-cell office:value-type="float" office:value="202600000482">
            <text:p>202600000482</text:p>
          </table:table-cell>
          <table:table-cell office:value-type="float" office:value="202600000200">
            <text:p>202600000200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200-2026</text:p>
          </table:table-cell>
        </table:table-row>
        <table:table-row table:style-name="ro1">
          <table:table-cell office:value-type="float" office:value="515">
            <text:p>515</text:p>
          </table:table-cell>
          <table:table-cell office:value-type="string">
            <text:p>Y0258LJT</text:p>
          </table:table-cell>
          <table:table-cell office:value-type="string">
            <text:p>202600005468OP</text:p>
          </table:table-cell>
          <table:table-cell office:value-type="string">
            <text:p>ROSSI Y ROSSI S.R.L.</text:p>
          </table:table-cell>
          <table:table-cell office:value-type="float" office:value="3748145">
            <text:p>3748145</text:p>
          </table:table-cell>
          <table:table-cell office:value-type="string">
            <text:p>25/06/2026</text:p>
          </table:table-cell>
          <table:table-cell office:value-type="float" office:value="202600000554">
            <text:p>202600000554</text:p>
          </table:table-cell>
          <table:table-cell office:value-type="float" office:value="202600000351">
            <text:p>202600000351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351-2026</text:p>
          </table:table-cell>
        </table:table-row>
        <table:table-row table:style-name="ro1">
          <table:table-cell office:value-type="float" office:value="516">
            <text:p>516</text:p>
          </table:table-cell>
          <table:table-cell office:value-type="string">
            <text:p>Y0258LJT</text:p>
          </table:table-cell>
          <table:table-cell office:value-type="string">
            <text:p>202600005470OP</text:p>
          </table:table-cell>
          <table:table-cell office:value-type="string">
            <text:p>AGUA Y GAS S.R.L.</text:p>
          </table:table-cell>
          <table:table-cell office:value-type="string">
            <text:p>194443.57</text:p>
          </table:table-cell>
          <table:table-cell office:value-type="string">
            <text:p>25/06/2026</text:p>
          </table:table-cell>
          <table:table-cell office:value-type="float" office:value="202600002765">
            <text:p>202600002765</text:p>
          </table:table-cell>
          <table:table-cell office:value-type="float" office:value="202600002180">
            <text:p>202600002180</text:p>
          </table:table-cell>
          <table:table-cell office:value-type="string">
            <text:p>102001100010010442 <text:s text:c="2"/>CONSTRUCCIONES <text:s text:c="36"/>Programa: 0001 IMPUESTOS <text:s text:c="41"/>Secretaria: 02 SECRETARÍA DE COORDINACION DE OBRAS Y SERVICIOS <text:s text:c="3"/>102001100010010442 <text:s text:c="2"/>CONSTRUCCIONES <text:s text:c="36"/>Programa: 0001 SERVICIO ADMINISTRATIVO CENTRAL <text:s text:c="19"/>Secretaria: 02 SECRETARÍA DE COORDINACION DE OBRAS Y SERVICIOS</text:p>
          </table:table-cell>
          <table:table-cell office:value-type="string">
            <text:p>2180-2026</text:p>
          </table:table-cell>
        </table:table-row>
        <table:table-row table:style-name="ro1">
          <table:table-cell office:value-type="float" office:value="517">
            <text:p>517</text:p>
          </table:table-cell>
          <table:table-cell office:value-type="string">
            <text:p>Y0258LJT</text:p>
          </table:table-cell>
          <table:table-cell office:value-type="string">
            <text:p>202600005471OP</text:p>
          </table:table-cell>
          <table:table-cell office:value-type="string">
            <text:p>AGUA Y GAS S.R.L.</text:p>
          </table:table-cell>
          <table:table-cell office:value-type="string">
            <text:p>70777.29</text:p>
          </table:table-cell>
          <table:table-cell office:value-type="string">
            <text:p>25/06/2026</text:p>
          </table:table-cell>
          <table:table-cell office:value-type="float" office:value="202600002903">
            <text:p>202600002903</text:p>
          </table:table-cell>
          <table:table-cell office:value-type="float" office:value="202600002247">
            <text:p>202600002247</text:p>
          </table:table-cell>
          <table:table-cell office:value-type="string">
            <text:p>102001100010340229 <text:s text:c="2"/>OTROS BIENES DE CONSUMO <text:s text:c="27"/>Programa: 0001 IMPUESTOS <text:s text:c="41"/>Secretaria: 02 SECRETARÍA DE COORDINACION DE OBRAS Y SERVICIOS <text:s text:c="3"/>10200110001034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247-2026</text:p>
          </table:table-cell>
        </table:table-row>
        <table:table-row table:style-name="ro1">
          <table:table-cell office:value-type="float" office:value="518">
            <text:p>518</text:p>
          </table:table-cell>
          <table:table-cell office:value-type="string">
            <text:p>Y0258LJT</text:p>
          </table:table-cell>
          <table:table-cell office:value-type="string">
            <text:p>202600005473OP</text:p>
          </table:table-cell>
          <table:table-cell office:value-type="string">
            <text:p>AFP SERVICE SA</text:p>
          </table:table-cell>
          <table:table-cell office:value-type="string">
            <text:p>291017.9</text:p>
          </table:table-cell>
          <table:table-cell office:value-type="string">
            <text:p>25/06/2026</text:p>
          </table:table-cell>
          <table:table-cell office:value-type="float" office:value="202600000399">
            <text:p>202600000399</text:p>
          </table:table-cell>
          <table:table-cell office:value-type="float" office:value="202600000684">
            <text:p>202600000684</text:p>
          </table:table-cell>
          <table:table-cell office:value-type="string">
            <text:p>102002100010390442 <text:s text:c="2"/>CONSTRUCCIONES <text:s text:c="36"/>Programa: 0001 IMPUESTOS <text:s text:c="41"/>Secretaria: 02 SECRETARÍA DE COORDINACION DE OBRAS Y SERVICIOS <text:s text:c="3"/>102002100010390442 <text:s text:c="2"/>CONSTRUCCIONES <text:s text:c="36"/>Programa: 0001 SERVICIO ADMINISTRATIVO CENTRAL <text:s text:c="19"/>Secretaria: 02 SECRETARÍA DE COORDINACION DE OBRAS Y SERVICIOS</text:p>
          </table:table-cell>
          <table:table-cell office:value-type="string">
            <text:p>684-2026</text:p>
          </table:table-cell>
        </table:table-row>
        <table:table-row table:style-name="ro1">
          <table:table-cell office:value-type="float" office:value="519">
            <text:p>519</text:p>
          </table:table-cell>
          <table:table-cell office:value-type="string">
            <text:p>Y0258LJT</text:p>
          </table:table-cell>
          <table:table-cell office:value-type="string">
            <text:p>202600005474OP</text:p>
          </table:table-cell>
          <table:table-cell office:value-type="string">
            <text:p>FERNANDEZ <text:s text:c="20"/>HUGO JACOBO</text:p>
          </table:table-cell>
          <table:table-cell office:value-type="float" office:value="40000">
            <text:p>40000</text:p>
          </table:table-cell>
          <table:table-cell office:value-type="string">
            <text:p>25/06/2026</text:p>
          </table:table-cell>
          <table:table-cell office:value-type="float" office:value="202600002492">
            <text:p>202600002492</text:p>
          </table:table-cell>
          <table:table-cell office:value-type="float" office:value="202600001993">
            <text:p>202600001993</text:p>
          </table:table-cell>
          <table:table-cell office:value-type="string">
            <text:p>107001300401070229 <text:s text:c="2"/>OTROS BIENES DE CONSUMO <text:s text:c="27"/>Programa: 0040 ABASTECIMIENTO Y MANTENIMIENTO DE FLOTA Y MAQUINAR Secretaria: 07 SECRETARÍA DE OBRAS Y SERVICIOS PÚBLICOS</text:p>
          </table:table-cell>
          <table:table-cell office:value-type="string">
            <text:p>1993-2026</text:p>
          </table:table-cell>
        </table:table-row>
        <table:table-row table:style-name="ro1">
          <table:table-cell office:value-type="float" office:value="520">
            <text:p>520</text:p>
          </table:table-cell>
          <table:table-cell office:value-type="string">
            <text:p>Y0258LJT</text:p>
          </table:table-cell>
          <table:table-cell office:value-type="string">
            <text:p>202600005475OP</text:p>
          </table:table-cell>
          <table:table-cell office:value-type="string">
            <text:p>DESARROLLO SUR S.R.L</text:p>
          </table:table-cell>
          <table:table-cell office:value-type="string">
            <text:p>6458348.06</text:p>
          </table:table-cell>
          <table:table-cell office:value-type="string">
            <text:p>25/06/2026</text:p>
          </table:table-cell>
          <table:table-cell office:value-type="float" office:value="202600000782">
            <text:p>202600000782</text:p>
          </table:table-cell>
          <table:table-cell office:value-type="float" office:value="202600000407">
            <text:p>202600000407</text:p>
          </table:table-cell>
          <table:table-cell office:value-type="string">
            <text:p>109142234251900229 <text:s text:c="2"/>OTROS BIENES DE CONSUMO <text:s text:c="27"/>Programa: 3425 MEJORAMIENTO HABITACIONAL <text:s text:c="25"/>Secretaria: 09 SECRETARÍA DE CAPITAL HUMANO Y ACCIÓN SOCIAL</text:p>
          </table:table-cell>
          <table:table-cell office:value-type="string">
            <text:p>407-2026</text:p>
          </table:table-cell>
        </table:table-row>
        <table:table-row table:style-name="ro1">
          <table:table-cell office:value-type="float" office:value="521">
            <text:p>521</text:p>
          </table:table-cell>
          <table:table-cell office:value-type="string">
            <text:p>Y0258LJT</text:p>
          </table:table-cell>
          <table:table-cell office:value-type="string">
            <text:p>202600005477OP</text:p>
          </table:table-cell>
          <table:table-cell office:value-type="string">
            <text:p>MATA <text:s text:c="25"/>RODRIGO ARIEL</text:p>
          </table:table-cell>
          <table:table-cell office:value-type="float" office:value="2200000">
            <text:p>2200000</text:p>
          </table:table-cell>
          <table:table-cell office:value-type="string">
            <text:p>25/06/2026</text:p>
          </table:table-cell>
          <table:table-cell office:value-type="float" office:value="202600003216">
            <text:p>202600003216</text:p>
          </table:table-cell>
          <table:table-cell office:value-type="float" office:value="202600002367">
            <text:p>202600002367</text:p>
          </table:table-cell>
          <table:table-cell office:value-type="string">
            <text:p>102001300010010339 <text:s text:c="2"/>OTROS SERVICIOS <text:s text:c="35"/>Programa: 0001 IMPUESTOS <text:s text:c="41"/>Secretaria: 02 SECRETARÍA DE COORDINACION DE OBRAS Y SERVICIOS <text:s text:c="3"/>102001300010010339 <text:s text:c="2"/>OTROS SERVICIOS <text:s text:c="35"/>Programa: 0001 SERVICIO ADMINISTRATIVO CENTRAL <text:s text:c="19"/>Secretaria: 02 SECRETARÍA DE COORDINACION DE OBRAS Y SERVICIOS</text:p>
          </table:table-cell>
          <table:table-cell office:value-type="string">
            <text:p>2367-2026</text:p>
          </table:table-cell>
        </table:table-row>
        <table:table-row table:style-name="ro1">
          <table:table-cell office:value-type="float" office:value="522">
            <text:p>522</text:p>
          </table:table-cell>
          <table:table-cell office:value-type="string">
            <text:p>Y0258LJT</text:p>
          </table:table-cell>
          <table:table-cell office:value-type="string">
            <text:p>202600005479OP</text:p>
          </table:table-cell>
          <table:table-cell office:value-type="string">
            <text:p>HOLLEN AG. LTDA S.R.L.</text:p>
          </table:table-cell>
          <table:table-cell office:value-type="float" office:value="3230000">
            <text:p>3230000</text:p>
          </table:table-cell>
          <table:table-cell office:value-type="string">
            <text:p>26/06/2026</text:p>
          </table:table-cell>
          <table:table-cell office:value-type="float" office:value="202600000812">
            <text:p>202600000812</text:p>
          </table:table-cell>
          <table:table-cell office:value-type="float" office:value="202600000609">
            <text:p>202600000609</text:p>
          </table:table-cell>
          <table:table-cell office:value-type="string">
            <text:p>11100210096250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609-2026</text:p>
          </table:table-cell>
        </table:table-row>
        <table:table-row table:style-name="ro1">
          <table:table-cell office:value-type="float" office:value="523">
            <text:p>523</text:p>
          </table:table-cell>
          <table:table-cell office:value-type="string">
            <text:p>Y0258LJT</text:p>
          </table:table-cell>
          <table:table-cell office:value-type="string">
            <text:p>202600005486OP</text:p>
          </table:table-cell>
          <table:table-cell office:value-type="string">
            <text:p>CASA PALM S.A.C.I.I. Y A.</text:p>
          </table:table-cell>
          <table:table-cell office:value-type="float" office:value="83750">
            <text:p>83750</text:p>
          </table:table-cell>
          <table:table-cell office:value-type="string">
            <text:p>26/06/2026</text:p>
          </table:table-cell>
          <table:table-cell office:value-type="float" office:value="202600002214">
            <text:p>202600002214</text:p>
          </table:table-cell>
          <table:table-cell office:value-type="float" office:value="202600001718">
            <text:p>202600001718</text:p>
          </table:table-cell>
          <table:table-cell office:value-type="string">
            <text:p>110002100012350229 <text:s text:c="2"/>OTROS BIENES DE CONSUMO <text:s text:c="27"/>Programa: 0001 IMPUESTOS <text:s text:c="41"/>Secretaria: 10 SECRETARÍA DE PRODUCCIÓN Y EMPLEO <text:s text:c="17"/>11000210001235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718-2026</text:p>
          </table:table-cell>
        </table:table-row>
        <table:table-row table:style-name="ro1">
          <table:table-cell office:value-type="float" office:value="524">
            <text:p>524</text:p>
          </table:table-cell>
          <table:table-cell office:value-type="string">
            <text:p>Y0258LJT</text:p>
          </table:table-cell>
          <table:table-cell office:value-type="string">
            <text:p>202600005489OP</text:p>
          </table:table-cell>
          <table:table-cell office:value-type="string">
            <text:p>PATAGONICA DE LUBRICANTES SRL.</text:p>
          </table:table-cell>
          <table:table-cell office:value-type="float" office:value="283000">
            <text:p>283000</text:p>
          </table:table-cell>
          <table:table-cell office:value-type="string">
            <text:p>26/06/2026</text:p>
          </table:table-cell>
          <table:table-cell office:value-type="float" office:value="202600000964">
            <text:p>202600000964</text:p>
          </table:table-cell>
          <table:table-cell office:value-type="float" office:value="202600001531">
            <text:p>202600001531</text:p>
          </table:table-cell>
          <table:table-cell office:value-type="string">
            <text:p>107091300511350229 <text:s text:c="2"/>OTROS BIENES DE CONSUMO <text:s text:c="27"/>Programa: 0051 SERVICIO DE RECOLECCIÓN DE RESIDUOS <text:s text:c="15"/>Secretaria: 07 SECRETARÍA DE OBRAS Y SERVICIOS PÚBLICOS</text:p>
          </table:table-cell>
          <table:table-cell office:value-type="string">
            <text:p>1531-2026</text:p>
          </table:table-cell>
        </table:table-row>
        <table:table-row table:style-name="ro1">
          <table:table-cell office:value-type="float" office:value="525">
            <text:p>525</text:p>
          </table:table-cell>
          <table:table-cell office:value-type="string">
            <text:p>Y0258LJT</text:p>
          </table:table-cell>
          <table:table-cell office:value-type="string">
            <text:p>202600005492OP</text:p>
          </table:table-cell>
          <table:table-cell office:value-type="string">
            <text:p>ENERGIA S.R.L.</text:p>
          </table:table-cell>
          <table:table-cell office:value-type="string">
            <text:p>1170962.08</text:p>
          </table:table-cell>
          <table:table-cell office:value-type="string">
            <text:p>26/06/2026</text:p>
          </table:table-cell>
          <table:table-cell office:value-type="float" office:value="202600002777">
            <text:p>202600002777</text:p>
          </table:table-cell>
          <table:table-cell office:value-type="float" office:value="202600002183">
            <text:p>202600002183</text:p>
          </table:table-cell>
          <table:table-cell office:value-type="string">
            <text:p>102002100010390229 <text:s text:c="2"/>OTROS BIENES DE CONSUMO <text:s text:c="27"/>Programa: 0001 IMPUESTOS <text:s text:c="41"/>Secretaria: 02 SECRETARÍA DE COORDINACION DE OBRAS Y SERVICIOS <text:s text:c="3"/>102002100010390229 <text:s text:c="2"/>OTROS BIENES DE CONSUMO <text:s text:c="27"/>Programa: 0001 SERVICIO ADMINISTRATIVO CENTRAL <text:s text:c="19"/>Secretaria: 02 SECRETARÍA DE COORDINACION DE OBRAS Y SERVICIOS</text:p>
          </table:table-cell>
          <table:table-cell office:value-type="string">
            <text:p>2183-2026</text:p>
          </table:table-cell>
        </table:table-row>
        <table:table-row table:style-name="ro1">
          <table:table-cell office:value-type="float" office:value="526">
            <text:p>526</text:p>
          </table:table-cell>
          <table:table-cell office:value-type="string">
            <text:p>Y0258LJT</text:p>
          </table:table-cell>
          <table:table-cell office:value-type="string">
            <text:p>202600005496OP</text:p>
          </table:table-cell>
          <table:table-cell office:value-type="string">
            <text:p>BURCAM SRL</text:p>
          </table:table-cell>
          <table:table-cell office:value-type="float" office:value="35900">
            <text:p>35900</text:p>
          </table:table-cell>
          <table:table-cell office:value-type="string">
            <text:p>26/06/2026</text:p>
          </table:table-cell>
          <table:table-cell office:value-type="float" office:value="202600002228">
            <text:p>202600002228</text:p>
          </table:table-cell>
          <table:table-cell office:value-type="float" office:value="202600001903">
            <text:p>202600001903</text:p>
          </table:table-cell>
          <table:table-cell office:value-type="string">
            <text:p>108001100010020229 <text:s text:c="2"/>OTROS BIENES DE CONSUMO <text:s text:c="27"/>Programa: 0001 IMPUESTOS <text:s text:c="41"/>Secretaria: 08 SECRETARÍA DE PLANEAMIENTO TERRITORIAL <text:s text:c="12"/>108001100010020229 <text:s text:c="2"/>OTROS BIENES DE CONSUMO <text:s text:c="27"/>Programa: 0001 SERVICIO ADMINISTRATIVO CENTRAL <text:s text:c="19"/>Secretaria: 08 SECRETARÍA DE PLANEAMIENTO TERRITORIAL</text:p>
          </table:table-cell>
          <table:table-cell office:value-type="string">
            <text:p>1903-2026</text:p>
          </table:table-cell>
        </table:table-row>
        <table:table-row table:style-name="ro1">
          <table:table-cell office:value-type="float" office:value="527">
            <text:p>527</text:p>
          </table:table-cell>
          <table:table-cell office:value-type="string">
            <text:p>Y0258LJT</text:p>
          </table:table-cell>
          <table:table-cell office:value-type="string">
            <text:p>202600005501OP</text:p>
          </table:table-cell>
          <table:table-cell office:value-type="string">
            <text:p>GHIGLIA TITACCIA <text:s text:c="13"/>CRISTIAN Y FEDERICO S.H.</text:p>
          </table:table-cell>
          <table:table-cell office:value-type="float" office:value="185000">
            <text:p>185000</text:p>
          </table:table-cell>
          <table:table-cell office:value-type="string">
            <text:p>26/06/2026</text:p>
          </table:table-cell>
          <table:table-cell office:value-type="float" office:value="202600002702">
            <text:p>202600002702</text:p>
          </table:table-cell>
          <table:table-cell office:value-type="float" office:value="202600002239">
            <text:p>202600002239</text:p>
          </table:table-cell>
          <table:table-cell office:value-type="string">
            <text:p>107002300481200229 <text:s text:c="2"/>OTROS BIENES DE CONSUMO <text:s text:c="27"/>Programa: 0048 PROGRAMA INTEGRAL DE PAVIMENTACIÓN <text:s text:c="16"/>Secretaria: 07 SECRETARÍA DE OBRAS Y SERVICIOS PÚBLICOS</text:p>
          </table:table-cell>
          <table:table-cell office:value-type="string">
            <text:p>2239-2026</text:p>
          </table:table-cell>
        </table:table-row>
        <table:table-row table:style-name="ro1">
          <table:table-cell office:value-type="float" office:value="528">
            <text:p>528</text:p>
          </table:table-cell>
          <table:table-cell office:value-type="string">
            <text:p>Y0258LJT</text:p>
          </table:table-cell>
          <table:table-cell office:value-type="string">
            <text:p>202600005502OP</text:p>
          </table:table-cell>
          <table:table-cell office:value-type="string">
            <text:p>MADECO S.A.C.I.</text:p>
          </table:table-cell>
          <table:table-cell office:value-type="string">
            <text:p>225100.01</text:p>
          </table:table-cell>
          <table:table-cell office:value-type="string">
            <text:p>26/06/2026</text:p>
          </table:table-cell>
          <table:table-cell office:value-type="float" office:value="202600002423">
            <text:p>202600002423</text:p>
          </table:table-cell>
          <table:table-cell office:value-type="float" office:value="202600001937">
            <text:p>202600001937</text:p>
          </table:table-cell>
          <table:table-cell office:value-type="string">
            <text:p>110001100010010229 <text:s text:c="2"/>OTROS BIENES DE CONSUMO <text:s text:c="27"/>Programa: 0001 IMPUESTOS <text:s text:c="41"/>Secretaria: 10 SECRETARÍA DE PRODUCCIÓN Y EMPLEO <text:s text:c="17"/>110001100010010229 <text:s text:c="2"/>OTROS BIENES DE CONSUMO <text:s text:c="27"/>Programa: 0001 SERVICIO ADMINISTRATIVO CENTRAL <text:s text:c="19"/>Secretaria: 10 SECRETARÍA DE PRODUCCIÓN Y EMPLEO</text:p>
          </table:table-cell>
          <table:table-cell office:value-type="string">
            <text:p>1937-2026</text:p>
          </table:table-cell>
        </table:table-row>
        <table:table-row table:style-name="ro1">
          <table:table-cell office:value-type="float" office:value="529">
            <text:p>529</text:p>
          </table:table-cell>
          <table:table-cell office:value-type="string">
            <text:p>Y0258LJT</text:p>
          </table:table-cell>
          <table:table-cell office:value-type="string">
            <text:p>202600005503OP</text:p>
          </table:table-cell>
          <table:table-cell office:value-type="string">
            <text:p>TRANSPORTES Y DISTRIBUIDORA <text:s text:c="2"/>DABI S.A.</text:p>
          </table:table-cell>
          <table:table-cell office:value-type="float" office:value="54000">
            <text:p>54000</text:p>
          </table:table-cell>
          <table:table-cell office:value-type="string">
            <text:p>26/06/2026</text:p>
          </table:table-cell>
          <table:table-cell office:value-type="float" office:value="202600000523">
            <text:p>202600000523</text:p>
          </table:table-cell>
          <table:table-cell office:value-type="float" office:value="202600000492">
            <text:p>202600000492</text:p>
          </table:table-cell>
          <table:table-cell office:value-type="string">
            <text:p>109001200010010225 <text:s text:c="2"/>PRODUCTOS QUIMICOS <text:s/>COMBUSTIBLES Y LUBRICANTES <text:s text:c="4"/>Programa: 0001 IMPUESTOS <text:s text:c="41"/>Secretaria: 09 SECRETARÍA DE CAPITAL HUMANO Y ACCIÓN SOCIAL <text:s text:c="6"/>109001200010010225 <text:s text:c="2"/>PRODUCTOS QUIMICOS <text:s/>COMBUSTIBLES Y LUBRICANTES <text:s text:c="4"/>Programa: 0001 SERVICIO ADMINISTRATIVO CENTRAL <text:s text:c="19"/>Secretaria: 09 SECRETARÍA DE CAPITAL HUMANO Y ACCIÓN SOCIAL</text:p>
          </table:table-cell>
          <table:table-cell office:value-type="string">
            <text:p>492-2026</text:p>
          </table:table-cell>
        </table:table-row>
        <table:table-row table:style-name="ro1">
          <table:table-cell office:value-type="float" office:value="530">
            <text:p>530</text:p>
          </table:table-cell>
          <table:table-cell office:value-type="string">
            <text:p>Y0258LJT</text:p>
          </table:table-cell>
          <table:table-cell office:value-type="string">
            <text:p>202600005504OP</text:p>
          </table:table-cell>
          <table:table-cell office:value-type="string">
            <text:p>AGUA Y GAS S.R.L.</text:p>
          </table:table-cell>
          <table:table-cell office:value-type="string">
            <text:p>181259.85</text:p>
          </table:table-cell>
          <table:table-cell office:value-type="string">
            <text:p>26/06/2026</text:p>
          </table:table-cell>
          <table:table-cell office:value-type="float" office:value="202600002967">
            <text:p>202600002967</text:p>
          </table:table-cell>
          <table:table-cell office:value-type="float" office:value="202600002347">
            <text:p>202600002347</text:p>
          </table:table-cell>
          <table:table-cell office:value-type="string">
            <text:p>10700130050132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2347-2026</text:p>
          </table:table-cell>
        </table:table-row>
        <table:table-row table:style-name="ro1">
          <table:table-cell office:value-type="float" office:value="531">
            <text:p>531</text:p>
          </table:table-cell>
          <table:table-cell office:value-type="string">
            <text:p>Y0258LJT</text:p>
          </table:table-cell>
          <table:table-cell office:value-type="string">
            <text:p>202600005506OP</text:p>
          </table:table-cell>
          <table:table-cell office:value-type="string">
            <text:p>OSORIO <text:s text:c="23"/>MIGUEL ANDRES</text:p>
          </table:table-cell>
          <table:table-cell office:value-type="float" office:value="58600">
            <text:p>58600</text:p>
          </table:table-cell>
          <table:table-cell office:value-type="string">
            <text:p>26/06/2026</text:p>
          </table:table-cell>
          <table:table-cell office:value-type="float" office:value="202600002658">
            <text:p>202600002658</text:p>
          </table:table-cell>
          <table:table-cell office:value-type="float" office:value="202600002130">
            <text:p>202600002130</text:p>
          </table:table-cell>
          <table:table-cell office:value-type="string">
            <text:p>101001100010010229 <text:s text:c="2"/>OTROS BIENES DE CONSUMO <text:s text:c="27"/>Programa: 0001 IMPUESTOS <text:s text:c="41"/>Secretaria: 01 INTENDENCIA <text:s text:c="39"/>101001100010010229 <text:s text:c="2"/>OTROS BIENES DE CONSUMO <text:s text:c="27"/>Programa: 0001 SERVICIO ADMINISTRATIVO CENTRAL <text:s text:c="19"/>Secretaria: 01 INTENDENCIA</text:p>
          </table:table-cell>
          <table:table-cell office:value-type="string">
            <text:p>2130-2026</text:p>
          </table:table-cell>
        </table:table-row>
        <table:table-row table:style-name="ro1">
          <table:table-cell office:value-type="float" office:value="532">
            <text:p>532</text:p>
          </table:table-cell>
          <table:table-cell office:value-type="string">
            <text:p>Y0258LJT</text:p>
          </table:table-cell>
          <table:table-cell office:value-type="string">
            <text:p>202600005508OP</text:p>
          </table:table-cell>
          <table:table-cell office:value-type="string">
            <text:p>FERRETERIA BARBERIS S.R.L.</text:p>
          </table:table-cell>
          <table:table-cell office:value-type="float" office:value="67760">
            <text:p>67760</text:p>
          </table:table-cell>
          <table:table-cell office:value-type="string">
            <text:p>26/06/2026</text:p>
          </table:table-cell>
          <table:table-cell office:value-type="float" office:value="202600002905">
            <text:p>202600002905</text:p>
          </table:table-cell>
          <table:table-cell office:value-type="float" office:value="202600002277">
            <text:p>202600002277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277-2026</text:p>
          </table:table-cell>
        </table:table-row>
        <table:table-row table:style-name="ro1">
          <table:table-cell office:value-type="float" office:value="533">
            <text:p>533</text:p>
          </table:table-cell>
          <table:table-cell office:value-type="string">
            <text:p>Y0258LJT</text:p>
          </table:table-cell>
          <table:table-cell office:value-type="string">
            <text:p>202600005510OP</text:p>
          </table:table-cell>
          <table:table-cell office:value-type="string">
            <text:p>AIRELIFE SAS</text:p>
          </table:table-cell>
          <table:table-cell office:value-type="float" office:value="1936000">
            <text:p>1936000</text:p>
          </table:table-cell>
          <table:table-cell office:value-type="string">
            <text:p>26/06/2026</text:p>
          </table:table-cell>
          <table:table-cell office:value-type="float" office:value="202600002890">
            <text:p>202600002890</text:p>
          </table:table-cell>
          <table:table-cell office:value-type="float" office:value="202600002318">
            <text:p>202600002318</text:p>
          </table:table-cell>
          <table:table-cell office:value-type="string">
            <text:p>101001100070090335 <text:s text:c="2"/>SERVICIOS COMERCIALES Y FINANCIEROS <text:s text:c="15"/>Programa: 0007 GESTION COMUNICACION Y GOBIERNO ABIERTO <text:s text:c="11"/>Secretaria: 01 INTENDENCIA <text:s text:c="39"/>101001100070090335 <text:s text:c="2"/>SERVICIOS COMERCIALES Y FINANCIEROS <text:s text:c="15"/>Programa: 0007 MULTAS <text:s text:c="44"/>Secretaria: 01 INTENDENCIA</text:p>
          </table:table-cell>
          <table:table-cell office:value-type="string">
            <text:p>2318-2026</text:p>
          </table:table-cell>
        </table:table-row>
        <table:table-row table:style-name="ro1">
          <table:table-cell office:value-type="float" office:value="534">
            <text:p>534</text:p>
          </table:table-cell>
          <table:table-cell office:value-type="string">
            <text:p>Y0258LJT</text:p>
          </table:table-cell>
          <table:table-cell office:value-type="string">
            <text:p>202600005512OP</text:p>
          </table:table-cell>
          <table:table-cell office:value-type="string">
            <text:p>PAPER Y <text:s/>TOYS S.R.L.</text:p>
          </table:table-cell>
          <table:table-cell office:value-type="string">
            <text:p>143107.45</text:p>
          </table:table-cell>
          <table:table-cell office:value-type="string">
            <text:p>26/06/2026</text:p>
          </table:table-cell>
          <table:table-cell office:value-type="float" office:value="202600002704">
            <text:p>202600002704</text:p>
          </table:table-cell>
          <table:table-cell office:value-type="float" office:value="202600002196">
            <text:p>202600002196</text:p>
          </table:table-cell>
          <table:table-cell office:value-type="string">
            <text:p>101001121940010223 <text:s text:c="2"/>PRODUCTOS DE PAPEL <text:s/>CARTON E IMPRESOS <text:s text:c="13"/>Programa: 2194 APOYO A PERSONAS CON DISCAPACIDAD <text:s text:c="17"/>Secretaria: 01 INTENDENCIA</text:p>
          </table:table-cell>
          <table:table-cell office:value-type="string">
            <text:p>2196-2026</text:p>
          </table:table-cell>
        </table:table-row>
        <table:table-row table:style-name="ro1">
          <table:table-cell office:value-type="float" office:value="535">
            <text:p>535</text:p>
          </table:table-cell>
          <table:table-cell office:value-type="string">
            <text:p>Y0258LJT</text:p>
          </table:table-cell>
          <table:table-cell office:value-type="string">
            <text:p>202600005513OP</text:p>
          </table:table-cell>
          <table:table-cell office:value-type="string">
            <text:p>AGUA Y GAS S.R.L.</text:p>
          </table:table-cell>
          <table:table-cell office:value-type="string">
            <text:p>252198.54</text:p>
          </table:table-cell>
          <table:table-cell office:value-type="string">
            <text:p>26/06/2026</text:p>
          </table:table-cell>
          <table:table-cell office:value-type="float" office:value="202600003144">
            <text:p>202600003144</text:p>
          </table:table-cell>
          <table:table-cell office:value-type="float" office:value="202600002349">
            <text:p>202600002349</text:p>
          </table:table-cell>
          <table:table-cell office:value-type="string">
            <text:p>107001300501320229 <text:s text:c="2"/>OTROS BIENES DE CONSUMO <text:s text:c="27"/>Programa: 0050 REORDENAMIENTO DEL CEMENTERIO MUNICIPAL <text:s text:c="11"/>Secretaria: 07 SECRETARÍA DE OBRAS Y SERVICIOS PÚBLICOS</text:p>
          </table:table-cell>
          <table:table-cell office:value-type="string">
            <text:p>2349-2026</text:p>
          </table:table-cell>
        </table:table-row>
        <table:table-row table:style-name="ro1">
          <table:table-cell office:value-type="float" office:value="536">
            <text:p>536</text:p>
          </table:table-cell>
          <table:table-cell office:value-type="string">
            <text:p>Y0258LJT</text:p>
          </table:table-cell>
          <table:table-cell office:value-type="string">
            <text:p>202600005514OP</text:p>
          </table:table-cell>
          <table:table-cell office:value-type="string">
            <text:p>ASOCIACION CIVIL RECICLADORES DE BARILOCHE</text:p>
          </table:table-cell>
          <table:table-cell office:value-type="float" office:value="212500">
            <text:p>212500</text:p>
          </table:table-cell>
          <table:table-cell office:value-type="string">
            <text:p>26/06/2026</text:p>
          </table:table-cell>
          <table:table-cell office:value-type="float" office:value="202600002984">
            <text:p>202600002984</text:p>
          </table:table-cell>
          <table:table-cell office:value-type="float" office:value="202600002301">
            <text:p>202600002301</text:p>
          </table:table-cell>
          <table:table-cell office:value-type="string">
            <text:p>107081300440010221 <text:s text:c="2"/>PRODUCTOS ALIMENTICIOS AGROPECUARIO Y FORESTALES <text:s text:c="2"/>Programa: 0044 GESTION DE ESPACIOS VERDES PARQUES Y JARDINES <text:s text:c="5"/>Secretaria: 07 SECRETARÍA DE OBRAS Y SERVICIOS PÚBLICOS</text:p>
          </table:table-cell>
          <table:table-cell office:value-type="string">
            <text:p>2301-2026</text:p>
          </table:table-cell>
        </table:table-row>
        <table:table-row table:style-name="ro1">
          <table:table-cell office:value-type="float" office:value="537">
            <text:p>537</text:p>
          </table:table-cell>
          <table:table-cell office:value-type="string">
            <text:p>Y0258LJT</text:p>
          </table:table-cell>
          <table:table-cell office:value-type="string">
            <text:p>202600005515OP</text:p>
          </table:table-cell>
          <table:table-cell office:value-type="string">
            <text:p>GRUPO GIGABYTE S.A.S.</text:p>
          </table:table-cell>
          <table:table-cell office:value-type="float" office:value="329600">
            <text:p>329600</text:p>
          </table:table-cell>
          <table:table-cell office:value-type="string">
            <text:p>26/06/2026</text:p>
          </table:table-cell>
          <table:table-cell office:value-type="float" office:value="202600002814">
            <text:p>202600002814</text:p>
          </table:table-cell>
          <table:table-cell office:value-type="float" office:value="202600002220">
            <text:p>202600002220</text:p>
          </table:table-cell>
          <table:table-cell office:value-type="string">
            <text:p>111002100962460443 <text:s text:c="2"/>MAQUINA Y EQUIPO <text:s text:c="34"/>Programa: 0096 CONTROL FAUNA URBANA <text:s text:c="30"/>Secretaria: 11 SECRETARÍA DE PROTECCIÓN CIUDADANA</text:p>
          </table:table-cell>
          <table:table-cell office:value-type="string">
            <text:p>2220-2026</text:p>
          </table:table-cell>
        </table:table-row>
        <table:table-row table:style-name="ro1">
          <table:table-cell office:value-type="float" office:value="538">
            <text:p>538</text:p>
          </table:table-cell>
          <table:table-cell office:value-type="string">
            <text:p>Y0258LJT</text:p>
          </table:table-cell>
          <table:table-cell office:value-type="string">
            <text:p>202600005516OP</text:p>
          </table:table-cell>
          <table:table-cell office:value-type="string">
            <text:p>OSORIO <text:s text:c="23"/>MIGUEL ANDRES</text:p>
          </table:table-cell>
          <table:table-cell office:value-type="float" office:value="18000">
            <text:p>18000</text:p>
          </table:table-cell>
          <table:table-cell office:value-type="string">
            <text:p>26/06/2026</text:p>
          </table:table-cell>
          <table:table-cell office:value-type="float" office:value="202600001898">
            <text:p>202600001898</text:p>
          </table:table-cell>
          <table:table-cell office:value-type="float" office:value="202600001971">
            <text:p>202600001971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1971-2026</text:p>
          </table:table-cell>
        </table:table-row>
        <table:table-row table:style-name="ro1">
          <table:table-cell office:value-type="float" office:value="539">
            <text:p>539</text:p>
          </table:table-cell>
          <table:table-cell office:value-type="string">
            <text:p>Y0258LJT</text:p>
          </table:table-cell>
          <table:table-cell office:value-type="string">
            <text:p>202600005517OP</text:p>
          </table:table-cell>
          <table:table-cell office:value-type="string">
            <text:p>DISTRIBUIDORA PATAGONIA SRL</text:p>
          </table:table-cell>
          <table:table-cell office:value-type="float" office:value="208500">
            <text:p>208500</text:p>
          </table:table-cell>
          <table:table-cell office:value-type="string">
            <text:p>26/06/2026</text:p>
          </table:table-cell>
          <table:table-cell office:value-type="float" office:value="202600002613">
            <text:p>202600002613</text:p>
          </table:table-cell>
          <table:table-cell office:value-type="float" office:value="202600002160">
            <text:p>202600002160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160-2026</text:p>
          </table:table-cell>
        </table:table-row>
        <table:table-row table:style-name="ro1">
          <table:table-cell office:value-type="float" office:value="540">
            <text:p>540</text:p>
          </table:table-cell>
          <table:table-cell office:value-type="string">
            <text:p>Y0258LJT</text:p>
          </table:table-cell>
          <table:table-cell office:value-type="string">
            <text:p>202600005518OP</text:p>
          </table:table-cell>
          <table:table-cell office:value-type="string">
            <text:p>GARCIA <text:s text:c="23"/>LUCAS MANUEL</text:p>
          </table:table-cell>
          <table:table-cell office:value-type="string">
            <text:p>57277.64</text:p>
          </table:table-cell>
          <table:table-cell office:value-type="string">
            <text:p>26/06/2026</text:p>
          </table:table-cell>
          <table:table-cell office:value-type="float" office:value="202600002841">
            <text:p>202600002841</text:p>
          </table:table-cell>
          <table:table-cell office:value-type="float" office:value="202600002209">
            <text:p>202600002209</text:p>
          </table:table-cell>
          <table:table-cell office:value-type="string">
            <text:p>109001200010010223 <text:s text:c="2"/>PRODUCTOS DE PAPEL <text:s/>CARTON E IMPRESOS <text:s text:c="13"/>Programa: 0001 IMPUESTOS <text:s text:c="41"/>Secretaria: 09 SECRETARÍA DE CAPITAL HUMANO Y ACCIÓN SOCIAL <text:s text:c="6"/>109001200010010223 <text:s text:c="2"/>PRODUCTOS DE PAPEL <text:s/>CARTON E IMPRESOS <text:s text:c="13"/>Programa: 0001 SERVICIO ADMINISTRATIVO CENTRAL <text:s text:c="19"/>Secretaria: 09 SECRETARÍA DE CAPITAL HUMANO Y ACCIÓN SOCIAL</text:p>
          </table:table-cell>
          <table:table-cell office:value-type="string">
            <text:p>2209-2026</text:p>
          </table:table-cell>
        </table:table-row>
        <table:table-row table:style-name="ro1">
          <table:table-cell office:value-type="float" office:value="541">
            <text:p>541</text:p>
          </table:table-cell>
          <table:table-cell office:value-type="string">
            <text:p>Y0258LJT</text:p>
          </table:table-cell>
          <table:table-cell office:value-type="string">
            <text:p>202600005520OP</text:p>
          </table:table-cell>
          <table:table-cell office:value-type="string">
            <text:p>NIPPON CAR S.R.L</text:p>
          </table:table-cell>
          <table:table-cell office:value-type="float" office:value="542100">
            <text:p>542100</text:p>
          </table:table-cell>
          <table:table-cell office:value-type="string">
            <text:p>26/06/2026</text:p>
          </table:table-cell>
          <table:table-cell office:value-type="float" office:value="202600003259">
            <text:p>202600003259</text:p>
          </table:table-cell>
          <table:table-cell office:value-type="float" office:value="202600002460">
            <text:p>202600002460</text:p>
          </table:table-cell>
          <table:table-cell office:value-type="string">
            <text:p>107091300511350333 <text:s text:c="2"/>MANTENIMIENTO <text:s/>REPARACION Y LIMPIEZA <text:s text:c="14"/>Programa: 0051 SERVICIO DE RECOLECCIÓN DE RESIDUOS <text:s text:c="15"/>Secretaria: 07 SECRETARÍA DE OBRAS Y SERVICIOS PÚBLICOS</text:p>
          </table:table-cell>
          <table:table-cell office:value-type="string">
            <text:p>2460-2026</text:p>
          </table:table-cell>
        </table:table-row>
        <table:table-row table:style-name="ro1">
          <table:table-cell office:value-type="float" office:value="542">
            <text:p>542</text:p>
          </table:table-cell>
          <table:table-cell office:value-type="string">
            <text:p>Y0258LJT</text:p>
          </table:table-cell>
          <table:table-cell office:value-type="string">
            <text:p>202600005521OP</text:p>
          </table:table-cell>
          <table:table-cell office:value-type="string">
            <text:p>PINTURERIA ARGENTINA S.H</text:p>
          </table:table-cell>
          <table:table-cell office:value-type="float" office:value="6496800">
            <text:p>6496800</text:p>
          </table:table-cell>
          <table:table-cell office:value-type="string">
            <text:p>29/06/2026</text:p>
          </table:table-cell>
          <table:table-cell office:value-type="float" office:value="202600002436">
            <text:p>202600002436</text:p>
          </table:table-cell>
          <table:table-cell office:value-type="float" office:value="202600001945">
            <text:p>202600001945</text:p>
          </table:table-cell>
          <table:table-cell office:value-type="string">
            <text:p>101001100100220333 <text:s text:c="2"/>MANTENIMIENTO <text:s/>REPARACION Y LIMPIEZA <text:s text:c="14"/>Programa: 0010 SERVICIOS VECINALES ZONA OESTE PUERTO MORENO <text:s text:c="6"/>Secretaria: 01 INTENDENCIA <text:s text:c="39"/>101001100110220333 <text:s text:c="2"/>MANTENIMIENTO <text:s/>REPARACION Y LIMPIEZA <text:s text:c="14"/>Programa: 0011 COPARTICIPACION <text:s text:c="35"/>Secretaria: 01 INTENDENCIA <text:s text:c="39"/>101001100110220333 <text:s text:c="2"/>MANTENIMIENTO <text:s/>REPARACION Y LIMPIEZA <text:s text:c="14"/>Programa: 0011 SERVICIOS VECINALES ZONA ESTE- EL CONDOR <text:s text:c="10"/>Secretaria: 01 INTENDENCIA <text:s text:c="39"/>101001100130220333 <text:s text:c="2"/>MANTENIMIENTO <text:s/>REPARACION Y LIMPIEZA <text:s text:c="14"/>Programa: 0013 INTERESES <text:s text:c="41"/>Secretaria: 01 INTENDENCIA <text:s text:c="39"/>101001100130220333 <text:s text:c="2"/>MANTENIMIENTO <text:s/>REPARACION Y LIMPIEZA <text:s text:c="14"/>Programa: 0013 SERVICIOS VECINALES ZONA SUR <text:s text:c="22"/>Secretaria: 01 INTENDENCIA <text:s text:c="39"/>101001100140220333 <text:s text:c="2"/>MANTENIMIENTO <text:s/>REPARACION Y LIMPIEZA <text:s text:c="14"/>Programa: 0014 OTROS NO TRIBUTARIOS <text:s text:c="30"/>Secretaria: 01 INTENDENCIA <text:s text:c="39"/>101001100140220333 <text:s text:c="2"/>MANTENIMIENTO <text:s/>REPARACION Y LIMPIEZA <text:s text:c="14"/>Programa: 0014 SERVICIOS VECINALES ZONA CENTRO <text:s text:c="19"/>Secretaria: 01 INTENDENCIA <text:s text:c="39"/>101002100120210333 <text:s text:c="2"/>MANTENIMIENTO <text:s/>REPARACION Y LIMPIEZA <text:s text:c="14"/>Programa: 0012 REMANENTE EJERCICIOS ANTERIORES <text:s text:c="19"/>Secretaria: 01 INTENDENCIA <text:s text:c="39"/>101002100120210333 <text:s text:c="2"/>MANTENIMIENTO <text:s/>REPARACION Y LIMPIEZA <text:s text:c="14"/>Programa: 0012 SERVICIO VECINAL ZONA OESTE MELIPAL CERRO OTTO <text:s text:c="4"/>Secretaria: 01 INTENDENCIA</text:p>
          </table:table-cell>
          <table:table-cell office:value-type="string">
            <text:p>1945-2026</text:p>
          </table:table-cell>
        </table:table-row>
        <table:table-row table:style-name="ro1">
          <table:table-cell office:value-type="float" office:value="543">
            <text:p>543</text:p>
          </table:table-cell>
          <table:table-cell office:value-type="string">
            <text:p>Y0258LJT</text:p>
          </table:table-cell>
          <table:table-cell office:value-type="string">
            <text:p>202600005522OP</text:p>
          </table:table-cell>
          <table:table-cell office:value-type="string">
            <text:p>GONZALEZ <text:s text:c="21"/>EMILIANO NAHUEL</text:p>
          </table:table-cell>
          <table:table-cell office:value-type="float" office:value="1700000">
            <text:p>1700000</text:p>
          </table:table-cell>
          <table:table-cell office:value-type="string">
            <text:p>29/06/2026</text:p>
          </table:table-cell>
          <table:table-cell office:value-type="float" office:value="202600003271">
            <text:p>202600003271</text:p>
          </table:table-cell>
          <table:table-cell office:value-type="float" office:value="202600002405">
            <text:p>202600002405</text:p>
          </table:table-cell>
          <table:table-cell office:value-type="string">
            <text:p>107001300501320339 <text:s text:c="2"/>OTROS SERVICIOS <text:s text:c="35"/>Programa: 0050 REORDENAMIENTO DEL CEMENTERIO MUNICIPAL <text:s text:c="11"/>Secretaria: 07 SECRETARÍA DE OBRAS Y SERVICIOS PÚBLICOS</text:p>
          </table:table-cell>
          <table:table-cell office:value-type="string">
            <text:p>2405-2026</text:p>
          </table:table-cell>
        </table:table-row>
        <table:table-row table:style-name="ro1">
          <table:table-cell office:value-type="float" office:value="544">
            <text:p>544</text:p>
          </table:table-cell>
          <table:table-cell office:value-type="string">
            <text:p>Y0258LJT</text:p>
          </table:table-cell>
          <table:table-cell office:value-type="string">
            <text:p>202600005523OP</text:p>
          </table:table-cell>
          <table:table-cell office:value-type="string">
            <text:p>TROYON <text:s text:c="23"/>DARIO</text:p>
          </table:table-cell>
          <table:table-cell office:value-type="float" office:value="16629590">
            <text:p>16629590</text:p>
          </table:table-cell>
          <table:table-cell office:value-type="string">
            <text:p>29/06/2026</text:p>
          </table:table-cell>
          <table:table-cell office:value-type="float" office:value="202600001141">
            <text:p>202600001141</text:p>
          </table:table-cell>
          <table:table-cell office:value-type="float" office:value="202600000774">
            <text:p>202600000774</text:p>
          </table:table-cell>
          <table:table-cell office:value-type="string">
            <text:p>10200110001001 <text:s text:c="6"/>GESTION ADMINISTRATIVA <text:s text:c="28"/>Programa: 0001 IMPUESTOS <text:s text:c="41"/>Secretaria: 02 SECRETARÍA DE COORDINACION DE OBRAS Y SERVICIOS <text:s text:c="3"/>10200110001001 <text:s text:c="6"/>GESTION ADMINISTRATIVA <text:s text:c="28"/>Programa: 0001 SERVICIO ADMINISTRATIVO CENTRAL <text:s text:c="19"/>Secretaria: 02 SECRETARÍA DE COORDINACION DE OBRAS Y SERVICIOS <text:s text:c="3"/>10400110001001 <text:s text:c="6"/>GESTION ADMINISTRATIVA <text:s text:c="28"/>Programa: 0001 IMPUESTOS <text:s text:c="41"/>Secretaria: 04 SECRETARÍA DE DEPORTES <text:s text:c="28"/>10400110001001 <text:s text:c="6"/>GESTION ADMINISTRATIVA <text:s text:c="28"/>Programa: 0001 SERVICIO ADMINISTRATIVO CENTRAL <text:s text:c="19"/>Secretaria: 04 SECRETARÍA DE DEPORTES <text:s text:c="28"/>107001300010010222 <text:s text:c="2"/>TEXTILES Y VESTUARIOS <text:s text:c="29"/>Programa: 0001 IMPUESTOS <text:s text:c="41"/>Secretaria: 07 SECRETARÍA DE OBRAS Y SERVICIOS PÚBLICOS <text:s text:c="10"/>107001300010010222 <text:s text:c="2"/>TEXTILES Y VESTUARIOS <text:s text:c="29"/>Programa: 0001 SERVICIO ADMINISTRATIVO CENTRAL <text:s text:c="19"/>Secretaria: 07 SECRETARÍA DE OBRAS Y SERVICIOS PÚBLICOS <text:s text:c="10"/>109001200010010222 <text:s text:c="2"/>TEXTILES Y VESTUARIOS <text:s text:c="29"/>Programa: 0001 IMPUESTOS <text:s text:c="41"/>Secretaria: 09 SECRETARÍA DE CAPITAL HUMANO Y ACCIÓN SOCIAL <text:s text:c="6"/>109001200010010222 <text:s text:c="2"/>TEXTILES Y VESTUARIOS <text:s text:c="29"/>Programa: 0001 SERVICIO ADMINISTRATIVO CENTRAL <text:s text:c="19"/>Secretaria: 09 SECRETARÍA DE CAPITAL HUMANO Y ACCIÓN SOCIAL <text:s text:c="6"/>111002100010010222 <text:s text:c="2"/>TEXTILES Y VESTUARIOS <text:s text:c="29"/>Programa: 0001 IMPUESTOS <text:s text:c="41"/>Secretaria: 11 SECRETARÍA DE PROTECCIÓN CIUDADANA <text:s text:c="16"/>111002100010010222 <text:s text:c="2"/>TEXTILES Y VESTUARIOS <text:s text:c="29"/>Programa: 0001 SERVICIO ADMINISTRATIVO CENTRAL <text:s text:c="19"/>Secretaria: 11 SECRETARÍA DE PROTECCIÓN CIUDADANA</text:p>
          </table:table-cell>
          <table:table-cell office:value-type="string">
            <text:p>774-2026</text:p>
          </table:table-cell>
        </table:table-row>
        <table:table-row table:style-name="ro1">
          <table:table-cell office:value-type="float" office:value="545">
            <text:p>545</text:p>
          </table:table-cell>
          <table:table-cell office:value-type="string">
            <text:p>Y0258LJT</text:p>
          </table:table-cell>
          <table:table-cell office:value-type="string">
            <text:p>202600005524OP</text:p>
          </table:table-cell>
          <table:table-cell office:value-type="string">
            <text:p>GRUPO GIGABYTE S.A.S.</text:p>
          </table:table-cell>
          <table:table-cell office:value-type="string">
            <text:p>4243699.55</text:p>
          </table:table-cell>
          <table:table-cell office:value-type="string">
            <text:p>29/06/2026</text:p>
          </table:table-cell>
          <table:table-cell office:value-type="float" office:value="202600001784">
            <text:p>202600001784</text:p>
          </table:table-cell>
          <table:table-cell office:value-type="float" office:value="202600001849">
            <text:p>202600001849</text:p>
          </table:table-cell>
          <table:table-cell office:value-type="string">
            <text:p>111161100932400229 <text:s text:c="2"/>OTROS BIENES DE CONSUMO <text:s text:c="27"/>Programa: 0093 ATENCION Y PREVENCION DE EMERGENCIAS <text:s text:c="14"/>Secretaria: 11 SECRETARÍA DE PROTECCIÓN CIUDADANA <text:s text:c="16"/>111161100932410229 <text:s text:c="2"/>OTROS BIENES DE CONSUMO <text:s text:c="27"/>Programa: 0093 ATENCION Y PREVENCION DE EMERGENCIAS <text:s text:c="14"/>Secretaria: 11 SECRETARÍA DE PROTECCIÓN CIUDADANA</text:p>
          </table:table-cell>
          <table:table-cell office:value-type="string">
            <text:p>1849-2026</text:p>
          </table:table-cell>
        </table:table-row>
        <table:table-row table:style-name="ro1">
          <table:table-cell office:value-type="float" office:value="546">
            <text:p>546</text:p>
          </table:table-cell>
          <table:table-cell office:value-type="string">
            <text:p>Y0258LJT</text:p>
          </table:table-cell>
          <table:table-cell office:value-type="string">
            <text:p>202600005525OP</text:p>
          </table:table-cell>
          <table:table-cell office:value-type="string">
            <text:p>RAD INDUSTRIAL SAS</text:p>
          </table:table-cell>
          <table:table-cell office:value-type="float" office:value="3795000">
            <text:p>3795000</text:p>
          </table:table-cell>
          <table:table-cell office:value-type="string">
            <text:p>29/06/2026</text:p>
          </table:table-cell>
          <table:table-cell office:value-type="float" office:value="202600003190">
            <text:p>202600003190</text:p>
          </table:table-cell>
          <table:table-cell office:value-type="float" office:value="202600002359">
            <text:p>202600002359</text:p>
          </table:table-cell>
          <table:table-cell office:value-type="string">
            <text:p>102001300481210229 <text:s text:c="2"/>OTROS BIENES DE CONSUMO <text:s text:c="27"/>Programa: 0048 PROGRAMA INTEGRAL DE PAVIMENTACIÓN <text:s text:c="16"/>Secretaria: 02 SECRETARÍA DE COORDINACION DE OBRAS Y SERVICIOS</text:p>
          </table:table-cell>
          <table:table-cell office:value-type="string">
            <text:p>2359-2026</text:p>
          </table:table-cell>
        </table:table-row>
        <table:table-row table:style-name="ro1">
          <table:table-cell office:value-type="float" office:value="547">
            <text:p>547</text:p>
          </table:table-cell>
          <table:table-cell office:value-type="string">
            <text:p>Y0258LJT</text:p>
          </table:table-cell>
          <table:table-cell office:value-type="string">
            <text:p>202600005527OP</text:p>
          </table:table-cell>
          <table:table-cell office:value-type="string">
            <text:p>AFP SERVICE SA</text:p>
          </table:table-cell>
          <table:table-cell office:value-type="string">
            <text:p>514475.55</text:p>
          </table:table-cell>
          <table:table-cell office:value-type="string">
            <text:p>29/06/2026</text:p>
          </table:table-cell>
          <table:table-cell office:value-type="float" office:value="202600002580">
            <text:p>202600002580</text:p>
          </table:table-cell>
          <table:table-cell office:value-type="float" office:value="202600002062">
            <text:p>202600002062</text:p>
          </table:table-cell>
          <table:table-cell office:value-type="string">
            <text:p>111181101052690443 <text:s text:c="2"/>MAQUINA Y EQUIPO <text:s text:c="34"/>Programa: 0105 SENALIZACION <text:s text:c="38"/>Secretaria: 11 SECRETARÍA DE PROTECCIÓN CIUDADANA</text:p>
          </table:table-cell>
          <table:table-cell office:value-type="string">
            <text:p>2062-2026</text:p>
          </table:table-cell>
        </table:table-row>
        <table:table-row table:style-name="ro1">
          <table:table-cell office:value-type="float" office:value="548">
            <text:p>548</text:p>
          </table:table-cell>
          <table:table-cell office:value-type="string">
            <text:p>Y0258LJT</text:p>
          </table:table-cell>
          <table:table-cell office:value-type="string">
            <text:p>202600005528OP</text:p>
          </table:table-cell>
          <table:table-cell office:value-type="string">
            <text:p>OSORIO <text:s text:c="23"/>MIGUEL ANDRES</text:p>
          </table:table-cell>
          <table:table-cell office:value-type="float" office:value="105000">
            <text:p>105000</text:p>
          </table:table-cell>
          <table:table-cell office:value-type="string">
            <text:p>29/06/2026</text:p>
          </table:table-cell>
          <table:table-cell office:value-type="float" office:value="202600002827">
            <text:p>202600002827</text:p>
          </table:table-cell>
          <table:table-cell office:value-type="float" office:value="202600002205">
            <text:p>202600002205</text:p>
          </table:table-cell>
          <table:table-cell office:value-type="string">
            <text:p>108001100010010223 <text:s text:c="2"/>PRODUCTOS DE PAPEL <text:s/>CARTON E IMPRESOS <text:s text:c="13"/>Programa: 0001 IMPUESTOS <text:s text:c="41"/>Secretaria: 08 SECRETARÍA DE PLANEAMIENTO TERRITORIAL <text:s text:c="12"/>108001100010010223 <text:s text:c="2"/>PRODUCTOS DE PAPEL <text:s/>CARTON E IMPRESOS <text:s text:c="13"/>Programa: 0001 SERVICIO ADMINISTRATIVO CENTRAL <text:s text:c="19"/>Secretaria: 08 SECRETARÍA DE PLANEAMIENTO TERRITORIAL</text:p>
          </table:table-cell>
          <table:table-cell office:value-type="string">
            <text:p>2205-2026</text:p>
          </table:table-cell>
        </table:table-row>
        <table:table-row table:style-name="ro1">
          <table:table-cell office:value-type="float" office:value="549">
            <text:p>549</text:p>
          </table:table-cell>
          <table:table-cell office:value-type="string">
            <text:p>Y0258LJT</text:p>
          </table:table-cell>
          <table:table-cell office:value-type="string">
            <text:p>202600005529OP</text:p>
          </table:table-cell>
          <table:table-cell office:value-type="string">
            <text:p>GRAZIOSI <text:s text:c="21"/>MARCELO ANTONIO</text:p>
          </table:table-cell>
          <table:table-cell office:value-type="float" office:value="780000">
            <text:p>780000</text:p>
          </table:table-cell>
          <table:table-cell office:value-type="string">
            <text:p>29/06/2026</text:p>
          </table:table-cell>
          <table:table-cell office:value-type="float" office:value="202600002759">
            <text:p>202600002759</text:p>
          </table:table-cell>
          <table:table-cell office:value-type="float" office:value="202600002143">
            <text:p>202600002143</text:p>
          </table:table-cell>
          <table:table-cell office:value-type="string">
            <text:p>111171100010010229 <text:s text:c="2"/>OTROS BIENES DE CONSUMO <text:s text:c="27"/>Programa: 0001 IMPUESTOS <text:s text:c="41"/>Secretaria: 11 SECRETARÍA DE PROTECCIÓN CIUDADANA <text:s text:c="16"/>111171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2143-2026</text:p>
          </table:table-cell>
        </table:table-row>
        <table:table-row table:style-name="ro1">
          <table:table-cell office:value-type="float" office:value="550">
            <text:p>550</text:p>
          </table:table-cell>
          <table:table-cell office:value-type="string">
            <text:p>Y0258LJT</text:p>
          </table:table-cell>
          <table:table-cell office:value-type="string">
            <text:p>202600005530OP</text:p>
          </table:table-cell>
          <table:table-cell office:value-type="string">
            <text:p>GONZALEZ <text:s text:c="21"/>JORGE ALBERTO</text:p>
          </table:table-cell>
          <table:table-cell office:value-type="float" office:value="2490980">
            <text:p>2490980</text:p>
          </table:table-cell>
          <table:table-cell office:value-type="string">
            <text:p>29/06/2026</text:p>
          </table:table-cell>
          <table:table-cell office:value-type="float" office:value="202600000482">
            <text:p>202600000482</text:p>
          </table:table-cell>
          <table:table-cell office:value-type="float" office:value="202600000200">
            <text:p>202600000200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200-2026</text:p>
          </table:table-cell>
        </table:table-row>
        <table:table-row table:style-name="ro1">
          <table:table-cell office:value-type="float" office:value="551">
            <text:p>551</text:p>
          </table:table-cell>
          <table:table-cell office:value-type="string">
            <text:p>Y0258LJT</text:p>
          </table:table-cell>
          <table:table-cell office:value-type="string">
            <text:p>202600005531OP</text:p>
          </table:table-cell>
          <table:table-cell office:value-type="string">
            <text:p>PAPER Y <text:s/>TOYS S.R.L.</text:p>
          </table:table-cell>
          <table:table-cell office:value-type="string">
            <text:p>39407.62</text:p>
          </table:table-cell>
          <table:table-cell office:value-type="string">
            <text:p>29/06/2026</text:p>
          </table:table-cell>
          <table:table-cell office:value-type="float" office:value="202600002915">
            <text:p>202600002915</text:p>
          </table:table-cell>
          <table:table-cell office:value-type="float" office:value="202600002251">
            <text:p>202600002251</text:p>
          </table:table-cell>
          <table:table-cell office:value-type="string">
            <text:p>108001100010010223 <text:s text:c="2"/>PRODUCTOS DE PAPEL <text:s/>CARTON E IMPRESOS <text:s text:c="13"/>Programa: 0001 IMPUESTOS <text:s text:c="41"/>Secretaria: 08 SECRETARÍA DE PLANEAMIENTO TERRITORIAL <text:s text:c="12"/>108001100010010223 <text:s text:c="2"/>PRODUCTOS DE PAPEL <text:s/>CARTON E IMPRESOS <text:s text:c="13"/>Programa: 0001 SERVICIO ADMINISTRATIVO CENTRAL <text:s text:c="19"/>Secretaria: 08 SECRETARÍA DE PLANEAMIENTO TERRITORIAL</text:p>
          </table:table-cell>
          <table:table-cell office:value-type="string">
            <text:p>2251-2026</text:p>
          </table:table-cell>
        </table:table-row>
        <table:table-row table:style-name="ro1">
          <table:table-cell office:value-type="float" office:value="552">
            <text:p>552</text:p>
          </table:table-cell>
          <table:table-cell office:value-type="string">
            <text:p>Y0258LJT</text:p>
          </table:table-cell>
          <table:table-cell office:value-type="string">
            <text:p>202600005532OP</text:p>
          </table:table-cell>
          <table:table-cell office:value-type="string">
            <text:p>SOLUCIONES E IMPRESIONES S.R.L</text:p>
          </table:table-cell>
          <table:table-cell office:value-type="float" office:value="85910">
            <text:p>85910</text:p>
          </table:table-cell>
          <table:table-cell office:value-type="string">
            <text:p>29/06/2026</text:p>
          </table:table-cell>
          <table:table-cell office:value-type="float" office:value="202600003101">
            <text:p>202600003101</text:p>
          </table:table-cell>
          <table:table-cell office:value-type="float" office:value="202600002317">
            <text:p>202600002317</text:p>
          </table:table-cell>
          <table:table-cell office:value-type="string">
            <text:p>111161100010020223 <text:s text:c="2"/>PRODUCTOS DE PAPEL <text:s/>CARTON E IMPRESOS <text:s text:c="13"/>Programa: 0001 IMPUESTOS <text:s text:c="41"/>Secretaria: 11 SECRETARÍA DE PROTECCIÓN CIUDADANA <text:s text:c="16"/>111161100010020223 <text:s text:c="2"/>PRODUCTOS DE PAPEL <text:s/>CARTON E IMPRESOS <text:s text:c="13"/>Programa: 0001 SERVICIO ADMINISTRATIVO CENTRAL <text:s text:c="19"/>Secretaria: 11 SECRETARÍA DE PROTECCIÓN CIUDADANA</text:p>
          </table:table-cell>
          <table:table-cell office:value-type="string">
            <text:p>2317-2026</text:p>
          </table:table-cell>
        </table:table-row>
        <table:table-row table:style-name="ro1">
          <table:table-cell office:value-type="float" office:value="553">
            <text:p>553</text:p>
          </table:table-cell>
          <table:table-cell office:value-type="string">
            <text:p>Y0258LJT</text:p>
          </table:table-cell>
          <table:table-cell office:value-type="string">
            <text:p>202600005533OP</text:p>
          </table:table-cell>
          <table:table-cell office:value-type="string">
            <text:p>PAPER Y <text:s/>TOYS S.R.L.</text:p>
          </table:table-cell>
          <table:table-cell office:value-type="string">
            <text:p>13400.94</text:p>
          </table:table-cell>
          <table:table-cell office:value-type="string">
            <text:p>29/06/2026</text:p>
          </table:table-cell>
          <table:table-cell office:value-type="float" office:value="202600003001">
            <text:p>202600003001</text:p>
          </table:table-cell>
          <table:table-cell office:value-type="float" office:value="202600002303">
            <text:p>202600002303</text:p>
          </table:table-cell>
          <table:table-cell office:value-type="string">
            <text:p>108121100010010223 <text:s text:c="2"/>PRODUCTOS DE PAPEL <text:s/>CARTON E IMPRESOS <text:s text:c="13"/>Programa: 0001 IMPUESTOS <text:s text:c="41"/>Secretaria: 08 SECRETARÍA DE PLANEAMIENTO TERRITORIAL <text:s text:c="12"/>108121100010010223 <text:s text:c="2"/>PRODUCTOS DE PAPEL <text:s/>CARTON E IMPRESOS <text:s text:c="13"/>Programa: 0001 SERVICIO ADMINISTRATIVO CENTRAL <text:s text:c="19"/>Secretaria: 08 SECRETARÍA DE PLANEAMIENTO TERRITORIAL</text:p>
          </table:table-cell>
          <table:table-cell office:value-type="string">
            <text:p>2303-2026</text:p>
          </table:table-cell>
        </table:table-row>
        <table:table-row table:style-name="ro1">
          <table:table-cell office:value-type="float" office:value="554">
            <text:p>554</text:p>
          </table:table-cell>
          <table:table-cell office:value-type="string">
            <text:p>Y0258LJT</text:p>
          </table:table-cell>
          <table:table-cell office:value-type="string">
            <text:p>202600005534OP</text:p>
          </table:table-cell>
          <table:table-cell office:value-type="string">
            <text:p>RODRIGUEZ MALDONADO <text:s text:c="10"/>SEBASTIAN</text:p>
          </table:table-cell>
          <table:table-cell office:value-type="string">
            <text:p>2961014.48</text:p>
          </table:table-cell>
          <table:table-cell office:value-type="string">
            <text:p>29/06/2026</text:p>
          </table:table-cell>
          <table:table-cell office:value-type="float" office:value="202600002290">
            <text:p>202600002290</text:p>
          </table:table-cell>
          <table:table-cell office:value-type="float" office:value="202600001908">
            <text:p>202600001908</text:p>
          </table:table-cell>
          <table:table-cell office:value-type="string">
            <text:p>111181101052690229 <text:s text:c="2"/>OTROS BIENES DE CONSUMO <text:s text:c="27"/>Programa: 0105 SENALIZACION <text:s text:c="38"/>Secretaria: 11 SECRETARÍA DE PROTECCIÓN CIUDADANA</text:p>
          </table:table-cell>
          <table:table-cell office:value-type="string">
            <text:p>1908-2026</text:p>
          </table:table-cell>
        </table:table-row>
        <table:table-row table:style-name="ro1">
          <table:table-cell office:value-type="float" office:value="555">
            <text:p>555</text:p>
          </table:table-cell>
          <table:table-cell office:value-type="string">
            <text:p>Y0258LJT</text:p>
          </table:table-cell>
          <table:table-cell office:value-type="string">
            <text:p>202600005535OP</text:p>
          </table:table-cell>
          <table:table-cell office:value-type="string">
            <text:p>AMPUERO <text:s text:c="22"/>JUAN CARLOS</text:p>
          </table:table-cell>
          <table:table-cell office:value-type="float" office:value="9200000">
            <text:p>9200000</text:p>
          </table:table-cell>
          <table:table-cell office:value-type="string">
            <text:p>29/06/2026</text:p>
          </table:table-cell>
          <table:table-cell office:value-type="float" office:value="202600003204">
            <text:p>202600003204</text:p>
          </table:table-cell>
          <table:table-cell office:value-type="float" office:value="202600002364">
            <text:p>202600002364</text:p>
          </table:table-cell>
          <table:table-cell office:value-type="string">
            <text:p>109001200010010226 <text:s text:c="2"/>PRODUCTO METALICOS <text:s text:c="32"/>Programa: 0001 IMPUESTOS <text:s text:c="41"/>Secretaria: 09 SECRETARÍA DE CAPITAL HUMANO Y ACCIÓN SOCIAL <text:s text:c="6"/>109001200010010226 <text:s text:c="2"/>PRODUCTO METALICOS <text:s text:c="32"/>Programa: 0001 SERVICIO ADMINISTRATIVO CENTRAL <text:s text:c="19"/>Secretaria: 09 SECRETARÍA DE CAPITAL HUMANO Y ACCIÓN SOCIAL</text:p>
          </table:table-cell>
          <table:table-cell office:value-type="string">
            <text:p>2364-2026</text:p>
          </table:table-cell>
        </table:table-row>
        <table:table-row table:style-name="ro1">
          <table:table-cell office:value-type="float" office:value="556">
            <text:p>556</text:p>
          </table:table-cell>
          <table:table-cell office:value-type="string">
            <text:p>Y0258LJT</text:p>
          </table:table-cell>
          <table:table-cell office:value-type="string">
            <text:p>202600005536OP</text:p>
          </table:table-cell>
          <table:table-cell office:value-type="string">
            <text:p>MATCOM SAS</text:p>
          </table:table-cell>
          <table:table-cell office:value-type="string">
            <text:p>133321.05</text:p>
          </table:table-cell>
          <table:table-cell office:value-type="string">
            <text:p>29/06/2026</text:p>
          </table:table-cell>
          <table:table-cell office:value-type="float" office:value="202600002702">
            <text:p>202600002702</text:p>
          </table:table-cell>
          <table:table-cell office:value-type="float" office:value="202600002239">
            <text:p>202600002239</text:p>
          </table:table-cell>
          <table:table-cell office:value-type="string">
            <text:p>107002300481200229 <text:s text:c="2"/>OTROS BIENES DE CONSUMO <text:s text:c="27"/>Programa: 0048 PROGRAMA INTEGRAL DE PAVIMENTACIÓN <text:s text:c="16"/>Secretaria: 07 SECRETARÍA DE OBRAS Y SERVICIOS PÚBLICOS</text:p>
          </table:table-cell>
          <table:table-cell office:value-type="string">
            <text:p>2239-2026</text:p>
          </table:table-cell>
        </table:table-row>
        <table:table-row table:style-name="ro1">
          <table:table-cell office:value-type="float" office:value="557">
            <text:p>557</text:p>
          </table:table-cell>
          <table:table-cell office:value-type="string">
            <text:p>Y0258LJT</text:p>
          </table:table-cell>
          <table:table-cell office:value-type="string">
            <text:p>202600005537OP</text:p>
          </table:table-cell>
          <table:table-cell office:value-type="string">
            <text:p>PUELCHE SOCIEDAD ANONIMA INDUS</text:p>
          </table:table-cell>
          <table:table-cell office:value-type="float" office:value="5400000">
            <text:p>5400000</text:p>
          </table:table-cell>
          <table:table-cell office:value-type="string">
            <text:p>29/06/2026</text:p>
          </table:table-cell>
          <table:table-cell office:value-type="float" office:value="202600000201">
            <text:p>202600000201</text:p>
          </table:table-cell>
          <table:table-cell office:value-type="float" office:value="202600000309">
            <text:p>202600000309</text:p>
          </table:table-cell>
          <table:table-cell office:value-type="string">
            <text:p>10914220084216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309-2026</text:p>
          </table:table-cell>
        </table:table-row>
        <table:table-row table:style-name="ro1">
          <table:table-cell office:value-type="float" office:value="558">
            <text:p>558</text:p>
          </table:table-cell>
          <table:table-cell office:value-type="string">
            <text:p>Y0258LJT</text:p>
          </table:table-cell>
          <table:table-cell office:value-type="string">
            <text:p>202600005538OP</text:p>
          </table:table-cell>
          <table:table-cell office:value-type="string">
            <text:p>OJEDA &amp; HIJOS S.A S</text:p>
          </table:table-cell>
          <table:table-cell office:value-type="float" office:value="1774500">
            <text:p>1774500</text:p>
          </table:table-cell>
          <table:table-cell office:value-type="string">
            <text:p>29/06/2026</text:p>
          </table:table-cell>
          <table:table-cell office:value-type="float" office:value="202600003093">
            <text:p>202600003093</text:p>
          </table:table-cell>
          <table:table-cell office:value-type="float" office:value="202600002311">
            <text:p>202600002311</text:p>
          </table:table-cell>
          <table:table-cell office:value-type="string">
            <text:p>11100210096250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2311-2026</text:p>
          </table:table-cell>
        </table:table-row>
        <table:table-row table:style-name="ro1">
          <table:table-cell office:value-type="float" office:value="559">
            <text:p>559</text:p>
          </table:table-cell>
          <table:table-cell office:value-type="string">
            <text:p>Y0258LJT</text:p>
          </table:table-cell>
          <table:table-cell office:value-type="string">
            <text:p>202600005539OP</text:p>
          </table:table-cell>
          <table:table-cell office:value-type="string">
            <text:p>VERA <text:s text:c="25"/>MAURO AUGUSTO</text:p>
          </table:table-cell>
          <table:table-cell office:value-type="float" office:value="1200000">
            <text:p>1200000</text:p>
          </table:table-cell>
          <table:table-cell office:value-type="string">
            <text:p>29/06/2026</text:p>
          </table:table-cell>
          <table:table-cell office:value-type="float" office:value="202600003301">
            <text:p>202600003301</text:p>
          </table:table-cell>
          <table:table-cell office:value-type="float" office:value="202600002457">
            <text:p>202600002457</text:p>
          </table:table-cell>
          <table:table-cell office:value-type="string">
            <text:p>107001300501310339 <text:s text:c="2"/>OTROS SERVICIOS <text:s text:c="35"/>Programa: 0050 REORDENAMIENTO DEL CEMENTERIO MUNICIPAL <text:s text:c="11"/>Secretaria: 07 SECRETARÍA DE OBRAS Y SERVICIOS PÚBLICOS</text:p>
          </table:table-cell>
          <table:table-cell office:value-type="string">
            <text:p>2457-2026</text:p>
          </table:table-cell>
        </table:table-row>
        <table:table-row table:style-name="ro1">
          <table:table-cell office:value-type="float" office:value="560">
            <text:p>560</text:p>
          </table:table-cell>
          <table:table-cell office:value-type="string">
            <text:p>Y0258LJT</text:p>
          </table:table-cell>
          <table:table-cell office:value-type="string">
            <text:p>202600005540OP</text:p>
          </table:table-cell>
          <table:table-cell office:value-type="string">
            <text:p>PAPER Y <text:s/>TOYS S.R.L.</text:p>
          </table:table-cell>
          <table:table-cell office:value-type="string">
            <text:p>402759.47</text:p>
          </table:table-cell>
          <table:table-cell office:value-type="string">
            <text:p>29/06/2026</text:p>
          </table:table-cell>
          <table:table-cell office:value-type="float" office:value="202600002517">
            <text:p>202600002517</text:p>
          </table:table-cell>
          <table:table-cell office:value-type="float" office:value="202600002132">
            <text:p>202600002132</text:p>
          </table:table-cell>
          <table:table-cell office:value-type="string">
            <text:p>101001100020010223 <text:s text:c="2"/>PRODUCTOS DE PAPEL <text:s/>CARTON E IMPRESOS <text:s text:c="13"/>Programa: 0002 SERVICIO DE JUSTICIA DE FALTAS URBANAS <text:s text:c="12"/>Secretaria: 01 INTENDENCIA <text:s text:c="39"/>101001100020010223 <text:s text:c="2"/>PRODUCTOS DE PAPEL <text:s/>CARTON E IMPRESOS <text:s text:c="13"/>Programa: 0002 TASAS Y TARIFAS <text:s text:c="35"/>Secretaria: 01 INTENDENCIA</text:p>
          </table:table-cell>
          <table:table-cell office:value-type="string">
            <text:p>2132-2026</text:p>
          </table:table-cell>
        </table:table-row>
        <table:table-row table:style-name="ro1">
          <table:table-cell office:value-type="float" office:value="561">
            <text:p>561</text:p>
          </table:table-cell>
          <table:table-cell office:value-type="string">
            <text:p>Y0258LJT</text:p>
          </table:table-cell>
          <table:table-cell office:value-type="string">
            <text:p>202600005546OP</text:p>
          </table:table-cell>
          <table:table-cell office:value-type="string">
            <text:p>CONTROL Y DESARROLLO DE <text:s text:c="6"/>HORMIGONES S.A</text:p>
          </table:table-cell>
          <table:table-cell office:value-type="float" office:value="1406020">
            <text:p>1406020</text:p>
          </table:table-cell>
          <table:table-cell office:value-type="string">
            <text:p>30/06/2026</text:p>
          </table:table-cell>
          <table:table-cell office:value-type="float" office:value="202600001903">
            <text:p>202600001903</text:p>
          </table:table-cell>
          <table:table-cell office:value-type="float" office:value="202600001414">
            <text:p>202600001414</text:p>
          </table:table-cell>
          <table:table-cell office:value-type="string">
            <text:p>108131100531390334 <text:s text:c="2"/>SERVICIOS TECNICOS Y PROFESIONALES <text:s text:c="16"/>Programa: 0053 BANOS EN CORRALON MUNICIPAL <text:s text:c="23"/>Secretaria: 08 SECRETARÍA DE PLANEAMIENTO TERRITORIAL</text:p>
          </table:table-cell>
          <table:table-cell office:value-type="string">
            <text:p>1414-2026</text:p>
          </table:table-cell>
        </table:table-row>
        <table:table-row table:style-name="ro1">
          <table:table-cell office:value-type="float" office:value="562">
            <text:p>562</text:p>
          </table:table-cell>
          <table:table-cell office:value-type="string">
            <text:p>Y0258LJT</text:p>
          </table:table-cell>
          <table:table-cell office:value-type="string">
            <text:p>202600005547OP</text:p>
          </table:table-cell>
          <table:table-cell office:value-type="string">
            <text:p>UNIDAD REGIONAL III</text:p>
          </table:table-cell>
          <table:table-cell office:value-type="string">
            <text:p>663309.84</text:p>
          </table:table-cell>
          <table:table-cell office:value-type="string">
            <text:p>30/06/2026</text:p>
          </table:table-cell>
          <table:table-cell office:value-type="float" office:value="202600002833">
            <text:p>202600002833</text:p>
          </table:table-cell>
          <table:table-cell office:value-type="float" office:value="202600002207">
            <text:p>202600002207</text:p>
          </table:table-cell>
          <table:table-cell office:value-type="string">
            <text:p>111181130372620339 <text:s text:c="2"/>OTROS SERVICIOS <text:s text:c="35"/>Programa: 3037 CONTROL DE TRANSITO <text:s text:c="31"/>Secretaria: 11 SECRETARÍA DE PROTECCIÓN CIUDADANA</text:p>
          </table:table-cell>
          <table:table-cell office:value-type="string">
            <text:p>2207-2026</text:p>
          </table:table-cell>
        </table:table-row>
        <table:table-row table:style-name="ro1">
          <table:table-cell office:value-type="float" office:value="563">
            <text:p>563</text:p>
          </table:table-cell>
          <table:table-cell office:value-type="string">
            <text:p>Y0258LJT</text:p>
          </table:table-cell>
          <table:table-cell office:value-type="string">
            <text:p>202600005548OP</text:p>
          </table:table-cell>
          <table:table-cell office:value-type="string">
            <text:p>CASA PALM S.A.C.I.I. Y A.</text:p>
          </table:table-cell>
          <table:table-cell office:value-type="string">
            <text:p>1052363.25</text:p>
          </table:table-cell>
          <table:table-cell office:value-type="string">
            <text:p>30/06/2026</text:p>
          </table:table-cell>
          <table:table-cell office:value-type="float" office:value="202600001920">
            <text:p>202600001920</text:p>
          </table:table-cell>
          <table:table-cell office:value-type="float" office:value="202600001483">
            <text:p>202600001483</text:p>
          </table:table-cell>
          <table:table-cell office:value-type="string">
            <text:p>111181101062720229 <text:s text:c="2"/>OTROS BIENES DE CONSUMO <text:s text:c="27"/>Programa: 0106 SERVICIOS DE PLAYON Y BANOS QUIMICOS <text:s text:c="14"/>Secretaria: 11 SECRETARÍA DE PROTECCIÓN CIUDADANA</text:p>
          </table:table-cell>
          <table:table-cell office:value-type="string">
            <text:p>1483-2026</text:p>
          </table:table-cell>
        </table:table-row>
        <table:table-row table:style-name="ro1">
          <table:table-cell office:value-type="float" office:value="564">
            <text:p>564</text:p>
          </table:table-cell>
          <table:table-cell office:value-type="string">
            <text:p>Y0258LJT</text:p>
          </table:table-cell>
          <table:table-cell office:value-type="string">
            <text:p>202600005549OP</text:p>
          </table:table-cell>
          <table:table-cell office:value-type="string">
            <text:p>HYD EMPRENDIMIENTOS S.A.S</text:p>
          </table:table-cell>
          <table:table-cell office:value-type="float" office:value="50000">
            <text:p>50000</text:p>
          </table:table-cell>
          <table:table-cell office:value-type="string">
            <text:p>30/06/2026</text:p>
          </table:table-cell>
          <table:table-cell office:value-type="float" office:value="202600002030">
            <text:p>202600002030</text:p>
          </table:table-cell>
          <table:table-cell office:value-type="float" office:value="202600001865">
            <text:p>202600001865</text:p>
          </table:table-cell>
          <table:table-cell office:value-type="string">
            <text:p>111181100010010229 <text:s text:c="2"/>OTROS BIENES DE CONSUMO <text:s text:c="27"/>Programa: 0001 IMPUESTOS <text:s text:c="41"/>Secretaria: 11 SECRETARÍA DE PROTECCIÓN CIUDADANA <text:s text:c="16"/>111181100010010229 <text:s text:c="2"/>OTROS BIENES DE CONSUMO <text:s text:c="27"/>Programa: 0001 SERVICIO ADMINISTRATIVO CENTRAL <text:s text:c="19"/>Secretaria: 11 SECRETARÍA DE PROTECCIÓN CIUDADANA</text:p>
          </table:table-cell>
          <table:table-cell office:value-type="string">
            <text:p>1865-2026</text:p>
          </table:table-cell>
        </table:table-row>
        <table:table-row table:style-name="ro1">
          <table:table-cell office:value-type="float" office:value="565">
            <text:p>565</text:p>
          </table:table-cell>
          <table:table-cell office:value-type="string">
            <text:p>Y0258LJT</text:p>
          </table:table-cell>
          <table:table-cell office:value-type="string">
            <text:p>202600005550OP</text:p>
          </table:table-cell>
          <table:table-cell office:value-type="string">
            <text:p>RAD INDUSTRIAL SAS</text:p>
          </table:table-cell>
          <table:table-cell office:value-type="float" office:value="430000">
            <text:p>430000</text:p>
          </table:table-cell>
          <table:table-cell office:value-type="string">
            <text:p>30/06/2026</text:p>
          </table:table-cell>
          <table:table-cell office:value-type="float" office:value="202600002854">
            <text:p>202600002854</text:p>
          </table:table-cell>
          <table:table-cell office:value-type="float" office:value="202600002265">
            <text:p>202600002265</text:p>
          </table:table-cell>
          <table:table-cell office:value-type="string">
            <text:p>101002100130210443 <text:s text:c="2"/>MAQUINA Y EQUIPO <text:s text:c="34"/>Programa: 0013 INTERESES <text:s text:c="41"/>Secretaria: 01 INTENDENCIA <text:s text:c="39"/>101002100130210443 <text:s text:c="2"/>MAQUINA Y EQUIPO <text:s text:c="34"/>Programa: 0013 SERVICIOS VECINALES ZONA SUR <text:s text:c="22"/>Secretaria: 01 INTENDENCIA</text:p>
          </table:table-cell>
          <table:table-cell office:value-type="string">
            <text:p>2265-2026</text:p>
          </table:table-cell>
        </table:table-row>
        <table:table-row table:style-name="ro1">
          <table:table-cell office:value-type="float" office:value="566">
            <text:p>566</text:p>
          </table:table-cell>
          <table:table-cell office:value-type="string">
            <text:p>Y0258LJT</text:p>
          </table:table-cell>
          <table:table-cell office:value-type="string">
            <text:p>202600005551OP</text:p>
          </table:table-cell>
          <table:table-cell office:value-type="string">
            <text:p>CORTES <text:s text:c="23"/>LUIS ALBERTO</text:p>
          </table:table-cell>
          <table:table-cell office:value-type="float" office:value="250000">
            <text:p>250000</text:p>
          </table:table-cell>
          <table:table-cell office:value-type="string">
            <text:p>30/06/2026</text:p>
          </table:table-cell>
          <table:table-cell office:value-type="float" office:value="202600003094">
            <text:p>202600003094</text:p>
          </table:table-cell>
          <table:table-cell office:value-type="float" office:value="202600002342">
            <text:p>202600002342</text:p>
          </table:table-cell>
          <table:table-cell office:value-type="string">
            <text:p>108131100611550333 <text:s text:c="2"/>MANTENIMIENTO <text:s/>REPARACION Y LIMPIEZA <text:s text:c="14"/>Programa: 0061 MANTENIMIENTO Y ACTUALIZACION DE OFICINAS <text:s text:c="9"/>Secretaria: 08 SECRETARÍA DE PLANEAMIENTO TERRITORIAL</text:p>
          </table:table-cell>
          <table:table-cell office:value-type="string">
            <text:p>2342-2026</text:p>
          </table:table-cell>
        </table:table-row>
        <table:table-row table:style-name="ro1">
          <table:table-cell office:value-type="float" office:value="567">
            <text:p>567</text:p>
          </table:table-cell>
          <table:table-cell office:value-type="string">
            <text:p>Y0258LJT</text:p>
          </table:table-cell>
          <table:table-cell office:value-type="string">
            <text:p>202600005552OP</text:p>
          </table:table-cell>
          <table:table-cell office:value-type="string">
            <text:p>SEGURA <text:s text:c="23"/>HECTOR JOEL</text:p>
          </table:table-cell>
          <table:table-cell office:value-type="float" office:value="420000">
            <text:p>420000</text:p>
          </table:table-cell>
          <table:table-cell office:value-type="string">
            <text:p>30/06/2026</text:p>
          </table:table-cell>
          <table:table-cell office:value-type="float" office:value="202600003209">
            <text:p>202600003209</text:p>
          </table:table-cell>
          <table:table-cell office:value-type="float" office:value="202600002366">
            <text:p>202600002366</text:p>
          </table:table-cell>
          <table:table-cell office:value-type="string">
            <text:p>107091300511350339 <text:s text:c="2"/>OTROS SERVICIOS <text:s text:c="35"/>Programa: 0051 SERVICIO DE RECOLECCIÓN DE RESIDUOS <text:s text:c="15"/>Secretaria: 07 SECRETARÍA DE OBRAS Y SERVICIOS PÚBLICOS</text:p>
          </table:table-cell>
          <table:table-cell office:value-type="string">
            <text:p>2366-2026</text:p>
          </table:table-cell>
        </table:table-row>
        <table:table-row table:style-name="ro1">
          <table:table-cell office:value-type="float" office:value="568">
            <text:p>568</text:p>
          </table:table-cell>
          <table:table-cell office:value-type="string">
            <text:p>Y0258LJT</text:p>
          </table:table-cell>
          <table:table-cell office:value-type="string">
            <text:p>202600005553OP</text:p>
          </table:table-cell>
          <table:table-cell office:value-type="string">
            <text:p>GRAZIOSI <text:s text:c="21"/>MARCELO ANTONIO</text:p>
          </table:table-cell>
          <table:table-cell office:value-type="float" office:value="780000">
            <text:p>780000</text:p>
          </table:table-cell>
          <table:table-cell office:value-type="string">
            <text:p>30/06/2026</text:p>
          </table:table-cell>
          <table:table-cell office:value-type="float" office:value="202600002805">
            <text:p>202600002805</text:p>
          </table:table-cell>
          <table:table-cell office:value-type="float" office:value="202600002203">
            <text:p>202600002203</text:p>
          </table:table-cell>
          <table:table-cell office:value-type="string">
            <text:p>111181101062730223 <text:s text:c="2"/>PRODUCTOS DE PAPEL <text:s/>CARTON E IMPRESOS <text:s text:c="13"/>Programa: 0106 SERVICIOS DE PLAYON Y BANOS QUIMICOS <text:s text:c="14"/>Secretaria: 11 SECRETARÍA DE PROTECCIÓN CIUDADANA</text:p>
          </table:table-cell>
          <table:table-cell office:value-type="string">
            <text:p>2203-2026</text:p>
          </table:table-cell>
        </table:table-row>
        <table:table-row table:style-name="ro1">
          <table:table-cell office:value-type="float" office:value="569">
            <text:p>569</text:p>
          </table:table-cell>
          <table:table-cell office:value-type="string">
            <text:p>Y0258LJT</text:p>
          </table:table-cell>
          <table:table-cell office:value-type="string">
            <text:p>202600005554OP</text:p>
          </table:table-cell>
          <table:table-cell office:value-type="string">
            <text:p>ACCESORIOS Y REPUESTOS DON CAR</text:p>
          </table:table-cell>
          <table:table-cell office:value-type="string">
            <text:p>4148258.97</text:p>
          </table:table-cell>
          <table:table-cell office:value-type="string">
            <text:p>30/06/2026</text:p>
          </table:table-cell>
          <table:table-cell office:value-type="float" office:value="202600003354">
            <text:p>202600003354</text:p>
          </table:table-cell>
          <table:table-cell office:value-type="float" office:value="202600002458">
            <text:p>202600002458</text:p>
          </table:table-cell>
          <table:table-cell office:value-type="string">
            <text:p>101001100110220229 <text:s text:c="2"/>OTROS BIENES DE CONSUMO <text:s text:c="27"/>Programa: 0011 COPARTICIPACION <text:s text:c="35"/>Secretaria: 01 INTENDENCIA <text:s text:c="39"/>101001100110220229 <text:s text:c="2"/>OTROS BIENES DE CONSUMO <text:s text:c="27"/>Programa: 0011 SERVICIOS VECINALES ZONA ESTE- EL CONDOR <text:s text:c="10"/>Secretaria: 01 INTENDENCIA</text:p>
          </table:table-cell>
          <table:table-cell office:value-type="string">
            <text:p>2458-2026</text:p>
          </table:table-cell>
        </table:table-row>
        <table:table-row table:style-name="ro1">
          <table:table-cell office:value-type="float" office:value="570">
            <text:p>570</text:p>
          </table:table-cell>
          <table:table-cell office:value-type="string">
            <text:p>Y0258LJT</text:p>
          </table:table-cell>
          <table:table-cell office:value-type="string">
            <text:p>202600005556OP</text:p>
          </table:table-cell>
          <table:table-cell office:value-type="string">
            <text:p>VENTIMIGLIA S.R.L</text:p>
          </table:table-cell>
          <table:table-cell office:value-type="string">
            <text:p>59560.23</text:p>
          </table:table-cell>
          <table:table-cell office:value-type="string">
            <text:p>30/06/2026</text:p>
          </table:table-cell>
          <table:table-cell office:value-type="float" office:value="202600002914">
            <text:p>202600002914</text:p>
          </table:table-cell>
          <table:table-cell office:value-type="float" office:value="202600002250">
            <text:p>202600002250</text:p>
          </table:table-cell>
          <table:table-cell office:value-type="string">
            <text:p>108001100010010223 <text:s text:c="2"/>PRODUCTOS DE PAPEL <text:s/>CARTON E IMPRESOS <text:s text:c="13"/>Programa: 0001 IMPUESTOS <text:s text:c="41"/>Secretaria: 08 SECRETARÍA DE PLANEAMIENTO TERRITORIAL <text:s text:c="12"/>108001100010010223 <text:s text:c="2"/>PRODUCTOS DE PAPEL <text:s/>CARTON E IMPRESOS <text:s text:c="13"/>Programa: 0001 SERVICIO ADMINISTRATIVO CENTRAL <text:s text:c="19"/>Secretaria: 08 SECRETARÍA DE PLANEAMIENTO TERRITORIAL</text:p>
          </table:table-cell>
          <table:table-cell office:value-type="string">
            <text:p>2250-2026</text:p>
          </table:table-cell>
        </table:table-row>
        <table:table-row table:style-name="ro1">
          <table:table-cell office:value-type="float" office:value="571">
            <text:p>571</text:p>
          </table:table-cell>
          <table:table-cell office:value-type="string">
            <text:p>Y0258LJT</text:p>
          </table:table-cell>
          <table:table-cell office:value-type="string">
            <text:p>202600005566OP</text:p>
          </table:table-cell>
          <table:table-cell office:value-type="string">
            <text:p>ORLANDO <text:s text:c="22"/>GUILLERMO ARIEL</text:p>
          </table:table-cell>
          <table:table-cell office:value-type="float" office:value="825000">
            <text:p>825000</text:p>
          </table:table-cell>
          <table:table-cell office:value-type="string">
            <text:p>30/06/2026</text:p>
          </table:table-cell>
          <table:table-cell office:value-type="float" office:value="202600002745">
            <text:p>202600002745</text:p>
          </table:table-cell>
          <table:table-cell office:value-type="float" office:value="202600002337">
            <text:p>202600002337</text:p>
          </table:table-cell>
          <table:table-cell office:value-type="string">
            <text:p>106051100360910443 <text:s text:c="2"/>MAQUINA Y EQUIPO <text:s text:c="34"/>Programa: 0036 COORDINACION DEL PROCESO PRESUPUESTARIO Y CONTABLE Secretaria: 06 SECRETARÍA DE HACIENDA</text:p>
          </table:table-cell>
          <table:table-cell office:value-type="string">
            <text:p>2337-2026</text:p>
          </table:table-cell>
        </table:table-row>
        <table:table-row table:style-name="ro1">
          <table:table-cell office:value-type="float" office:value="572">
            <text:p>572</text:p>
          </table:table-cell>
          <table:table-cell office:value-type="string">
            <text:p>Y0258LJT</text:p>
          </table:table-cell>
          <table:table-cell office:value-type="string">
            <text:p>202600005567OP</text:p>
          </table:table-cell>
          <table:table-cell office:value-type="string">
            <text:p>BELLOC SUR S.A</text:p>
          </table:table-cell>
          <table:table-cell office:value-type="string">
            <text:p>73713.72</text:p>
          </table:table-cell>
          <table:table-cell office:value-type="string">
            <text:p>30/06/2026</text:p>
          </table:table-cell>
          <table:table-cell office:value-type="float" office:value="202600001921">
            <text:p>202600001921</text:p>
          </table:table-cell>
          <table:table-cell office:value-type="float" office:value="202600001853">
            <text:p>202600001853</text:p>
          </table:table-cell>
          <table:table-cell office:value-type="string">
            <text:p>109141200771940229 <text:s text:c="2"/>OTROS BIENES DE CONSUMO <text:s text:c="27"/>Programa: 0077 ORGANIZACION Y PARTICIPACION COMUNITARIA <text:s text:c="10"/>Secretaria: 09 SECRETARÍA DE CAPITAL HUMANO Y ACCIÓN SOCIAL</text:p>
          </table:table-cell>
          <table:table-cell office:value-type="string">
            <text:p>1853-2026</text:p>
          </table:table-cell>
        </table:table-row>
        <table:table-row table:style-name="ro1">
          <table:table-cell office:value-type="float" office:value="573">
            <text:p>573</text:p>
          </table:table-cell>
          <table:table-cell office:value-type="string">
            <text:p>Y0258LJT</text:p>
          </table:table-cell>
          <table:table-cell office:value-type="string">
            <text:p>202600005569OP</text:p>
          </table:table-cell>
          <table:table-cell office:value-type="string">
            <text:p>TREMIX S.A.S</text:p>
          </table:table-cell>
          <table:table-cell office:value-type="string">
            <text:p>601440.22</text:p>
          </table:table-cell>
          <table:table-cell office:value-type="string">
            <text:p>30/06/2026</text:p>
          </table:table-cell>
          <table:table-cell office:value-type="float" office:value="202600002835">
            <text:p>202600002835</text:p>
          </table:table-cell>
          <table:table-cell office:value-type="float" office:value="202600002208">
            <text:p>202600002208</text:p>
          </table:table-cell>
          <table:table-cell office:value-type="string">
            <text:p>107002300481200229 <text:s text:c="2"/>OTROS BIENES DE CONSUMO <text:s text:c="27"/>Programa: 0048 PROGRAMA INTEGRAL DE PAVIMENTACIÓN <text:s text:c="16"/>Secretaria: 07 SECRETARÍA DE OBRAS Y SERVICIOS PÚBLICOS</text:p>
          </table:table-cell>
          <table:table-cell office:value-type="string">
            <text:p>2208-2026</text:p>
          </table:table-cell>
        </table:table-row>
        <table:table-row table:style-name="ro1">
          <table:table-cell office:value-type="float" office:value="574">
            <text:p>574</text:p>
          </table:table-cell>
          <table:table-cell office:value-type="string">
            <text:p>Y0258LJT</text:p>
          </table:table-cell>
          <table:table-cell office:value-type="string">
            <text:p>202600005570OP</text:p>
          </table:table-cell>
          <table:table-cell office:value-type="string">
            <text:p>PAINEMIL <text:s text:c="21"/>CESAR OSCAR</text:p>
          </table:table-cell>
          <table:table-cell office:value-type="float" office:value="194000">
            <text:p>194000</text:p>
          </table:table-cell>
          <table:table-cell office:value-type="string">
            <text:p>30/06/2026</text:p>
          </table:table-cell>
          <table:table-cell office:value-type="float" office:value="202600001171">
            <text:p>202600001171</text:p>
          </table:table-cell>
          <table:table-cell office:value-type="float" office:value="202600002290">
            <text:p>202600002290</text:p>
          </table:table-cell>
          <table:table-cell office:value-type="string">
            <text:p>101001100040010229 <text:s text:c="2"/>OTROS BIENES DE CONSUMO <text:s text:c="27"/>Programa: 0004 GESTION VECINAL <text:s text:c="35"/>Secretaria: 01 INTENDENCIA <text:s text:c="39"/>101001100040010229 <text:s text:c="2"/>OTROS BIENES DE CONSUMO <text:s text:c="27"/>Programa: 0004 REGALIAS <text:s text:c="42"/>Secretaria: 01 INTENDENCIA</text:p>
          </table:table-cell>
          <table:table-cell office:value-type="string">
            <text:p>2290-2026</text:p>
          </table:table-cell>
        </table:table-row>
        <table:table-row table:style-name="ro1">
          <table:table-cell office:value-type="float" office:value="575">
            <text:p>575</text:p>
          </table:table-cell>
          <table:table-cell office:value-type="string">
            <text:p>Y0258LJT</text:p>
          </table:table-cell>
          <table:table-cell office:value-type="string">
            <text:p>202600005571OP</text:p>
          </table:table-cell>
          <table:table-cell office:value-type="string">
            <text:p>VENTIMIGLIA S.R.L</text:p>
          </table:table-cell>
          <table:table-cell office:value-type="string">
            <text:p>37047.78</text:p>
          </table:table-cell>
          <table:table-cell office:value-type="string">
            <text:p>30/06/2026</text:p>
          </table:table-cell>
          <table:table-cell office:value-type="float" office:value="202600002704">
            <text:p>202600002704</text:p>
          </table:table-cell>
          <table:table-cell office:value-type="float" office:value="202600002196">
            <text:p>202600002196</text:p>
          </table:table-cell>
          <table:table-cell office:value-type="string">
            <text:p>101001121940010223 <text:s text:c="2"/>PRODUCTOS DE PAPEL <text:s/>CARTON E IMPRESOS <text:s text:c="13"/>Programa: 2194 APOYO A PERSONAS CON DISCAPACIDAD <text:s text:c="17"/>Secretaria: 01 INTENDENCIA</text:p>
          </table:table-cell>
          <table:table-cell office:value-type="string">
            <text:p>2196-2026</text:p>
          </table:table-cell>
        </table:table-row>
        <table:table-row table:style-name="ro1">
          <table:table-cell office:value-type="float" office:value="576">
            <text:p>576</text:p>
          </table:table-cell>
          <table:table-cell office:value-type="string">
            <text:p>Y0258LJT</text:p>
          </table:table-cell>
          <table:table-cell office:value-type="string">
            <text:p>202600005572OP</text:p>
          </table:table-cell>
          <table:table-cell office:value-type="string">
            <text:p>VENTIMIGLIA S.R.L</text:p>
          </table:table-cell>
          <table:table-cell office:value-type="string">
            <text:p>172772.89</text:p>
          </table:table-cell>
          <table:table-cell office:value-type="string">
            <text:p>30/06/2026</text:p>
          </table:table-cell>
          <table:table-cell office:value-type="float" office:value="202600002730">
            <text:p>202600002730</text:p>
          </table:table-cell>
          <table:table-cell office:value-type="float" office:value="202600002197">
            <text:p>202600002197</text:p>
          </table:table-cell>
          <table:table-cell office:value-type="string">
            <text:p>101001100010010223 <text:s text:c="2"/>PRODUCTOS DE PAPEL <text:s/>CARTON E IMPRESOS <text:s text:c="13"/>Programa: 0001 IMPUESTOS <text:s text:c="41"/>Secretaria: 01 INTENDENCIA <text:s text:c="39"/>101001100010010223 <text:s text:c="2"/>PRODUCTOS DE PAPEL <text:s/>CARTON E IMPRESOS <text:s text:c="13"/>Programa: 0001 SERVICIO ADMINISTRATIVO CENTRAL <text:s text:c="19"/>Secretaria: 01 INTENDENCIA</text:p>
          </table:table-cell>
          <table:table-cell office:value-type="string">
            <text:p>2197-2026</text:p>
          </table:table-cell>
        </table:table-row>
        <table:table-row table:style-name="ro1">
          <table:table-cell office:value-type="float" office:value="577">
            <text:p>577</text:p>
          </table:table-cell>
          <table:table-cell office:value-type="string">
            <text:p>Y0258LJT</text:p>
          </table:table-cell>
          <table:table-cell office:value-type="string">
            <text:p>202600005573OP</text:p>
          </table:table-cell>
          <table:table-cell office:value-type="string">
            <text:p>OSORIO <text:s text:c="23"/>MIGUEL ANDRES</text:p>
          </table:table-cell>
          <table:table-cell office:value-type="float" office:value="25000">
            <text:p>25000</text:p>
          </table:table-cell>
          <table:table-cell office:value-type="string">
            <text:p>30/06/2026</text:p>
          </table:table-cell>
          <table:table-cell office:value-type="float" office:value="202600002793">
            <text:p>202600002793</text:p>
          </table:table-cell>
          <table:table-cell office:value-type="float" office:value="202600002200">
            <text:p>202600002200</text:p>
          </table:table-cell>
          <table:table-cell office:value-type="string">
            <text:p>109001200010010229 <text:s text:c="2"/>OTROS BIENES DE CONSUMO <text:s text:c="27"/>Programa: 0001 IMPUESTOS <text:s text:c="41"/>Secretaria: 09 SECRETARÍA DE CAPITAL HUMANO Y ACCIÓN SOCIAL <text:s text:c="6"/>109001200010010229 <text:s text:c="2"/>OTROS BIENES DE CONSUMO <text:s text:c="27"/>Programa: 0001 SERVICIO ADMINISTRATIVO CENTRAL <text:s text:c="19"/>Secretaria: 09 SECRETARÍA DE CAPITAL HUMANO Y ACCIÓN SOCIAL</text:p>
          </table:table-cell>
          <table:table-cell office:value-type="string">
            <text:p>2200-2026</text:p>
          </table:table-cell>
        </table:table-row>
        <table:table-row table:style-name="ro1">
          <table:table-cell office:value-type="float" office:value="578">
            <text:p>578</text:p>
          </table:table-cell>
          <table:table-cell office:value-type="string">
            <text:p>Y0258LJT</text:p>
          </table:table-cell>
          <table:table-cell office:value-type="string">
            <text:p>202600005574OP</text:p>
          </table:table-cell>
          <table:table-cell office:value-type="string">
            <text:p>LOPEZ <text:s text:c="24"/>GUSTAVO CARLOS</text:p>
          </table:table-cell>
          <table:table-cell office:value-type="string">
            <text:p>608659.47</text:p>
          </table:table-cell>
          <table:table-cell office:value-type="string">
            <text:p>30/06/2026</text:p>
          </table:table-cell>
          <table:table-cell office:value-type="float" office:value="202600003067">
            <text:p>202600003067</text:p>
          </table:table-cell>
          <table:table-cell office:value-type="float" office:value="202600002309">
            <text:p>202600002309</text:p>
          </table:table-cell>
          <table:table-cell office:value-type="string">
            <text:p>111002100962480229 <text:s text:c="2"/>OTROS BIENES DE CONSUMO <text:s text:c="27"/>Programa: 0096 CONTROL FAUNA URBANA <text:s text:c="30"/>Secretaria: 11 SECRETARÍA DE PROTECCIÓN CIUDADANA</text:p>
          </table:table-cell>
          <table:table-cell office:value-type="string">
            <text:p>2309-2026</text:p>
          </table:table-cell>
        </table:table-row>
        <table:table-row table:style-name="ro1">
          <table:table-cell office:value-type="float" office:value="579">
            <text:p>579</text:p>
          </table:table-cell>
          <table:table-cell office:value-type="string">
            <text:p>Y0258LJT</text:p>
          </table:table-cell>
          <table:table-cell office:value-type="string">
            <text:p>202600005575OP</text:p>
          </table:table-cell>
          <table:table-cell office:value-type="string">
            <text:p>AFP SERVICE SA</text:p>
          </table:table-cell>
          <table:table-cell office:value-type="string">
            <text:p>4486228.46</text:p>
          </table:table-cell>
          <table:table-cell office:value-type="string">
            <text:p>30/06/2026</text:p>
          </table:table-cell>
          <table:table-cell office:value-type="float" office:value="202600001370">
            <text:p>202600001370</text:p>
          </table:table-cell>
          <table:table-cell office:value-type="float" office:value="202600000932">
            <text:p>202600000932</text:p>
          </table:table-cell>
          <table:table-cell office:value-type="string">
            <text:p>102002100010390442 <text:s text:c="2"/>CONSTRUCCIONES <text:s text:c="36"/>Programa: 0001 IMPUESTOS <text:s text:c="41"/>Secretaria: 02 SECRETARÍA DE COORDINACION DE OBRAS Y SERVICIOS <text:s text:c="3"/>102002100010390442 <text:s text:c="2"/>CONSTRUCCIONES <text:s text:c="36"/>Programa: 0001 SERVICIO ADMINISTRATIVO CENTRAL <text:s text:c="19"/>Secretaria: 02 SECRETARÍA DE COORDINACION DE OBRAS Y SERVICIOS</text:p>
          </table:table-cell>
          <table:table-cell office:value-type="string">
            <text:p>932-2026</text:p>
          </table:table-cell>
        </table:table-row>
        <table:table-row table:style-name="ro1">
          <table:table-cell office:value-type="float" office:value="580">
            <text:p>580</text:p>
          </table:table-cell>
          <table:table-cell office:value-type="string">
            <text:p>Y0258LJT</text:p>
          </table:table-cell>
          <table:table-cell office:value-type="string">
            <text:p>202600005576OP</text:p>
          </table:table-cell>
          <table:table-cell office:value-type="string">
            <text:p>SOLUCIONES E IMPRESIONES S.R.L</text:p>
          </table:table-cell>
          <table:table-cell office:value-type="float" office:value="239250">
            <text:p>239250</text:p>
          </table:table-cell>
          <table:table-cell office:value-type="string">
            <text:p>30/06/2026</text:p>
          </table:table-cell>
          <table:table-cell office:value-type="float" office:value="202600002860">
            <text:p>202600002860</text:p>
          </table:table-cell>
          <table:table-cell office:value-type="float" office:value="202600002226">
            <text:p>202600002226</text:p>
          </table:table-cell>
          <table:table-cell office:value-type="string">
            <text:p>111171100010010336 <text:s text:c="2"/>PUBLICIDAD Y PROPAGANDA <text:s text:c="27"/>Programa: 0001 IMPUESTOS <text:s text:c="41"/>Secretaria: 11 SECRETARÍA DE PROTECCIÓN CIUDADANA <text:s text:c="16"/>111171100010010336 <text:s text:c="2"/>PUBLICIDAD Y PROPAGANDA <text:s text:c="27"/>Programa: 0001 SERVICIO ADMINISTRATIVO CENTRAL <text:s text:c="19"/>Secretaria: 11 SECRETARÍA DE PROTECCIÓN CIUDADANA</text:p>
          </table:table-cell>
          <table:table-cell office:value-type="string">
            <text:p>2226-2026</text:p>
          </table:table-cell>
        </table:table-row>
        <table:table-row table:style-name="ro1">
          <table:table-cell office:value-type="float" office:value="581">
            <text:p>581</text:p>
          </table:table-cell>
          <table:table-cell office:value-type="string">
            <text:p>Y0258LJT</text:p>
          </table:table-cell>
          <table:table-cell office:value-type="string">
            <text:p>202600005577OP</text:p>
          </table:table-cell>
          <table:table-cell office:value-type="string">
            <text:p>GHIGLIA TITACCIA <text:s text:c="13"/>CRISTIAN Y FEDERICO S.H.</text:p>
          </table:table-cell>
          <table:table-cell office:value-type="string">
            <text:p>7125.55</text:p>
          </table:table-cell>
          <table:table-cell office:value-type="string">
            <text:p>30/06/2026</text:p>
          </table:table-cell>
          <table:table-cell office:value-type="float" office:value="202600002881">
            <text:p>202600002881</text:p>
          </table:table-cell>
          <table:table-cell office:value-type="float" office:value="202600002245">
            <text:p>202600002245</text:p>
          </table:table-cell>
          <table:table-cell office:value-type="string">
            <text:p>110001100912340443 <text:s text:c="2"/>MAQUINA Y EQUIPO <text:s text:c="34"/>Programa: 0091 PROMOCION DE EMPRENDIMIENTOS Y PYMES <text:s text:c="14"/>Secretaria: 10 SECRETARÍA DE PRODUCCIÓN Y EMPLEO</text:p>
          </table:table-cell>
          <table:table-cell office:value-type="string">
            <text:p>2245-2026</text:p>
          </table:table-cell>
        </table:table-row>
        <table:table-row table:style-name="ro1">
          <table:table-cell office:value-type="float" office:value="582">
            <text:p>582</text:p>
          </table:table-cell>
          <table:table-cell office:value-type="string">
            <text:p>Y0258LJT</text:p>
          </table:table-cell>
          <table:table-cell office:value-type="string">
            <text:p>202600005578OP</text:p>
          </table:table-cell>
          <table:table-cell office:value-type="string">
            <text:p>PUELCHE SOCIEDAD ANONIMA INDUS</text:p>
          </table:table-cell>
          <table:table-cell office:value-type="string">
            <text:p>19498500.01</text:p>
          </table:table-cell>
          <table:table-cell office:value-type="string">
            <text:p>30/06/2026</text:p>
          </table:table-cell>
          <table:table-cell office:value-type="float" office:value="202600001720">
            <text:p>202600001720</text:p>
          </table:table-cell>
          <table:table-cell office:value-type="float" office:value="202600001403">
            <text:p>202600001403</text:p>
          </table:table-cell>
          <table:table-cell office:value-type="string">
            <text:p>109141200842150221 <text:s text:c="2"/>PRODUCTOS ALIMENTICIOS AGROPECUARIO Y FORESTALES <text:s text:c="2"/>Programa: 0084 SEGURIDAD ALIMENTARIA <text:s text:c="29"/>Secretaria: 09 SECRETARÍA DE CAPITAL HUMANO Y ACCIÓN SOCIAL</text:p>
          </table:table-cell>
          <table:table-cell office:value-type="string">
            <text:p>1403-2026</text:p>
          </table:table-cell>
        </table:table-row>
        <table:table-row table:style-name="ro1">
          <table:table-cell office:value-type="float" office:value="583">
            <text:p>583</text:p>
          </table:table-cell>
          <table:table-cell office:value-type="string">
            <text:p>Y0258LJT</text:p>
          </table:table-cell>
          <table:table-cell office:value-type="string">
            <text:p>202600005579OP</text:p>
          </table:table-cell>
          <table:table-cell office:value-type="string">
            <text:p>PUELCHE SOCIEDAD ANONIMA INDUS</text:p>
          </table:table-cell>
          <table:table-cell office:value-type="string">
            <text:p>3365350.47</text:p>
          </table:table-cell>
          <table:table-cell office:value-type="string">
            <text:p>30/06/2026</text:p>
          </table:table-cell>
          <table:table-cell office:value-type="float" office:value="202600000554">
            <text:p>202600000554</text:p>
          </table:table-cell>
          <table:table-cell office:value-type="float" office:value="202600000351">
            <text:p>202600000351</text:p>
          </table:table-cell>
          <table:table-cell office:value-type="string">
            <text:p>109141200832130221 <text:s text:c="2"/>PRODUCTOS ALIMENTICIOS AGROPECUARIO Y FORESTALES <text:s text:c="2"/>Programa: 0083 PROMOCIÓN DEL DESARROLLO INFANTIL (CDI) <text:s text:c="11"/>Secretaria: 09 SECRETARÍA DE CAPITAL HUMANO Y ACCIÓN SOCIAL</text:p>
          </table:table-cell>
          <table:table-cell office:value-type="string">
            <text:p>351-2026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31">31/07/2026</text:date>, <text:time>08:34:2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5840" meta:object-count="0"/>
    <meta:generator>OpenOffice/4.1.15$Win32 OpenOffice.org_project/4115m2$Build-9813</meta:generator>
  </office:meta>
</office:document-meta>
</file>